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Thumbnails/thumbnail.png" manifest:media-type="image/png"/>
  <manifest:file-entry manifest:full-path="styles.xml" manifest:media-type="text/xml"/>
  <manifest:file-entry manifest:full-path="Configurations2/" manifest:media-type="application/vnd.sun.xml.ui.configuration"/>
  <manifest:file-entry manifest:full-path="Pictures/10000201000000DF000000D3BC5AF8E4FCBB523A.png" manifest:media-type="image/png"/>
  <manifest:file-entry manifest:full-path="Pictures/1000020100000498000006DC3E2BAA3C7444DE8D.png" manifest:media-type="image/png"/>
  <manifest:file-entry manifest:full-path="Pictures/100000000000040900000206A51988149875717A.png" manifest:media-type="image/png"/>
  <manifest:file-entry manifest:full-path="Pictures/1000020100000185000001061F70014DB1284AB4.png" manifest:media-type="image/png"/>
  <manifest:file-entry manifest:full-path="Pictures/10000201000001B0000001A47AD73E3CD12D304D.png" manifest:media-type="image/png"/>
  <manifest:file-entry manifest:full-path="Pictures/100045640000283E00001B1078581B9120C3C734.emf" manifest:media-type="image/x-emf"/>
  <manifest:file-entry manifest:full-path="Pictures/1000020100000185000001A93F4190084507BA38.png" manifest:media-type="image/png"/>
  <manifest:file-entry manifest:full-path="Pictures/100063640000283E00002BF60BA216CED262278E.emf" manifest:media-type="image/x-emf"/>
  <manifest:file-entry manifest:full-path="Pictures/10000201000001B0000001A44A64F270FC658831.png" manifest:media-type="image/png"/>
  <manifest:file-entry manifest:full-path="Pictures/10000201000001B0000001A4DD9A74CA44AE8CA0.png" manifest:media-type="image/png"/>
  <manifest:file-entry manifest:full-path="Pictures/100002010000018500000143D707C07151456F9F.png" manifest:media-type="image/png"/>
  <manifest:file-entry manifest:full-path="Pictures/10004FE80000283E00002169A98A255F4EFB5F60.emf" manifest:media-type="image/x-emf"/>
  <manifest:file-entry manifest:full-path="Pictures/10000201000000BC000000427F385EDE72C716DB.png" manifest:media-type="image/png"/>
  <manifest:file-entry manifest:full-path="Pictures/100002010000027C0000027CB812D6CA62393155.png" manifest:media-type="image/png"/>
  <manifest:file-entry manifest:full-path="Pictures/10000000000001540000003C417F5CD728288FE7.png" manifest:media-type="image/png"/>
  <manifest:file-entry manifest:full-path="Pictures/100000000000019C0000010689BDA932E9F3D893.png" manifest:media-type="image/png"/>
  <manifest:file-entry manifest:full-path="Pictures/1000000000000076000000C62302434EEA43A140.png" manifest:media-type="image/png"/>
  <manifest:file-entry manifest:full-path="Pictures/100000000000045D0000021F058B89B87BFAF667.png" manifest:media-type="image/png"/>
  <manifest:file-entry manifest:full-path="Pictures/1000000000000403000001F66016394B3FEF79ED.png" manifest:media-type="image/png"/>
  <manifest:file-entry manifest:full-path="Pictures/1000020100000B7500000672DE0FA6EFD8BA67CF.png" manifest:media-type="image/png"/>
  <manifest:file-entry manifest:full-path="Pictures/100000000000028C0000007BA40A9E67B3A5BF88.png" manifest:media-type="image/png"/>
  <manifest:file-entry manifest:full-path="Pictures/10000201000000F40000009C4F9077A7D447F91A.png" manifest:media-type="image/png"/>
  <manifest:file-entry manifest:full-path="Pictures/100000000000040B00000238BDA1D18280E57502.png" manifest:media-type="image/png"/>
  <manifest:file-entry manifest:full-path="Pictures/10000000000003B800000199756D31EE0164089C.png" manifest:media-type="image/png"/>
  <manifest:file-entry manifest:full-path="Pictures/100000000000040A000002295B99443AE523F83E.png" manifest:media-type="image/png"/>
  <manifest:file-entry manifest:full-path="Pictures/10000201000004E100000163B0518F5775F45939.png" manifest:media-type="image/png"/>
  <manifest:file-entry manifest:full-path="Pictures/10000201000001B0000001A4598FAF793FDF6A9E.png" manifest:media-type="image/png"/>
  <manifest:file-entry manifest:full-path="Pictures/100002010000005C0000003C5355922412D62678.png" manifest:media-type="image/png"/>
  <manifest:file-entry manifest:full-path="Pictures/10000201000000DF000000D38E10036E35032489.png" manifest:media-type="image/png"/>
  <manifest:file-entry manifest:full-path="Pictures/1000000000000387000000F08CFFC3764C0ED454.png" manifest:media-type="image/png"/>
  <manifest:file-entry manifest:full-path="Pictures/10000201000001A80000019F49343FF54DF50477.png" manifest:media-type="image/png"/>
  <manifest:file-entry manifest:full-path="Pictures/10000000000002D20000006F977599A4E6AFC425.png" manifest:media-type="image/png"/>
  <manifest:file-entry manifest:full-path="Pictures/100000000000007F000000CA004B9CF0B32534D4.png" manifest:media-type="image/png"/>
  <manifest:file-entry manifest:full-path="Pictures/TablePreview1.svm" manifest:media-type=""/>
  <manifest:file-entry manifest:full-path="Pictures/100090EC0000810A000024A905B7D8887B83C59E.emf" manifest:media-type="image/x-emf"/>
  <manifest:file-entry manifest:full-path="settings.xml" manifest:media-type="text/xml"/>
  <manifest:file-entry manifest:full-path="content.xml" manifest:media-type="text/xml"/>
  <manifest:file-entry manifest:full-path="meta.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n-cs1" svg:font-family="+mn-cs"/>
    <style:font-face style:name="+mn-ea1" svg:font-family="+mn-ea"/>
    <style:font-face style:name="Arial1" svg:font-family="Arial"/>
    <style:font-face style:name="Calibri1" svg:font-family="Calibri"/>
    <style:font-face style:name="Calibri Light" svg:font-family="'Calibri Light'"/>
    <style:font-face style:name="Poppins" svg:font-family="Poppins"/>
    <style:font-face style:name="Roboto1" svg:font-family="Roboto"/>
    <style:font-face style:name="Wingdings" svg:font-family="Wingdings"/>
    <style:font-face style:name="+mn-cs" svg:font-family="+mn-cs" style:font-pitch="variable"/>
    <style:font-face style:name="+mn-ea" svg:font-family="+mn-ea" style:font-pitch="variable"/>
    <style:font-face style:name="Arial" svg:font-family="Arial" style:font-pitch="variable"/>
    <style:font-face style:name="Calibri" svg:font-family="Calibri" style:font-pitch="variable"/>
    <style:font-face style:name="Calibri Light1" svg:font-family="'Calibri Light'" style:font-pitch="variable"/>
    <style:font-face style:name="FreeSans1" svg:font-family="FreeSans" style:font-pitch="variable"/>
    <style:font-face style:name="Liberation Sans1" svg:font-family="'Liberation Sans'" style:font-pitch="variable"/>
    <style:font-face style:name="Liberation Serif1" svg:font-family="'Liberation Serif'" style:font-pitch="variable"/>
    <style:font-face style:name="Poppins1" svg:font-family="Poppins" style:font-pitch="variable"/>
    <style:font-face style:name="Roboto" svg:font-family="Roboto" style:font-pitch="variable"/>
    <style:font-face style:name="Tahoma1" svg:font-family="Tahoma" style:font-pitch="variable"/>
    <style:font-face style:name="Wingdings1" svg:font-family="Wingdings" style:font-pitch="variable"/>
    <style:font-face style:name="FreeSans2" svg:font-family="FreeSans" style:font-family-generic="modern" style:font-pitch="variable"/>
    <style:font-face style:name="Poppins Medium" svg:font-family="'Poppins Medium'" style:font-family-generic="modern" style:font-pitch="variable"/>
    <style:font-face style:name="Poppins SemiBold" svg:font-family="'Poppins SemiBold'" style:font-family-generic="modern" style:font-pitch="variable"/>
    <style:font-face style:name="FreeSans3" svg:font-family="FreeSans"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Times New Roman" svg:font-family="'Times New Roman'" style:font-family-generic="roman" style:font-pitch="variable"/>
    <style:font-face style:name="Arial2" svg:font-family="Arial" style:font-family-generic="swiss" style:font-pitch="variable"/>
    <style:font-face style:name="Calibri2" svg:font-family="Calibri" style:font-family-generic="swiss" style:font-pitch="variable"/>
    <style:font-face style:name="FreeSans4" svg:font-family="FreeSans" style:font-family-generic="swiss" style:font-pitch="variable"/>
    <style:font-face style:name="Liberation Sans2" svg:font-family="'Liberation Sans'" style:font-family-generic="swiss" style:font-pitch="variable"/>
    <style:font-face style:name="FreeSans" svg:font-family="FreeSans"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style:style style:name="dp3" style:family="drawing-page">
      <style:drawing-page-properties presentation:background-visible="true" presentation:background-objects-visible="true" draw:fill="solid" draw:fill-color="#ed7d31" presentation:display-footer="false" presentation:display-page-number="false" presentation:display-date-time="false"/>
    </style:style>
    <style:style style:name="dp4" style:family="drawing-page">
      <style:drawing-page-properties presentation:display-header="true" presentation:display-footer="true" presentation:display-page-number="false" presentation:display-date-time="true"/>
    </style:style>
    <style:style style:name="dp5" style:family="drawing-page">
      <style:drawing-page-properties presentation:background-visible="true" presentation:background-objects-visible="true" draw:fill="solid" draw:fill-color="#ff8932" presentation:display-footer="false" presentation:display-page-number="false" presentation:display-date-time="false"/>
    </style:style>
    <style:style style:name="dp6" style:family="drawing-page">
      <style:drawing-page-properties presentation:background-visible="true" presentation:background-objects-visible="true" draw:fill="solid" draw:fill-color="#e2e3e4" presentation:display-footer="false" presentation:display-page-number="false" presentation:display-date-time="false"/>
    </style:style>
    <style:style style:name="gr1" style:family="graphic" style:parent-style-name="Object_20_with_20_no_20_fill_20_and_20_no_20_line">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2" style:family="graphic">
      <style:graphic-properties style:protect="size"/>
    </style:style>
    <style:style style:name="gr3" style:family="graphic" style:parent-style-name="standard">
      <style:graphic-properties draw:stroke="none" svg:stroke-width="0cm" draw:fill="none" draw:textarea-vertical-align="top" draw:auto-grow-height="true" draw:fit-to-size="false" style:shrink-to-fit="false" fo:min-height="0cm" fo:min-width="0cm" fo:padding-top="0.125cm" fo:padding-bottom="0.125cm" fo:padding-left="0.25cm" fo:padding-right="0.25cm" fo:wrap-option="wrap"/>
    </style:style>
    <style:style style:name="gr4" style:family="graphic" style:parent-style-name="standard">
      <style:graphic-properties draw:stroke="none" svg:stroke-width="0.035cm" draw:stroke-linejoin="miter" draw:fill="solid" draw:fill-color="#ed7d31" draw:textarea-vertical-align="middle" draw:auto-grow-height="false" draw:fit-to-size="false" style:shrink-to-fit="false" fo:min-height="0cm" fo:min-width="0cm" fo:padding-top="0.125cm" fo:padding-bottom="0.125cm" fo:padding-left="0.25cm" fo:padding-right="0.25cm" fo:wrap-option="wrap"/>
    </style:style>
    <style:style style:name="gr5" style:family="graphic" style:parent-style-name="standard">
      <style:graphic-properties draw:stroke="none" svg:stroke-width="0.026cm" draw:stroke-linejoin="miter" draw:fill="solid" draw:fill-color="#203764" draw:textarea-vertical-align="middle" draw:auto-grow-height="false" draw:fit-to-size="false" style:shrink-to-fit="false" fo:min-height="0cm" fo:min-width="0cm" fo:padding-top="0.125cm" fo:padding-bottom="0.125cm" fo:padding-left="0.25cm" fo:padding-right="0.25cm" fo:wrap-option="wrap"/>
    </style:style>
    <style:style style:name="gr6" style:family="graphic" style:parent-style-name="standard">
      <style:graphic-properties draw:stroke="none" svg:stroke-width="0.026cm" draw:stroke-linejoin="miter" draw:fill="solid" draw:fill-color="#0070c0" draw:textarea-vertical-align="middle" draw:auto-grow-height="false" draw:fit-to-size="false" style:shrink-to-fit="false" fo:min-height="0cm" fo:min-width="0cm" fo:padding-top="0.125cm" fo:padding-bottom="0.125cm" fo:padding-left="0.25cm" fo:padding-right="0.25cm" fo:wrap-option="wrap"/>
    </style:style>
    <style:style style:name="gr7" style:family="graphic" style:parent-style-name="standard">
      <style:graphic-properties draw:stroke="none" svg:stroke-width="0.026cm" draw:stroke-linejoin="miter" draw:fill="solid" draw:fill-color="#00b0f0" draw:textarea-vertical-align="middle" draw:auto-grow-height="false" draw:fit-to-size="false" style:shrink-to-fit="false" fo:min-height="0cm" fo:min-width="0cm" fo:padding-top="0.125cm" fo:padding-bottom="0.125cm" fo:padding-left="0.25cm" fo:padding-right="0.25cm" fo:wrap-option="wrap"/>
    </style:style>
    <style:style style:name="gr8" style:family="graphic" style:parent-style-name="standard">
      <style:graphic-properties draw:stroke="none" svg:stroke-width="0.026cm" draw:stroke-linejoin="miter" draw:fill="solid" draw:fill-color="#ed7d31" draw:textarea-vertical-align="middle" draw:auto-grow-height="false" draw:fit-to-size="false" style:shrink-to-fit="false" fo:min-height="0cm" fo:min-width="0cm" fo:padding-top="0.125cm" fo:padding-bottom="0.125cm" fo:padding-left="0.25cm" fo:padding-right="0.25cm" fo:wrap-option="wrap"/>
    </style:style>
    <style:style style:name="gr9" style:family="graphic" style:parent-style-name="standard">
      <style:graphic-properties draw:stroke="none" svg:stroke-width="0.026cm" draw:stroke-linejoin="miter" draw:fill="solid" draw:fill-color="#ffffff" draw:textarea-vertical-align="middle" draw:auto-grow-height="false" draw:fit-to-size="false" style:shrink-to-fit="false" fo:min-height="0cm" fo:min-width="0cm" fo:padding-top="0.125cm" fo:padding-bottom="0.125cm" fo:padding-left="0.25cm" fo:padding-right="0.25cm" fo:wrap-option="wrap"/>
    </style:style>
    <style:style style:name="gr10" style:family="graphic" style:parent-style-name="standard">
      <style:graphic-properties draw:stroke="none" svg:stroke-width="0.035cm" draw:stroke-linejoin="miter" draw:fill="solid" draw:fill-color="#ff8932" draw:textarea-vertical-align="middle" draw:auto-grow-height="false" draw:fit-to-size="false" style:shrink-to-fit="false" fo:min-height="0cm" fo:min-width="0cm" fo:padding-top="0.125cm" fo:padding-bottom="0.125cm" fo:padding-left="0.25cm" fo:padding-right="0.25cm" fo:wrap-option="wrap"/>
    </style:style>
    <style:style style:name="gr11" style:family="graphic" style:parent-style-name="standard">
      <style:graphic-properties draw:stroke="solid" svg:stroke-width="0.053cm" svg:stroke-color="#203764" draw:marker-end="msArrowEnd_20_8" draw:marker-end-width="0.35cm" draw:marker-end-center="false" draw:stroke-linejoin="miter" draw:fill="none" draw:textarea-vertical-align="top" draw:auto-grow-height="false" fo:min-height="0cm" fo:min-width="0cm" fo:padding-top="0.125cm" fo:padding-bottom="0.125cm" fo:padding-left="0.25cm" fo:padding-right="0.25cm" fo:wrap-option="wrap"/>
    </style:style>
    <style:style style:name="gr12" style:family="graphic" style:parent-style-name="standard">
      <style:graphic-properties draw:stroke="solid" svg:stroke-width="0.053cm" svg:stroke-color="#ff8932" draw:marker-end="msArrowEnd_20_8" draw:marker-end-width="0.35cm" draw:marker-end-center="false" draw:stroke-linejoin="miter" draw:fill="none" draw:textarea-vertical-align="top" draw:auto-grow-height="false" fo:min-height="0cm" fo:min-width="0cm" fo:padding-top="0.125cm" fo:padding-bottom="0.125cm" fo:padding-left="0.25cm" fo:padding-right="0.25cm" fo:wrap-option="wrap"/>
    </style:style>
    <style:style style:name="gr13" style:family="graphic" style:parent-style-name="standard">
      <style:graphic-properties draw:stroke="none" svg:stroke-width="0cm" draw:fill="none" draw:textarea-vertical-align="middle" draw:auto-grow-height="true" draw:fit-to-size="false" style:shrink-to-fit="false" fo:min-height="0cm" fo:min-width="0cm" fo:padding-top="0cm" fo:padding-bottom="0cm" fo:padding-left="0cm" fo:padding-right="0cm" fo:wrap-option="wrap"/>
    </style:style>
    <style:style style:name="gr14" style:family="graphic" style:parent-style-name="standard">
      <style:graphic-properties draw:stroke="none" svg:stroke-width="0cm" draw:fill="none" draw:textarea-vertical-align="top" draw:auto-grow-height="true" draw:fit-to-size="false" style:shrink-to-fit="false" fo:min-height="0cm" fo:min-width="0cm" fo:padding-top="0cm" fo:padding-bottom="0cm" fo:padding-left="0cm" fo:padding-right="0cm" fo:wrap-option="wrap"/>
    </style:style>
    <style:style style:name="gr15" style:family="graphic" style:parent-style-name="standard">
      <style:graphic-properties draw:stroke="solid" svg:stroke-width="0.026cm" svg:stroke-color="#000000" draw:stroke-linejoin="miter" draw:fill="none" draw:textarea-vertical-align="middle" draw:auto-grow-height="false" draw:fit-to-size="false" style:shrink-to-fit="false" fo:min-height="0cm" fo:min-width="0cm" fo:padding-top="0.125cm" fo:padding-bottom="0.125cm" fo:padding-left="0.25cm" fo:padding-right="0.25cm" fo:wrap-option="wrap"/>
    </style:style>
    <style:style style:name="gr16" style:family="graphic" style:parent-style-name="standard">
      <style:graphic-properties draw:stroke="solid" svg:stroke-width="0.026cm" svg:stroke-color="#ff8932" draw:stroke-linejoin="miter" draw:fill="none" draw:textarea-vertical-align="middle" draw:auto-grow-height="false" draw:fit-to-size="false" style:shrink-to-fit="false" fo:min-height="0cm" fo:min-width="0cm" fo:padding-top="0.125cm" fo:padding-bottom="0.125cm" fo:padding-left="0.25cm" fo:padding-right="0.25cm" fo:wrap-option="wrap"/>
    </style:style>
    <style:style style:name="gr17" style:family="graphic" style:parent-style-name="standard">
      <style:graphic-properties draw:stroke="solid" svg:stroke-width="0.026cm" svg:stroke-color="#203764" draw:stroke-linejoin="miter" draw:fill="none" draw:textarea-vertical-align="middle" draw:auto-grow-height="false" draw:fit-to-size="false" style:shrink-to-fit="false" fo:min-height="0cm" fo:min-width="0cm" fo:padding-top="0.125cm" fo:padding-bottom="0.125cm" fo:padding-left="0.25cm" fo:padding-right="0.25cm" fo:wrap-option="wrap"/>
    </style:style>
    <style:style style:name="gr18" style:family="graphic" style:parent-style-name="standard">
      <style:graphic-properties draw:stroke="none" svg:stroke-width="0.035cm" draw:stroke-linejoin="miter" draw:fill="solid" draw:fill-color="#203764" draw:textarea-vertical-align="middle" draw:auto-grow-height="false" draw:fit-to-size="false" style:shrink-to-fit="false" fo:min-height="0cm" fo:min-width="0cm" fo:padding-top="0.125cm" fo:padding-bottom="0.125cm" fo:padding-left="0.25cm" fo:padding-right="0.25cm" fo:wrap-option="wrap"/>
    </style:style>
    <style:style style:name="gr19" style:family="graphic" style:parent-style-name="standard">
      <style:graphic-properties draw:stroke="none" svg:stroke-width="0cm" draw:fill="none" draw:textarea-vertical-align="top" draw:auto-grow-height="true" draw:fit-to-size="false" style:shrink-to-fit="false" fo:min-height="0cm" fo:min-width="0cm" fo:padding-top="0.125cm" fo:padding-bottom="0.125cm" fo:padding-left="0.25cm" fo:padding-right="0.25cm" fo:wrap-option="no-wrap"/>
    </style:style>
    <style:style style:name="gr20" style:family="graphic" style:parent-style-name="standard">
      <style:graphic-properties draw:stroke="none" svg:stroke-width="0.035cm" draw:stroke-linejoin="miter" draw:fill="solid" draw:fill-color="#e2e3e4" draw:textarea-vertical-align="middle" draw:auto-grow-height="false" draw:fit-to-size="false" style:shrink-to-fit="false" fo:min-height="0cm" fo:min-width="0cm" fo:padding-top="0.125cm" fo:padding-bottom="0.125cm" fo:padding-left="0.25cm" fo:padding-right="0.25cm" fo:wrap-option="wrap"/>
    </style:style>
    <style:style style:name="gr21" style:family="graphic" style:parent-style-name="standard">
      <style:graphic-properties draw:stroke="solid" svg:stroke-width="0.018cm" svg:stroke-color="#ed7d31" draw:marker-end="msArrowEnd_20_5" draw:marker-end-width="0.21cm" draw:marker-end-center="false" draw:stroke-linejoin="miter" draw:fill="none" draw:textarea-vertical-align="top" draw:auto-grow-height="false" fo:min-height="0cm" fo:min-width="0cm" fo:padding-top="0.125cm" fo:padding-bottom="0.125cm" fo:padding-left="0.25cm" fo:padding-right="0.25cm" fo:wrap-option="wrap"/>
    </style:style>
    <style:style style:name="gr22" style:family="graphic" style:parent-style-name="standard">
      <style:graphic-properties draw:stroke="dash" draw:stroke-dash="Dashed_20__28_var_29__20_4" svg:stroke-width="0.018cm" svg:stroke-color="#ed7d31" draw:marker-end="msArrowEnd_20_5" draw:marker-end-width="0.21cm" draw:marker-end-center="false" draw:stroke-linejoin="miter" draw:fill="none" draw:textarea-vertical-align="top" draw:auto-grow-height="false" fo:min-height="0cm" fo:min-width="0cm" fo:padding-top="0.125cm" fo:padding-bottom="0.125cm" fo:padding-left="0.25cm" fo:padding-right="0.25cm" fo:wrap-option="wrap"/>
    </style:style>
    <style:style style:name="gr23" style:family="graphic" style:parent-style-name="standard">
      <style:graphic-properties draw:stroke="dash" draw:stroke-dash="Dashed_20__28_var_29__20_5" svg:stroke-width="0.053cm" svg:stroke-color="#000000" draw:stroke-linejoin="miter" draw:fill="none" draw:textarea-horizontal-align="center" draw:textarea-vertical-align="top" draw:auto-grow-height="false" fo:padding-top="0.125cm" fo:padding-bottom="0.125cm" fo:padding-left="0.25cm" fo:padding-right="0.25cm" fo:wrap-option="wrap"/>
    </style:style>
    <style:style style:name="gr24" style:family="graphic" style:parent-style-name="standard">
      <style:graphic-properties draw:stroke="solid" svg:stroke-width="0.035cm" svg:stroke-color="#000000" draw:stroke-linejoin="miter" draw:fill="none" draw:textarea-vertical-align="middle" draw:auto-grow-height="false" draw:fit-to-size="false" style:shrink-to-fit="false" fo:min-height="0cm" fo:min-width="0cm" fo:padding-top="0.125cm" fo:padding-bottom="0.125cm" fo:padding-left="0.25cm" fo:padding-right="0.25cm" fo:wrap-option="wrap"/>
    </style:style>
    <style:style style:name="gr25" style:family="graphic" style:parent-style-name="standard">
      <style:graphic-properties draw:stroke="none" svg:stroke-width="0cm" draw:fill="solid" draw:fill-color="#203764" draw:textarea-vertical-align="middle" draw:auto-grow-height="true" draw:fit-to-size="false" style:shrink-to-fit="false" fo:min-height="0cm" fo:min-width="0cm" fo:padding-top="0.127cm" fo:padding-bottom="0.127cm" fo:padding-left="0.127cm" fo:padding-right="0.127cm" fo:wrap-option="wrap"/>
    </style:style>
    <style:style style:name="gr26" style:family="graphic" style:parent-style-name="standard">
      <style:graphic-properties draw:stroke="none" svg:stroke-width="0.035cm" draw:stroke-linejoin="miter" draw:fill="solid" draw:fill-color="#44546a" draw:textarea-vertical-align="middle" draw:auto-grow-height="false" draw:fit-to-size="false" style:shrink-to-fit="false" fo:min-height="0cm" fo:min-width="0cm" fo:padding-top="0.125cm" fo:padding-bottom="0.125cm" fo:padding-left="0.25cm" fo:padding-right="0.25cm" fo:wrap-option="wrap"/>
    </style:style>
    <style:style style:name="gr27" style:family="graphic" style:parent-style-name="standard">
      <style:graphic-properties draw:stroke="solid" svg:stroke-width="0.071cm" svg:stroke-color="#ffffff" draw:stroke-linejoin="miter" draw:fill="none" draw:textarea-vertical-align="middle" draw:auto-grow-height="false" draw:fit-to-size="false" style:shrink-to-fit="false" fo:min-height="0cm" fo:min-width="0cm" fo:padding-top="0.125cm" fo:padding-bottom="0.125cm" fo:padding-left="0.25cm" fo:padding-right="0.25cm" fo:wrap-option="wrap"/>
    </style:style>
    <style:style style:name="gr28" style:family="graphic" style:parent-style-name="standard">
      <style:graphic-properties draw:stroke="none" svg:stroke-width="0.035cm" draw:stroke-linejoin="miter" draw:fill="solid" draw:fill-color="#ffffff" draw:textarea-vertical-align="middle" draw:auto-grow-height="false" draw:fit-to-size="false" style:shrink-to-fit="false" fo:min-height="0cm" fo:min-width="0cm" fo:padding-top="0.125cm" fo:padding-bottom="0.125cm" fo:padding-left="0.25cm" fo:padding-right="0.25cm" fo:wrap-option="wrap"/>
    </style:style>
    <style:style style:name="gr29" style:family="graphic" style:parent-style-name="standard">
      <style:graphic-properties draw:stroke="none" svg:stroke-width="0.035cm" draw:stroke-linejoin="miter" draw:fill="solid" draw:fill-color="#4472c4" draw:textarea-vertical-align="middle" draw:auto-grow-height="false" draw:fit-to-size="false" style:shrink-to-fit="false" fo:min-height="0cm" fo:min-width="0cm" fo:padding-top="0.125cm" fo:padding-bottom="0.125cm" fo:padding-left="0.25cm" fo:padding-right="0.25cm" fo:wrap-option="wrap"/>
    </style:style>
    <style:style style:name="gr30" style:family="graphic" style:parent-style-name="standard">
      <style:graphic-properties draw:stroke="none" svg:stroke-width="0cm" draw:fill="none" draw:textarea-vertical-align="top" draw:auto-grow-height="false" draw:fit-to-size="shrink-to-fit" style:shrink-to-fit="true" fo:min-height="0cm" fo:min-width="0cm" fo:padding-top="0.125cm" fo:padding-bottom="0.125cm" fo:padding-left="0.25cm" fo:padding-right="0.25cm" fo:wrap-option="wrap"/>
    </style:style>
    <style:style style:name="gr31" style:family="graphic" style:parent-style-name="standard">
      <style:graphic-properties draw:stroke="none" svg:stroke-width="0.035cm" draw:stroke-linejoin="miter" draw:fill="solid" draw:fill-color="#0070c0" draw:textarea-vertical-align="middle" draw:auto-grow-height="false" draw:fit-to-size="false" style:shrink-to-fit="false" fo:min-height="0cm" fo:min-width="0cm" fo:padding-top="0.125cm" fo:padding-bottom="0.125cm" fo:padding-left="0.25cm" fo:padding-right="0.25cm" fo:wrap-option="wrap"/>
    </style:style>
    <style:style style:name="gr32" style:family="graphic" style:parent-style-name="standard">
      <style:graphic-properties draw:stroke="none" svg:stroke-width="0.035cm" draw:stroke-linejoin="miter" draw:fill="solid" draw:fill-color="#203764" draw:textarea-vertical-align="middle" draw:auto-grow-height="false" draw:fit-to-size="false" style:shrink-to-fit="false" fo:min-height="0cm" fo:min-width="0cm" fo:padding-top="0.125cm" fo:padding-bottom="0.125cm" fo:padding-left="0.25cm" fo:padding-right="0.25cm" fo:wrap-option="wrap"/>
    </style:style>
    <style:style style:name="gr33" style:family="graphic" style:parent-style-name="standard">
      <style:graphic-properties draw:stroke="none" svg:stroke-width="0.026cm" draw:stroke-linejoin="miter" draw:fill="solid" draw:fill-color="#128bd6" draw:textarea-vertical-align="middle" draw:auto-grow-height="false" draw:fit-to-size="false" style:shrink-to-fit="false" fo:min-height="0cm" fo:min-width="0cm" fo:padding-top="0.125cm" fo:padding-bottom="0.125cm" fo:padding-left="0.25cm" fo:padding-right="0.25cm" fo:wrap-option="wrap"/>
    </style:style>
    <style:style style:name="gr34" style:family="graphic" style:parent-style-name="standard">
      <style:graphic-properties draw:stroke="none" svg:stroke-width="0.026cm" draw:stroke-linejoin="miter" draw:fill="solid" draw:fill-color="#ccb7ae" draw:textarea-vertical-align="middle" draw:auto-grow-height="false" draw:fit-to-size="false" style:shrink-to-fit="false" fo:min-height="0cm" fo:min-width="0cm" fo:padding-top="0.125cm" fo:padding-bottom="0.125cm" fo:padding-left="0.25cm" fo:padding-right="0.25cm" fo:wrap-option="wrap"/>
    </style:style>
    <style:style style:name="gr35" style:family="graphic" style:parent-style-name="standard">
      <style:graphic-properties draw:stroke="none" svg:stroke-width="0.026cm" draw:stroke-linejoin="miter" draw:fill="solid" draw:fill-color="#f2f2f2" draw:textarea-vertical-align="middle" draw:auto-grow-height="false" draw:fit-to-size="false" style:shrink-to-fit="false" fo:min-height="0cm" fo:min-width="0cm" fo:padding-top="0.125cm" fo:padding-bottom="0.125cm" fo:padding-left="0.25cm" fo:padding-right="0.25cm" fo:wrap-option="wrap"/>
    </style:style>
    <style:style style:name="gr36" style:family="graphic" style:parent-style-name="standard">
      <style:graphic-properties draw:stroke="none" svg:stroke-width="0.026cm" draw:stroke-linejoin="miter" draw:fill="solid" draw:fill-color="#d84315" draw:textarea-vertical-align="middle" draw:auto-grow-height="false" draw:fit-to-size="false" style:shrink-to-fit="false" fo:min-height="0cm" fo:min-width="0cm" fo:padding-top="0.125cm" fo:padding-bottom="0.125cm" fo:padding-left="0.25cm" fo:padding-right="0.25cm" fo:wrap-option="wrap"/>
    </style:style>
    <style:style style:name="gr37" style:family="graphic" style:parent-style-name="standard">
      <style:graphic-properties draw:stroke="none" svg:stroke-width="0cm" draw:fill="none" draw:textarea-vertical-align="middle" draw:auto-grow-height="true" draw:fit-to-size="false" style:shrink-to-fit="false" fo:min-height="0cm" fo:min-width="0cm" fo:padding-top="0.125cm" fo:padding-bottom="0.125cm" fo:padding-left="0.25cm" fo:padding-right="0.25cm" fo:wrap-option="wrap"/>
    </style:style>
    <style:style style:name="gr38" style:family="graphic" style:parent-style-name="standard">
      <style:graphic-properties draw:stroke="none" svg:stroke-width="0.035cm" draw:stroke-linejoin="miter" draw:fill="solid" draw:fill-color="#ff8932" draw:opacity="20%" draw:textarea-vertical-align="middle" draw:auto-grow-height="false" draw:fit-to-size="false" style:shrink-to-fit="false" fo:min-height="0cm" fo:min-width="0cm" fo:padding-top="0.125cm" fo:padding-bottom="0.125cm" fo:padding-left="0.25cm" fo:padding-right="0.25cm" fo:wrap-option="wrap"/>
    </style:style>
    <style:style style:name="gr39" style:family="graphic" style:parent-style-name="standard">
      <style:graphic-properties draw:stroke="none" svg:stroke-width="0.026cm" draw:stroke-linejoin="miter" draw:fill="solid" draw:fill-color="#e2e2e2" draw:textarea-vertical-align="middle" draw:auto-grow-height="false" draw:fit-to-size="false" style:shrink-to-fit="false" fo:min-height="0cm" fo:min-width="0cm" fo:padding-top="0.125cm" fo:padding-bottom="0.125cm" fo:padding-left="0.25cm" fo:padding-right="0.25cm" fo:wrap-option="wrap"/>
    </style:style>
    <style:style style:name="gr40" style:family="graphic" style:parent-style-name="standard">
      <style:graphic-properties draw:stroke="none" svg:stroke-width="0.026cm" draw:stroke-linejoin="miter" draw:fill="solid" draw:fill-color="#ff8932" draw:textarea-vertical-align="middle" draw:auto-grow-height="false" draw:fit-to-size="false" style:shrink-to-fit="false" fo:min-height="0cm" fo:min-width="0cm" fo:padding-top="0.125cm" fo:padding-bottom="0.125cm" fo:padding-left="0.25cm" fo:padding-right="0.25cm" fo:wrap-option="wrap"/>
    </style:style>
    <style:style style:name="gr41" style:family="graphic" style:parent-style-name="standard">
      <style:graphic-properties draw:stroke="none" svg:stroke-width="0.026cm" draw:stroke-linejoin="miter" draw:fill="solid" draw:fill-color="#ffa161" draw:textarea-vertical-align="middle" draw:auto-grow-height="false" draw:fit-to-size="false" style:shrink-to-fit="false" fo:min-height="0cm" fo:min-width="0cm" fo:padding-top="0.125cm" fo:padding-bottom="0.125cm" fo:padding-left="0.25cm" fo:padding-right="0.25cm" fo:wrap-option="wrap"/>
    </style:style>
    <style:style style:name="gr42" style:family="graphic" style:parent-style-name="standard">
      <style:graphic-properties draw:stroke="none" svg:stroke-width="0.026cm" draw:stroke-linejoin="miter" draw:fill="solid" draw:fill-color="#bfbfbf" draw:textarea-vertical-align="middle" draw:auto-grow-height="false" draw:fit-to-size="false" style:shrink-to-fit="false" fo:min-height="0cm" fo:min-width="0cm" fo:padding-top="0.125cm" fo:padding-bottom="0.125cm" fo:padding-left="0.25cm" fo:padding-right="0.25cm" fo:wrap-option="wrap"/>
    </style:style>
    <style:style style:name="gr43" style:family="graphic" style:parent-style-name="standard">
      <style:graphic-properties draw:stroke="none" svg:stroke-width="0.026cm" draw:stroke-linejoin="miter" draw:fill="solid" draw:fill-color="#d6d6d6" draw:textarea-vertical-align="middle" draw:auto-grow-height="false" draw:fit-to-size="false" style:shrink-to-fit="false" fo:min-height="0cm" fo:min-width="0cm" fo:padding-top="0.125cm" fo:padding-bottom="0.125cm" fo:padding-left="0.25cm" fo:padding-right="0.25cm" fo:wrap-option="wrap"/>
    </style:style>
    <style:style style:name="gr44" style:family="graphic" style:parent-style-name="standard">
      <style:graphic-properties draw:stroke="none" svg:stroke-width="0.026cm" draw:stroke-linejoin="miter" draw:fill="solid" draw:fill-color="#31d3ff" draw:textarea-vertical-align="middle" draw:auto-grow-height="false" draw:fit-to-size="false" style:shrink-to-fit="false" fo:min-height="0cm" fo:min-width="0cm" fo:padding-top="0.125cm" fo:padding-bottom="0.125cm" fo:padding-left="0.25cm" fo:padding-right="0.25cm" fo:wrap-option="wrap"/>
    </style:style>
    <style:style style:name="gr45" style:family="graphic" style:parent-style-name="standard">
      <style:graphic-properties draw:stroke="none" svg:stroke-width="0.026cm" draw:stroke-linejoin="miter" draw:fill="solid" draw:fill-color="#9d50ef" draw:textarea-vertical-align="middle" draw:auto-grow-height="false" draw:fit-to-size="false" style:shrink-to-fit="false" fo:min-height="0cm" fo:min-width="0cm" fo:padding-top="0.125cm" fo:padding-bottom="0.125cm" fo:padding-left="0.25cm" fo:padding-right="0.25cm" fo:wrap-option="wrap"/>
    </style:style>
    <style:style style:name="gr46" style:family="graphic" style:parent-style-name="standard">
      <style:graphic-properties draw:stroke="none" svg:stroke-width="0.026cm" draw:stroke-linejoin="miter" draw:fill="solid" draw:fill-color="#af71ff" draw:textarea-vertical-align="middle" draw:auto-grow-height="false" draw:fit-to-size="false" style:shrink-to-fit="false" fo:min-height="0cm" fo:min-width="0cm" fo:padding-top="0.125cm" fo:padding-bottom="0.125cm" fo:padding-left="0.25cm" fo:padding-right="0.25cm" fo:wrap-option="wrap"/>
    </style:style>
    <style:style style:name="gr47" style:family="graphic" style:parent-style-name="standard">
      <style:graphic-properties draw:stroke="solid" svg:stroke-width="0.106cm" svg:stroke-color="#ffffff" draw:stroke-linejoin="miter" draw:fill="solid" draw:fill-color="#ff8932" draw:textarea-vertical-align="middle" draw:auto-grow-height="false" draw:fit-to-size="false" style:shrink-to-fit="false" fo:min-height="0cm" fo:min-width="0cm" fo:padding-top="0.125cm" fo:padding-bottom="0.125cm" fo:padding-left="0.25cm" fo:padding-right="0.25cm" fo:wrap-option="wrap"/>
    </style:style>
    <style:style style:name="gr48" style:family="graphic" style:parent-style-name="standard">
      <style:graphic-properties draw:stroke="none" svg:stroke-width="0.026cm" draw:stroke-linejoin="miter" draw:fill="solid" draw:fill-color="#fafafa" draw:textarea-vertical-align="middle" draw:auto-grow-height="false" draw:fit-to-size="false" style:shrink-to-fit="false" fo:min-height="0cm" fo:min-width="0cm" fo:padding-top="0.125cm" fo:padding-bottom="0.125cm" fo:padding-left="0.25cm" fo:padding-right="0.25cm" fo:wrap-option="wrap"/>
    </style:style>
    <style:style style:name="gr49" style:family="graphic" style:parent-style-name="standard">
      <style:graphic-properties draw:stroke="solid" svg:stroke-width="0.035cm" svg:stroke-color="#727272" draw:stroke-linejoin="miter" draw:fill="none" draw:textarea-vertical-align="middle" draw:auto-grow-height="false" draw:fit-to-size="false" style:shrink-to-fit="false" fo:min-height="0cm" fo:min-width="0cm" fo:padding-top="0.125cm" fo:padding-bottom="0.125cm" fo:padding-left="0.25cm" fo:padding-right="0.25cm" fo:wrap-option="wrap"/>
    </style:style>
    <style:style style:name="gr50" style:family="graphic" style:parent-style-name="standard">
      <style:graphic-properties draw:stroke="none" svg:stroke-width="0.017cm" draw:stroke-linejoin="miter" draw:fill="solid" draw:fill-color="#727272" draw:textarea-vertical-align="middle" draw:auto-grow-height="false" draw:fit-to-size="false" style:shrink-to-fit="false" fo:min-height="0cm" fo:min-width="0cm" fo:padding-top="0.125cm" fo:padding-bottom="0.125cm" fo:padding-left="0.25cm" fo:padding-right="0.25cm" fo:wrap-option="wrap"/>
    </style:style>
    <style:style style:name="gr51" style:family="graphic" style:parent-style-name="standard">
      <style:graphic-properties draw:stroke="none" svg:stroke-width="0.018cm" draw:stroke-linejoin="miter" draw:fill="solid" draw:fill-color="#727272" draw:textarea-vertical-align="middle" draw:auto-grow-height="false" draw:fit-to-size="false" style:shrink-to-fit="false" fo:min-height="0cm" fo:min-width="0cm" fo:padding-top="0.125cm" fo:padding-bottom="0.125cm" fo:padding-left="0.25cm" fo:padding-right="0.25cm" fo:wrap-option="wrap"/>
    </style:style>
    <style:style style:name="gr52" style:family="graphic" style:parent-style-name="standard">
      <style:graphic-properties draw:stroke="dash" draw:stroke-dash="Dashed_20__28_var_29__20_6" svg:stroke-width="0.053cm" svg:stroke-color="#808080" draw:stroke-linejoin="miter" draw:fill="solid" draw:fill-color="#d9d9d9" draw:opacity="50%" draw:textarea-vertical-align="middle" draw:auto-grow-height="false" draw:fit-to-size="false" style:shrink-to-fit="false" fo:min-height="0cm" fo:min-width="0cm" fo:padding-top="0.125cm" fo:padding-bottom="0.125cm" fo:padding-left="0.25cm" fo:padding-right="0.25cm" fo:wrap-option="wrap"/>
    </style:style>
    <style:style style:name="gr53" style:family="graphic" style:parent-style-name="standard">
      <style:graphic-properties draw:stroke="dash" draw:stroke-dash="Dashed_20__28_var_29__20_6" svg:stroke-width="0.053cm" svg:stroke-color="#808080" draw:stroke-linejoin="miter" draw:fill="none" draw:textarea-horizontal-align="center" draw:textarea-vertical-align="top" draw:auto-grow-height="false" fo:padding-top="0.125cm" fo:padding-bottom="0.125cm" fo:padding-left="0.25cm" fo:padding-right="0.25cm" fo:wrap-option="wrap"/>
    </style:style>
    <style:style style:name="gr54" style:family="graphic" style:parent-style-name="standard">
      <style:graphic-properties draw:stroke="dash" draw:stroke-dash="Dashed_20__28_var_29__20_4" svg:stroke-width="0.035cm" svg:stroke-color="#808080" draw:stroke-linejoin="miter" draw:fill="none" draw:textarea-horizontal-align="center" draw:textarea-vertical-align="top" draw:auto-grow-height="false" fo:padding-top="0.125cm" fo:padding-bottom="0.125cm" fo:padding-left="0.25cm" fo:padding-right="0.25cm" fo:wrap-option="wrap"/>
    </style:style>
    <style:style style:name="gr55" style:family="graphic" style:parent-style-name="standard">
      <style:graphic-properties draw:stroke="none" svg:stroke-width="0cm" draw:fill="none" draw:textarea-vertical-align="top" draw:auto-grow-height="false" draw:fit-to-size="false" style:shrink-to-fit="false" fo:min-height="0cm" fo:min-width="0cm" fo:padding-top="0.125cm" fo:padding-bottom="0.125cm" fo:padding-left="0.25cm" fo:padding-right="0.25cm" fo:wrap-option="wrap"/>
    </style:style>
    <style:style style:name="gr56" style:family="graphic" style:parent-style-name="standard">
      <style:graphic-properties draw:stroke="none" svg:stroke-width="0cm" draw:fill="none" draw:textarea-vertical-align="middle" draw:auto-grow-height="true" draw:fit-to-size="false" style:shrink-to-fit="false" fo:min-height="0cm" fo:min-width="0cm" fo:padding-top="0.127cm" fo:padding-bottom="0.127cm" fo:padding-left="0.254cm" fo:padding-right="0.254cm" fo:wrap-option="wrap"/>
    </style:style>
    <style:style style:name="pr1" style:family="presentation" style:parent-style-name="Title_20_Slide-title">
      <style:graphic-properties draw:stroke="none" svg:stroke-width="0cm" draw:fill="none" draw:textarea-vertical-align="bottom" draw:auto-grow-height="false" draw:fit-to-size="false" style:shrink-to-fit="false" fo:min-height="3.181cm" fo:padding-top="0.127cm" fo:padding-bottom="0.127cm" fo:padding-left="0.254cm" fo:padding-right="0.254cm" fo:wrap-option="wrap"/>
    </style:style>
    <style:style style:name="pr2" style:family="presentation" style:parent-style-name="Title_20_Slide-subtitle">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style>
    <style:style style:name="pr3" style:family="presentation" style:parent-style-name="Title_20_Slide-notes">
      <style:graphic-properties draw:stroke="none" svg:stroke-width="0cm" draw:fill="none" draw:fill-color="#ffffff" draw:textarea-vertical-align="top" draw:auto-grow-height="false" draw:fit-to-size="false" style:shrink-to-fit="false" fo:min-height="12.527cm" fo:padding-top="0.134cm" fo:padding-bottom="0.134cm" fo:padding-left="0.268cm" fo:padding-right="0.268cm" fo:wrap-option="wrap"/>
    </style:style>
    <style:style style:name="pr4" style:family="presentation" style:parent-style-name="Title_20_Slide-backgroundobjects">
      <style:graphic-properties draw:stroke="none" svg:stroke-width="0cm" draw:fill="none" draw:fill-color="#ffffff" draw:textarea-vertical-align="bottom" draw:auto-grow-height="false" draw:fit-to-size="false" style:shrink-to-fit="false" fo:min-height="12.527cm" fo:padding-top="0.134cm" fo:padding-bottom="0.134cm" fo:padding-left="0.268cm" fo:padding-right="0.268cm" fo:wrap-option="wrap"/>
    </style:style>
    <style:style style:name="pr5" style:family="presentation" style:parent-style-name="Title_20_Only-notes">
      <style:graphic-properties draw:fill-color="#ffffff" fo:min-height="13.364cm"/>
    </style:style>
    <style:style style:name="pr6" style:family="presentation" style:parent-style-name="Title_20_Only-title">
      <style:graphic-properties draw:stroke="none" svg:stroke-width="0cm" draw:fill="none" draw:textarea-vertical-align="middle" draw:auto-grow-height="false" draw:fit-to-size="shrink-to-fit" style:shrink-to-fit="true" fo:min-height="3.181cm" fo:padding-top="0.127cm" fo:padding-bottom="0.127cm" fo:padding-left="0.254cm" fo:padding-right="0.254cm" fo:wrap-option="wrap"/>
    </style:style>
    <style:style style:name="pr7" style:family="presentation" style:parent-style-name="Title_20_Only-notes">
      <style:graphic-properties draw:fill-color="#ffffff" fo:min-height="12.526cm"/>
    </style:style>
    <style:style style:name="pr8" style:family="presentation" style:parent-style-name="White_5f_background-notes">
      <style:graphic-properties draw:fill-color="#ffffff" fo:min-height="12.526cm"/>
    </style:style>
    <style:style style:name="pr9" style:family="presentation" style:parent-style-name="Blank-notes" style:list-style-name="L31">
      <style:graphic-properties draw:stroke="none" svg:stroke-width="0cm" draw:fill="none" draw:fill-color="#ffffff" draw:textarea-vertical-align="top" draw:auto-grow-height="false" draw:fit-to-size="false" style:shrink-to-fit="false" fo:min-height="12.527cm" fo:padding-top="0.134cm" fo:padding-bottom="0.134cm" fo:padding-left="0.268cm" fo:padding-right="0.268cm" fo:wrap-option="wrap"/>
    </style:style>
    <style:style style:name="pr10" style:family="presentation" style:parent-style-name="Blank-backgroundobjects">
      <style:graphic-properties draw:stroke="none" svg:stroke-width="0cm" draw:fill="none" draw:fill-color="#ffffff" draw:textarea-vertical-align="bottom" draw:auto-grow-height="false" draw:fit-to-size="false" style:shrink-to-fit="false" fo:min-height="12.527cm" fo:padding-top="0.134cm" fo:padding-bottom="0.134cm" fo:padding-left="0.268cm" fo:padding-right="0.268cm" fo:wrap-option="wrap"/>
    </style:style>
    <style:style style:name="pr11" style:family="presentation" style:parent-style-name="Grey_5f_background-notes" style:list-style-name="L31">
      <style:graphic-properties draw:stroke="none" svg:stroke-width="0cm" draw:fill="none" draw:fill-color="#ffffff" draw:textarea-vertical-align="top" draw:auto-grow-height="false" draw:fit-to-size="false" style:shrink-to-fit="false" fo:min-height="12.527cm" fo:padding-top="0.134cm" fo:padding-bottom="0.134cm" fo:padding-left="0.268cm" fo:padding-right="0.268cm" fo:wrap-option="wrap"/>
    </style:style>
    <style:style style:name="pr12" style:family="presentation" style:parent-style-name="Grey_5f_background-backgroundobjects">
      <style:graphic-properties draw:stroke="none" svg:stroke-width="0cm" draw:fill="none" draw:fill-color="#ffffff" draw:textarea-vertical-align="bottom" draw:auto-grow-height="false" draw:fit-to-size="false" style:shrink-to-fit="false" fo:min-height="12.527cm" fo:padding-top="0.134cm" fo:padding-bottom="0.134cm" fo:padding-left="0.268cm" fo:padding-right="0.268cm" fo:wrap-option="wrap"/>
    </style:style>
    <style:style style:name="pr13" style:family="presentation" style:parent-style-name="Grey_5f_background-notes">
      <style:graphic-properties draw:fill-color="#ffffff" fo:min-height="12.526cm"/>
    </style:style>
    <style:style style:name="pr14" style:family="presentation" style:parent-style-name="Blank-notes" style:list-style-name="L31">
      <style:graphic-properties draw:stroke="none" svg:stroke-width="0cm" draw:fill="none" draw:fill-color="#ffffff" draw:textarea-vertical-align="top" draw:auto-grow-height="false" draw:fit-to-size="false" style:shrink-to-fit="false" fo:min-height="12.527cm" fo:padding-top="0.134cm" fo:padding-bottom="0.134cm" fo:padding-left="0.268cm" fo:padding-right="0.268cm" fo:wrap-option="wrap"/>
    </style:style>
    <style:style style:name="pr15" style:family="presentation" style:parent-style-name="Blank-notes" style:list-style-name="L31">
      <style:graphic-properties draw:stroke="none" svg:stroke-width="0cm" draw:fill="none" draw:fill-color="#ffffff" draw:textarea-vertical-align="top" draw:auto-grow-height="false" draw:fit-to-size="false" style:shrink-to-fit="false" fo:min-height="12.527cm" fo:padding-top="0.134cm" fo:padding-bottom="0.134cm" fo:padding-left="0.268cm" fo:padding-right="0.268cm" fo:wrap-option="wrap"/>
    </style:style>
    <style:style style:name="pr16" style:family="presentation" style:parent-style-name="Grey_5f_background-notes" style:list-style-name="L31">
      <style:graphic-properties draw:stroke="none" svg:stroke-width="0cm" draw:fill="none" draw:fill-color="#ffffff" draw:textarea-vertical-align="top" draw:auto-grow-height="false" draw:fit-to-size="false" style:shrink-to-fit="false" fo:min-height="12.527cm" fo:padding-top="0.134cm" fo:padding-bottom="0.134cm" fo:padding-left="0.268cm" fo:padding-right="0.268cm" fo:wrap-option="wrap"/>
    </style:style>
    <style:style style:name="pr17" style:family="presentation" style:parent-style-name="Grey_5f_background-notes" style:list-style-name="L31">
      <style:graphic-properties draw:stroke="none" svg:stroke-width="0cm" draw:fill="none" draw:fill-color="#ffffff" draw:textarea-vertical-align="top" draw:auto-grow-height="false" draw:fit-to-size="false" style:shrink-to-fit="false" fo:min-height="12.527cm" fo:padding-top="0.134cm" fo:padding-bottom="0.134cm" fo:padding-left="0.268cm" fo:padding-right="0.268cm" fo:wrap-option="wrap"/>
    </style:style>
    <style:style style:name="pr18" style:family="presentation" style:parent-style-name="Blank-notes" style:list-style-name="L31">
      <style:graphic-properties draw:stroke="none" svg:stroke-width="0cm" draw:fill="none" draw:fill-color="#ffffff" draw:textarea-vertical-align="top" draw:auto-grow-height="false" draw:fit-to-size="false" style:shrink-to-fit="false" fo:min-height="12.527cm" fo:padding-top="0.134cm" fo:padding-bottom="0.134cm" fo:padding-left="0.268cm" fo:padding-right="0.268cm" fo:wrap-option="wrap"/>
    </style:style>
    <style:style style:name="pr19" style:family="presentation" style:parent-style-name="Blank-notes">
      <style:graphic-properties draw:fill-color="#ffffff" fo:min-height="12.526cm"/>
    </style:style>
    <style:style style:name="pr20" style:family="presentation" style:parent-style-name="Blank-notes" style:list-style-name="L31">
      <style:graphic-properties draw:stroke="none" svg:stroke-width="0cm" draw:fill="none" draw:fill-color="#ffffff" draw:textarea-vertical-align="top" draw:auto-grow-height="false" draw:fit-to-size="false" style:shrink-to-fit="false" fo:min-height="12.527cm" fo:padding-top="0.134cm" fo:padding-bottom="0.134cm" fo:padding-left="0.268cm" fo:padding-right="0.268cm" fo:wrap-option="wrap"/>
    </style:style>
    <style:style style:name="pr21" style:family="presentation" style:parent-style-name="Blank-notes" style:list-style-name="L31">
      <style:graphic-properties draw:stroke="none" svg:stroke-width="0cm" draw:fill="none" draw:fill-color="#ffffff" draw:textarea-vertical-align="top" draw:auto-grow-height="false" draw:fit-to-size="false" style:shrink-to-fit="false" fo:min-height="12.527cm" fo:padding-top="0.134cm" fo:padding-bottom="0.134cm" fo:padding-left="0.268cm" fo:padding-right="0.268cm" fo:wrap-option="wrap"/>
    </style:style>
    <style:style style:name="pr22" style:family="presentation" style:parent-style-name="Blank-notes" style:list-style-name="L31">
      <style:graphic-properties draw:stroke="none" svg:stroke-width="0cm" draw:fill="none" draw:fill-color="#ffffff" draw:textarea-vertical-align="top" draw:auto-grow-height="false" draw:fit-to-size="false" style:shrink-to-fit="false" fo:min-height="12.527cm" fo:padding-top="0.134cm" fo:padding-bottom="0.134cm" fo:padding-left="0.268cm" fo:padding-right="0.268cm" fo:wrap-option="wrap"/>
    </style:style>
    <style:style style:name="pr23" style:family="presentation" style:parent-style-name="Blank-notes" style:list-style-name="L31">
      <style:graphic-properties draw:stroke="none" svg:stroke-width="0cm" draw:fill="none" draw:fill-color="#ffffff" draw:textarea-vertical-align="top" draw:auto-grow-height="false" draw:fit-to-size="false" style:shrink-to-fit="false" fo:min-height="12.527cm" fo:padding-top="0.134cm" fo:padding-bottom="0.134cm" fo:padding-left="0.268cm" fo:padding-right="0.268cm" fo:wrap-option="wrap"/>
    </style:style>
    <style:style style:name="pr24" style:family="presentation" style:parent-style-name="Title_20_and_20_Content-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style:style>
    <style:style style:name="pr25" style:family="presentation" style:parent-style-name="Title_20_and_20_Content-title">
      <style:graphic-properties draw:stroke="none" svg:stroke-width="0cm" draw:fill="none" draw:textarea-vertical-align="middle" draw:auto-grow-height="false" draw:fit-to-size="false" style:shrink-to-fit="false" fo:min-height="3.181cm" fo:padding-top="0cm" fo:padding-bottom="0cm" fo:padding-left="0cm" fo:padding-right="0cm" fo:wrap-option="wrap"/>
    </style:style>
    <style:style style:name="pr26" style:family="presentation" style:parent-style-name="Title_20_and_20_Content-notes">
      <style:graphic-properties draw:fill-color="#ffffff" fo:min-height="12.526cm"/>
    </style:style>
    <style:style style:name="pr27" style:family="presentation" style:parent-style-name="Blank-notes" style:list-style-name="L31">
      <style:graphic-properties draw:stroke="none" svg:stroke-width="0cm" draw:fill="none" draw:fill-color="#ffffff" draw:textarea-vertical-align="top" draw:auto-grow-height="false" draw:fit-to-size="false" style:shrink-to-fit="false" fo:min-height="12.527cm" fo:padding-top="0.134cm" fo:padding-bottom="0.134cm" fo:padding-left="0.268cm" fo:padding-right="0.268cm" fo:wrap-option="wrap"/>
    </style:style>
    <style:style style:name="pr28" style:family="presentation" style:parent-style-name="Default-title">
      <style:graphic-properties draw:stroke="none" svg:stroke-width="0cm" draw:fill="none" draw:textarea-vertical-align="middle" draw:auto-grow-height="false" draw:fit-to-size="shrink-to-fit" style:shrink-to-fit="true" fo:min-height="3.181cm" fo:padding-top="0.127cm" fo:padding-bottom="0.127cm" fo:padding-left="0.254cm" fo:padding-right="0.254cm" fo:wrap-option="wrap"/>
    </style:style>
    <style:style style:name="pr29" style:family="presentation" style:parent-style-name="Default-notes">
      <style:graphic-properties draw:fill-color="#ffffff" fo:min-height="12.526cm"/>
    </style:style>
    <style:style style:name="co1" style:family="table-column">
      <style:table-column-properties style:column-width="11.595cm" style:use-optimal-column-width="false"/>
    </style:style>
    <style:style style:name="co2" style:family="table-column">
      <style:table-column-properties style:column-width="15.46cm" style:use-optimal-column-width="false"/>
    </style:style>
    <style:style style:name="co3" style:family="table-column">
      <style:table-column-properties style:column-width="5.301cm" style:use-optimal-column-width="false"/>
    </style:style>
    <style:style style:name="ro1" style:family="table-row">
      <style:table-row-properties style:row-height="0.818cm"/>
    </style:style>
    <style:style style:name="ro2" style:family="table-row">
      <style:table-row-properties style:row-height="2.54cm"/>
    </style:style>
    <style:style style:name="ro3" style:family="table-row">
      <style:table-row-properties style:row-height="2.997cm"/>
    </style:style>
    <style:style style:name="ro4" style:family="table-row">
      <style:table-row-properties style:row-height="5.602cm"/>
    </style:style>
    <style:style style:name="ce1" style:family="table-cell">
      <loext:graphic-properties draw:fill="none" draw:textarea-vertical-align="top" fo:padding-top="0.127cm" fo:padding-bottom="0.127cm" fo:padding-left="0.254cm" fo:padding-right="0.254cm"/>
      <style:paragraph-properties fo:border="0.48pt solid #000000"/>
    </style:style>
    <style:style style:name="P1" style:family="paragraph">
      <style:paragraph-properties fo:margin-left="0cm" fo:margin-right="0cm" fo:margin-top="0cm" fo:margin-bottom="0cm" fo:line-height="90%" fo:text-align="center" fo:text-indent="0cm" style:writing-mode="lr-tb"/>
    </style:style>
    <style:style style:name="P2" style:family="paragraph">
      <loext:graphic-properties draw:fill="none"/>
      <style:paragraph-properties fo:text-align="start" style:font-independent-line-spacing="true"/>
      <style:text-properties fo:font-size="60pt"/>
    </style:style>
    <style:style style:name="P3" style:family="paragraph">
      <style:paragraph-properties fo:margin-left="1.27cm" fo:margin-right="0cm" fo:margin-top="0.353cm" fo:margin-bottom="0cm" fo:line-height="90%" fo:text-align="center" fo:text-indent="-1.128cm" style:writing-mode="lr-tb">
        <style:tab-stops>
          <style:tab-stop style:position="0cm"/>
        </style:tab-stops>
      </style:paragraph-properties>
    </style:style>
    <style:style style:name="P4" style:family="paragraph">
      <loext:graphic-properties draw:fill="none" draw:fill-color="#ffffff"/>
      <style:paragraph-properties fo:text-align="start" style:font-independent-line-spacing="true"/>
      <style:text-properties fo:font-size="24pt"/>
    </style:style>
    <style:style style:name="P5" style:family="paragraph">
      <loext:graphic-properties draw:fill="none"/>
      <style:paragraph-properties fo:text-align="start"/>
      <style:text-properties fo:font-size="18pt"/>
    </style:style>
    <style:style style:name="P6" style:family="paragraph">
      <style:paragraph-properties fo:margin-top="0cm" fo:margin-bottom="0cm" fo:line-height="100%" fo:text-align="start"/>
    </style:style>
    <style:style style:name="P7" style:family="paragraph">
      <loext:graphic-properties draw:fill="none" draw:fill-color="#ffffff"/>
      <style:paragraph-properties fo:text-align="start" style:font-independent-line-spacing="true"/>
      <style:text-properties fo:font-size="18pt"/>
    </style:style>
    <style:style style:name="P8" style:family="paragraph">
      <style:paragraph-properties fo:margin-left="0cm" fo:margin-right="0cm" fo:margin-top="0cm" fo:margin-bottom="0cm" fo:line-height="100%" fo:text-align="end" fo:text-indent="0cm" style:punctuation-wrap="hanging" style:writing-mode="lr-tb">
        <style:tab-stops>
          <style:tab-stop style:position="0cm"/>
        </style:tab-stops>
      </style:paragraph-properties>
      <style:text-properties fo:font-size="14pt" style:font-size-asian="14pt" style:font-size-complex="14pt" fo:hyphenate="false"/>
    </style:style>
    <style:style style:name="P9" style:family="paragraph">
      <loext:graphic-properties draw:fill="none" draw:fill-color="#ffffff"/>
      <style:paragraph-properties fo:text-align="start" style:font-independent-line-spacing="true"/>
      <style:text-properties fo:font-size="13pt" style:font-size-asian="14pt" style:font-size-complex="14pt"/>
    </style:style>
    <style:style style:name="P10" style:family="paragraph">
      <style:paragraph-properties fo:margin-left="0cm" fo:margin-right="0cm" fo:margin-top="0cm" fo:margin-bottom="0cm" fo:line-height="100%" fo:text-align="start" fo:text-indent="0cm" style:punctuation-wrap="hanging" style:writing-mode="lr-tb"/>
      <style:text-properties fo:hyphenate="false"/>
    </style:style>
    <style:style style:name="P11" style:family="paragraph">
      <loext:graphic-properties draw:fill="none"/>
      <style:paragraph-properties fo:text-align="start" style:font-independent-line-spacing="true"/>
      <style:text-properties fo:font-size="18pt"/>
    </style:style>
    <style:style style:name="P12" style:family="paragraph">
      <loext:graphic-properties draw:fill-color="#ffffff"/>
    </style:style>
    <style:style style:name="P13" style:family="paragraph">
      <style:paragraph-properties fo:margin-top="0cm" fo:margin-bottom="0cm" fo:line-height="90%" fo:text-align="center" style:punctuation-wrap="hanging" style:writing-mode="lr-tb"/>
      <style:text-properties fo:hyphenate="false"/>
    </style:style>
    <style:style style:name="P14" style:family="paragraph">
      <loext:graphic-properties draw:fill="none"/>
      <style:paragraph-properties fo:text-align="start" style:font-independent-line-spacing="true"/>
      <style:text-properties fo:font-size="44pt"/>
    </style:style>
    <style:style style:name="P15" style:family="paragraph">
      <style:paragraph-properties fo:margin-left="0cm" fo:margin-right="0cm" fo:margin-top="0cm" fo:margin-bottom="0cm" fo:line-height="100%" fo:text-align="center" fo:text-indent="0cm" style:punctuation-wrap="hanging" style:writing-mode="lr-tb">
        <style:tab-stops>
          <style:tab-stop style:position="0cm"/>
        </style:tab-stops>
      </style:paragraph-properties>
      <style:text-properties fo:hyphenate="false"/>
    </style:style>
    <style:style style:name="P16" style:family="paragraph">
      <loext:graphic-properties draw:fill="solid" draw:fill-color="#ed7d31"/>
      <style:paragraph-properties fo:text-align="start" style:font-independent-line-spacing="true"/>
      <style:text-properties fo:font-size="18pt"/>
    </style:style>
    <style:style style:name="P17" style:family="paragraph">
      <style:paragraph-properties fo:margin-left="0cm" fo:margin-right="0cm" fo:margin-top="0cm" fo:margin-bottom="0cm" fo:line-height="100%" fo:text-align="start" fo:text-indent="0cm" style:punctuation-wrap="hanging" style:writing-mode="lr-tb">
        <style:tab-stops>
          <style:tab-stop style:position="0cm"/>
        </style:tab-stops>
      </style:paragraph-properties>
      <style:text-properties fo:hyphenate="false"/>
    </style:style>
    <style:style style:name="P18" style:family="paragraph">
      <loext:graphic-properties draw:fill="none" draw:fill-color="#ffffff"/>
      <style:paragraph-properties fo:margin-top="0cm" fo:margin-bottom="0cm" fo:line-height="100%" fo:text-align="start" style:font-independent-line-spacing="true"/>
      <style:text-properties fo:font-variant="normal" fo:text-transform="none" style:text-line-through-style="none" style:text-line-through-type="none" style:text-position="0% 100%" fo:font-size="18pt" fo:letter-spacing="normal" fo:font-style="normal" style:text-underline-style="none" fo:font-weight="normal" style:font-style-asian="normal" style:font-weight-asian="normal" style:font-style-complex="normal" style:font-weight-complex="normal"/>
    </style:style>
    <style:style style:name="P19" style:family="paragraph">
      <style:paragraph-properties fo:margin-top="0cm" fo:margin-bottom="0cm" fo:line-height="100%" fo:text-align="end"/>
      <style:text-properties fo:font-size="14pt" style:font-size-asian="14pt" style:font-size-complex="14pt"/>
    </style:style>
    <style:style style:name="P20" style:family="paragraph">
      <loext:graphic-properties draw:fill="solid" draw:fill-color="#203764"/>
      <style:paragraph-properties fo:text-align="start" style:font-independent-line-spacing="true"/>
      <style:text-properties fo:font-size="18pt"/>
    </style:style>
    <style:style style:name="P21" style:family="paragraph">
      <loext:graphic-properties draw:fill="solid" draw:fill-color="#0070c0"/>
      <style:paragraph-properties fo:text-align="start" style:font-independent-line-spacing="true"/>
      <style:text-properties fo:font-size="18pt"/>
    </style:style>
    <style:style style:name="P22" style:family="paragraph">
      <loext:graphic-properties draw:fill="solid" draw:fill-color="#00b0f0"/>
      <style:paragraph-properties fo:text-align="start" style:font-independent-line-spacing="true"/>
      <style:text-properties fo:font-size="18pt"/>
    </style:style>
    <style:style style:name="P23" style:family="paragraph">
      <loext:graphic-properties draw:fill="solid" draw:fill-color="#ffffff"/>
      <style:paragraph-properties fo:text-align="start" style:font-independent-line-spacing="true"/>
      <style:text-properties fo:font-size="18pt"/>
    </style:style>
    <style:style style:name="P24" style:family="paragraph">
      <loext:graphic-properties draw:fill="solid" draw:fill-color="#ff8932"/>
      <style:paragraph-properties fo:text-align="start" style:font-independent-line-spacing="true"/>
      <style:text-properties fo:font-size="18pt"/>
    </style:style>
    <style:style style:name="P25" style:family="paragraph">
      <loext:graphic-properties draw:fill="solid" draw:fill-color="#e2e3e4"/>
      <style:paragraph-properties fo:text-align="start" style:font-independent-line-spacing="true"/>
      <style:text-properties fo:font-size="18pt"/>
    </style:style>
    <style:style style:name="P26" style:family="paragraph">
      <style:paragraph-properties fo:margin-left="0cm" fo:margin-right="0cm" fo:margin-top="0cm" fo:margin-bottom="0.282cm" fo:line-height="107%" fo:text-align="center" fo:text-indent="0cm" style:punctuation-wrap="hanging" style:writing-mode="lr-tb">
        <style:tab-stops>
          <style:tab-stop style:position="0cm"/>
        </style:tab-stops>
      </style:paragraph-properties>
      <style:text-properties fo:hyphenate="false"/>
    </style:style>
    <style:style style:name="P27" style:family="paragraph">
      <style:paragraph-properties fo:margin-left="0cm" fo:margin-right="0cm" fo:margin-top="0cm" fo:margin-bottom="0cm" fo:line-height="100%" fo:text-align="center" fo:text-indent="0cm" style:punctuation-wrap="hanging" style:writing-mode="lr-tb"/>
      <style:text-properties fo:hyphenate="false"/>
    </style:style>
    <style:style style:name="P28" style:family="paragraph">
      <loext:graphic-properties draw:fill="solid" draw:fill-color="#44546a"/>
      <style:paragraph-properties fo:text-align="start" style:font-independent-line-spacing="true"/>
      <style:text-properties fo:font-size="18pt"/>
    </style:style>
    <style:style style:name="P29" style:family="paragraph">
      <style:paragraph-properties fo:margin-top="0cm" fo:margin-bottom="0cm" fo:line-height="90%" fo:text-align="start" style:punctuation-wrap="hanging" style:writing-mode="lr-tb"/>
      <style:text-properties fo:hyphenate="false"/>
    </style:style>
    <style:style style:name="P30" style:family="paragraph">
      <loext:graphic-properties draw:fill="solid" draw:fill-color="#4472c4"/>
      <style:paragraph-properties fo:text-align="start" style:font-independent-line-spacing="true"/>
      <style:text-properties fo:font-size="18pt"/>
    </style:style>
    <style:style style:name="P31" style:family="paragraph">
      <style:paragraph-properties fo:margin-left="0cm" fo:margin-right="0cm" fo:margin-top="0cm" fo:margin-bottom="0cm" fo:line-height="90%" fo:text-align="center" fo:text-indent="0cm" style:punctuation-wrap="hanging" style:writing-mode="lr-tb"/>
      <style:text-properties fo:hyphenate="false"/>
    </style:style>
    <style:style style:name="P32" style:family="paragraph">
      <style:paragraph-properties fo:margin-left="0cm" fo:margin-right="0cm" fo:margin-top="0cm" fo:margin-bottom="0.282cm" fo:line-height="100%" fo:text-align="start" fo:text-indent="0cm" style:punctuation-wrap="hanging" style:writing-mode="lr-tb"/>
      <style:text-properties fo:hyphenate="false"/>
    </style:style>
    <style:style style:name="P33" style:family="paragraph">
      <loext:graphic-properties draw:fill="none" draw:fill-color="#ffffff"/>
      <style:paragraph-properties fo:text-align="start" style:font-independent-line-spacing="true"/>
      <style:text-properties fo:font-size="8pt" style:font-size-asian="14pt" style:font-size-complex="14pt"/>
    </style:style>
    <style:style style:name="P34" style:family="paragraph">
      <loext:graphic-properties draw:fill="none"/>
      <style:paragraph-properties fo:text-align="start" style:font-independent-line-spacing="true"/>
      <style:text-properties fo:font-size="22pt"/>
    </style:style>
    <style:style style:name="P35" style:family="paragraph">
      <loext:graphic-properties draw:fill="solid" draw:fill-color="#128bd6"/>
      <style:paragraph-properties fo:text-align="start" style:font-independent-line-spacing="true"/>
      <style:text-properties fo:font-size="18pt"/>
    </style:style>
    <style:style style:name="P36" style:family="paragraph">
      <loext:graphic-properties draw:fill="solid" draw:fill-color="#ccb7ae"/>
      <style:paragraph-properties fo:text-align="start" style:font-independent-line-spacing="true"/>
      <style:text-properties fo:font-size="18pt"/>
    </style:style>
    <style:style style:name="P37" style:family="paragraph">
      <loext:graphic-properties draw:fill="solid" draw:fill-color="#f2f2f2"/>
      <style:paragraph-properties fo:text-align="start" style:font-independent-line-spacing="true"/>
      <style:text-properties fo:font-size="18pt"/>
    </style:style>
    <style:style style:name="P38" style:family="paragraph">
      <loext:graphic-properties draw:fill="solid" draw:fill-color="#d84315"/>
      <style:paragraph-properties fo:text-align="start" style:font-independent-line-spacing="true"/>
      <style:text-properties fo:font-size="18pt"/>
    </style:style>
    <style:style style:name="P39" style:family="paragraph">
      <style:paragraph-properties fo:margin-left="0cm" fo:margin-right="0cm" fo:margin-top="0cm" fo:margin-bottom="0cm" fo:line-height="90%" fo:text-align="center" fo:text-indent="0cm" style:punctuation-wrap="hanging" style:writing-mode="lr-tb">
        <style:tab-stops>
          <style:tab-stop style:position="0cm"/>
        </style:tab-stops>
      </style:paragraph-properties>
      <style:text-properties fo:hyphenate="false"/>
    </style:style>
    <style:style style:name="P40" style:family="paragraph">
      <loext:graphic-properties draw:fill="none"/>
      <style:paragraph-properties fo:text-align="start" style:font-independent-line-spacing="true"/>
      <style:text-properties fo:font-size="20pt"/>
    </style:style>
    <style:style style:name="P41" style:family="paragraph">
      <loext:graphic-properties draw:fill="solid" draw:fill-color="#ff8932" draw:opacity="20%"/>
      <style:paragraph-properties fo:text-align="start" style:font-independent-line-spacing="true"/>
      <style:text-properties fo:font-size="18pt"/>
    </style:style>
    <style:style style:name="P42" style:family="paragraph">
      <loext:graphic-properties draw:fill="solid" draw:fill-color="#e2e2e2"/>
      <style:paragraph-properties fo:text-align="start" style:font-independent-line-spacing="true"/>
      <style:text-properties fo:font-size="18pt"/>
    </style:style>
    <style:style style:name="P43" style:family="paragraph">
      <loext:graphic-properties draw:fill="solid" draw:fill-color="#ffa161"/>
      <style:paragraph-properties fo:text-align="start" style:font-independent-line-spacing="true"/>
      <style:text-properties fo:font-size="18pt"/>
    </style:style>
    <style:style style:name="P44" style:family="paragraph">
      <loext:graphic-properties draw:fill="solid" draw:fill-color="#bfbfbf"/>
      <style:paragraph-properties fo:text-align="start" style:font-independent-line-spacing="true"/>
      <style:text-properties fo:font-size="18pt"/>
    </style:style>
    <style:style style:name="P45" style:family="paragraph">
      <loext:graphic-properties draw:fill="solid" draw:fill-color="#d6d6d6"/>
      <style:paragraph-properties fo:text-align="start" style:font-independent-line-spacing="true"/>
      <style:text-properties fo:font-size="18pt"/>
    </style:style>
    <style:style style:name="P46" style:family="paragraph">
      <loext:graphic-properties draw:fill="solid" draw:fill-color="#31d3ff"/>
      <style:paragraph-properties fo:text-align="start" style:font-independent-line-spacing="true"/>
      <style:text-properties fo:font-size="18pt"/>
    </style:style>
    <style:style style:name="P47" style:family="paragraph">
      <loext:graphic-properties draw:fill="solid" draw:fill-color="#9d50ef"/>
      <style:paragraph-properties fo:text-align="start" style:font-independent-line-spacing="true"/>
      <style:text-properties fo:font-size="18pt"/>
    </style:style>
    <style:style style:name="P48" style:family="paragraph">
      <loext:graphic-properties draw:fill="solid" draw:fill-color="#af71ff"/>
      <style:paragraph-properties fo:text-align="start" style:font-independent-line-spacing="true"/>
      <style:text-properties fo:font-size="18pt"/>
    </style:style>
    <style:style style:name="P49" style:family="paragraph">
      <loext:graphic-properties draw:fill="solid" draw:fill-color="#fafafa"/>
      <style:paragraph-properties fo:text-align="start" style:font-independent-line-spacing="true"/>
      <style:text-properties fo:font-size="18pt"/>
    </style:style>
    <style:style style:name="P50" style:family="paragraph">
      <loext:graphic-properties draw:fill="solid" draw:fill-color="#727272"/>
      <style:paragraph-properties fo:text-align="start" style:font-independent-line-spacing="true"/>
      <style:text-properties fo:font-size="18pt"/>
    </style:style>
    <style:style style:name="P51" style:family="paragraph">
      <loext:graphic-properties draw:fill="solid" draw:fill-color="#d9d9d9" draw:opacity="50%"/>
      <style:paragraph-properties fo:text-align="start" style:font-independent-line-spacing="true"/>
      <style:text-properties fo:font-size="18pt"/>
    </style:style>
    <style:style style:name="P52" style:family="paragraph">
      <style:paragraph-properties fo:margin-left="0cm" fo:margin-right="0cm" fo:margin-top="0cm" fo:margin-bottom="0cm" fo:line-height="90%" fo:text-align="start" fo:text-indent="0cm" style:punctuation-wrap="hanging" style:writing-mode="lr-tb">
        <style:tab-stops>
          <style:tab-stop style:position="0cm"/>
        </style:tab-stops>
      </style:paragraph-properties>
      <style:text-properties fo:hyphenate="false"/>
    </style:style>
    <style:style style:name="P53" style:family="paragraph">
      <style:paragraph-properties fo:margin-left="0cm" fo:margin-right="0cm" fo:margin-top="0cm" fo:margin-bottom="0cm" fo:line-height="100%" fo:text-align="center" fo:text-indent="0cm" style:punctuation-wrap="simple" style:writing-mode="lr-tb">
        <style:tab-stops>
          <style:tab-stop style:position="0cm"/>
        </style:tab-stops>
      </style:paragraph-properties>
      <style:text-properties fo:font-size="18pt" fo:hyphenate="false"/>
    </style:style>
    <style:style style:name="T1" style:family="text">
      <style:text-properties fo:font-variant="normal" fo:text-transform="none" fo:color="#767171" style:text-line-through-style="none" style:text-line-through-type="none" style:text-position="0% 100%" style:font-name="Calibri1" fo:font-size="38pt" fo:letter-spacing="normal" fo:font-style="normal" style:text-underline-style="none" fo:font-weight="bold" style:font-name-asian="Calibri1" style:font-size-asian="38pt" style:font-style-asian="normal" style:font-weight-asian="bold" style:font-name-complex="Calibri1" style:font-size-complex="38pt" style:font-style-complex="normal" style:font-weight-complex="bold"/>
    </style:style>
    <style:style style:name="T2" style:family="text">
      <style:text-properties fo:font-variant="normal" fo:text-transform="none" fo:color="#767171" style:text-line-through-style="none" style:text-line-through-type="none" style:text-position="0% 100%" style:font-name="Calibri1" fo:font-size="38pt" fo:letter-spacing="normal" fo:font-style="italic" style:text-underline-style="none" fo:font-weight="bold" style:font-name-asian="Calibri1" style:font-size-asian="38pt" style:font-style-asian="italic" style:font-weight-asian="bold" style:font-name-complex="Calibri1" style:font-size-complex="38pt" style:font-style-complex="italic" style:font-weight-complex="bold"/>
    </style:style>
    <style:style style:name="T3" style:family="text">
      <style:text-properties fo:font-variant="normal" fo:text-transform="none" fo:color="#767171" style:text-line-through-style="none" style:text-line-through-type="none" style:text-position="0% 100%" style:font-name="Calibri1" fo:font-size="24pt" fo:letter-spacing="normal" fo:font-style="normal" style:text-underline-style="none" fo:font-weight="normal" style:font-name-asian="Calibri1" style:font-size-asian="24pt" style:font-style-asian="normal" style:font-weight-asian="normal" style:font-name-complex="Calibri1" style:font-size-complex="24pt" style:font-style-complex="normal" style:font-weight-complex="normal"/>
    </style:style>
    <style:style style:name="T4" style:family="text">
      <style:text-properties fo:font-variant="normal" fo:text-transform="none" fo:color="#000000" style:text-line-through-style="none" style:text-line-through-type="none" style:text-position="0% 100%" style:font-name="Arial2" fo:font-size="20pt" fo:letter-spacing="normal" fo:font-style="normal" style:text-underline-style="none" fo:font-weight="bold" style:font-size-asian="20pt" style:font-style-asian="normal" style:font-weight-asian="bold" style:font-size-complex="20pt" style:font-style-complex="normal" style:font-weight-complex="bold"/>
    </style:style>
    <style:style style:name="T5" style:family="text">
      <style:text-properties fo:font-variant="normal" fo:text-transform="none" fo:color="#000000" style:text-line-through-style="none" style:text-line-through-type="none" style:text-position="0% 100%" style:font-name="Arial2"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T6" style:family="text">
      <style:text-properties fo:font-variant="normal" fo:text-transform="none" fo:color="#000000" style:text-line-through-style="none" style:text-line-through-type="none" style:text-position="0% 100%" style:font-name="Calibri1" fo:font-size="14pt" fo:letter-spacing="normal" fo:font-style="normal" style:text-underline-style="none" fo:font-weight="normal" style:font-name-asian="+mn-ea1" style:font-size-asian="14pt" style:font-style-asian="normal" style:font-weight-asian="normal" style:font-name-complex="+mn-cs1" style:font-size-complex="14pt" style:font-style-complex="normal" style:font-weight-complex="normal"/>
    </style:style>
    <style:style style:name="T7" style:family="text">
      <style:text-properties fo:font-variant="normal" fo:text-transform="none" fo:color="#ffffff" style:text-line-through-style="none" style:text-line-through-type="none" style:text-position="0% 100%" style:font-name="Calibri Light" fo:font-size="44pt" fo:letter-spacing="normal" fo:font-style="normal" style:text-underline-style="none" fo:font-weight="bold" style:font-size-asian="44pt" style:font-style-asian="normal" style:font-weight-asian="bold" style:font-size-complex="44pt" style:font-style-complex="normal" style:font-weight-complex="bold"/>
    </style:style>
    <style:style style:name="T8" style:family="text">
      <style:text-properties fo:font-variant="normal" fo:text-transform="none" fo:color="#ffffff" style:text-line-through-style="none" style:text-line-through-type="none" style:text-position="0% 100%" style:font-name="Calibri Light" fo:font-size="44pt" fo:letter-spacing="normal" fo:font-style="normal" style:text-underline-style="none" fo:font-weight="normal" style:font-size-asian="44pt" style:font-style-asian="normal" style:font-weight-asian="normal" style:font-size-complex="44pt" style:font-style-complex="normal" style:font-weight-complex="normal"/>
    </style:style>
    <style:style style:name="T9" style:family="text">
      <style:text-properties fo:font-variant="normal" fo:text-transform="none" fo:color="#ffffff" style:text-line-through-style="none" style:text-line-through-type="none" style:text-position="0% 100%" style:font-name="Calibri Light" fo:font-size="40pt" fo:letter-spacing="normal" fo:font-style="normal" style:text-underline-style="none" fo:font-weight="normal" style:font-size-asian="40pt" style:font-style-asian="normal" style:font-weight-asian="normal" style:font-size-complex="40pt" style:font-style-complex="normal" style:font-weight-complex="normal"/>
    </style:style>
    <style:style style:name="T10" style:family="text">
      <style:text-properties fo:font-variant="normal" fo:text-transform="none" fo:color="#ffffff" style:text-line-through-style="none" style:text-line-through-type="none" style:text-position="0% 100%" style:font-name="Wingdings1" fo:font-size="40pt" fo:letter-spacing="normal" fo:font-style="normal" style:text-underline-style="none" fo:font-weight="normal" style:font-size-asian="40pt" style:font-style-asian="normal" style:font-weight-asian="normal" style:font-size-complex="40pt" style:font-style-complex="normal" style:font-weight-complex="normal"/>
    </style:style>
    <style:style style:name="T11" style:family="text">
      <style:text-properties fo:font-variant="normal" fo:text-transform="none" fo:color="#ffffff" style:text-line-through-style="none" style:text-line-through-type="none" style:text-position="0% 100%" style:font-name="Calibri Light" fo:font-size="30pt" fo:letter-spacing="normal" fo:font-style="normal" style:text-underline-style="none" fo:font-weight="bold" style:font-size-asian="30pt" style:font-style-asian="normal" style:font-weight-asian="bold" style:font-size-complex="30pt" style:font-style-complex="normal" style:font-weight-complex="bold"/>
    </style:style>
    <style:style style:name="T12" style:family="text">
      <style:text-properties fo:font-variant="normal" fo:text-transform="none" fo:color="#c55a11" style:text-line-through-style="none" style:text-line-through-type="none" style:text-position="0% 100%" style:font-name="Calibri1"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T13" style:family="text">
      <style:text-properties fo:font-variant="normal" fo:text-transform="none" fo:color="#000000" style:text-line-through-style="none" style:text-line-through-type="none" style:text-position="0% 100%" style:font-name="Calibri1" fo:font-size="16pt" fo:letter-spacing="normal" fo:font-style="normal" style:text-underline-style="none" fo:font-weight="normal" style:font-size-asian="16pt" style:font-style-asian="normal" style:font-weight-asian="normal" style:font-size-complex="16pt" style:font-style-complex="normal" style:font-weight-complex="normal"/>
    </style:style>
    <style:style style:name="T14" style:family="text">
      <style:text-properties fo:font-variant="normal" fo:text-transform="none" fo:color="#203764" style:text-line-through-style="none" style:text-line-through-type="none" style:text-position="0% 100%" style:font-name="Arial1" fo:font-size="14pt" fo:letter-spacing="normal" fo:font-style="normal" style:text-underline-style="none" fo:font-weight="bold" style:font-size-asian="14pt" style:font-style-asian="normal" style:font-weight-asian="bold" style:font-name-complex="Poppins Medium" style:font-size-complex="14pt" style:font-style-complex="normal" style:font-weight-complex="bold"/>
    </style:style>
    <style:style style:name="T15" style:family="text">
      <style:text-properties fo:font-variant="normal" fo:text-transform="none" fo:color="#ff8932" style:text-line-through-style="none" style:text-line-through-type="none" style:text-position="0% 100%" style:font-name="Arial1" fo:font-size="14pt" fo:letter-spacing="normal" fo:font-style="normal" style:text-underline-style="none" fo:font-weight="bold" style:font-size-asian="14pt" style:font-style-asian="normal" style:font-weight-asian="bold" style:font-name-complex="Poppins Medium" style:font-size-complex="14pt" style:font-style-complex="normal" style:font-weight-complex="bold"/>
    </style:style>
    <style:style style:name="T16" style:family="text">
      <style:text-properties fo:font-variant="normal" fo:text-transform="none" fo:color="#ffffff" style:text-line-through-style="none" style:text-line-through-type="none" style:text-position="0% 100%" style:font-name="Arial1" fo:font-size="13pt" fo:letter-spacing="normal" fo:font-style="normal" style:text-underline-style="none" fo:font-weight="normal" style:font-size-asian="13pt" style:font-style-asian="normal" style:font-weight-asian="normal" style:font-size-complex="13pt" style:font-style-complex="normal" style:font-weight-complex="normal"/>
    </style:style>
    <style:style style:name="T17" style:family="text">
      <style:text-properties fo:font-variant="normal" fo:text-transform="none" fo:color="#ffffff" style:text-line-through-style="none" style:text-line-through-type="none" style:text-position="0% 100%" style:font-name="Arial1"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T18" style:family="text">
      <style:text-properties fo:font-variant="normal" fo:text-transform="none" fo:color="#ffffff" style:text-line-through-style="none" style:text-line-through-type="none" style:text-position="0% 100%" style:font-name="Calibri Light" fo:font-size="36pt" fo:letter-spacing="normal" fo:font-style="normal" style:text-underline-style="none" fo:font-weight="bold" style:font-size-asian="36pt" style:font-style-asian="normal" style:font-weight-asian="bold" style:font-size-complex="36pt" style:font-style-complex="normal" style:font-weight-complex="bold"/>
    </style:style>
    <style:style style:name="T19" style:family="text">
      <style:text-properties fo:font-variant="normal" fo:text-transform="none" fo:color="#ffffff" style:text-line-through-style="none" style:text-line-through-type="none" style:text-position="0% 100%" style:font-name="Calibri Light" fo:font-size="24pt" fo:letter-spacing="normal" fo:font-style="normal" style:text-underline-style="none" fo:font-weight="bold" style:font-size-asian="24pt" style:font-style-asian="normal" style:font-weight-asian="bold" style:font-size-complex="24pt" style:font-style-complex="normal" style:font-weight-complex="bold"/>
    </style:style>
    <style:style style:name="T20" style:family="text">
      <style:text-properties fo:font-variant="normal" fo:text-transform="none" fo:color="#ffffff" style:text-line-through-style="none" style:text-line-through-type="none" style:text-position="0% 100%" style:font-name="Calibri Light" fo:font-size="24pt" fo:letter-spacing="normal" fo:font-style="italic" style:text-underline-style="solid" style:text-underline-width="auto" style:text-underline-color="font-color" fo:font-weight="bold" style:font-size-asian="24pt" style:font-style-asian="italic" style:font-weight-asian="bold" style:font-size-complex="24pt" style:font-style-complex="italic" style:font-weight-complex="bold"/>
    </style:style>
    <style:style style:name="T21" style:family="text">
      <style:text-properties fo:font-variant="normal" fo:text-transform="none" fo:color="#ffffff" style:text-line-through-style="none" style:text-line-through-type="none" style:text-position="0% 100%" style:font-name="Calibri Light"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T22" style:family="text">
      <style:text-properties fo:font-variant="normal" fo:text-transform="none" fo:color="#ffffff" style:text-line-through-style="none" style:text-line-through-type="none" style:text-position="0% 100%" style:font-name="Arial1" fo:font-size="20pt" fo:letter-spacing="normal" fo:font-style="normal" style:text-underline-style="none" fo:font-weight="bold" style:font-size-asian="20pt" style:font-style-asian="normal" style:font-weight-asian="bold" style:font-name-complex="Poppins SemiBold" style:font-size-complex="20pt" style:font-style-complex="normal" style:font-weight-complex="bold"/>
    </style:style>
    <style:style style:name="T23" style:family="text">
      <style:text-properties fo:font-variant="normal" fo:text-transform="none" fo:color="#ffffff" style:text-line-through-style="none" style:text-line-through-type="none" style:text-position="0% 100%" style:font-name="Calibri2" fo:font-size="24pt" fo:letter-spacing="normal" fo:font-style="normal" style:text-underline-style="none" fo:font-weight="normal" style:font-size-asian="24pt" style:font-style-asian="normal" style:font-weight-asian="normal" style:font-name-complex="Times New Roman" style:font-size-complex="24pt" style:font-style-complex="normal" style:font-weight-complex="normal"/>
    </style:style>
    <style:style style:name="T24" style:family="text">
      <style:text-properties fo:font-variant="normal" fo:text-transform="none" fo:color="#ffffff" style:text-line-through-style="none" style:text-line-through-type="none" style:text-position="0% 100%" style:font-name="Calibri1" fo:font-size="24pt" fo:letter-spacing="normal" fo:font-style="normal" style:text-underline-style="none" fo:font-weight="normal" style:font-size-asian="24pt" style:font-style-asian="normal" style:font-weight-asian="normal" style:font-name-complex="Times New Roman" style:font-size-complex="24pt" style:font-style-complex="normal" style:font-weight-complex="normal"/>
    </style:style>
    <style:style style:name="T25" style:family="text">
      <style:text-properties fo:font-variant="normal" fo:text-transform="none" fo:color="#595959" style:text-line-through-style="none" style:text-line-through-type="none" style:text-position="0% 100%" style:font-name="Arial1" fo:font-size="14pt" fo:letter-spacing="normal" fo:font-style="normal" style:text-underline-style="none" fo:font-weight="normal" style:font-size-asian="14pt" style:font-style-asian="normal" style:font-weight-asian="normal" style:font-size-complex="14pt" style:font-style-complex="normal" style:font-weight-complex="normal"/>
    </style:style>
    <style:style style:name="T26" style:family="text">
      <style:text-properties fo:font-variant="normal" fo:text-transform="none" fo:color="#000000" style:text-line-through-style="none" style:text-line-through-type="none" style:text-position="0% 100%" style:font-name="Calibri1" fo:font-size="15pt" fo:letter-spacing="normal" fo:font-style="normal" style:text-underline-style="none" fo:font-weight="normal" style:font-name-asian="+mn-ea1" style:font-size-asian="15pt" style:font-style-asian="normal" style:font-weight-asian="normal" style:font-name-complex="+mn-cs1" style:font-size-complex="15pt" style:font-style-complex="normal" style:font-weight-complex="normal"/>
    </style:style>
    <style:style style:name="T27" style:family="text">
      <style:text-properties fo:font-variant="normal" fo:text-transform="none" fo:color="#c55a11" style:text-line-through-style="none" style:text-line-through-type="none" style:text-position="0% 100%" style:font-name="Calibri1" fo:font-size="24pt" fo:letter-spacing="normal" fo:font-style="normal" style:text-underline-style="none" fo:font-weight="bold" style:font-size-asian="24pt" style:font-style-asian="normal" style:font-weight-asian="bold" style:font-size-complex="24pt" style:font-style-complex="normal" style:font-weight-complex="bold"/>
    </style:style>
    <style:style style:name="T28" style:family="text">
      <style:text-properties fo:font-variant="normal" fo:text-transform="none" fo:color="#ffffff" style:text-line-through-style="none" style:text-line-through-type="none" style:text-position="0% 100%" style:font-name="Calibri Light" fo:font-size="20pt" fo:letter-spacing="normal" fo:font-style="normal" style:text-underline-style="none" fo:font-weight="bold" style:font-size-asian="20pt" style:font-style-asian="normal" style:font-weight-asian="bold" style:font-size-complex="20pt" style:font-style-complex="normal" style:font-weight-complex="bold"/>
    </style:style>
    <style:style style:name="T29" style:family="text">
      <style:text-properties fo:font-variant="normal" fo:text-transform="none" fo:color="#ffffff" style:text-line-through-style="none" style:text-line-through-type="none" style:text-position="0% 100%" style:font-name="Arial1" fo:font-size="14pt" fo:letter-spacing="normal" fo:font-style="normal" style:text-underline-style="none" fo:font-weight="bold" style:font-size-asian="14pt" style:font-style-asian="normal" style:font-weight-asian="bold" style:font-name-complex="Poppins Medium" style:font-size-complex="14pt" style:font-style-complex="normal" style:font-weight-complex="bold"/>
    </style:style>
    <style:style style:name="T30" style:family="text">
      <style:text-properties fo:font-variant="normal" fo:text-transform="none" fo:color="#ffffff" style:text-line-through-style="none" style:text-line-through-type="none" style:text-position="0% 100%" style:font-name="Calibri Light" fo:font-size="44pt" fo:letter-spacing="normal" fo:font-style="normal" style:text-underline-style="solid" style:text-underline-width="auto" style:text-underline-color="font-color" fo:font-weight="bold" style:font-size-asian="44pt" style:font-style-asian="normal" style:font-weight-asian="bold" style:font-size-complex="44pt" style:font-style-complex="normal" style:font-weight-complex="bold"/>
    </style:style>
    <style:style style:name="T31" style:family="text">
      <style:text-properties fo:font-variant="normal" fo:text-transform="none" fo:color="#c55a11" style:text-line-through-style="none" style:text-line-through-type="none" style:text-position="0% 100%" style:font-name="Calibri1"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T32" style:family="text">
      <style:text-properties fo:font-variant="normal" fo:text-transform="none" fo:color="#000000" style:text-line-through-style="none" style:text-line-through-type="none" style:text-position="0% 100%" style:font-name="Calibri1" fo:font-size="16pt" fo:letter-spacing="normal" fo:font-style="normal" style:text-underline-style="none" fo:font-weight="normal" style:font-name-asian="+mn-ea1" style:font-size-asian="16pt" style:font-style-asian="normal" style:font-weight-asian="normal" style:font-name-complex="+mn-cs1" style:font-size-complex="16pt" style:font-style-complex="normal" style:font-weight-complex="normal"/>
    </style:style>
    <style:style style:name="T33" style:family="text">
      <style:text-properties fo:font-variant="normal" fo:text-transform="none" fo:color="#ffffff" style:text-line-through-style="none" style:text-line-through-type="none" style:text-position="0% 100%" style:font-name="Calibri1" fo:font-size="14pt" fo:letter-spacing="normal" fo:font-style="normal" style:text-underline-style="none" fo:font-weight="normal" style:font-size-asian="14pt" style:font-style-asian="normal" style:font-weight-asian="normal" style:font-size-complex="14pt" style:font-style-complex="normal" style:font-weight-complex="normal"/>
    </style:style>
    <style:style style:name="T34" style:family="text">
      <style:text-properties fo:font-variant="normal" fo:text-transform="none" fo:color="#000000" style:text-line-through-style="none" style:text-line-through-type="none" style:text-position="0% 100%" style:font-name="Calibri1"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T35" style:family="text">
      <style:text-properties fo:font-variant="normal" fo:text-transform="none" fo:color="#000000" style:text-line-through-style="none" style:text-line-through-type="none" style:text-position="0% 100%" style:font-name="Calibri Light" fo:font-size="44pt" fo:letter-spacing="normal" fo:font-style="normal" style:text-underline-style="none" fo:font-weight="normal" style:font-size-asian="44pt" style:font-style-asian="normal" style:font-weight-asian="normal" style:font-size-complex="44pt" style:font-style-complex="normal" style:font-weight-complex="normal"/>
    </style:style>
    <style:style style:name="T36" style:family="text">
      <style:text-properties fo:font-variant="normal" fo:text-transform="none" fo:color="#c55a11" style:text-line-through-style="none" style:text-line-through-type="none" style:text-position="0% 100%" style:font-name="Calibri1"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T37" style:family="text">
      <style:text-properties fo:font-variant="normal" fo:text-transform="none" fo:color="#c55a11" style:text-line-through-style="none" style:text-line-through-type="none" style:text-position="0% 100%" style:font-name="Calibri1" fo:font-size="18pt" fo:letter-spacing="normal" fo:font-style="italic" style:text-underline-style="none" fo:font-weight="normal" style:font-size-asian="18pt" style:font-style-asian="italic" style:font-weight-asian="normal" style:font-size-complex="18pt" style:font-style-complex="italic" style:font-weight-complex="normal"/>
    </style:style>
    <style:style style:name="T38" style:family="text">
      <style:text-properties fo:font-variant="normal" fo:text-transform="none" fo:color="#ffffff" style:text-line-through-style="none" style:text-line-through-type="none" style:text-position="0% 100%" style:font-name="Calibri Light" fo:font-size="28pt" fo:letter-spacing="normal" fo:font-style="normal" style:text-underline-style="none" fo:font-weight="bold" style:font-size-asian="28pt" style:font-style-asian="normal" style:font-weight-asian="bold" style:font-size-complex="28pt" style:font-style-complex="normal" style:font-weight-complex="bold"/>
    </style:style>
    <style:style style:name="T39" style:family="text">
      <style:text-properties fo:font-variant="normal" fo:text-transform="none" fo:color="#c55a11" style:text-line-through-style="none" style:text-line-through-type="none" style:text-position="0% 100%" style:font-name="Calibri1" fo:font-size="24pt" fo:letter-spacing="normal" fo:font-style="italic" style:text-underline-style="none" fo:font-weight="normal" style:font-size-asian="24pt" style:font-style-asian="italic" style:font-weight-asian="normal" style:font-size-complex="24pt" style:font-style-complex="italic" style:font-weight-complex="normal"/>
    </style:style>
    <style:style style:name="T40" style:family="text">
      <style:text-properties fo:font-variant="normal" fo:text-transform="none" fo:color="#c55a11" style:text-line-through-style="none" style:text-line-through-type="none" style:text-position="0% 100%" style:font-name="Wingdings1"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T41" style:family="text">
      <style:text-properties fo:font-variant="normal" fo:text-transform="none" fo:color="#8b8b8b" style:text-line-through-style="none" style:text-line-through-type="none" style:text-position="0% 100%" style:font-name="Roboto1" fo:font-size="8pt" fo:letter-spacing="normal" fo:font-style="normal" style:text-underline-style="none" fo:font-weight="normal" style:font-size-asian="8pt" style:font-style-asian="normal" style:font-weight-asian="normal" style:font-size-complex="8pt" style:font-style-complex="normal" style:font-weight-complex="normal"/>
    </style:style>
    <style:style style:name="T42" style:family="text">
      <style:text-properties fo:font-variant="normal" fo:text-transform="none" fo:color="#ff8932" style:text-line-through-style="none" style:text-line-through-type="none" style:text-position="0% 100%" style:font-name="Poppins1" fo:font-size="22pt" fo:letter-spacing="normal" fo:font-style="normal" style:text-underline-style="none" fo:font-weight="bold" style:font-size-asian="22pt" style:font-style-asian="normal" style:font-weight-asian="bold" style:font-name-complex="Poppins1" style:font-size-complex="22pt" style:font-style-complex="normal" style:font-weight-complex="bold"/>
    </style:style>
    <style:style style:name="T43" style:family="text">
      <style:text-properties fo:font-variant="normal" fo:text-transform="none" fo:color="#ff8932" style:text-line-through-style="none" style:text-line-through-type="none" style:text-position="0% 100%" style:font-name="Poppins1" fo:font-size="14pt" fo:letter-spacing="normal" fo:font-style="normal" style:text-underline-style="none" fo:font-weight="bold" style:font-size-asian="14pt" style:font-style-asian="normal" style:font-weight-asian="bold" style:font-name-complex="Poppins1" style:font-size-complex="14pt" style:font-style-complex="normal" style:font-weight-complex="bold"/>
    </style:style>
    <style:style style:name="T44" style:family="text">
      <style:text-properties fo:font-variant="normal" fo:text-transform="none" fo:color="#ffffff" style:text-line-through-style="none" style:text-line-through-type="none" style:text-position="0% 100%" style:font-name="Poppins1" fo:font-size="16pt" fo:letter-spacing="normal" fo:font-style="normal" style:text-underline-style="none" fo:font-weight="normal" style:font-size-asian="16pt" style:font-style-asian="normal" style:font-weight-asian="normal" style:font-name-complex="Poppins1" style:font-size-complex="16pt" style:font-style-complex="normal" style:font-weight-complex="normal"/>
    </style:style>
    <style:style style:name="T45" style:family="text">
      <style:text-properties fo:font-variant="normal" fo:text-transform="none" fo:color="#203764" style:text-line-through-style="none" style:text-line-through-type="none" style:text-position="0% 100%" style:font-name="Poppins1" fo:font-size="16pt" fo:letter-spacing="normal" fo:font-style="normal" style:text-underline-style="none" fo:font-weight="normal" style:font-size-asian="16pt" style:font-style-asian="normal" style:font-weight-asian="normal" style:font-name-complex="Poppins1" style:font-size-complex="16pt" style:font-style-complex="normal" style:font-weight-complex="normal"/>
    </style:style>
    <style:style style:name="T46" style:family="text">
      <style:text-properties fo:font-variant="normal" fo:text-transform="none" fo:color="#203764" style:text-line-through-style="none" style:text-line-through-type="none" style:text-position="0% 100%" style:font-name="Poppins1" fo:font-size="12pt" fo:letter-spacing="normal" fo:font-style="normal" style:text-underline-style="none" fo:font-weight="normal" style:font-size-asian="12pt" style:font-style-asian="normal" style:font-weight-asian="normal" style:font-name-complex="Poppins1" style:font-size-complex="12pt" style:font-style-complex="normal" style:font-weight-complex="normal"/>
    </style:style>
    <style:style style:name="T47" style:family="text">
      <style:text-properties fo:font-variant="normal" fo:text-transform="none" fo:color="#ffffff" style:text-line-through-style="none" style:text-line-through-type="none" style:text-position="0% 100%" style:font-name="Poppins1" fo:font-size="12pt" fo:letter-spacing="normal" fo:font-style="normal" style:text-underline-style="none" fo:font-weight="bold" style:font-size-asian="12pt" style:font-style-asian="normal" style:font-weight-asian="bold" style:font-name-complex="Poppins1" style:font-size-complex="12pt" style:font-style-complex="normal" style:font-weight-complex="bold"/>
    </style:style>
    <style:style style:name="T48" style:family="text">
      <style:text-properties fo:font-variant="normal" fo:text-transform="none" fo:color="#203764" style:text-line-through-style="none" style:text-line-through-type="none" style:text-position="0% 100%" style:font-name="Poppins1" fo:font-size="12pt" fo:letter-spacing="normal" fo:font-style="normal" style:text-underline-style="none" fo:font-weight="bold" style:font-size-asian="12pt" style:font-style-asian="normal" style:font-weight-asian="bold" style:font-name-complex="Poppins1" style:font-size-complex="12pt" style:font-style-complex="normal" style:font-weight-complex="bold"/>
    </style:style>
    <style:style style:name="T49" style:family="text">
      <style:text-properties fo:font-variant="normal" fo:text-transform="none" fo:color="#203764" style:text-line-through-style="none" style:text-line-through-type="none" style:text-position="0% 100%" style:font-name="Poppins1" fo:font-size="11pt" fo:letter-spacing="normal" fo:font-style="normal" style:text-underline-style="none" fo:font-weight="normal" style:font-size-asian="11pt" style:font-style-asian="normal" style:font-weight-asian="normal" style:font-name-complex="Poppins1" style:font-size-complex="11pt" style:font-style-complex="normal" style:font-weight-complex="normal"/>
    </style:style>
    <style:style style:name="T50" style:family="text">
      <style:text-properties fo:font-variant="normal" fo:text-transform="none" fo:color="#203764" style:text-line-through-style="none" style:text-line-through-type="none" style:text-position="0% 100%" style:font-name="Poppins1" fo:font-size="14pt" fo:letter-spacing="normal" fo:font-style="normal" style:text-underline-style="none" fo:font-weight="normal" style:font-size-asian="14pt" style:font-style-asian="normal" style:font-weight-asian="normal" style:font-name-complex="Poppins1" style:font-size-complex="14pt" style:font-style-complex="normal" style:font-weight-complex="normal"/>
    </style:style>
    <style:style style:name="T51" style:family="text">
      <style:text-properties fo:font-variant="normal" fo:text-transform="none" fo:color="#ffffff" style:text-line-through-style="none" style:text-line-through-type="none" style:text-position="0% 100%" style:font-name="Poppins1" fo:font-size="13pt" fo:letter-spacing="normal" fo:font-style="normal" style:text-underline-style="none" fo:font-weight="bold" style:font-size-asian="13pt" style:font-style-asian="normal" style:font-weight-asian="bold" style:font-name-complex="Poppins1" style:font-size-complex="13pt" style:font-style-complex="normal" style:font-weight-complex="bold"/>
    </style:style>
    <style:style style:name="T52" style:family="text">
      <style:text-properties fo:font-variant="normal" fo:text-transform="none" fo:color="#203764" style:text-line-through-style="none" style:text-line-through-type="none" style:text-position="0% 100%" style:font-name="Poppins1" fo:font-size="14pt" fo:letter-spacing="normal" fo:font-style="normal" style:text-underline-style="none" fo:font-weight="bold" style:font-size-asian="14pt" style:font-style-asian="normal" style:font-weight-asian="bold" style:font-name-complex="Poppins1" style:font-size-complex="14pt" style:font-style-complex="normal" style:font-weight-complex="bold"/>
    </style:style>
    <style:style style:name="T53" style:family="text">
      <style:text-properties fo:font-variant="normal" fo:text-transform="none" fo:color="#ffffff" style:text-line-through-style="none" style:text-line-through-type="none" style:text-position="0% 100%" style:font-name="Poppins1" fo:font-size="14pt" fo:letter-spacing="normal" fo:font-style="normal" style:text-underline-style="none" fo:font-weight="bold" style:font-size-asian="14pt" style:font-style-asian="normal" style:font-weight-asian="bold" style:font-name-complex="Poppins1" style:font-size-complex="14pt" style:font-style-complex="normal" style:font-weight-complex="bold"/>
    </style:style>
    <style:style style:name="T54" style:family="text">
      <style:text-properties fo:font-variant="normal" fo:text-transform="none" fo:color="#595959" style:text-line-through-style="none" style:text-line-through-type="none" style:text-position="0% 100%" style:font-name="Calibri Light" fo:font-size="28pt" fo:letter-spacing="normal" fo:font-style="normal" style:text-underline-style="none" fo:font-weight="bold" style:font-size-asian="28pt" style:font-style-asian="normal" style:font-weight-asian="bold" style:font-size-complex="28pt" style:font-style-complex="normal" style:font-weight-complex="bold"/>
    </style:style>
    <style:style style:name="T55" style:family="text">
      <style:text-properties fo:font-variant="normal" fo:text-transform="none" fo:color="#595959" style:text-line-through-style="none" style:text-line-through-type="none" style:text-position="0% 100%" style:font-name="Calibri Light" fo:font-size="28pt" fo:letter-spacing="normal" fo:font-style="normal" style:text-underline-style="none" fo:font-weight="normal" style:font-size-asian="28pt" style:font-style-asian="normal" style:font-weight-asian="normal" style:font-size-complex="28pt" style:font-style-complex="normal" style:font-weight-complex="normal"/>
    </style:style>
    <style:style style:name="T56" style:family="text">
      <style:text-properties fo:font-variant="normal" fo:text-transform="none" fo:color="#595959" style:text-line-through-style="none" style:text-line-through-type="none" style:text-position="0% 100%" style:font-name="Calibri Light"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T57" style:family="text">
      <style:text-properties fo:font-variant="normal" fo:text-transform="none" fo:color="#406165" style:text-line-through-style="none" style:text-line-through-type="none" style:text-position="0% 100%" style:font-name="Calibri1" fo:font-size="12pt" fo:letter-spacing="normal" fo:font-style="normal" style:text-underline-style="none" fo:font-weight="normal" style:font-size-asian="12pt" style:font-style-asian="normal" style:font-weight-asian="normal" style:font-name-complex="Calibri2" style:font-size-complex="12pt" style:font-style-complex="normal" style:font-weight-complex="normal"/>
    </style:style>
    <style:style style:name="T58" style:family="text">
      <style:text-properties fo:font-variant="normal" fo:text-transform="none" fo:color="#000000" style:text-line-through-style="none" style:text-line-through-type="none" style:text-position="0% 100%" style:font-name="Calibri1" fo:font-size="13pt" fo:letter-spacing="normal" fo:font-style="normal" style:text-underline-style="none" fo:font-weight="normal" style:font-name-asian="+mn-ea1" style:font-size-asian="13pt" style:font-style-asian="normal" style:font-weight-asian="normal" style:font-name-complex="+mn-cs1" style:font-size-complex="13pt" style:font-style-complex="normal" style:font-weight-complex="normal"/>
    </style:style>
    <style:style style:name="T59" style:family="text">
      <style:text-properties fo:font-variant="normal" fo:text-transform="none" fo:color="#000000" style:text-line-through-style="none" style:text-line-through-type="none" style:text-position="0% 100%" style:font-name="Calibri Light"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60" style:family="text">
      <style:text-properties fo:font-variant="normal" fo:text-transform="none" fo:color="#000000" style:text-line-through-style="none" style:text-line-through-type="none" style:text-position="0% 100%" style:font-name="Calibri1" fo:font-size="16pt" fo:letter-spacing="normal" fo:font-style="normal" style:text-underline-style="none" fo:font-weight="bold" style:font-size-asian="16pt" style:font-style-asian="normal" style:font-weight-asian="bold" style:font-size-complex="16pt" style:font-style-complex="normal" style:font-weight-complex="bold"/>
    </style:style>
    <style:style style:name="T61" style:family="text">
      <style:text-properties fo:font-variant="normal" fo:text-transform="none" fo:color="#000000" style:text-line-through-style="none" style:text-line-through-type="none" style:text-position="0% 100%" style:font-name="Calibri1" fo:font-size="16pt" fo:letter-spacing="normal" fo:font-style="italic" style:text-underline-style="none" fo:font-weight="bold" style:font-size-asian="16pt" style:font-style-asian="italic" style:font-weight-asian="bold" style:font-size-complex="16pt" style:font-style-complex="italic" style:font-weight-complex="bold"/>
    </style:style>
    <style:style style:name="T62" style:family="text">
      <style:text-properties fo:font-variant="normal" fo:text-transform="none" fo:color="#000000" style:text-line-through-style="none" style:text-line-through-type="none" style:text-position="0% 100%" style:font-name="Calibri1" fo:font-size="13pt" fo:letter-spacing="normal" fo:font-style="italic" style:text-underline-style="none" fo:font-weight="bold" style:font-size-asian="13pt" style:font-style-asian="italic" style:font-weight-asian="bold" style:font-size-complex="13pt" style:font-style-complex="italic" style:font-weight-complex="bold"/>
    </style:style>
    <style:style style:name="T63" style:family="text">
      <style:text-properties fo:font-variant="normal" fo:text-transform="none" fo:color="#000000" style:text-line-through-style="none" style:text-line-through-type="none" style:text-position="0% 100%" style:font-name="Calibri1" fo:font-size="13pt" fo:letter-spacing="normal" fo:font-style="italic" style:text-underline-style="solid" style:text-underline-width="auto" style:text-underline-color="font-color" fo:font-weight="bold" style:font-size-asian="13pt" style:font-style-asian="italic" style:font-weight-asian="bold" style:font-size-complex="13pt" style:font-style-complex="italic" style:font-weight-complex="bold"/>
    </style:style>
    <style:style style:name="T64" style:family="text">
      <style:text-properties fo:font-variant="normal" fo:text-transform="none" fo:color="#000000" style:text-line-through-style="none" style:text-line-through-type="none" style:text-position="0% 100%" style:font-name="Calibri1" fo:font-size="13pt" fo:letter-spacing="normal" fo:font-style="normal" style:text-underline-style="none" fo:font-weight="normal" style:font-size-asian="13pt" style:font-style-asian="normal" style:font-weight-asian="normal" style:font-size-complex="13pt" style:font-style-complex="normal" style:font-weight-complex="normal"/>
    </style:style>
    <style:style style:name="T65" style:family="text">
      <style:text-properties fo:font-variant="normal" fo:text-transform="none" fo:color="#000000" style:text-line-through-style="none" style:text-line-through-type="none" style:text-position="0% 100%" style:font-name="Calibri1"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T66" style:family="text">
      <style:text-properties fo:font-variant="normal" fo:text-transform="none" fo:color="#000000" style:text-line-through-style="none" style:text-line-through-type="none" style:text-position="0% 100%" style:font-name="Wingdings1" fo:font-size="13pt" fo:letter-spacing="normal" fo:font-style="normal" style:text-underline-style="none" fo:font-weight="normal" style:font-size-asian="13pt" style:font-style-asian="normal" style:font-weight-asian="normal" style:font-size-complex="13pt" style:font-style-complex="normal" style:font-weight-complex="normal"/>
    </style:style>
    <text:list-style style:name="L1">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min-label-width="0.6cm"/>
        <style:text-properties fo:font-family="StarSymbol"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bullet text:level="1" text:bullet-char="●">
        <style:list-level-properties text:min-label-width="0.6cm"/>
        <style:text-properties fo:font-family="StarSymbol" fo:color="#ffffff"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6">
      <text:list-level-style-number text:level="1" style:num-suffix="." style:num-format="1">
        <style:list-level-properties text:space-before="0.001cm" text:min-label-width="2.063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7">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8">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9">
      <text:list-level-style-bullet text:level="1" text:bullet-char="•">
        <style:list-level-properties text:space-before="0.001cm" text:min-label-width="1.269cm"/>
        <style:text-properties style:font-name="Arial2" fo:color="#c55a11"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0">
      <text:list-level-style-bullet text:level="1" text:bullet-char="•">
        <style:list-level-properties text:space-before="0.001cm" text:min-label-width="1.269cm"/>
        <style:text-properties style:font-name="Arial2"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1">
      <text:list-level-style-bullet text:level="1" text:bullet-char="">
        <style:list-level-properties text:space-before="0.001cm" text:min-label-width="0.952cm"/>
        <style:text-properties fo:font-family="Wingdings" style:font-pitch="variable" style:font-charset="x-symbol" fo:color="#c55a11"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2">
      <text:list-level-style-number text:level="1" style:num-format="">
        <style:list-level-properties text:space-before="0.001cm" text:min-label-width="0.952cm"/>
        <style:text-properties fo:color="#c55a11"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3">
      <text:list-level-style-number text:level="1" style:num-format="">
        <style:list-level-properties text:min-label-width="0.6cm"/>
        <style:text-properties fo:color="#203764"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4">
      <text:list-level-style-number text:level="1" style:num-format="">
        <style:list-level-properties text:min-label-width="0.6cm"/>
        <style:text-properties fo:color="#ff8932"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5">
      <text:list-level-style-number text:level="1" style:num-format="">
        <style:list-level-properties text:min-label-width="0.6cm"/>
        <style:text-properties fo:color="#595959"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6">
      <text:list-level-style-number text:level="1" style:num-format="">
        <style:list-level-properties text:min-label-width="0.6cm"/>
        <style:text-properties fo:color="#c55a11"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7">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8">
      <text:list-level-style-number text:level="1" style:num-suffix="." style:num-format="1">
        <style:list-level-properties text:space-before="0.001cm" text:min-label-width="1.269cm"/>
        <style:text-properties fo:color="#c55a11"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9">
      <text:list-level-style-number text:level="1" style:num-suffix="." style:num-format="1" text:start-value="3">
        <style:list-level-properties text:space-before="0.001cm" text:min-label-width="1.269cm"/>
        <style:text-properties fo:color="#c55a11"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0">
      <text:list-level-style-bullet text:level="1" text:bullet-char="●">
        <style:list-level-properties text:min-label-width="0.6cm"/>
        <style:text-properties fo:font-family="StarSymbol"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1">
      <text:list-level-style-bullet text:level="1" text:bullet-char="•">
        <style:list-level-properties text:space-before="0.001cm" text:min-label-width="1.269cm"/>
        <style:text-properties style:font-name="Arial2" fo:color="#c55a11" fo:font-size="100%"/>
      </text:list-level-style-bullet>
      <text:list-level-style-bullet text:level="2" text:bullet-char="•">
        <style:list-level-properties text:space-before="1.271cm" text:min-label-width="1.269cm"/>
        <style:text-properties style:font-name="Arial2" fo:color="#c55a11" fo:font-size="100%"/>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2">
      <text:list-level-style-bullet text:level="1" text:bullet-char="●">
        <style:list-level-properties text:min-label-width="0.6cm"/>
        <style:text-properties fo:font-family="StarSymbol" fo:color="#c55a11"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3">
      <text:list-level-style-bullet text:level="1" text:bullet-char="•">
        <style:list-level-properties text:space-before="0.001cm" text:min-label-width="0.952cm"/>
        <style:text-properties style:font-name="Arial2" fo:color="#c55a11"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4">
      <text:list-level-style-bullet text:level="1" text:bullet-char="•">
        <style:list-level-properties text:space-before="0.001cm" text:min-label-width="0.952cm"/>
        <style:text-properties style:font-name="Arial2" fo:color="#c55a11" fo:font-size="100%"/>
      </text:list-level-style-bullet>
      <text:list-level-style-bullet text:level="2" text:bullet-char="•">
        <style:list-level-properties text:space-before="1.271cm" text:min-label-width="0.952cm"/>
        <style:text-properties style:font-name="Arial2" fo:color="#c55a11" fo:font-size="100%"/>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5">
      <text:list-level-style-number text:level="1" style:num-format="">
        <style:list-level-properties text:min-label-width="0.6cm"/>
        <style:text-properties fo:color="#8b8b8b"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6">
      <text:list-level-style-number text:level="1" style:num-format="">
        <style:list-level-properties text:min-label-width="0.6cm"/>
        <style:text-properties fo:color="#ff8932"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7">
      <text:list-level-style-number text:level="1" style:num-format="">
        <style:list-level-properties text:min-label-width="0.6cm"/>
        <style:text-properties fo:color="#406165"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8">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9">
      <text:list-level-style-bullet text:level="1" text:bullet-char="-">
        <style:list-level-properties text:space-before="0.001cm" text:min-label-width="0.793cm"/>
        <style:text-properties fo:font-family="StarSymbol"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0">
      <text:list-level-style-number text:level="1" style:num-suffix="." style:num-format="a">
        <style:list-level-properties text:space-before="0.001cm" text:min-label-width="0.952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1">
      <text:list-level-style-bullet text:level="1" text:bullet-char="●">
        <style:list-level-properties text:space-before="-0.6cm" text:min-label-width="0.6cm"/>
        <style:text-properties fo:font-family="StarSymbol" style:use-window-font-color="true"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Title_20_Slide" presentation:presentation-page-layout-name="AL1T0">
        <draw:frame draw:name="Title 1" presentation:style-name="pr1" draw:text-style-name="P2" draw:layer="layout" svg:width="33.866cm" svg:height="6.631cm" svg:x="0cm" svg:y="1.977cm" presentation:class="title" presentation:user-transformed="true">
          <draw:text-box>
            <text:p text:style-name="P1"><text:span text:style-name="T1">openCost: the road to publication cost transparency</text:span><text:span text:style-name="T1"><text:line-break/></text:span><text:span text:style-name="T2">Expert Workshop</text:span></text:p>
          </draw:text-box>
        </draw:frame>
        <draw:frame draw:name="Subtitle 2" presentation:style-name="pr2" draw:text-style-name="P4" draw:layer="layout" svg:width="27.738cm" svg:height="4.598cm" svg:x="3.064cm" svg:y="15.012cm" presentation:class="subtitle" presentation:user-transformed="true">
          <draw:text-box>
            <text:p text:style-name="P3"><text:span text:style-name="T3">Yvonne Campfens, Executive Director Stichting OA Switchboard</text:span></text:p>
            <text:p text:style-name="P3"><text:span text:style-name="T3">Hamburg, 7 October 2022</text:span></text:p>
          </draw:text-box>
        </draw:frame>
        <draw:frame draw:name="Picture 4" draw:style-name="gr1" draw:text-style-name="P5" draw:layer="layout" svg:width="25.167cm" svg:height="4.747cm" svg:x="4.349cm" svg:y="10.299cm">
          <draw:image xlink:href="Pictures/100000000000028C0000007BA40A9E67B3A5BF88.png" xlink:type="simple" xlink:show="embed" xlink:actuate="onLoad" loext:mime-type="image/png">
            <text:p/>
          </draw:image>
        </draw:frame>
        <presentation:notes draw:style-name="dp2">
          <draw:page-thumbnail draw:name="Slide Image Placeholder 1" draw:style-name="gr2" draw:layer="layout" svg:width="16.703cm" svg:height="9.396cm" svg:x="1.217cm" svg:y="3.479cm" draw:page-number="1" presentation:class="page"/>
          <draw:frame draw:name="Notes Placeholder 2" presentation:style-name="pr3" draw:text-style-name="P7" draw:layer="layout" svg:width="15.31cm" svg:height="10.96cm" svg:x="1.914cm" svg:y="13.397cm" presentation:class="notes" presentation:user-transformed="true">
            <draw:text-box>
              <text:p text:style-name="P6"><text:span text:style-name="T4">OA Switchboard - central metadata exchange hub</text:span></text:p>
              <text:p text:style-name="P6"><text:span text:style-name="T5">The OA Switchboard is a mission-driven, community led initiative designed to simplify the sharing of information between stakeholders about open access publications throughout the whole publication journey.</text:span></text:p>
              <text:p text:style-name="P6"><text:span text:style-name="T5"/></text:p>
              <text:p text:style-name="P6"><text:span text:style-name="T4">for research institutions, libraries and consortia</text:span></text:p>
              <text:p text:style-name="P6"><text:span text:style-name="T5">who want to: connect with their research and simplify their workflows</text:span></text:p>
              <text:p text:style-name="P6"><text:span text:style-name="T5"/></text:p>
              <text:p text:style-name="P6"><text:span text:style-name="T4">for academic publishers</text:span></text:p>
              <text:p text:style-name="P6"><text:span text:style-name="T5">who want to: support a smooth and compliant author journey and report on OA publication output</text:span></text:p>
              <text:p text:style-name="P6"><text:span text:style-name="T5"/></text:p>
              <text:p text:style-name="P6"><text:span text:style-name="T4">for research funders</text:span></text:p>
              <text:p text:style-name="P6"><text:span text:style-name="T5">who want to: demonstrate the extent and impact of their research funding and deliver on their commitment to OA</text:span></text:p>
              <text:p text:style-name="P6"><text:span text:style-name="T5"/></text:p>
              <text:p text:style-name="P6"><text:span text:style-name="T5"/></text:p>
              <text:p text:style-name="P6"><text:span text:style-name="T5"/></text:p>
              <text:p text:style-name="P6"><text:span text:style-name="T5"/></text:p>
            </draw:text-box>
          </draw:frame>
          <draw:frame draw:name="Slide Number Placeholder 3" presentation:style-name="pr4" draw:text-style-name="P9" draw:layer="layout" svg:width="8.292cm" svg:height="1.396cm" svg:x="10.841cm" svg:y="26.442cm" presentation:class="page-number" presentation:user-transformed="true">
            <draw:text-box>
              <text:p text:style-name="P8"><text:span text:style-name="T6"><text:page-number>&lt;number&gt;</text:page-number></text:span></text:p>
            </draw:text-box>
          </draw:frame>
        </presentation:notes>
      </draw:page>
      <draw:page draw:name="page2" draw:style-name="dp3" draw:master-page-name="Title_20_Only" presentation:presentation-page-layout-name="AL2T19">
        <draw:custom-shape draw:name="TextBox 4" draw:style-name="gr3" draw:text-style-name="P11" draw:layer="layout" svg:width="27.792cm" svg:height="19.21cm" svg:x="2.65cm" svg:y="0.736cm">
          <text:p text:style-name="P10"><text:span text:style-name="T7">Agenda</text:span><text:span text:style-name="T8"><text:line-break/></text:span><text:span text:style-name="T8"/></text:p>
          <text:list text:style-name="L6">
            <text:list-item>
              <text:p text:style-name="P10"><text:span text:style-name="T9">What is OA Switchboard?</text:span><text:span text:style-name="T9"><text:line-break/></text:span><text:span text:style-name="T9"/></text:p>
            </text:list-item>
            <text:list-item>
              <text:p text:style-name="P10"><text:span text:style-name="T9">How does OA Switchboard support publication cost transparency?</text:span><text:span text:style-name="T9"><text:line-break/></text:span><text:span text:style-name="T10"></text:span><text:span text:style-name="T9"> 3 Scenarios</text:span><text:span text:style-name="T9"><text:line-break/></text:span><text:span text:style-name="T9"/></text:p>
            </text:list-item>
            <text:list-item>
              <text:p text:style-name="P10"><text:span text:style-name="T9">How to deal with the myriad of dashboards, systems and processes?</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4">
          <draw:page-thumbnail draw:style-name="gr2" draw:layer="layout" svg:width="19.798cm" svg:height="11.136cm" svg:x="0.6cm" svg:y="2.257cm" draw:page-number="2" presentation:class="page"/>
          <draw:frame presentation:style-name="pr5" draw:text-style-name="P12" draw:layer="layout" svg:width="16.799cm" svg:height="13.364cm" svg:x="2.1cm" svg:y="14.107cm" presentation:class="notes" presentation:placeholder="true">
            <draw:text-box/>
          </draw:frame>
        </presentation:notes>
      </draw:page>
      <draw:page draw:name="1. What is OA Switchboard?" draw:style-name="dp3" draw:master-page-name="Title_20_Only" presentation:presentation-page-layout-name="AL2T19">
        <draw:frame draw:name="Title 1" presentation:style-name="pr6" draw:text-style-name="P14" draw:layer="layout" svg:width="29.209cm" svg:height="3.681cm" svg:x="2.328cm" svg:y="3.775cm" presentation:class="title" presentation:user-transformed="true">
          <draw:text-box>
            <text:p text:style-name="P13"><text:span text:style-name="T7">1. What is OA Switchboard?</text:span></text:p>
          </draw:text-box>
        </draw:frame>
        <presentation:notes draw:style-name="dp4">
          <draw:page-thumbnail draw:style-name="gr2" draw:layer="layout" svg:width="18.557cm" svg:height="10.438cm" svg:x="0.29cm" svg:y="2.115cm" draw:page-number="3" presentation:class="page"/>
          <draw:frame presentation:style-name="pr7" draw:text-style-name="P12" draw:layer="layout" svg:width="15.309cm" svg:height="12.526cm" svg:x="1.913cm" svg:y="13.223cm" presentation:class="notes" presentation:placeholder="true">
            <draw:text-box/>
          </draw:frame>
        </presentation:notes>
      </draw:page>
      <draw:page draw:name="page4" draw:style-name="dp5" draw:master-page-name="White_5f_background">
        <draw:frame draw:name="Picture 2" draw:style-name="gr1" draw:text-style-name="P5" draw:layer="layout" svg:width="33.999cm" svg:height="16.527cm" svg:x="-0.147cm" svg:y="1.362cm">
          <draw:image xlink:href="Pictures/100000000000045D0000021F058B89B87BFAF667.png" xlink:type="simple" xlink:show="embed" xlink:actuate="onLoad" loext:mime-type="image/png">
            <text:p/>
          </draw:image>
        </draw:frame>
        <presentation:notes draw:style-name="dp4">
          <draw:page-thumbnail draw:style-name="gr2" draw:layer="layout" svg:width="18.557cm" svg:height="10.438cm" svg:x="0.29cm" svg:y="2.115cm" draw:page-number="4" presentation:class="page"/>
          <draw:frame presentation:style-name="pr8" draw:text-style-name="P12" draw:layer="layout" svg:width="15.309cm" svg:height="12.526cm" svg:x="1.913cm" svg:y="13.223cm" presentation:class="notes" presentation:placeholder="true">
            <draw:text-box/>
          </draw:frame>
        </presentation:notes>
      </draw:page>
      <draw:page draw:name="page5" draw:style-name="dp1" draw:master-page-name="Blank">
        <draw:custom-shape draw:name="Rectangle 3" draw:style-name="gr4" draw:text-style-name="P16" draw:layer="layout" svg:width="33.866cm" svg:height="2.833cm" svg:x="0cm" svg:y="0cm">
          <text:p text:style-name="P15"><text:span text:style-name="T11">OA Switchboard at a glanc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4" draw:style-name="gr3" draw:text-style-name="P11" draw:layer="layout" svg:width="32.504cm" svg:height="10.411cm" svg:x="1.362cm" svg:y="4.344cm">
          <text:list text:style-name="L9">
            <text:list-item>
              <text:p text:style-name="P10"><text:span text:style-name="T12">Initial meeting of key stakeholders in 2018</text:span></text:p>
            </text:list-item>
            <text:list-item>
              <text:p text:style-name="P10"><text:span text:style-name="T12">2019-2020 Project delivers MVP and key principles</text:span></text:p>
            </text:list-item>
            <text:list-item>
              <text:p text:style-name="P10"><text:span text:style-name="T12">Stichting (‘foundation’) OA Switchboard founded (Oct ‘20)</text:span></text:p>
            </text:list-item>
            <text:list-item>
              <text:p text:style-name="P10"><text:span text:style-name="T12">Live as operational solution since 1 January 2021</text:span></text:p>
            </text:list-item>
          </text:list>
          <text:p text:style-name="P10"><text:span text:style-name="T12"/></text:p>
          <text:list text:style-name="L11">
            <text:list-item>
              <text:p text:style-name="P10"><text:span text:style-name="T12">Mission-driven community</text:span><text:span text:style-name="T12"><text:line-break/></text:span><text:span text:style-name="T12"/></text:p>
            </text:list-item>
            <text:list-item>
              <text:p text:style-name="P10"><text:span text:style-name="T12">Practical tool</text:span></text:p>
            </text:list-item>
          </text:list>
          <text:p text:style-name="P17"><text:span text:style-name="T12"><text:line-break/></text:span><text:span text:style-name="T12"/></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6" draw:style-name="gr1" draw:text-style-name="P5" draw:layer="layout" svg:width="9.875cm" svg:height="6.28cm" svg:x="23.507cm" svg:y="3.238cm">
          <draw:image xlink:href="Pictures/100000000000019C0000010689BDA932E9F3D893.png" xlink:type="simple" xlink:show="embed" xlink:actuate="onLoad" loext:mime-type="image/png">
            <text:p/>
          </draw:image>
        </draw:frame>
        <draw:frame draw:name="Picture 7" draw:style-name="gr1" draw:text-style-name="P5" draw:layer="layout" svg:width="7.179cm" svg:height="7.027cm" svg:x="24.855cm" svg:y="10.367cm">
          <draw:image xlink:href="Pictures/10000201000001A80000019F49343FF54DF50477.png" xlink:type="simple" xlink:show="embed" xlink:actuate="onLoad" loext:mime-type="image/png">
            <text:p/>
          </draw:image>
        </draw:frame>
        <presentation:notes draw:style-name="dp2">
          <draw:page-thumbnail draw:name="Slide Image Placeholder 1" draw:style-name="gr2" draw:layer="layout" svg:width="16.703cm" svg:height="9.396cm" svg:x="1.217cm" svg:y="3.479cm" draw:page-number="5" presentation:class="page"/>
          <draw:frame draw:name="Notes Placeholder 2" presentation:style-name="pr9" draw:text-style-name="P18" draw:layer="layout" svg:width="15.31cm" svg:height="10.96cm" svg:x="1.914cm" svg:y="13.397cm" presentation:class="notes" presentation:placeholder="true" presentation:user-transformed="true">
            <draw:text-box/>
          </draw:frame>
          <draw:frame draw:name="Slide Number Placeholder 3" presentation:style-name="pr10" draw:text-style-name="P9" draw:layer="layout" svg:width="8.292cm" svg:height="1.396cm" svg:x="10.841cm" svg:y="26.442cm" presentation:class="page-number" presentation:user-transformed="true">
            <draw:text-box>
              <text:p text:style-name="P19"><text:span text:style-name="T13"><text:page-number>&lt;number&gt;</text:page-number></text:span></text:p>
            </draw:text-box>
          </draw:frame>
        </presentation:notes>
      </draw:page>
      <draw:page draw:name="page6" draw:style-name="dp1" draw:master-page-name="Grey_5f_background">
        <draw:frame draw:name="Graphic 7" draw:style-name="gr1" draw:text-style-name="P5" draw:layer="layout" svg:width="4.206cm" svg:height="4.206cm" svg:x="27.931cm" svg:y="10.737cm">
          <draw:image xlink:href="Pictures/100002010000027C0000027CB812D6CA62393155.png" xlink:type="simple" xlink:show="embed" xlink:actuate="onLoad" loext:mime-type="image/png">
            <text:p/>
          </draw:image>
        </draw:frame>
        <draw:g draw:name="Group 163">
          <draw:custom-shape draw:name="Graphic 5" draw:style-name="gr5" draw:text-style-name="P20" draw:layer="layout" svg:width="4.19cm" svg:height="4.19cm" svg:x="1.729cm" svg:y="10.737cm">
            <text:p text:style-name="P17"/>
            <draw:enhanced-geometry draw:mirror-horizontal="false" draw:mirror-vertical="false" drawooo:sub-view-size="1508760 1508760" draw:text-areas="0 0 ?f10 ?f11" svg:viewBox="0 0 0 0" draw:type="ooxml-non-primitive" draw:enhanced-path="M -461 753206 C -146 336573 337858 -917 754491 -603 1171124 -288 1508613 337716 1508300 754349 1507985 1170763 1170324 1508158 753919 1508158 337124 1507995 -623 1170001 -461 753206 Z N">
              <draw:equation draw:name="f0" draw:formula="-461*logwidth/1508760"/>
              <draw:equation draw:name="f1" draw:formula="753206*logheight/1508760"/>
              <draw:equation draw:name="f2" draw:formula="754491*logwidth/1508760"/>
              <draw:equation draw:name="f3" draw:formula="-603*logheight/1508760"/>
              <draw:equation draw:name="f4" draw:formula="1508300*logwidth/1508760"/>
              <draw:equation draw:name="f5" draw:formula="754349*logheight/1508760"/>
              <draw:equation draw:name="f6" draw:formula="753919*logwidth/1508760"/>
              <draw:equation draw:name="f7" draw:formula="1508158*logheight/1508760"/>
              <draw:equation draw:name="f8" draw:formula="-461*logwidth/1508760"/>
              <draw:equation draw:name="f9" draw:formula="753206*logheight/1508760"/>
              <draw:equation draw:name="f10" draw:formula="logwidth"/>
              <draw:equation draw:name="f11" draw:formula="logheight"/>
            </draw:enhanced-geometry>
          </draw:custom-shape>
          <draw:g draw:name="Group 162">
            <draw:custom-shape draw:name="Graphic 5" draw:style-name="gr6" draw:text-style-name="P21" draw:layer="layout" svg:width="2.257cm" svg:height="0.759cm" svg:x="2.692cm" svg:y="12.777cm">
              <text:p text:style-name="P17"/>
              <draw:enhanced-geometry draw:mirror-horizontal="false" draw:mirror-vertical="false" drawooo:sub-view-size="629126 211835" draw:text-areas="0 0 ?f12 ?f13" svg:viewBox="0 0 0 0" draw:type="ooxml-non-primitive" draw:enhanced-path="M 0 0 L 629126 0 629126 211836 0 211836 0 0 0 0 Z N">
                <draw:equation draw:name="f0" draw:formula="0*logwidth/629126"/>
                <draw:equation draw:name="f1" draw:formula="0*logheight/211835"/>
                <draw:equation draw:name="f2" draw:formula="629126*logwidth/629126"/>
                <draw:equation draw:name="f3" draw:formula="0*logheight/211835"/>
                <draw:equation draw:name="f4" draw:formula="629126*logwidth/629126"/>
                <draw:equation draw:name="f5" draw:formula="211836*logheight/211835"/>
                <draw:equation draw:name="f6" draw:formula="0*logwidth/629126"/>
                <draw:equation draw:name="f7" draw:formula="211836*logheight/211835"/>
                <draw:equation draw:name="f8" draw:formula="0*logwidth/629126"/>
                <draw:equation draw:name="f9" draw:formula="0*logheight/211835"/>
                <draw:equation draw:name="f10" draw:formula="0*logwidth/629126"/>
                <draw:equation draw:name="f11" draw:formula="0*logheight/211835"/>
                <draw:equation draw:name="f12" draw:formula="logwidth"/>
                <draw:equation draw:name="f13" draw:formula="logheight"/>
              </draw:enhanced-geometry>
            </draw:custom-shape>
            <draw:custom-shape draw:name="Graphic 5" draw:style-name="gr7" draw:text-style-name="P22" draw:layer="layout" svg:width="2.256cm" svg:height="0.14cm" svg:x="2.699cm" svg:y="12.637cm">
              <text:p text:style-name="P17"/>
              <draw:enhanced-geometry draw:mirror-horizontal="false" draw:mirror-vertical="false" drawooo:sub-view-size="628649 39147" draw:text-areas="0 0 ?f12 ?f13" svg:viewBox="0 0 0 0" draw:type="ooxml-non-primitive" draw:enhanced-path="M 483695 -603 L 38877 -603 C 17208 -660 -404 16875 -461 38545 L 628189 38545 C 628141 16875 610530 -660 588851 -603 588727 -603 588594 -603 588470 -603 Z N">
                <draw:equation draw:name="f0" draw:formula="483695*logwidth/628649"/>
                <draw:equation draw:name="f1" draw:formula="-603*logheight/39147"/>
                <draw:equation draw:name="f2" draw:formula="38877*logwidth/628649"/>
                <draw:equation draw:name="f3" draw:formula="-603*logheight/39147"/>
                <draw:equation draw:name="f4" draw:formula="-461*logwidth/628649"/>
                <draw:equation draw:name="f5" draw:formula="38545*logheight/39147"/>
                <draw:equation draw:name="f6" draw:formula="628189*logwidth/628649"/>
                <draw:equation draw:name="f7" draw:formula="38545*logheight/39147"/>
                <draw:equation draw:name="f8" draw:formula="588851*logwidth/628649"/>
                <draw:equation draw:name="f9" draw:formula="-603*logheight/39147"/>
                <draw:equation draw:name="f10" draw:formula="588470*logwidth/628649"/>
                <draw:equation draw:name="f11" draw:formula="-603*logheight/39147"/>
                <draw:equation draw:name="f12" draw:formula="logwidth"/>
                <draw:equation draw:name="f13" draw:formula="logheight"/>
              </draw:enhanced-geometry>
            </draw:custom-shape>
            <draw:custom-shape draw:name="Graphic 5" draw:style-name="gr6" draw:text-style-name="P21" draw:layer="layout" svg:width="0.614cm" svg:height="0.36cm" svg:x="3.822cm" svg:y="12.272cm">
              <text:p text:style-name="P17"/>
              <draw:enhanced-geometry draw:mirror-horizontal="false" draw:mirror-vertical="false" drawooo:sub-view-size="171259 100679" draw:text-areas="0 0 ?f12 ?f13" svg:viewBox="0 0 0 0" draw:type="ooxml-non-primitive" draw:enhanced-path="M 0 0 L 171260 0 171260 100679 0 100679 0 0 0 0 Z N">
                <draw:equation draw:name="f0" draw:formula="0*logwidth/171259"/>
                <draw:equation draw:name="f1" draw:formula="0*logheight/100679"/>
                <draw:equation draw:name="f2" draw:formula="171260*logwidth/171259"/>
                <draw:equation draw:name="f3" draw:formula="0*logheight/100679"/>
                <draw:equation draw:name="f4" draw:formula="171260*logwidth/171259"/>
                <draw:equation draw:name="f5" draw:formula="100679*logheight/100679"/>
                <draw:equation draw:name="f6" draw:formula="0*logwidth/171259"/>
                <draw:equation draw:name="f7" draw:formula="100679*logheight/100679"/>
                <draw:equation draw:name="f8" draw:formula="0*logwidth/171259"/>
                <draw:equation draw:name="f9" draw:formula="0*logheight/100679"/>
                <draw:equation draw:name="f10" draw:formula="0*logwidth/171259"/>
                <draw:equation draw:name="f11" draw:formula="0*logheight/100679"/>
                <draw:equation draw:name="f12" draw:formula="logwidth"/>
                <draw:equation draw:name="f13" draw:formula="logheight"/>
              </draw:enhanced-geometry>
            </draw:custom-shape>
            <draw:custom-shape draw:name="Graphic 5" draw:style-name="gr7" draw:text-style-name="P22" draw:layer="layout" svg:width="0.167cm" svg:height="0.225cm" svg:x="3.428cm" svg:y="12.413cm">
              <text:p text:style-name="P17"/>
              <draw:enhanced-geometry draw:mirror-horizontal="false" draw:mirror-vertical="false" drawooo:sub-view-size="46767 62960" draw:text-areas="0 0 ?f12 ?f13" svg:viewBox="0 0 0 0" draw:type="ooxml-non-primitive" draw:enhanced-path="M 0 0 L 46768 0 46768 62960 0 62960 0 0 0 0 Z N">
                <draw:equation draw:name="f0" draw:formula="0*logwidth/46767"/>
                <draw:equation draw:name="f1" draw:formula="0*logheight/62960"/>
                <draw:equation draw:name="f2" draw:formula="46768*logwidth/46767"/>
                <draw:equation draw:name="f3" draw:formula="0*logheight/62960"/>
                <draw:equation draw:name="f4" draw:formula="46768*logwidth/46767"/>
                <draw:equation draw:name="f5" draw:formula="62960*logheight/62960"/>
                <draw:equation draw:name="f6" draw:formula="0*logwidth/46767"/>
                <draw:equation draw:name="f7" draw:formula="62960*logheight/62960"/>
                <draw:equation draw:name="f8" draw:formula="0*logwidth/46767"/>
                <draw:equation draw:name="f9" draw:formula="0*logheight/62960"/>
                <draw:equation draw:name="f10" draw:formula="0*logwidth/46767"/>
                <draw:equation draw:name="f11" draw:formula="0*logheight/62960"/>
                <draw:equation draw:name="f12" draw:formula="logwidth"/>
                <draw:equation draw:name="f13" draw:formula="logheight"/>
              </draw:enhanced-geometry>
            </draw:custom-shape>
            <draw:custom-shape draw:name="Graphic 5" draw:style-name="gr7" draw:text-style-name="P22" draw:layer="layout" svg:width="0.167cm" svg:height="0.227cm" svg:x="3.428cm" svg:y="12.413cm">
              <text:p text:style-name="P17"/>
              <draw:enhanced-geometry draw:mirror-horizontal="false" draw:mirror-vertical="false" drawooo:sub-view-size="46767 63627" draw:text-areas="0 0 ?f10 ?f11" svg:viewBox="0 0 0 0" draw:type="ooxml-non-primitive" draw:enhanced-path="M 46768 63627 L 0 0 46768 0 46768 63627 46768 63627 Z N">
                <draw:equation draw:name="f0" draw:formula="46768*logwidth/46767"/>
                <draw:equation draw:name="f1" draw:formula="63627*logheight/63627"/>
                <draw:equation draw:name="f2" draw:formula="0*logwidth/46767"/>
                <draw:equation draw:name="f3" draw:formula="0*logheight/63627"/>
                <draw:equation draw:name="f4" draw:formula="46768*logwidth/46767"/>
                <draw:equation draw:name="f5" draw:formula="0*logheight/63627"/>
                <draw:equation draw:name="f6" draw:formula="46768*logwidth/46767"/>
                <draw:equation draw:name="f7" draw:formula="63627*logheight/63627"/>
                <draw:equation draw:name="f8" draw:formula="46768*logwidth/46767"/>
                <draw:equation draw:name="f9" draw:formula="63627*logheight/63627"/>
                <draw:equation draw:name="f10" draw:formula="logwidth"/>
                <draw:equation draw:name="f11" draw:formula="logheight"/>
              </draw:enhanced-geometry>
            </draw:custom-shape>
            <draw:custom-shape draw:name="Graphic 5" draw:style-name="gr7" draw:text-style-name="P22" draw:layer="layout" svg:width="0.167cm" svg:height="0.227cm" svg:x="4.047cm" svg:y="12.413cm">
              <text:p text:style-name="P17"/>
              <draw:enhanced-geometry draw:mirror-horizontal="false" draw:mirror-vertical="false" drawooo:sub-view-size="46862 63627" draw:text-areas="0 0 ?f10 ?f11" svg:viewBox="0 0 0 0" draw:type="ooxml-non-primitive" draw:enhanced-path="M 46863 63627 L 0 0 46863 0 46863 63627 46863 63627 Z N">
                <draw:equation draw:name="f0" draw:formula="46863*logwidth/46862"/>
                <draw:equation draw:name="f1" draw:formula="63627*logheight/63627"/>
                <draw:equation draw:name="f2" draw:formula="0*logwidth/46862"/>
                <draw:equation draw:name="f3" draw:formula="0*logheight/63627"/>
                <draw:equation draw:name="f4" draw:formula="46863*logwidth/46862"/>
                <draw:equation draw:name="f5" draw:formula="0*logheight/63627"/>
                <draw:equation draw:name="f6" draw:formula="46863*logwidth/46862"/>
                <draw:equation draw:name="f7" draw:formula="63627*logheight/63627"/>
                <draw:equation draw:name="f8" draw:formula="46863*logwidth/46862"/>
                <draw:equation draw:name="f9" draw:formula="63627*logheight/63627"/>
                <draw:equation draw:name="f10" draw:formula="logwidth"/>
                <draw:equation draw:name="f11" draw:formula="logheight"/>
              </draw:enhanced-geometry>
            </draw:custom-shape>
            <draw:custom-shape draw:name="Graphic 5" draw:style-name="gr8" draw:text-style-name="P16" draw:layer="layout" svg:width="0.17cm" svg:height="0.152cm" svg:x="3.824cm" svg:y="11.739cm">
              <text:p text:style-name="P17"/>
              <draw:enhanced-geometry draw:mirror-horizontal="false" draw:mirror-vertical="false" drawooo:sub-view-size="47625 42671" draw:text-areas="0 0 ?f12 ?f13" svg:viewBox="0 0 0 0" draw:type="ooxml-non-primitive" draw:enhanced-path="M 47164 18447 C 47164 7922 38639 -603 28114 -603 L -461 -603 -461 42069 47164 42069 47164 18637 Z N">
                <draw:equation draw:name="f0" draw:formula="47164*logwidth/47625"/>
                <draw:equation draw:name="f1" draw:formula="18447*logheight/42671"/>
                <draw:equation draw:name="f2" draw:formula="28114*logwidth/47625"/>
                <draw:equation draw:name="f3" draw:formula="-603*logheight/42671"/>
                <draw:equation draw:name="f4" draw:formula="-461*logwidth/47625"/>
                <draw:equation draw:name="f5" draw:formula="-603*logheight/42671"/>
                <draw:equation draw:name="f6" draw:formula="-461*logwidth/47625"/>
                <draw:equation draw:name="f7" draw:formula="42069*logheight/42671"/>
                <draw:equation draw:name="f8" draw:formula="47164*logwidth/47625"/>
                <draw:equation draw:name="f9" draw:formula="42069*logheight/42671"/>
                <draw:equation draw:name="f10" draw:formula="47164*logwidth/47625"/>
                <draw:equation draw:name="f11" draw:formula="18637*logheight/42671"/>
                <draw:equation draw:name="f12" draw:formula="logwidth"/>
                <draw:equation draw:name="f13" draw:formula="logheight"/>
              </draw:enhanced-geometry>
            </draw:custom-shape>
            <draw:custom-shape draw:name="Graphic 5" draw:style-name="gr8" draw:text-style-name="P16" draw:layer="layout" svg:width="0.383cm" svg:height="0.275cm" svg:x="2.77cm" svg:y="12.877cm">
              <text:p text:style-name="P17"/>
              <draw:enhanced-geometry draw:mirror-horizontal="false" draw:mirror-vertical="false" drawooo:sub-view-size="106965 76866" draw:text-areas="0 0 ?f12 ?f13" svg:viewBox="0 0 0 0" draw:type="ooxml-non-primitive" draw:enhanced-path="M 0 0 L 106966 0 106966 76867 0 76867 0 0 0 0 Z N">
                <draw:equation draw:name="f0" draw:formula="0*logwidth/106965"/>
                <draw:equation draw:name="f1" draw:formula="0*logheight/76866"/>
                <draw:equation draw:name="f2" draw:formula="106966*logwidth/106965"/>
                <draw:equation draw:name="f3" draw:formula="0*logheight/76866"/>
                <draw:equation draw:name="f4" draw:formula="106966*logwidth/106965"/>
                <draw:equation draw:name="f5" draw:formula="76867*logheight/76866"/>
                <draw:equation draw:name="f6" draw:formula="0*logwidth/106965"/>
                <draw:equation draw:name="f7" draw:formula="76867*logheight/76866"/>
                <draw:equation draw:name="f8" draw:formula="0*logwidth/106965"/>
                <draw:equation draw:name="f9" draw:formula="0*logheight/76866"/>
                <draw:equation draw:name="f10" draw:formula="0*logwidth/106965"/>
                <draw:equation draw:name="f11" draw:formula="0*logheight/76866"/>
                <draw:equation draw:name="f12" draw:formula="logwidth"/>
                <draw:equation draw:name="f13" draw:formula="logheight"/>
              </draw:enhanced-geometry>
            </draw:custom-shape>
            <draw:custom-shape draw:name="Graphic 5" draw:style-name="gr8" draw:text-style-name="P16" draw:layer="layout" svg:width="0.383cm" svg:height="0.275cm" svg:x="3.232cm" svg:y="12.877cm">
              <text:p text:style-name="P17"/>
              <draw:enhanced-geometry draw:mirror-horizontal="false" draw:mirror-vertical="false" drawooo:sub-view-size="106965 76866" draw:text-areas="0 0 ?f12 ?f13" svg:viewBox="0 0 0 0" draw:type="ooxml-non-primitive" draw:enhanced-path="M 0 0 L 106966 0 106966 76867 0 76867 0 0 0 0 Z N">
                <draw:equation draw:name="f0" draw:formula="0*logwidth/106965"/>
                <draw:equation draw:name="f1" draw:formula="0*logheight/76866"/>
                <draw:equation draw:name="f2" draw:formula="106966*logwidth/106965"/>
                <draw:equation draw:name="f3" draw:formula="0*logheight/76866"/>
                <draw:equation draw:name="f4" draw:formula="106966*logwidth/106965"/>
                <draw:equation draw:name="f5" draw:formula="76867*logheight/76866"/>
                <draw:equation draw:name="f6" draw:formula="0*logwidth/106965"/>
                <draw:equation draw:name="f7" draw:formula="76867*logheight/76866"/>
                <draw:equation draw:name="f8" draw:formula="0*logwidth/106965"/>
                <draw:equation draw:name="f9" draw:formula="0*logheight/76866"/>
                <draw:equation draw:name="f10" draw:formula="0*logwidth/106965"/>
                <draw:equation draw:name="f11" draw:formula="0*logheight/76866"/>
                <draw:equation draw:name="f12" draw:formula="logwidth"/>
                <draw:equation draw:name="f13" draw:formula="logheight"/>
              </draw:enhanced-geometry>
            </draw:custom-shape>
            <draw:custom-shape draw:name="Graphic 5" draw:style-name="gr8" draw:text-style-name="P16" draw:layer="layout" svg:width="0.385cm" svg:height="0.275cm" svg:x="4.028cm" svg:y="12.877cm">
              <text:p text:style-name="P17"/>
              <draw:enhanced-geometry draw:mirror-horizontal="false" draw:mirror-vertical="false" drawooo:sub-view-size="107632 76866" draw:text-areas="0 0 ?f12 ?f13" svg:viewBox="0 0 0 0" draw:type="ooxml-non-primitive" draw:enhanced-path="M 0 0 L 107632 0 107632 76867 0 76867 0 0 0 0 Z N">
                <draw:equation draw:name="f0" draw:formula="0*logwidth/107632"/>
                <draw:equation draw:name="f1" draw:formula="0*logheight/76866"/>
                <draw:equation draw:name="f2" draw:formula="107632*logwidth/107632"/>
                <draw:equation draw:name="f3" draw:formula="0*logheight/76866"/>
                <draw:equation draw:name="f4" draw:formula="107632*logwidth/107632"/>
                <draw:equation draw:name="f5" draw:formula="76867*logheight/76866"/>
                <draw:equation draw:name="f6" draw:formula="0*logwidth/107632"/>
                <draw:equation draw:name="f7" draw:formula="76867*logheight/76866"/>
                <draw:equation draw:name="f8" draw:formula="0*logwidth/107632"/>
                <draw:equation draw:name="f9" draw:formula="0*logheight/76866"/>
                <draw:equation draw:name="f10" draw:formula="0*logwidth/107632"/>
                <draw:equation draw:name="f11" draw:formula="0*logheight/76866"/>
                <draw:equation draw:name="f12" draw:formula="logwidth"/>
                <draw:equation draw:name="f13" draw:formula="logheight"/>
              </draw:enhanced-geometry>
            </draw:custom-shape>
            <draw:custom-shape draw:name="Graphic 5" draw:style-name="gr8" draw:text-style-name="P16" draw:layer="layout" svg:width="0.385cm" svg:height="0.275cm" svg:x="4.489cm" svg:y="12.877cm">
              <text:p text:style-name="P17"/>
              <draw:enhanced-geometry draw:mirror-horizontal="false" draw:mirror-vertical="false" drawooo:sub-view-size="107632 76866" draw:text-areas="0 0 ?f12 ?f13" svg:viewBox="0 0 0 0" draw:type="ooxml-non-primitive" draw:enhanced-path="M 0 0 L 107632 0 107632 76867 0 76867 0 0 0 0 Z N">
                <draw:equation draw:name="f0" draw:formula="0*logwidth/107632"/>
                <draw:equation draw:name="f1" draw:formula="0*logheight/76866"/>
                <draw:equation draw:name="f2" draw:formula="107632*logwidth/107632"/>
                <draw:equation draw:name="f3" draw:formula="0*logheight/76866"/>
                <draw:equation draw:name="f4" draw:formula="107632*logwidth/107632"/>
                <draw:equation draw:name="f5" draw:formula="76867*logheight/76866"/>
                <draw:equation draw:name="f6" draw:formula="0*logwidth/107632"/>
                <draw:equation draw:name="f7" draw:formula="76867*logheight/76866"/>
                <draw:equation draw:name="f8" draw:formula="0*logwidth/107632"/>
                <draw:equation draw:name="f9" draw:formula="0*logheight/76866"/>
                <draw:equation draw:name="f10" draw:formula="0*logwidth/107632"/>
                <draw:equation draw:name="f11" draw:formula="0*logheight/76866"/>
                <draw:equation draw:name="f12" draw:formula="logwidth"/>
                <draw:equation draw:name="f13" draw:formula="logheight"/>
              </draw:enhanced-geometry>
            </draw:custom-shape>
            <draw:custom-shape draw:name="Graphic 5" draw:style-name="gr6" draw:text-style-name="P21" draw:layer="layout" svg:width="1.065cm" svg:height="0.099cm" svg:x="3.3cm" svg:y="13.822cm">
              <text:p text:style-name="P17"/>
              <draw:enhanced-geometry draw:mirror-horizontal="false" draw:mirror-vertical="false" drawooo:sub-view-size="297084 27908" draw:text-areas="0 0 ?f12 ?f13" svg:viewBox="0 0 0 0" draw:type="ooxml-non-primitive" draw:enhanced-path="M -461 -222 L -461 13780 C -251 21352 5969 27362 13541 27305 L 282718 27305 C 290395 27305 296624 21076 296624 13399 L 296624 -603 Z N">
                <draw:equation draw:name="f0" draw:formula="-461*logwidth/297084"/>
                <draw:equation draw:name="f1" draw:formula="-222*logheight/27908"/>
                <draw:equation draw:name="f2" draw:formula="-461*logwidth/297084"/>
                <draw:equation draw:name="f3" draw:formula="13780*logheight/27908"/>
                <draw:equation draw:name="f4" draw:formula="13541*logwidth/297084"/>
                <draw:equation draw:name="f5" draw:formula="27305*logheight/27908"/>
                <draw:equation draw:name="f6" draw:formula="282718*logwidth/297084"/>
                <draw:equation draw:name="f7" draw:formula="27305*logheight/27908"/>
                <draw:equation draw:name="f8" draw:formula="296624*logwidth/297084"/>
                <draw:equation draw:name="f9" draw:formula="13399*logheight/27908"/>
                <draw:equation draw:name="f10" draw:formula="296624*logwidth/297084"/>
                <draw:equation draw:name="f11" draw:formula="-603*logheight/27908"/>
                <draw:equation draw:name="f12" draw:formula="logwidth"/>
                <draw:equation draw:name="f13" draw:formula="logheight"/>
              </draw:enhanced-geometry>
            </draw:custom-shape>
            <draw:custom-shape draw:name="Graphic 5" draw:style-name="gr8" draw:text-style-name="P16" draw:layer="layout" svg:width="1.065cm" svg:height="0.152cm" svg:x="3.3cm" svg:y="13.67cm">
              <text:p text:style-name="P17"/>
              <draw:enhanced-geometry draw:mirror-horizontal="false" draw:mirror-vertical="false" drawooo:sub-view-size="297084 42576" draw:text-areas="0 0 ?f12 ?f13" svg:viewBox="0 0 0 0" draw:type="ooxml-non-primitive" draw:enhanced-path="M 0 42577 L 297085 42577 273558 0 23622 0 0 42577 0 42577 Z N">
                <draw:equation draw:name="f0" draw:formula="0*logwidth/297084"/>
                <draw:equation draw:name="f1" draw:formula="42577*logheight/42576"/>
                <draw:equation draw:name="f2" draw:formula="297085*logwidth/297084"/>
                <draw:equation draw:name="f3" draw:formula="42577*logheight/42576"/>
                <draw:equation draw:name="f4" draw:formula="273558*logwidth/297084"/>
                <draw:equation draw:name="f5" draw:formula="0*logheight/42576"/>
                <draw:equation draw:name="f6" draw:formula="23622*logwidth/297084"/>
                <draw:equation draw:name="f7" draw:formula="0*logheight/42576"/>
                <draw:equation draw:name="f8" draw:formula="0*logwidth/297084"/>
                <draw:equation draw:name="f9" draw:formula="42577*logheight/42576"/>
                <draw:equation draw:name="f10" draw:formula="0*logwidth/297084"/>
                <draw:equation draw:name="f11" draw:formula="42577*logheight/42576"/>
                <draw:equation draw:name="f12" draw:formula="logwidth"/>
                <draw:equation draw:name="f13" draw:formula="logheight"/>
              </draw:enhanced-geometry>
            </draw:custom-shape>
            <draw:custom-shape draw:name="Graphic 5" draw:style-name="gr9" draw:text-style-name="P23" draw:layer="layout" svg:width="0.707cm" svg:height="0.436cm" svg:x="3.478cm" svg:y="13.136cm">
              <text:p text:style-name="P17"/>
              <draw:enhanced-geometry draw:mirror-horizontal="false" draw:mirror-vertical="false" drawooo:sub-view-size="197167 121634" draw:text-areas="0 0 ?f12 ?f13" svg:viewBox="0 0 0 0" draw:type="ooxml-non-primitive" draw:enhanced-path="M 0 0 L 197167 0 197167 121634 0 121634 0 0 0 0 Z N">
                <draw:equation draw:name="f0" draw:formula="0*logwidth/197167"/>
                <draw:equation draw:name="f1" draw:formula="0*logheight/121634"/>
                <draw:equation draw:name="f2" draw:formula="197167*logwidth/197167"/>
                <draw:equation draw:name="f3" draw:formula="0*logheight/121634"/>
                <draw:equation draw:name="f4" draw:formula="197167*logwidth/197167"/>
                <draw:equation draw:name="f5" draw:formula="121634*logheight/121634"/>
                <draw:equation draw:name="f6" draw:formula="0*logwidth/197167"/>
                <draw:equation draw:name="f7" draw:formula="121634*logheight/121634"/>
                <draw:equation draw:name="f8" draw:formula="0*logwidth/197167"/>
                <draw:equation draw:name="f9" draw:formula="0*logheight/121634"/>
                <draw:equation draw:name="f10" draw:formula="0*logwidth/197167"/>
                <draw:equation draw:name="f11" draw:formula="0*logheight/121634"/>
                <draw:equation draw:name="f12" draw:formula="logwidth"/>
                <draw:equation draw:name="f13" draw:formula="logheight"/>
              </draw:enhanced-geometry>
            </draw:custom-shape>
            <draw:custom-shape draw:name="Graphic 5" draw:style-name="gr5" draw:text-style-name="P20" draw:layer="layout" svg:width="0.586cm" svg:height="0.082cm" svg:x="3.543cm" svg:y="13.158cm">
              <text:p text:style-name="P17"/>
              <draw:enhanced-geometry draw:mirror-horizontal="false" draw:mirror-vertical="false" drawooo:sub-view-size="163544 23050" draw:text-areas="0 0 ?f12 ?f13" svg:viewBox="0 0 0 0" draw:type="ooxml-non-primitive" draw:enhanced-path="M 0 0 L 163544 0 163544 23051 0 23051 0 0 0 0 Z N">
                <draw:equation draw:name="f0" draw:formula="0*logwidth/163544"/>
                <draw:equation draw:name="f1" draw:formula="0*logheight/23050"/>
                <draw:equation draw:name="f2" draw:formula="163544*logwidth/163544"/>
                <draw:equation draw:name="f3" draw:formula="0*logheight/23050"/>
                <draw:equation draw:name="f4" draw:formula="163544*logwidth/163544"/>
                <draw:equation draw:name="f5" draw:formula="23051*logheight/23050"/>
                <draw:equation draw:name="f6" draw:formula="0*logwidth/163544"/>
                <draw:equation draw:name="f7" draw:formula="23051*logheight/23050"/>
                <draw:equation draw:name="f8" draw:formula="0*logwidth/163544"/>
                <draw:equation draw:name="f9" draw:formula="0*logheight/23050"/>
                <draw:equation draw:name="f10" draw:formula="0*logwidth/163544"/>
                <draw:equation draw:name="f11" draw:formula="0*logheight/23050"/>
                <draw:equation draw:name="f12" draw:formula="logwidth"/>
                <draw:equation draw:name="f13" draw:formula="logheight"/>
              </draw:enhanced-geometry>
            </draw:custom-shape>
            <draw:custom-shape draw:name="Graphic 5" draw:style-name="gr9" draw:text-style-name="P23" draw:layer="layout" svg:width="0.022cm" svg:height="0.021cm" svg:x="4.07cm" svg:y="13.188cm">
              <text:p text:style-name="P17"/>
              <draw:enhanced-geometry draw:mirror-horizontal="false" draw:mirror-vertical="false" drawooo:sub-view-size="6307 6235" draw:text-areas="0 0 ?f16 ?f17" svg:viewBox="0 0 0 0" draw:type="ooxml-non-primitive" draw:enhanced-path="M 4989 297 C 3741 -903 1760 -903 512 297 -698 1392 -793 3259 303 4469 369 4545 436 4612 512 4679 1065 5298 1865 5650 2703 5631 3570 5660 4408 5317 4989 4679 5561 4097 5865 3307 5846 2488 5856 1649 5541 830 4989 202 Z N">
                <draw:equation draw:name="f0" draw:formula="4989*logwidth/6307"/>
                <draw:equation draw:name="f1" draw:formula="297*logheight/6235"/>
                <draw:equation draw:name="f2" draw:formula="512*logwidth/6307"/>
                <draw:equation draw:name="f3" draw:formula="297*logheight/6235"/>
                <draw:equation draw:name="f4" draw:formula="303*logwidth/6307"/>
                <draw:equation draw:name="f5" draw:formula="4469*logheight/6235"/>
                <draw:equation draw:name="f6" draw:formula="512*logwidth/6307"/>
                <draw:equation draw:name="f7" draw:formula="4679*logheight/6235"/>
                <draw:equation draw:name="f8" draw:formula="2703*logwidth/6307"/>
                <draw:equation draw:name="f9" draw:formula="5631*logheight/6235"/>
                <draw:equation draw:name="f10" draw:formula="4989*logwidth/6307"/>
                <draw:equation draw:name="f11" draw:formula="4679*logheight/6235"/>
                <draw:equation draw:name="f12" draw:formula="5846*logwidth/6307"/>
                <draw:equation draw:name="f13" draw:formula="2488*logheight/6235"/>
                <draw:equation draw:name="f14" draw:formula="4989*logwidth/6307"/>
                <draw:equation draw:name="f15" draw:formula="202*logheight/6235"/>
                <draw:equation draw:name="f16" draw:formula="logwidth"/>
                <draw:equation draw:name="f17" draw:formula="logheight"/>
              </draw:enhanced-geometry>
            </draw:custom-shape>
            <draw:custom-shape draw:name="Graphic 5" draw:style-name="gr9" draw:text-style-name="P23" draw:layer="layout" svg:width="0.022cm" svg:height="0.022cm" svg:x="4.013cm" svg:y="13.188cm">
              <text:p text:style-name="P17"/>
              <draw:enhanced-geometry draw:mirror-horizontal="false" draw:mirror-vertical="false" drawooo:sub-view-size="6286 6286" draw:text-areas="0 0 ?f10 ?f11" svg:viewBox="0 0 0 0" draw:type="ooxml-non-primitive" draw:enhanced-path="M 5825 2541 C 5825 4274 4416 5684 2682 5684 949 5684 -461 4274 -461 2541 -461 807 949 -603 2682 -603 4416 -603 5825 807 5825 2541 Z N">
                <draw:equation draw:name="f0" draw:formula="5825*logwidth/6286"/>
                <draw:equation draw:name="f1" draw:formula="2541*logheight/6286"/>
                <draw:equation draw:name="f2" draw:formula="2682*logwidth/6286"/>
                <draw:equation draw:name="f3" draw:formula="5684*logheight/6286"/>
                <draw:equation draw:name="f4" draw:formula="-461*logwidth/6286"/>
                <draw:equation draw:name="f5" draw:formula="2541*logheight/6286"/>
                <draw:equation draw:name="f6" draw:formula="2682*logwidth/6286"/>
                <draw:equation draw:name="f7" draw:formula="-603*logheight/6286"/>
                <draw:equation draw:name="f8" draw:formula="5825*logwidth/6286"/>
                <draw:equation draw:name="f9" draw:formula="2541*logheight/6286"/>
                <draw:equation draw:name="f10" draw:formula="logwidth"/>
                <draw:equation draw:name="f11" draw:formula="logheight"/>
              </draw:enhanced-geometry>
            </draw:custom-shape>
            <draw:custom-shape draw:name="Graphic 5" draw:style-name="gr9" draw:text-style-name="P23" draw:layer="layout" svg:width="0.022cm" svg:height="0.022cm" svg:x="3.955cm" svg:y="13.188cm">
              <text:p text:style-name="P17"/>
              <draw:enhanced-geometry draw:mirror-horizontal="false" draw:mirror-vertical="false" drawooo:sub-view-size="6299 6271" draw:text-areas="0 0 ?f16 ?f17" svg:viewBox="0 0 0 0" draw:type="ooxml-non-primitive" draw:enhanced-path="M 389 333 C -744 1572 -744 3476 389 4714 989 5334 1818 5677 2675 5667 3514 5696 4314 5353 4866 4714 6076 3619 6171 1752 5076 543 5009 466 4943 400 4866 333 3647 -905 1656 -915 418 305 409 314 399 323 389 333 Z N">
                <draw:equation draw:name="f0" draw:formula="389*logwidth/6299"/>
                <draw:equation draw:name="f1" draw:formula="333*logheight/6271"/>
                <draw:equation draw:name="f2" draw:formula="389*logwidth/6299"/>
                <draw:equation draw:name="f3" draw:formula="4714*logheight/6271"/>
                <draw:equation draw:name="f4" draw:formula="2675*logwidth/6299"/>
                <draw:equation draw:name="f5" draw:formula="5667*logheight/6271"/>
                <draw:equation draw:name="f6" draw:formula="4866*logwidth/6299"/>
                <draw:equation draw:name="f7" draw:formula="4714*logheight/6271"/>
                <draw:equation draw:name="f8" draw:formula="5076*logwidth/6299"/>
                <draw:equation draw:name="f9" draw:formula="543*logheight/6271"/>
                <draw:equation draw:name="f10" draw:formula="4866*logwidth/6299"/>
                <draw:equation draw:name="f11" draw:formula="333*logheight/6271"/>
                <draw:equation draw:name="f12" draw:formula="418*logwidth/6299"/>
                <draw:equation draw:name="f13" draw:formula="305*logheight/6271"/>
                <draw:equation draw:name="f14" draw:formula="389*logwidth/6299"/>
                <draw:equation draw:name="f15" draw:formula="333*logheight/6271"/>
                <draw:equation draw:name="f16" draw:formula="logwidth"/>
                <draw:equation draw:name="f17" draw:formula="logheight"/>
              </draw:enhanced-geometry>
            </draw:custom-shape>
            <draw:custom-shape draw:name="Graphic 5" draw:style-name="gr8" draw:text-style-name="P16" draw:layer="layout" svg:width="0.225cm" svg:height="0.225cm" svg:x="3.724cm" svg:y="13.264cm">
              <text:p text:style-name="P17"/>
              <draw:enhanced-geometry draw:mirror-horizontal="false" draw:mirror-vertical="false" drawooo:sub-view-size="62865 62864" draw:text-areas="0 0 ?f144 ?f145" svg:viewBox="0 0 0 0" draw:type="ooxml-non-primitive" draw:enhanced-path="M 31528 0 L 31528 0 28194 191 25051 762 22098 1429 19145 2381 16383 3905 13811 5334 11430 7144 9144 9239 7144 11430 5334 13811 3620 16383 2381 19145 1238 22098 476 25051 191 28099 0 31433 0 31433 191 34576 476 37719 1238 40862 2381 43625 3620 46387 5334 48958 7144 51340 9144 53721 11430 55721 13811 57341 16383 59055 19145 60293 22098 61436 25051 62198 28194 62675 31528 62865 31528 62865 34671 62675 37814 62198 40767 61436 43720 60293 46482 59055 49054 57341 51435 55721 53626 53721 55721 51340 57531 48958 59150 46387 60484 43625 61627 40862 62294 37719 62675 34576 62865 31433 62865 31433 62675 28099 62294 25051 61627 22098 60484 19145 59150 16383 57531 13811 55721 11430 53626 9239 51435 7144 49054 5334 46482 3905 43720 2381 40767 1429 37814 762 34671 191 31528 0 31528 0 31528 0 31528 0 Z N">
                <draw:equation draw:name="f0" draw:formula="31528*logwidth/62865"/>
                <draw:equation draw:name="f1" draw:formula="0*logheight/62864"/>
                <draw:equation draw:name="f2" draw:formula="31528*logwidth/62865"/>
                <draw:equation draw:name="f3" draw:formula="0*logheight/62864"/>
                <draw:equation draw:name="f4" draw:formula="28194*logwidth/62865"/>
                <draw:equation draw:name="f5" draw:formula="191*logheight/62864"/>
                <draw:equation draw:name="f6" draw:formula="25051*logwidth/62865"/>
                <draw:equation draw:name="f7" draw:formula="762*logheight/62864"/>
                <draw:equation draw:name="f8" draw:formula="22098*logwidth/62865"/>
                <draw:equation draw:name="f9" draw:formula="1429*logheight/62864"/>
                <draw:equation draw:name="f10" draw:formula="19145*logwidth/62865"/>
                <draw:equation draw:name="f11" draw:formula="2381*logheight/62864"/>
                <draw:equation draw:name="f12" draw:formula="16383*logwidth/62865"/>
                <draw:equation draw:name="f13" draw:formula="3905*logheight/62864"/>
                <draw:equation draw:name="f14" draw:formula="13811*logwidth/62865"/>
                <draw:equation draw:name="f15" draw:formula="5334*logheight/62864"/>
                <draw:equation draw:name="f16" draw:formula="11430*logwidth/62865"/>
                <draw:equation draw:name="f17" draw:formula="7144*logheight/62864"/>
                <draw:equation draw:name="f18" draw:formula="9144*logwidth/62865"/>
                <draw:equation draw:name="f19" draw:formula="9239*logheight/62864"/>
                <draw:equation draw:name="f20" draw:formula="7144*logwidth/62865"/>
                <draw:equation draw:name="f21" draw:formula="11430*logheight/62864"/>
                <draw:equation draw:name="f22" draw:formula="5334*logwidth/62865"/>
                <draw:equation draw:name="f23" draw:formula="13811*logheight/62864"/>
                <draw:equation draw:name="f24" draw:formula="3620*logwidth/62865"/>
                <draw:equation draw:name="f25" draw:formula="16383*logheight/62864"/>
                <draw:equation draw:name="f26" draw:formula="2381*logwidth/62865"/>
                <draw:equation draw:name="f27" draw:formula="19145*logheight/62864"/>
                <draw:equation draw:name="f28" draw:formula="1238*logwidth/62865"/>
                <draw:equation draw:name="f29" draw:formula="22098*logheight/62864"/>
                <draw:equation draw:name="f30" draw:formula="476*logwidth/62865"/>
                <draw:equation draw:name="f31" draw:formula="25051*logheight/62864"/>
                <draw:equation draw:name="f32" draw:formula="191*logwidth/62865"/>
                <draw:equation draw:name="f33" draw:formula="28099*logheight/62864"/>
                <draw:equation draw:name="f34" draw:formula="0*logwidth/62865"/>
                <draw:equation draw:name="f35" draw:formula="31433*logheight/62864"/>
                <draw:equation draw:name="f36" draw:formula="0*logwidth/62865"/>
                <draw:equation draw:name="f37" draw:formula="31433*logheight/62864"/>
                <draw:equation draw:name="f38" draw:formula="191*logwidth/62865"/>
                <draw:equation draw:name="f39" draw:formula="34576*logheight/62864"/>
                <draw:equation draw:name="f40" draw:formula="476*logwidth/62865"/>
                <draw:equation draw:name="f41" draw:formula="37719*logheight/62864"/>
                <draw:equation draw:name="f42" draw:formula="1238*logwidth/62865"/>
                <draw:equation draw:name="f43" draw:formula="40862*logheight/62864"/>
                <draw:equation draw:name="f44" draw:formula="2381*logwidth/62865"/>
                <draw:equation draw:name="f45" draw:formula="43625*logheight/62864"/>
                <draw:equation draw:name="f46" draw:formula="3620*logwidth/62865"/>
                <draw:equation draw:name="f47" draw:formula="46387*logheight/62864"/>
                <draw:equation draw:name="f48" draw:formula="5334*logwidth/62865"/>
                <draw:equation draw:name="f49" draw:formula="48958*logheight/62864"/>
                <draw:equation draw:name="f50" draw:formula="7144*logwidth/62865"/>
                <draw:equation draw:name="f51" draw:formula="51340*logheight/62864"/>
                <draw:equation draw:name="f52" draw:formula="9144*logwidth/62865"/>
                <draw:equation draw:name="f53" draw:formula="53721*logheight/62864"/>
                <draw:equation draw:name="f54" draw:formula="11430*logwidth/62865"/>
                <draw:equation draw:name="f55" draw:formula="55721*logheight/62864"/>
                <draw:equation draw:name="f56" draw:formula="13811*logwidth/62865"/>
                <draw:equation draw:name="f57" draw:formula="57341*logheight/62864"/>
                <draw:equation draw:name="f58" draw:formula="16383*logwidth/62865"/>
                <draw:equation draw:name="f59" draw:formula="59055*logheight/62864"/>
                <draw:equation draw:name="f60" draw:formula="19145*logwidth/62865"/>
                <draw:equation draw:name="f61" draw:formula="60293*logheight/62864"/>
                <draw:equation draw:name="f62" draw:formula="22098*logwidth/62865"/>
                <draw:equation draw:name="f63" draw:formula="61436*logheight/62864"/>
                <draw:equation draw:name="f64" draw:formula="25051*logwidth/62865"/>
                <draw:equation draw:name="f65" draw:formula="62198*logheight/62864"/>
                <draw:equation draw:name="f66" draw:formula="28194*logwidth/62865"/>
                <draw:equation draw:name="f67" draw:formula="62675*logheight/62864"/>
                <draw:equation draw:name="f68" draw:formula="31528*logwidth/62865"/>
                <draw:equation draw:name="f69" draw:formula="62865*logheight/62864"/>
                <draw:equation draw:name="f70" draw:formula="31528*logwidth/62865"/>
                <draw:equation draw:name="f71" draw:formula="62865*logheight/62864"/>
                <draw:equation draw:name="f72" draw:formula="34671*logwidth/62865"/>
                <draw:equation draw:name="f73" draw:formula="62675*logheight/62864"/>
                <draw:equation draw:name="f74" draw:formula="37814*logwidth/62865"/>
                <draw:equation draw:name="f75" draw:formula="62198*logheight/62864"/>
                <draw:equation draw:name="f76" draw:formula="40767*logwidth/62865"/>
                <draw:equation draw:name="f77" draw:formula="61436*logheight/62864"/>
                <draw:equation draw:name="f78" draw:formula="43720*logwidth/62865"/>
                <draw:equation draw:name="f79" draw:formula="60293*logheight/62864"/>
                <draw:equation draw:name="f80" draw:formula="46482*logwidth/62865"/>
                <draw:equation draw:name="f81" draw:formula="59055*logheight/62864"/>
                <draw:equation draw:name="f82" draw:formula="49054*logwidth/62865"/>
                <draw:equation draw:name="f83" draw:formula="57341*logheight/62864"/>
                <draw:equation draw:name="f84" draw:formula="51435*logwidth/62865"/>
                <draw:equation draw:name="f85" draw:formula="55721*logheight/62864"/>
                <draw:equation draw:name="f86" draw:formula="53626*logwidth/62865"/>
                <draw:equation draw:name="f87" draw:formula="53721*logheight/62864"/>
                <draw:equation draw:name="f88" draw:formula="55721*logwidth/62865"/>
                <draw:equation draw:name="f89" draw:formula="51340*logheight/62864"/>
                <draw:equation draw:name="f90" draw:formula="57531*logwidth/62865"/>
                <draw:equation draw:name="f91" draw:formula="48958*logheight/62864"/>
                <draw:equation draw:name="f92" draw:formula="59150*logwidth/62865"/>
                <draw:equation draw:name="f93" draw:formula="46387*logheight/62864"/>
                <draw:equation draw:name="f94" draw:formula="60484*logwidth/62865"/>
                <draw:equation draw:name="f95" draw:formula="43625*logheight/62864"/>
                <draw:equation draw:name="f96" draw:formula="61627*logwidth/62865"/>
                <draw:equation draw:name="f97" draw:formula="40862*logheight/62864"/>
                <draw:equation draw:name="f98" draw:formula="62294*logwidth/62865"/>
                <draw:equation draw:name="f99" draw:formula="37719*logheight/62864"/>
                <draw:equation draw:name="f100" draw:formula="62675*logwidth/62865"/>
                <draw:equation draw:name="f101" draw:formula="34576*logheight/62864"/>
                <draw:equation draw:name="f102" draw:formula="62865*logwidth/62865"/>
                <draw:equation draw:name="f103" draw:formula="31433*logheight/62864"/>
                <draw:equation draw:name="f104" draw:formula="62865*logwidth/62865"/>
                <draw:equation draw:name="f105" draw:formula="31433*logheight/62864"/>
                <draw:equation draw:name="f106" draw:formula="62675*logwidth/62865"/>
                <draw:equation draw:name="f107" draw:formula="28099*logheight/62864"/>
                <draw:equation draw:name="f108" draw:formula="62294*logwidth/62865"/>
                <draw:equation draw:name="f109" draw:formula="25051*logheight/62864"/>
                <draw:equation draw:name="f110" draw:formula="61627*logwidth/62865"/>
                <draw:equation draw:name="f111" draw:formula="22098*logheight/62864"/>
                <draw:equation draw:name="f112" draw:formula="60484*logwidth/62865"/>
                <draw:equation draw:name="f113" draw:formula="19145*logheight/62864"/>
                <draw:equation draw:name="f114" draw:formula="59150*logwidth/62865"/>
                <draw:equation draw:name="f115" draw:formula="16383*logheight/62864"/>
                <draw:equation draw:name="f116" draw:formula="57531*logwidth/62865"/>
                <draw:equation draw:name="f117" draw:formula="13811*logheight/62864"/>
                <draw:equation draw:name="f118" draw:formula="55721*logwidth/62865"/>
                <draw:equation draw:name="f119" draw:formula="11430*logheight/62864"/>
                <draw:equation draw:name="f120" draw:formula="53626*logwidth/62865"/>
                <draw:equation draw:name="f121" draw:formula="9239*logheight/62864"/>
                <draw:equation draw:name="f122" draw:formula="51435*logwidth/62865"/>
                <draw:equation draw:name="f123" draw:formula="7144*logheight/62864"/>
                <draw:equation draw:name="f124" draw:formula="49054*logwidth/62865"/>
                <draw:equation draw:name="f125" draw:formula="5334*logheight/62864"/>
                <draw:equation draw:name="f126" draw:formula="46482*logwidth/62865"/>
                <draw:equation draw:name="f127" draw:formula="3905*logheight/62864"/>
                <draw:equation draw:name="f128" draw:formula="43720*logwidth/62865"/>
                <draw:equation draw:name="f129" draw:formula="2381*logheight/62864"/>
                <draw:equation draw:name="f130" draw:formula="40767*logwidth/62865"/>
                <draw:equation draw:name="f131" draw:formula="1429*logheight/62864"/>
                <draw:equation draw:name="f132" draw:formula="37814*logwidth/62865"/>
                <draw:equation draw:name="f133" draw:formula="762*logheight/62864"/>
                <draw:equation draw:name="f134" draw:formula="34671*logwidth/62865"/>
                <draw:equation draw:name="f135" draw:formula="191*logheight/62864"/>
                <draw:equation draw:name="f136" draw:formula="31528*logwidth/62865"/>
                <draw:equation draw:name="f137" draw:formula="0*logheight/62864"/>
                <draw:equation draw:name="f138" draw:formula="31528*logwidth/62865"/>
                <draw:equation draw:name="f139" draw:formula="0*logheight/62864"/>
                <draw:equation draw:name="f140" draw:formula="31528*logwidth/62865"/>
                <draw:equation draw:name="f141" draw:formula="0*logheight/62864"/>
                <draw:equation draw:name="f142" draw:formula="31528*logwidth/62865"/>
                <draw:equation draw:name="f143" draw:formula="0*logheight/62864"/>
                <draw:equation draw:name="f144" draw:formula="logwidth"/>
                <draw:equation draw:name="f145" draw:formula="logheight"/>
              </draw:enhanced-geometry>
            </draw:custom-shape>
            <draw:custom-shape draw:name="Graphic 5" draw:style-name="gr9" draw:text-style-name="P23" draw:layer="layout" svg:width="0.119cm" svg:height="0.124cm" svg:x="3.777cm" svg:y="13.314cm">
              <text:p text:style-name="P17"/>
              <draw:enhanced-geometry draw:mirror-horizontal="false" draw:mirror-vertical="false" drawooo:sub-view-size="33528 34956" draw:text-areas="0 0 ?f112 ?f113" svg:viewBox="0 0 0 0" draw:type="ooxml-non-primitive" draw:enhanced-path="M 12383 34957 L 12383 34957 11716 34862 10858 34481 10287 34100 9620 33623 667 21717 667 21717 286 21146 95 20479 0 19907 0 19145 191 18574 476 18002 857 17335 1429 16954 1429 16954 1905 16573 2667 16288 3239 16192 4001 16192 4572 16383 5239 16669 5810 17050 6287 17526 12192 25337 27051 1619 27051 1619 27432 1048 28004 667 28575 286 29242 95 29813 0 30575 95 31242 191 31909 476 31909 476 32385 1048 32861 1524 33242 2000 33433 2762 33528 3334 33433 4096 33338 4667 33052 5239 15431 33338 15431 33338 14859 33909 14288 34385 13430 34862 12668 34957 12668 34957 12383 34957 12383 34957 12383 34957 12383 34957 Z N">
                <draw:equation draw:name="f0" draw:formula="12383*logwidth/33528"/>
                <draw:equation draw:name="f1" draw:formula="34957*logheight/34956"/>
                <draw:equation draw:name="f2" draw:formula="12383*logwidth/33528"/>
                <draw:equation draw:name="f3" draw:formula="34957*logheight/34956"/>
                <draw:equation draw:name="f4" draw:formula="11716*logwidth/33528"/>
                <draw:equation draw:name="f5" draw:formula="34862*logheight/34956"/>
                <draw:equation draw:name="f6" draw:formula="10858*logwidth/33528"/>
                <draw:equation draw:name="f7" draw:formula="34481*logheight/34956"/>
                <draw:equation draw:name="f8" draw:formula="10287*logwidth/33528"/>
                <draw:equation draw:name="f9" draw:formula="34100*logheight/34956"/>
                <draw:equation draw:name="f10" draw:formula="9620*logwidth/33528"/>
                <draw:equation draw:name="f11" draw:formula="33623*logheight/34956"/>
                <draw:equation draw:name="f12" draw:formula="667*logwidth/33528"/>
                <draw:equation draw:name="f13" draw:formula="21717*logheight/34956"/>
                <draw:equation draw:name="f14" draw:formula="667*logwidth/33528"/>
                <draw:equation draw:name="f15" draw:formula="21717*logheight/34956"/>
                <draw:equation draw:name="f16" draw:formula="286*logwidth/33528"/>
                <draw:equation draw:name="f17" draw:formula="21146*logheight/34956"/>
                <draw:equation draw:name="f18" draw:formula="95*logwidth/33528"/>
                <draw:equation draw:name="f19" draw:formula="20479*logheight/34956"/>
                <draw:equation draw:name="f20" draw:formula="0*logwidth/33528"/>
                <draw:equation draw:name="f21" draw:formula="19907*logheight/34956"/>
                <draw:equation draw:name="f22" draw:formula="0*logwidth/33528"/>
                <draw:equation draw:name="f23" draw:formula="19145*logheight/34956"/>
                <draw:equation draw:name="f24" draw:formula="191*logwidth/33528"/>
                <draw:equation draw:name="f25" draw:formula="18574*logheight/34956"/>
                <draw:equation draw:name="f26" draw:formula="476*logwidth/33528"/>
                <draw:equation draw:name="f27" draw:formula="18002*logheight/34956"/>
                <draw:equation draw:name="f28" draw:formula="857*logwidth/33528"/>
                <draw:equation draw:name="f29" draw:formula="17335*logheight/34956"/>
                <draw:equation draw:name="f30" draw:formula="1429*logwidth/33528"/>
                <draw:equation draw:name="f31" draw:formula="16954*logheight/34956"/>
                <draw:equation draw:name="f32" draw:formula="1429*logwidth/33528"/>
                <draw:equation draw:name="f33" draw:formula="16954*logheight/34956"/>
                <draw:equation draw:name="f34" draw:formula="1905*logwidth/33528"/>
                <draw:equation draw:name="f35" draw:formula="16573*logheight/34956"/>
                <draw:equation draw:name="f36" draw:formula="2667*logwidth/33528"/>
                <draw:equation draw:name="f37" draw:formula="16288*logheight/34956"/>
                <draw:equation draw:name="f38" draw:formula="3239*logwidth/33528"/>
                <draw:equation draw:name="f39" draw:formula="16192*logheight/34956"/>
                <draw:equation draw:name="f40" draw:formula="4001*logwidth/33528"/>
                <draw:equation draw:name="f41" draw:formula="16192*logheight/34956"/>
                <draw:equation draw:name="f42" draw:formula="4572*logwidth/33528"/>
                <draw:equation draw:name="f43" draw:formula="16383*logheight/34956"/>
                <draw:equation draw:name="f44" draw:formula="5239*logwidth/33528"/>
                <draw:equation draw:name="f45" draw:formula="16669*logheight/34956"/>
                <draw:equation draw:name="f46" draw:formula="5810*logwidth/33528"/>
                <draw:equation draw:name="f47" draw:formula="17050*logheight/34956"/>
                <draw:equation draw:name="f48" draw:formula="6287*logwidth/33528"/>
                <draw:equation draw:name="f49" draw:formula="17526*logheight/34956"/>
                <draw:equation draw:name="f50" draw:formula="12192*logwidth/33528"/>
                <draw:equation draw:name="f51" draw:formula="25337*logheight/34956"/>
                <draw:equation draw:name="f52" draw:formula="27051*logwidth/33528"/>
                <draw:equation draw:name="f53" draw:formula="1619*logheight/34956"/>
                <draw:equation draw:name="f54" draw:formula="27051*logwidth/33528"/>
                <draw:equation draw:name="f55" draw:formula="1619*logheight/34956"/>
                <draw:equation draw:name="f56" draw:formula="27432*logwidth/33528"/>
                <draw:equation draw:name="f57" draw:formula="1048*logheight/34956"/>
                <draw:equation draw:name="f58" draw:formula="28004*logwidth/33528"/>
                <draw:equation draw:name="f59" draw:formula="667*logheight/34956"/>
                <draw:equation draw:name="f60" draw:formula="28575*logwidth/33528"/>
                <draw:equation draw:name="f61" draw:formula="286*logheight/34956"/>
                <draw:equation draw:name="f62" draw:formula="29242*logwidth/33528"/>
                <draw:equation draw:name="f63" draw:formula="95*logheight/34956"/>
                <draw:equation draw:name="f64" draw:formula="29813*logwidth/33528"/>
                <draw:equation draw:name="f65" draw:formula="0*logheight/34956"/>
                <draw:equation draw:name="f66" draw:formula="30575*logwidth/33528"/>
                <draw:equation draw:name="f67" draw:formula="95*logheight/34956"/>
                <draw:equation draw:name="f68" draw:formula="31242*logwidth/33528"/>
                <draw:equation draw:name="f69" draw:formula="191*logheight/34956"/>
                <draw:equation draw:name="f70" draw:formula="31909*logwidth/33528"/>
                <draw:equation draw:name="f71" draw:formula="476*logheight/34956"/>
                <draw:equation draw:name="f72" draw:formula="31909*logwidth/33528"/>
                <draw:equation draw:name="f73" draw:formula="476*logheight/34956"/>
                <draw:equation draw:name="f74" draw:formula="32385*logwidth/33528"/>
                <draw:equation draw:name="f75" draw:formula="1048*logheight/34956"/>
                <draw:equation draw:name="f76" draw:formula="32861*logwidth/33528"/>
                <draw:equation draw:name="f77" draw:formula="1524*logheight/34956"/>
                <draw:equation draw:name="f78" draw:formula="33242*logwidth/33528"/>
                <draw:equation draw:name="f79" draw:formula="2000*logheight/34956"/>
                <draw:equation draw:name="f80" draw:formula="33433*logwidth/33528"/>
                <draw:equation draw:name="f81" draw:formula="2762*logheight/34956"/>
                <draw:equation draw:name="f82" draw:formula="33528*logwidth/33528"/>
                <draw:equation draw:name="f83" draw:formula="3334*logheight/34956"/>
                <draw:equation draw:name="f84" draw:formula="33433*logwidth/33528"/>
                <draw:equation draw:name="f85" draw:formula="4096*logheight/34956"/>
                <draw:equation draw:name="f86" draw:formula="33338*logwidth/33528"/>
                <draw:equation draw:name="f87" draw:formula="4667*logheight/34956"/>
                <draw:equation draw:name="f88" draw:formula="33052*logwidth/33528"/>
                <draw:equation draw:name="f89" draw:formula="5239*logheight/34956"/>
                <draw:equation draw:name="f90" draw:formula="15431*logwidth/33528"/>
                <draw:equation draw:name="f91" draw:formula="33338*logheight/34956"/>
                <draw:equation draw:name="f92" draw:formula="15431*logwidth/33528"/>
                <draw:equation draw:name="f93" draw:formula="33338*logheight/34956"/>
                <draw:equation draw:name="f94" draw:formula="14859*logwidth/33528"/>
                <draw:equation draw:name="f95" draw:formula="33909*logheight/34956"/>
                <draw:equation draw:name="f96" draw:formula="14288*logwidth/33528"/>
                <draw:equation draw:name="f97" draw:formula="34385*logheight/34956"/>
                <draw:equation draw:name="f98" draw:formula="13430*logwidth/33528"/>
                <draw:equation draw:name="f99" draw:formula="34862*logheight/34956"/>
                <draw:equation draw:name="f100" draw:formula="12668*logwidth/33528"/>
                <draw:equation draw:name="f101" draw:formula="34957*logheight/34956"/>
                <draw:equation draw:name="f102" draw:formula="12668*logwidth/33528"/>
                <draw:equation draw:name="f103" draw:formula="34957*logheight/34956"/>
                <draw:equation draw:name="f104" draw:formula="12383*logwidth/33528"/>
                <draw:equation draw:name="f105" draw:formula="34957*logheight/34956"/>
                <draw:equation draw:name="f106" draw:formula="12383*logwidth/33528"/>
                <draw:equation draw:name="f107" draw:formula="34957*logheight/34956"/>
                <draw:equation draw:name="f108" draw:formula="12383*logwidth/33528"/>
                <draw:equation draw:name="f109" draw:formula="34957*logheight/34956"/>
                <draw:equation draw:name="f110" draw:formula="12383*logwidth/33528"/>
                <draw:equation draw:name="f111" draw:formula="34957*logheight/34956"/>
                <draw:equation draw:name="f112" draw:formula="logwidth"/>
                <draw:equation draw:name="f113" draw:formula="logheight"/>
              </draw:enhanced-geometry>
            </draw:custom-shape>
          </draw:g>
        </draw:g>
        <draw:g draw:name="Group 17">
          <draw:custom-shape draw:name="Oval 13" draw:style-name="gr10" draw:text-style-name="P24" draw:layer="layout" svg:width="7.025cm" svg:height="7.025cm" svg:x="13.421cm" svg:y="9.362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frame draw:name="Graphic 15" draw:style-name="gr1" draw:text-style-name="P5" draw:layer="layout" svg:width="1.613cm" svg:height="1.031cm" svg:x="16.126cm" svg:y="14.285cm">
            <draw:image xlink:href="Pictures/10000201000000F40000009C4F9077A7D447F91A.png" xlink:type="simple" xlink:show="embed" xlink:actuate="onLoad" loext:mime-type="image/png">
              <text:p/>
            </draw:image>
          </draw:frame>
        </draw:g>
        <draw:custom-shape draw:name="Straight Arrow Connector 19" draw:style-name="gr11" draw:text-style-name="P5" draw:layer="layout" svg:width="5.208cm" svg:height="0.001cm" svg:x="6.827cm" svg:y="12.328cm">
          <text:p/>
          <draw:enhanced-geometry draw:mirror-horizontal="false" draw:mirror-vertical="false" svg:viewBox="0 0 21600 21600" draw:type="mso-spt32" draw:enhanced-path="M 0 0 L 21600 21600 N"/>
        </draw:custom-shape>
        <draw:custom-shape draw:name="Straight Arrow Connector 20" draw:style-name="gr12" draw:text-style-name="P5" draw:layer="layout" svg:width="5.208cm" svg:height="0.001cm" svg:x="21.837cm" svg:y="12.328cm">
          <text:p/>
          <draw:enhanced-geometry draw:mirror-horizontal="false" draw:mirror-vertical="false" svg:viewBox="0 0 21600 21600" draw:type="mso-spt32" draw:enhanced-path="M 0 0 L 21600 21600 N"/>
        </draw:custom-shape>
        <draw:custom-shape draw:name="Straight Arrow Connector 25" draw:style-name="gr11" draw:text-style-name="P5" draw:layer="layout" svg:width="5.208cm" svg:height="0.001cm" draw:transform="rotate (-3.14159265358979) translate (27.046cm 13.42cm)">
          <text:p/>
          <draw:enhanced-geometry draw:mirror-horizontal="false" draw:mirror-vertical="false" svg:viewBox="0 0 21600 21600" draw:type="mso-spt32" draw:enhanced-path="M 0 0 L 21600 21600 N"/>
        </draw:custom-shape>
        <draw:custom-shape draw:name="Straight Arrow Connector 26" draw:style-name="gr12" draw:text-style-name="P5" draw:layer="layout" svg:width="5.208cm" svg:height="0.001cm" draw:transform="rotate (-3.14159265358979) translate (12.035cm 13.42cm)">
          <text:p/>
          <draw:enhanced-geometry draw:mirror-horizontal="false" draw:mirror-vertical="false" svg:viewBox="0 0 21600 21600" draw:type="mso-spt32" draw:enhanced-path="M 0 0 L 21600 21600 N"/>
        </draw:custom-shape>
        <draw:custom-shape draw:name="TextBox 50" draw:style-name="gr13" draw:text-style-name="P11" draw:layer="layout" svg:width="3.743cm" svg:height="1.186cm" svg:x="7.559cm" svg:y="10.039cm">
          <text:p text:style-name="P15"><text:span text:style-name="T14">Sending a messag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57" draw:style-name="gr13" draw:text-style-name="P11" draw:layer="layout" svg:width="3.743cm" svg:height="1.186cm" svg:x="22.57cm" svg:y="10.039cm">
          <text:p text:style-name="P15"><text:span text:style-name="T15">Relaying the messag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60" draw:style-name="gr14" draw:text-style-name="P11" draw:layer="layout" svg:width="5.208cm" svg:height="1.185cm" svg:x="6.827cm" svg:y="14.605cm">
          <text:p text:style-name="P15"><text:span text:style-name="T15">Relaying the response messag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63" draw:style-name="gr13" draw:text-style-name="P11" draw:layer="layout" svg:width="5.219cm" svg:height="1.186cm" svg:x="21.826cm" svg:y="14.61cm">
          <text:p text:style-name="P15"><text:span text:style-name="T14">Sending a response messag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raphic 66" draw:style-name="gr15" draw:text-style-name="P11" draw:layer="layout" svg:width="0.378cm" svg:height="0.757cm" draw:transform="rotate (-1.5707963267949) translate (24.938cm 13.823cm)">
          <text:p text:style-name="P17"/>
          <draw:enhanced-geometry draw:mirror-horizontal="false" draw:mirror-vertical="false" drawooo:sub-view-size="136397 272795" draw:text-areas="0 0 ?f6 ?f7" svg:viewBox="0 0 0 0" draw:type="ooxml-non-primitive" draw:enhanced-path="M 136398 0 L 0 136398 136398 272796 N">
            <draw:equation draw:name="f0" draw:formula="136398*logwidth/136397"/>
            <draw:equation draw:name="f1" draw:formula="0*logheight/272795"/>
            <draw:equation draw:name="f2" draw:formula="0*logwidth/136397"/>
            <draw:equation draw:name="f3" draw:formula="136398*logheight/272795"/>
            <draw:equation draw:name="f4" draw:formula="136398*logwidth/136397"/>
            <draw:equation draw:name="f5" draw:formula="272796*logheight/272795"/>
            <draw:equation draw:name="f6" draw:formula="logwidth"/>
            <draw:equation draw:name="f7" draw:formula="logheight"/>
          </draw:enhanced-geometry>
        </draw:custom-shape>
        <draw:custom-shape draw:name="Graphic 66" draw:style-name="gr16" draw:text-style-name="P11" draw:layer="layout" svg:width="0.378cm" svg:height="0.757cm" draw:transform="rotate (1.5707963267949) translate (24.18cm 11.969cm)">
          <text:p text:style-name="P17"/>
          <draw:enhanced-geometry draw:mirror-horizontal="false" draw:mirror-vertical="false" drawooo:sub-view-size="136397 272795" draw:text-areas="0 0 ?f6 ?f7" svg:viewBox="0 0 0 0" draw:type="ooxml-non-primitive" draw:enhanced-path="M 136398 0 L 0 136398 136398 272796 N">
            <draw:equation draw:name="f0" draw:formula="136398*logwidth/136397"/>
            <draw:equation draw:name="f1" draw:formula="0*logheight/272795"/>
            <draw:equation draw:name="f2" draw:formula="0*logwidth/136397"/>
            <draw:equation draw:name="f3" draw:formula="136398*logheight/272795"/>
            <draw:equation draw:name="f4" draw:formula="136398*logwidth/136397"/>
            <draw:equation draw:name="f5" draw:formula="272796*logheight/272795"/>
            <draw:equation draw:name="f6" draw:formula="logwidth"/>
            <draw:equation draw:name="f7" draw:formula="logheight"/>
          </draw:enhanced-geometry>
        </draw:custom-shape>
        <draw:custom-shape draw:name="Graphic 66" draw:style-name="gr16" draw:text-style-name="P11" draw:layer="layout" svg:width="0.378cm" svg:height="0.757cm" draw:transform="rotate (-1.5707963267949) translate (9.81cm 13.823cm)">
          <text:p text:style-name="P17"/>
          <draw:enhanced-geometry draw:mirror-horizontal="false" draw:mirror-vertical="false" drawooo:sub-view-size="136397 272795" draw:text-areas="0 0 ?f6 ?f7" svg:viewBox="0 0 0 0" draw:type="ooxml-non-primitive" draw:enhanced-path="M 136398 0 L 0 136398 136398 272796 N">
            <draw:equation draw:name="f0" draw:formula="136398*logwidth/136397"/>
            <draw:equation draw:name="f1" draw:formula="0*logheight/272795"/>
            <draw:equation draw:name="f2" draw:formula="0*logwidth/136397"/>
            <draw:equation draw:name="f3" draw:formula="136398*logheight/272795"/>
            <draw:equation draw:name="f4" draw:formula="136398*logwidth/136397"/>
            <draw:equation draw:name="f5" draw:formula="272796*logheight/272795"/>
            <draw:equation draw:name="f6" draw:formula="logwidth"/>
            <draw:equation draw:name="f7" draw:formula="logheight"/>
          </draw:enhanced-geometry>
        </draw:custom-shape>
        <draw:custom-shape draw:name="Graphic 66" draw:style-name="gr17" draw:text-style-name="P11" draw:layer="layout" svg:width="0.378cm" svg:height="0.757cm" draw:transform="rotate (1.5707963267949) translate (9.052cm 11.969cm)">
          <text:p text:style-name="P17"/>
          <draw:enhanced-geometry draw:mirror-horizontal="false" draw:mirror-vertical="false" drawooo:sub-view-size="136397 272795" draw:text-areas="0 0 ?f6 ?f7" svg:viewBox="0 0 0 0" draw:type="ooxml-non-primitive" draw:enhanced-path="M 136398 0 L 0 136398 136398 272796 N">
            <draw:equation draw:name="f0" draw:formula="136398*logwidth/136397"/>
            <draw:equation draw:name="f1" draw:formula="0*logheight/272795"/>
            <draw:equation draw:name="f2" draw:formula="0*logwidth/136397"/>
            <draw:equation draw:name="f3" draw:formula="136398*logheight/272795"/>
            <draw:equation draw:name="f4" draw:formula="136398*logwidth/136397"/>
            <draw:equation draw:name="f5" draw:formula="272796*logheight/272795"/>
            <draw:equation draw:name="f6" draw:formula="logwidth"/>
            <draw:equation draw:name="f7" draw:formula="logheight"/>
          </draw:enhanced-geometry>
        </draw:custom-shape>
        <draw:custom-shape draw:name="Oval 5" draw:style-name="gr18" draw:text-style-name="P20" draw:layer="layout" svg:width="4.19cm" svg:height="4.19cm" svg:x="1.729cm" svg:y="10.737cm">
          <text:p text:style-name="P15"><text:span text:style-name="T16">Stakeholder 1</text:span></text:p>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Oval 53" draw:style-name="gr18" draw:text-style-name="P20" draw:layer="layout" svg:width="4.19cm" svg:height="4.19cm" svg:x="28.047cm" svg:y="10.818cm">
          <text:p text:style-name="P15"><text:span text:style-name="T16">Stakeholder 2</text:span></text:p>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TextBox 48" draw:style-name="gr19" draw:text-style-name="P11" draw:layer="layout" svg:width="5.227cm" svg:height="2.792cm" svg:x="14.32cm" svg:y="10.917cm">
          <text:p text:style-name="P15"><text:span text:style-name="T17">OA</text:span><text:span text:style-name="T17"><text:line-break/></text:span><text:span text:style-name="T17">Switchboard</text:span></text:p>
          <text:p text:style-name="P15"><text:span text:style-name="T17">(Message hub)</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Rectangle 3" draw:style-name="gr4" draw:text-style-name="P16" draw:layer="layout" svg:width="33.866cm" svg:height="4.895cm" svg:x="0cm" svg:y="0cm">
          <text:p text:style-name="P15"><text:span text:style-name="T18">Central metadata exchange hub</text:span><text:span text:style-name="T19"><text:line-break/></text:span><text:span text:style-name="T20">Standardised</text:span><text:span text:style-name="T21"> messaging protocol and shared infrastructur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Slide Image Placeholder 1" draw:style-name="gr2" draw:layer="layout" svg:width="16.703cm" svg:height="9.396cm" svg:x="1.217cm" svg:y="3.479cm" draw:page-number="6" presentation:class="page"/>
          <draw:frame draw:name="Notes Placeholder 2" presentation:style-name="pr11" draw:text-style-name="P18" draw:layer="layout" svg:width="15.31cm" svg:height="10.96cm" svg:x="1.914cm" svg:y="13.397cm" presentation:class="notes" presentation:placeholder="true" presentation:user-transformed="true">
            <draw:text-box/>
          </draw:frame>
          <draw:frame draw:name="Slide Number Placeholder 3" presentation:style-name="pr12" draw:text-style-name="P9" draw:layer="layout" svg:width="8.292cm" svg:height="1.396cm" svg:x="10.841cm" svg:y="26.442cm" presentation:class="page-number" presentation:user-transformed="true">
            <draw:text-box>
              <text:p text:style-name="P8"><text:span text:style-name="T6"><text:page-number>&lt;number&gt;</text:page-number></text:span></text:p>
            </draw:text-box>
          </draw:frame>
        </presentation:notes>
      </draw:page>
      <draw:page draw:name="page7" draw:style-name="dp1" draw:master-page-name="Grey_5f_background">
        <draw:custom-shape draw:name="Rectangle 108" draw:style-name="gr10" draw:text-style-name="P24" draw:layer="layout" svg:width="33.866cm" svg:height="3.815cm" svg:x="0cm" svg:y="0cm">
          <text:p text:style-name="P15"/>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name="Group 107">
          <draw:g draw:name="Group 101">
            <draw:g draw:name="Group 5">
              <draw:custom-shape draw:name="Graphic 2" draw:style-name="gr5" draw:text-style-name="P20" draw:layer="layout" svg:width="1.025cm" svg:height="1.025cm" svg:x="8.505cm" svg:y="0.718cm">
                <text:p text:style-name="P17"/>
                <draw:enhanced-geometry draw:mirror-horizontal="false" draw:mirror-vertical="false" drawooo:sub-view-size="654380 654370" draw:text-areas="0 0 ?f26 ?f27" svg:viewBox="0 0 0 0" draw:type="ooxml-non-primitive" draw:enhanced-path="M 426125 441450 C 391203 476502 334513 476502 299504 441641 299451 441545 299400 441545 299347 441450 L 172189 314387 C 136563 279906 135606 223138 170050 187513 204495 151890 261298 150937 296923 185418 297648 186085 298361 186751 299062 187513 L 362689 251141 538425 75500 C 400455 -41181 194013 -23941 77324 114076 -39365 251997 -22114 458405 115856 575086 253826 691863 460267 674526 576954 536605 649220 451166 672804 334770 639485 227900 Z N">
                  <draw:equation draw:name="f0" draw:formula="426125*logwidth/654380"/>
                  <draw:equation draw:name="f1" draw:formula="441450*logheight/654370"/>
                  <draw:equation draw:name="f2" draw:formula="299504*logwidth/654380"/>
                  <draw:equation draw:name="f3" draw:formula="441641*logheight/654370"/>
                  <draw:equation draw:name="f4" draw:formula="299347*logwidth/654380"/>
                  <draw:equation draw:name="f5" draw:formula="441450*logheight/654370"/>
                  <draw:equation draw:name="f6" draw:formula="172189*logwidth/654380"/>
                  <draw:equation draw:name="f7" draw:formula="314387*logheight/654370"/>
                  <draw:equation draw:name="f8" draw:formula="170050*logwidth/654380"/>
                  <draw:equation draw:name="f9" draw:formula="187513*logheight/654370"/>
                  <draw:equation draw:name="f10" draw:formula="296923*logwidth/654380"/>
                  <draw:equation draw:name="f11" draw:formula="185418*logheight/654370"/>
                  <draw:equation draw:name="f12" draw:formula="299062*logwidth/654380"/>
                  <draw:equation draw:name="f13" draw:formula="187513*logheight/654370"/>
                  <draw:equation draw:name="f14" draw:formula="362689*logwidth/654380"/>
                  <draw:equation draw:name="f15" draw:formula="251141*logheight/654370"/>
                  <draw:equation draw:name="f16" draw:formula="538425*logwidth/654380"/>
                  <draw:equation draw:name="f17" draw:formula="75500*logheight/654370"/>
                  <draw:equation draw:name="f18" draw:formula="77324*logwidth/654380"/>
                  <draw:equation draw:name="f19" draw:formula="114076*logheight/654370"/>
                  <draw:equation draw:name="f20" draw:formula="115856*logwidth/654380"/>
                  <draw:equation draw:name="f21" draw:formula="575086*logheight/654370"/>
                  <draw:equation draw:name="f22" draw:formula="576954*logwidth/654380"/>
                  <draw:equation draw:name="f23" draw:formula="536605*logheight/654370"/>
                  <draw:equation draw:name="f24" draw:formula="639485*logwidth/654380"/>
                  <draw:equation draw:name="f25" draw:formula="227900*logheight/654370"/>
                  <draw:equation draw:name="f26" draw:formula="logwidth"/>
                  <draw:equation draw:name="f27" draw:formula="logheight"/>
                </draw:enhanced-geometry>
              </draw:custom-shape>
              <draw:custom-shape draw:name="Graphic 2" draw:style-name="gr9" draw:text-style-name="P23" draw:layer="layout" svg:width="0.797cm" svg:height="0.598cm" svg:x="8.828cm" svg:y="0.761cm">
                <text:p text:style-name="P17"/>
                <draw:enhanced-geometry draw:mirror-horizontal="false" draw:mirror-vertical="false" drawooo:sub-view-size="509009 382261" draw:text-areas="0 0 ?f24 ?f25" svg:viewBox="0 0 0 0" draw:type="ooxml-non-primitive" draw:enhanced-path="M 156565 380393 C 148638 380393 141039 377250 135420 371630 L 8356 244566 C -3125 232660 -2806 213801 9069 202276 20663 191036 39054 191036 50647 202276 L 156565 308194 456888 7965 C 467976 -4322 486892 -5179 499132 5870 511371 17015 512305 35874 501218 48161 500542 48828 499827 49590 499084 50257 L 177711 371630 C 172109 377250 164499 380393 156565 380393 Z N">
                  <draw:equation draw:name="f0" draw:formula="156565*logwidth/509009"/>
                  <draw:equation draw:name="f1" draw:formula="380393*logheight/382261"/>
                  <draw:equation draw:name="f2" draw:formula="135420*logwidth/509009"/>
                  <draw:equation draw:name="f3" draw:formula="371630*logheight/382261"/>
                  <draw:equation draw:name="f4" draw:formula="8356*logwidth/509009"/>
                  <draw:equation draw:name="f5" draw:formula="244566*logheight/382261"/>
                  <draw:equation draw:name="f6" draw:formula="9069*logwidth/509009"/>
                  <draw:equation draw:name="f7" draw:formula="202276*logheight/382261"/>
                  <draw:equation draw:name="f8" draw:formula="50647*logwidth/509009"/>
                  <draw:equation draw:name="f9" draw:formula="202276*logheight/382261"/>
                  <draw:equation draw:name="f10" draw:formula="156565*logwidth/509009"/>
                  <draw:equation draw:name="f11" draw:formula="308194*logheight/382261"/>
                  <draw:equation draw:name="f12" draw:formula="456888*logwidth/509009"/>
                  <draw:equation draw:name="f13" draw:formula="7965*logheight/382261"/>
                  <draw:equation draw:name="f14" draw:formula="499132*logwidth/509009"/>
                  <draw:equation draw:name="f15" draw:formula="5870*logheight/382261"/>
                  <draw:equation draw:name="f16" draw:formula="501218*logwidth/509009"/>
                  <draw:equation draw:name="f17" draw:formula="48161*logheight/382261"/>
                  <draw:equation draw:name="f18" draw:formula="499084*logwidth/509009"/>
                  <draw:equation draw:name="f19" draw:formula="50257*logheight/382261"/>
                  <draw:equation draw:name="f20" draw:formula="177711*logwidth/509009"/>
                  <draw:equation draw:name="f21" draw:formula="371630*logheight/382261"/>
                  <draw:equation draw:name="f22" draw:formula="156565*logwidth/509009"/>
                  <draw:equation draw:name="f23" draw:formula="380393*logheight/382261"/>
                  <draw:equation draw:name="f24" draw:formula="logwidth"/>
                  <draw:equation draw:name="f25" draw:formula="logheight"/>
                </draw:enhanced-geometry>
              </draw:custom-shape>
            </draw:g>
            <draw:custom-shape draw:name="TextBox 99" draw:style-name="gr19" draw:text-style-name="P11" draw:layer="layout" svg:width="9.224cm" svg:height="1.098cm" svg:x="9.913cm" svg:y="0.718cm">
              <text:p text:style-name="P17"><text:span text:style-name="T22">Supports many use case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g draw:name="Group 102">
            <draw:g draw:name="Group 103">
              <draw:custom-shape draw:name="Graphic 2" draw:style-name="gr5" draw:text-style-name="P20" draw:layer="layout" svg:width="1.025cm" svg:height="1.025cm" svg:x="8.505cm" svg:y="2.072cm">
                <text:p text:style-name="P17"/>
                <draw:enhanced-geometry draw:mirror-horizontal="false" draw:mirror-vertical="false" drawooo:sub-view-size="654380 654370" draw:text-areas="0 0 ?f26 ?f27" svg:viewBox="0 0 0 0" draw:type="ooxml-non-primitive" draw:enhanced-path="M 426125 441450 C 391203 476502 334513 476502 299504 441641 299451 441545 299400 441545 299347 441450 L 172189 314387 C 136563 279906 135606 223138 170050 187513 204495 151890 261298 150937 296923 185418 297648 186085 298361 186751 299062 187513 L 362689 251141 538425 75500 C 400455 -41181 194013 -23941 77324 114076 -39365 251997 -22114 458405 115856 575086 253826 691863 460267 674526 576954 536605 649220 451166 672804 334770 639485 227900 Z N">
                  <draw:equation draw:name="f0" draw:formula="426125*logwidth/654380"/>
                  <draw:equation draw:name="f1" draw:formula="441450*logheight/654370"/>
                  <draw:equation draw:name="f2" draw:formula="299504*logwidth/654380"/>
                  <draw:equation draw:name="f3" draw:formula="441641*logheight/654370"/>
                  <draw:equation draw:name="f4" draw:formula="299347*logwidth/654380"/>
                  <draw:equation draw:name="f5" draw:formula="441450*logheight/654370"/>
                  <draw:equation draw:name="f6" draw:formula="172189*logwidth/654380"/>
                  <draw:equation draw:name="f7" draw:formula="314387*logheight/654370"/>
                  <draw:equation draw:name="f8" draw:formula="170050*logwidth/654380"/>
                  <draw:equation draw:name="f9" draw:formula="187513*logheight/654370"/>
                  <draw:equation draw:name="f10" draw:formula="296923*logwidth/654380"/>
                  <draw:equation draw:name="f11" draw:formula="185418*logheight/654370"/>
                  <draw:equation draw:name="f12" draw:formula="299062*logwidth/654380"/>
                  <draw:equation draw:name="f13" draw:formula="187513*logheight/654370"/>
                  <draw:equation draw:name="f14" draw:formula="362689*logwidth/654380"/>
                  <draw:equation draw:name="f15" draw:formula="251141*logheight/654370"/>
                  <draw:equation draw:name="f16" draw:formula="538425*logwidth/654380"/>
                  <draw:equation draw:name="f17" draw:formula="75500*logheight/654370"/>
                  <draw:equation draw:name="f18" draw:formula="77324*logwidth/654380"/>
                  <draw:equation draw:name="f19" draw:formula="114076*logheight/654370"/>
                  <draw:equation draw:name="f20" draw:formula="115856*logwidth/654380"/>
                  <draw:equation draw:name="f21" draw:formula="575086*logheight/654370"/>
                  <draw:equation draw:name="f22" draw:formula="576954*logwidth/654380"/>
                  <draw:equation draw:name="f23" draw:formula="536605*logheight/654370"/>
                  <draw:equation draw:name="f24" draw:formula="639485*logwidth/654380"/>
                  <draw:equation draw:name="f25" draw:formula="227900*logheight/654370"/>
                  <draw:equation draw:name="f26" draw:formula="logwidth"/>
                  <draw:equation draw:name="f27" draw:formula="logheight"/>
                </draw:enhanced-geometry>
              </draw:custom-shape>
              <draw:custom-shape draw:name="Graphic 2" draw:style-name="gr9" draw:text-style-name="P23" draw:layer="layout" svg:width="0.797cm" svg:height="0.598cm" svg:x="8.828cm" svg:y="2.115cm">
                <text:p text:style-name="P17"/>
                <draw:enhanced-geometry draw:mirror-horizontal="false" draw:mirror-vertical="false" drawooo:sub-view-size="509009 382261" draw:text-areas="0 0 ?f24 ?f25" svg:viewBox="0 0 0 0" draw:type="ooxml-non-primitive" draw:enhanced-path="M 156565 380393 C 148638 380393 141039 377250 135420 371630 L 8356 244566 C -3125 232660 -2806 213801 9069 202276 20663 191036 39054 191036 50647 202276 L 156565 308194 456888 7965 C 467976 -4322 486892 -5179 499132 5870 511371 17015 512305 35874 501218 48161 500542 48828 499827 49590 499084 50257 L 177711 371630 C 172109 377250 164499 380393 156565 380393 Z N">
                  <draw:equation draw:name="f0" draw:formula="156565*logwidth/509009"/>
                  <draw:equation draw:name="f1" draw:formula="380393*logheight/382261"/>
                  <draw:equation draw:name="f2" draw:formula="135420*logwidth/509009"/>
                  <draw:equation draw:name="f3" draw:formula="371630*logheight/382261"/>
                  <draw:equation draw:name="f4" draw:formula="8356*logwidth/509009"/>
                  <draw:equation draw:name="f5" draw:formula="244566*logheight/382261"/>
                  <draw:equation draw:name="f6" draw:formula="9069*logwidth/509009"/>
                  <draw:equation draw:name="f7" draw:formula="202276*logheight/382261"/>
                  <draw:equation draw:name="f8" draw:formula="50647*logwidth/509009"/>
                  <draw:equation draw:name="f9" draw:formula="202276*logheight/382261"/>
                  <draw:equation draw:name="f10" draw:formula="156565*logwidth/509009"/>
                  <draw:equation draw:name="f11" draw:formula="308194*logheight/382261"/>
                  <draw:equation draw:name="f12" draw:formula="456888*logwidth/509009"/>
                  <draw:equation draw:name="f13" draw:formula="7965*logheight/382261"/>
                  <draw:equation draw:name="f14" draw:formula="499132*logwidth/509009"/>
                  <draw:equation draw:name="f15" draw:formula="5870*logheight/382261"/>
                  <draw:equation draw:name="f16" draw:formula="501218*logwidth/509009"/>
                  <draw:equation draw:name="f17" draw:formula="48161*logheight/382261"/>
                  <draw:equation draw:name="f18" draw:formula="499084*logwidth/509009"/>
                  <draw:equation draw:name="f19" draw:formula="50257*logheight/382261"/>
                  <draw:equation draw:name="f20" draw:formula="177711*logwidth/509009"/>
                  <draw:equation draw:name="f21" draw:formula="371630*logheight/382261"/>
                  <draw:equation draw:name="f22" draw:formula="156565*logwidth/509009"/>
                  <draw:equation draw:name="f23" draw:formula="380393*logheight/382261"/>
                  <draw:equation draw:name="f24" draw:formula="logwidth"/>
                  <draw:equation draw:name="f25" draw:formula="logheight"/>
                </draw:enhanced-geometry>
              </draw:custom-shape>
            </draw:g>
            <draw:custom-shape draw:name="TextBox 104" draw:style-name="gr19" draw:text-style-name="P11" draw:layer="layout" svg:width="15.832cm" svg:height="1.098cm" svg:x="9.926cm" svg:y="2.072cm">
              <text:p text:style-name="P17"><text:span text:style-name="T22">Can be integrated with stakeholders’ system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g>
        <draw:frame draw:name="Picture 2" draw:style-name="gr1" draw:text-style-name="P5" draw:layer="layout" svg:width="32.744cm" svg:height="14.067cm" svg:x="0.561cm" svg:y="4.114cm">
          <draw:image xlink:href="Pictures/10000000000003B800000199756D31EE0164089C.png" xlink:type="simple" xlink:show="embed" xlink:actuate="onLoad" loext:mime-type="image/png">
            <text:p/>
          </draw:image>
        </draw:frame>
        <draw:custom-shape draw:name="Rectangle 1" draw:style-name="gr20" draw:text-style-name="P25" draw:layer="layout" svg:width="32.31cm" svg:height="6.185cm" svg:x="1.555cm" svg:y="12.976cm">
          <text:p text:style-name="P15"/>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4">
          <draw:page-thumbnail draw:style-name="gr2" draw:layer="layout" svg:width="18.557cm" svg:height="10.438cm" svg:x="0.29cm" svg:y="2.115cm" draw:page-number="7" presentation:class="page"/>
          <draw:frame presentation:style-name="pr13" draw:text-style-name="P12" draw:layer="layout" svg:width="15.309cm" svg:height="12.526cm" svg:x="1.913cm" svg:y="13.223cm" presentation:class="notes" presentation:placeholder="true">
            <draw:text-box/>
          </draw:frame>
        </presentation:notes>
      </draw:page>
      <draw:page draw:name="page8" draw:style-name="dp6" draw:master-page-name="Blank">
        <draw:custom-shape draw:name="Rectangle 58" draw:style-name="gr4" draw:text-style-name="P16" draw:layer="layout" svg:width="33.866cm" svg:height="3.772cm" svg:x="0cm" svg:y="0cm">
          <text:p text:style-name="P26"><text:span text:style-name="T23">We</text:span><text:span text:style-name="T24"> currently support two Use Cases:</text:span></text:p>
          <text:p text:style-name="P26"><text:span text:style-name="T24">1. Reporting Made Easy <text:s text:c="2"/>&amp; <text:s text:c="2"/>2. Matching Publication Costs with Publication Fund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4" draw:style-name="gr1" draw:text-style-name="P5" draw:layer="layout" svg:width="32.744cm" svg:height="14.067cm" svg:x="0.561cm" svg:y="4.114cm">
          <draw:image xlink:href="Pictures/10000000000003B800000199756D31EE0164089C.png" xlink:type="simple" xlink:show="embed" xlink:actuate="onLoad" loext:mime-type="image/png">
            <text:p/>
          </draw:image>
        </draw:frame>
        <draw:custom-shape draw:name="Rectangle 5" draw:style-name="gr20" draw:text-style-name="P25" draw:layer="layout" svg:width="0.741cm" svg:height="0.859cm" svg:x="1.407cm" svg:y="13.56cm">
          <text:p text:style-name="P15"/>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Rectangle 1" draw:style-name="gr20" draw:text-style-name="P25" draw:layer="layout" svg:width="32.744cm" svg:height="5.26cm" svg:x="0.561cm" svg:y="12.921cm">
          <text:p text:style-name="P15"/>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name="Group 12">
          <draw:g draw:name="Group 13">
            <draw:g draw:name="Group 15">
              <draw:frame draw:name="Picture 18" draw:style-name="gr1" draw:text-style-name="P5" draw:layer="layout" svg:width="2.228cm" svg:height="2.108cm" svg:x="14.952cm" svg:y="13.241cm">
                <draw:image xlink:href="Pictures/10000201000000DF000000D38E10036E35032489.png" xlink:type="simple" xlink:show="embed" xlink:actuate="onLoad" loext:mime-type="image/png">
                  <text:p/>
                </draw:image>
              </draw:frame>
              <draw:frame draw:name="Graphic 19" draw:style-name="gr1" draw:text-style-name="P5" draw:layer="layout" svg:width="0.608cm" svg:height="0.396cm" svg:x="15.762cm" svg:y="14.953cm">
                <draw:image xlink:href="Pictures/100002010000005C0000003C5355922412D62678.png" xlink:type="simple" xlink:show="embed" xlink:actuate="onLoad" loext:mime-type="image/png">
                  <text:p/>
                </draw:image>
              </draw:frame>
            </draw:g>
            <draw:custom-shape draw:name="Straight Arrow Connector 16" draw:style-name="gr21" draw:text-style-name="P5" draw:layer="layout" svg:width="0.001cm" svg:height="1.764cm" svg:x="14.813cm" svg:y="13.583cm">
              <text:p/>
              <draw:enhanced-geometry draw:mirror-horizontal="false" draw:mirror-vertical="false" svg:viewBox="0 0 21600 21600" draw:type="mso-spt32" draw:enhanced-path="M 0 0 L 21600 21600 N"/>
            </draw:custom-shape>
            <draw:custom-shape draw:name="Straight Arrow Connector 17" draw:style-name="gr21" draw:text-style-name="P5" draw:layer="layout" svg:width="0.001cm" svg:height="1.764cm" svg:x="17.32cm" svg:y="13.583cm">
              <text:p/>
              <draw:enhanced-geometry draw:mirror-horizontal="false" draw:mirror-vertical="true" svg:viewBox="0 0 21600 21600" draw:type="mso-spt32" draw:enhanced-path="M 0 0 L 21600 21600 N"/>
            </draw:custom-shape>
          </draw:g>
          <draw:custom-shape draw:name="TextBox 14" draw:style-name="gr3" draw:text-style-name="P11" draw:layer="layout" svg:width="6.203cm" svg:height="1.435cm" svg:x="12.965cm" svg:y="15.794cm">
            <text:p text:style-name="P15"><text:span text:style-name="T25">Eligibility</text:span></text:p>
            <text:p text:style-name="P15"><text:span text:style-name="T25">Enquiry</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g draw:name="Group 20">
          <draw:g draw:name="Group 21">
            <draw:g draw:name="Group 23">
              <draw:frame draw:name="Picture 26" draw:style-name="gr1" draw:text-style-name="P5" draw:layer="layout" svg:width="2.228cm" svg:height="2.108cm" svg:x="19.812cm" svg:y="13.241cm">
                <draw:image xlink:href="Pictures/10000201000000DF000000D38E10036E35032489.png" xlink:type="simple" xlink:show="embed" xlink:actuate="onLoad" loext:mime-type="image/png">
                  <text:p/>
                </draw:image>
              </draw:frame>
              <draw:frame draw:name="Graphic 27" draw:style-name="gr1" draw:text-style-name="P5" draw:layer="layout" svg:width="0.608cm" svg:height="0.396cm" svg:x="20.622cm" svg:y="14.953cm">
                <draw:image xlink:href="Pictures/100002010000005C0000003C5355922412D62678.png" xlink:type="simple" xlink:show="embed" xlink:actuate="onLoad" loext:mime-type="image/png">
                  <text:p/>
                </draw:image>
              </draw:frame>
            </draw:g>
            <draw:custom-shape draw:name="Straight Arrow Connector 24" draw:style-name="gr21" draw:text-style-name="P5" draw:layer="layout" svg:width="0.001cm" svg:height="1.764cm" svg:x="19.673cm" svg:y="13.583cm">
              <text:p/>
              <draw:enhanced-geometry draw:mirror-horizontal="false" draw:mirror-vertical="false" svg:viewBox="0 0 21600 21600" draw:type="mso-spt32" draw:enhanced-path="M 0 0 L 21600 21600 N"/>
            </draw:custom-shape>
            <draw:custom-shape draw:name="Straight Arrow Connector 25" draw:style-name="gr21" draw:text-style-name="P5" draw:layer="layout" svg:width="0.001cm" svg:height="1.764cm" svg:x="22.18cm" svg:y="13.583cm">
              <text:p/>
              <draw:enhanced-geometry draw:mirror-horizontal="false" draw:mirror-vertical="true" svg:viewBox="0 0 21600 21600" draw:type="mso-spt32" draw:enhanced-path="M 0 0 L 21600 21600 N"/>
            </draw:custom-shape>
          </draw:g>
          <draw:custom-shape draw:name="TextBox 22" draw:style-name="gr3" draw:text-style-name="P11" draw:layer="layout" svg:width="6.203cm" svg:height="1.435cm" svg:x="17.824cm" svg:y="15.794cm">
            <text:p text:style-name="P15"><text:span text:style-name="T25">Eligibility</text:span></text:p>
            <text:p text:style-name="P15"><text:span text:style-name="T25">Enquiry</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g draw:name="Group 28">
          <draw:g draw:name="Group 29">
            <draw:g draw:name="Group 31">
              <draw:frame draw:name="Picture 34" draw:style-name="gr1" draw:text-style-name="P5" draw:layer="layout" svg:width="2.228cm" svg:height="2.108cm" svg:x="24.672cm" svg:y="13.241cm">
                <draw:image xlink:href="Pictures/10000201000000DF000000D38E10036E35032489.png" xlink:type="simple" xlink:show="embed" xlink:actuate="onLoad" loext:mime-type="image/png">
                  <text:p/>
                </draw:image>
              </draw:frame>
              <draw:frame draw:name="Graphic 35" draw:style-name="gr1" draw:text-style-name="P5" draw:layer="layout" svg:width="0.608cm" svg:height="0.396cm" svg:x="25.482cm" svg:y="14.953cm">
                <draw:image xlink:href="Pictures/100002010000005C0000003C5355922412D62678.png" xlink:type="simple" xlink:show="embed" xlink:actuate="onLoad" loext:mime-type="image/png">
                  <text:p/>
                </draw:image>
              </draw:frame>
            </draw:g>
            <draw:custom-shape draw:name="Straight Arrow Connector 32" draw:style-name="gr21" draw:text-style-name="P5" draw:layer="layout" svg:width="0.001cm" svg:height="1.764cm" svg:x="24.533cm" svg:y="13.583cm">
              <text:p/>
              <draw:enhanced-geometry draw:mirror-horizontal="false" draw:mirror-vertical="false" svg:viewBox="0 0 21600 21600" draw:type="mso-spt32" draw:enhanced-path="M 0 0 L 21600 21600 N"/>
            </draw:custom-shape>
            <draw:custom-shape draw:name="Straight Arrow Connector 33" draw:style-name="gr21" draw:text-style-name="P5" draw:layer="layout" svg:width="0.001cm" svg:height="1.764cm" svg:x="27.04cm" svg:y="13.583cm">
              <text:p/>
              <draw:enhanced-geometry draw:mirror-horizontal="false" draw:mirror-vertical="true" svg:viewBox="0 0 21600 21600" draw:type="mso-spt32" draw:enhanced-path="M 0 0 L 21600 21600 N"/>
            </draw:custom-shape>
          </draw:g>
          <draw:custom-shape draw:name="TextBox 30" draw:style-name="gr3" draw:text-style-name="P11" draw:layer="layout" svg:width="6.203cm" svg:height="1.435cm" svg:x="22.684cm" svg:y="15.794cm">
            <text:p text:style-name="P15"><text:span text:style-name="T25">Eligibility</text:span></text:p>
            <text:p text:style-name="P15"><text:span text:style-name="T25">Enquiry</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g draw:name="Group 36">
          <draw:g draw:name="Group 37">
            <draw:g draw:name="Group 39">
              <draw:frame draw:name="Picture 42" draw:style-name="gr1" draw:text-style-name="P5" draw:layer="layout" svg:width="2.228cm" svg:height="2.108cm" svg:x="29.382cm" svg:y="13.241cm">
                <draw:image xlink:href="Pictures/10000201000000DF000000D38E10036E35032489.png" xlink:type="simple" xlink:show="embed" xlink:actuate="onLoad" loext:mime-type="image/png">
                  <text:p/>
                </draw:image>
              </draw:frame>
              <draw:frame draw:name="Graphic 43" draw:style-name="gr1" draw:text-style-name="P5" draw:layer="layout" svg:width="0.608cm" svg:height="0.396cm" svg:x="30.192cm" svg:y="14.953cm">
                <draw:image xlink:href="Pictures/100002010000005C0000003C5355922412D62678.png" xlink:type="simple" xlink:show="embed" xlink:actuate="onLoad" loext:mime-type="image/png">
                  <text:p/>
                </draw:image>
              </draw:frame>
            </draw:g>
            <draw:custom-shape draw:name="Straight Arrow Connector 40" draw:style-name="gr21" draw:text-style-name="P5" draw:layer="layout" svg:width="0.001cm" svg:height="1.764cm" svg:x="29.243cm" svg:y="13.583cm">
              <text:p/>
              <draw:enhanced-geometry draw:mirror-horizontal="false" draw:mirror-vertical="false" svg:viewBox="0 0 21600 21600" draw:type="mso-spt32" draw:enhanced-path="M 0 0 L 21600 21600 N"/>
            </draw:custom-shape>
            <draw:custom-shape draw:name="Straight Arrow Connector 41" draw:style-name="gr22" draw:text-style-name="P5" draw:layer="layout" svg:width="0.001cm" svg:height="1.764cm" svg:x="31.75cm" svg:y="13.583cm">
              <text:p/>
              <draw:enhanced-geometry draw:mirror-horizontal="false" draw:mirror-vertical="true" svg:viewBox="0 0 21600 21600" draw:type="mso-spt32" draw:enhanced-path="M 0 0 L 21600 21600 N"/>
            </draw:custom-shape>
          </draw:g>
          <draw:custom-shape draw:name="TextBox 38" draw:style-name="gr3" draw:text-style-name="P11" draw:layer="layout" svg:width="6.203cm" svg:height="2.619cm" svg:x="27.394cm" svg:y="15.794cm">
            <text:p text:style-name="P15"><text:span text:style-name="T25">Publication/</text:span><text:span text:style-name="T25"><text:line-break/></text:span><text:span text:style-name="T25">Payment </text:span></text:p>
            <text:p text:style-name="P15"><text:span text:style-name="T25">Settlement</text:span><text:span text:style-name="T25"><text:line-break/></text:span><text:span text:style-name="T25">Notification</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line draw:name="Straight Connector 45" draw:style-name="gr23" draw:text-style-name="P5" draw:layer="layout" svg:x1="4.086cm" svg:y1="14.541cm" svg:x2="14.467cm" svg:y2="14.542cm">
          <text:p/>
        </draw:line>
        <draw:line draw:name="Straight Connector 46" draw:style-name="gr23" draw:text-style-name="P5" draw:layer="layout" svg:x1="17.626cm" svg:y1="14.541cm" svg:x2="19.332cm" svg:y2="14.542cm">
          <text:p/>
        </draw:line>
        <draw:line draw:name="Straight Connector 47" draw:style-name="gr23" draw:text-style-name="P5" draw:layer="layout" svg:x1="22.527cm" svg:y1="14.541cm" svg:x2="24.234cm" svg:y2="14.542cm">
          <text:p/>
        </draw:line>
        <draw:line draw:name="Straight Connector 48" draw:style-name="gr23" draw:text-style-name="P5" draw:layer="layout" svg:x1="27.284cm" svg:y1="14.524cm" svg:x2="28.991cm" svg:y2="14.525cm">
          <text:p/>
        </draw:line>
        <draw:line draw:name="Straight Connector 49" draw:style-name="gr23" draw:text-style-name="P5" draw:layer="layout" svg:x1="32.113cm" svg:y1="14.524cm" svg:x2="32.909cm" svg:y2="14.525cm">
          <text:p/>
        </draw:line>
        <presentation:notes draw:style-name="dp2">
          <draw:page-thumbnail draw:name="Slide Image Placeholder 1" draw:style-name="gr2" draw:layer="layout" svg:width="16.703cm" svg:height="9.396cm" svg:x="1.217cm" svg:y="3.479cm" draw:page-number="8" presentation:class="page"/>
          <draw:frame draw:name="Notes Placeholder 2" presentation:style-name="pr14" draw:text-style-name="P18" draw:layer="layout" svg:width="15.31cm" svg:height="10.96cm" svg:x="1.914cm" svg:y="13.397cm" presentation:class="notes" presentation:placeholder="true" presentation:user-transformed="true">
            <draw:text-box/>
          </draw:frame>
          <draw:frame draw:name="Slide Number Placeholder 3" presentation:style-name="pr10" draw:text-style-name="P9" draw:layer="layout" svg:width="8.292cm" svg:height="1.396cm" svg:x="10.841cm" svg:y="26.442cm" presentation:class="page-number" presentation:user-transformed="true">
            <draw:text-box>
              <text:p text:style-name="P8"><text:span text:style-name="T26"><text:page-number>&lt;number&gt;</text:page-number></text:span></text:p>
            </draw:text-box>
          </draw:frame>
        </presentation:notes>
      </draw:page>
      <draw:page draw:name="page9" draw:style-name="dp6" draw:master-page-name="Blank">
        <draw:custom-shape draw:name="Rectangle 3" draw:style-name="gr4" draw:text-style-name="P16" draw:layer="layout" svg:width="33.866cm" svg:height="2.833cm" svg:x="0cm" svg:y="0cm">
          <text:p text:style-name="P15"><text:span text:style-name="T11">When it comes to ‘improving scholarly publishing metadata’,</text:span><text:span text:style-name="T11"><text:line-break/></text:span><text:span text:style-name="T11">we’ve learned a thing or two</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4" draw:style-name="gr3" draw:text-style-name="P11" draw:layer="layout" svg:width="32.504cm" svg:height="5.331cm" svg:x="1.362cm" svg:y="4.344cm">
          <text:p text:style-name="P17"><text:span text:style-name="T27">Principles:</text:span></text:p>
          <text:p text:style-name="P17"><text:span text:style-name="T12"/></text:p>
          <text:list text:style-name="L18">
            <text:list-item>
              <text:p text:style-name="P17"><text:span text:style-name="T12">Authoritative data from source</text:span><text:span text:style-name="T12"><text:line-break/></text:span><text:span text:style-name="T12"/></text:p>
            </text:list-item>
            <text:list-item>
              <text:p text:style-name="P17"><text:span text:style-name="T12">Time-specific metadata values</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5" draw:style-name="gr1" draw:text-style-name="P5" draw:layer="layout" svg:width="18.096cm" svg:height="4.809cm" svg:x="14.742cm" svg:y="5.683cm">
          <draw:image xlink:href="Pictures/1000000000000387000000F08CFFC3764C0ED454.png" xlink:type="simple" xlink:show="embed" xlink:actuate="onLoad" loext:mime-type="image/png">
            <text:p/>
          </draw:image>
        </draw:frame>
        <draw:frame draw:name="Picture 7" draw:style-name="gr1" draw:text-style-name="P5" draw:layer="layout" svg:width="3.121cm" svg:height="5.238cm" svg:x="2.833cm" svg:y="12.087cm">
          <draw:image xlink:href="Pictures/1000000000000076000000C62302434EEA43A140.png" xlink:type="simple" xlink:show="embed" xlink:actuate="onLoad" loext:mime-type="image/png">
            <text:p/>
          </draw:image>
        </draw:frame>
        <draw:frame draw:name="Picture 9" draw:style-name="gr1" draw:text-style-name="P5" draw:layer="layout" svg:width="3.293cm" svg:height="5.238cm" svg:x="6.561cm" svg:y="12.087cm">
          <draw:image xlink:href="Pictures/100000000000007F000000CA004B9CF0B32534D4.png" xlink:type="simple" xlink:show="embed" xlink:actuate="onLoad" loext:mime-type="image/png">
            <text:p/>
          </draw:image>
        </draw:frame>
        <draw:custom-shape draw:name="TextBox 10" draw:style-name="gr3" draw:text-style-name="P11" draw:layer="layout" svg:width="17.748cm" svg:height="1.267cm" svg:x="11.404cm" svg:y="14.065cm">
          <text:list text:style-name="L19">
            <text:list-item>
              <text:p text:style-name="P10"><text:span text:style-name="T12">Keeping your own data secure</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Rectangle 1" draw:style-name="gr24" draw:text-style-name="P11" draw:layer="layout" svg:width="7.485cm" svg:height="2.086cm" draw:transform="rotate (-0.279078147393894) translate (26.22cm 1.417cm)">
          <text:p text:style-name="P27"><text:span text:style-name="T13">See our latest blog:</text:span></text:p>
          <text:p text:style-name="P27"><text:span text:style-name="T13">www.oaswitchboard.org/</text:span><text:span text:style-name="T13"><text:line-break/></text:span><text:span text:style-name="T13">blog-post-29-september-2022</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Slide Image Placeholder 1" draw:style-name="gr2" draw:layer="layout" svg:width="16.703cm" svg:height="9.396cm" svg:x="1.217cm" svg:y="3.479cm" draw:page-number="9" presentation:class="page"/>
          <draw:frame draw:name="Notes Placeholder 2" presentation:style-name="pr15" draw:text-style-name="P18" draw:layer="layout" svg:width="15.31cm" svg:height="10.96cm" svg:x="1.914cm" svg:y="13.397cm" presentation:class="notes" presentation:placeholder="true" presentation:user-transformed="true">
            <draw:text-box/>
          </draw:frame>
          <draw:frame draw:name="Slide Number Placeholder 3" presentation:style-name="pr10" draw:text-style-name="P9" draw:layer="layout" svg:width="8.292cm" svg:height="1.396cm" svg:x="10.841cm" svg:y="26.442cm" presentation:class="page-number" presentation:user-transformed="true">
            <draw:text-box>
              <text:p text:style-name="P19"><text:span text:style-name="T13"><text:page-number>&lt;number&gt;</text:page-number></text:span></text:p>
            </draw:text-box>
          </draw:frame>
        </presentation:notes>
      </draw:page>
      <draw:page draw:name="page10" draw:style-name="dp1" draw:master-page-name="Grey_5f_background">
        <draw:frame draw:name="Graphic 7" draw:style-name="gr1" draw:text-style-name="P5" draw:layer="layout" svg:width="4.206cm" svg:height="4.206cm" svg:x="27.931cm" svg:y="7.902cm">
          <draw:image xlink:href="Pictures/100002010000027C0000027CB812D6CA62393155.png" xlink:type="simple" xlink:show="embed" xlink:actuate="onLoad" loext:mime-type="image/png">
            <text:p/>
          </draw:image>
        </draw:frame>
        <draw:g draw:name="Group 163">
          <draw:custom-shape draw:name="Graphic 5" draw:style-name="gr5" draw:text-style-name="P20" draw:layer="layout" svg:width="4.19cm" svg:height="4.19cm" svg:x="1.729cm" svg:y="7.902cm">
            <text:p text:style-name="P17"/>
            <draw:enhanced-geometry draw:mirror-horizontal="false" draw:mirror-vertical="false" drawooo:sub-view-size="1508760 1508760" draw:text-areas="0 0 ?f10 ?f11" svg:viewBox="0 0 0 0" draw:type="ooxml-non-primitive" draw:enhanced-path="M -461 753206 C -146 336573 337858 -917 754491 -603 1171124 -288 1508613 337716 1508300 754349 1507985 1170763 1170324 1508158 753919 1508158 337124 1507995 -623 1170001 -461 753206 Z N">
              <draw:equation draw:name="f0" draw:formula="-461*logwidth/1508760"/>
              <draw:equation draw:name="f1" draw:formula="753206*logheight/1508760"/>
              <draw:equation draw:name="f2" draw:formula="754491*logwidth/1508760"/>
              <draw:equation draw:name="f3" draw:formula="-603*logheight/1508760"/>
              <draw:equation draw:name="f4" draw:formula="1508300*logwidth/1508760"/>
              <draw:equation draw:name="f5" draw:formula="754349*logheight/1508760"/>
              <draw:equation draw:name="f6" draw:formula="753919*logwidth/1508760"/>
              <draw:equation draw:name="f7" draw:formula="1508158*logheight/1508760"/>
              <draw:equation draw:name="f8" draw:formula="-461*logwidth/1508760"/>
              <draw:equation draw:name="f9" draw:formula="753206*logheight/1508760"/>
              <draw:equation draw:name="f10" draw:formula="logwidth"/>
              <draw:equation draw:name="f11" draw:formula="logheight"/>
            </draw:enhanced-geometry>
          </draw:custom-shape>
          <draw:g draw:name="Group 162">
            <draw:custom-shape draw:name="Graphic 5" draw:style-name="gr6" draw:text-style-name="P21" draw:layer="layout" svg:width="2.257cm" svg:height="0.759cm" svg:x="2.692cm" svg:y="9.942cm">
              <text:p text:style-name="P17"/>
              <draw:enhanced-geometry draw:mirror-horizontal="false" draw:mirror-vertical="false" drawooo:sub-view-size="629126 211835" draw:text-areas="0 0 ?f12 ?f13" svg:viewBox="0 0 0 0" draw:type="ooxml-non-primitive" draw:enhanced-path="M 0 0 L 629126 0 629126 211836 0 211836 0 0 0 0 Z N">
                <draw:equation draw:name="f0" draw:formula="0*logwidth/629126"/>
                <draw:equation draw:name="f1" draw:formula="0*logheight/211835"/>
                <draw:equation draw:name="f2" draw:formula="629126*logwidth/629126"/>
                <draw:equation draw:name="f3" draw:formula="0*logheight/211835"/>
                <draw:equation draw:name="f4" draw:formula="629126*logwidth/629126"/>
                <draw:equation draw:name="f5" draw:formula="211836*logheight/211835"/>
                <draw:equation draw:name="f6" draw:formula="0*logwidth/629126"/>
                <draw:equation draw:name="f7" draw:formula="211836*logheight/211835"/>
                <draw:equation draw:name="f8" draw:formula="0*logwidth/629126"/>
                <draw:equation draw:name="f9" draw:formula="0*logheight/211835"/>
                <draw:equation draw:name="f10" draw:formula="0*logwidth/629126"/>
                <draw:equation draw:name="f11" draw:formula="0*logheight/211835"/>
                <draw:equation draw:name="f12" draw:formula="logwidth"/>
                <draw:equation draw:name="f13" draw:formula="logheight"/>
              </draw:enhanced-geometry>
            </draw:custom-shape>
            <draw:custom-shape draw:name="Graphic 5" draw:style-name="gr7" draw:text-style-name="P22" draw:layer="layout" svg:width="2.256cm" svg:height="0.14cm" svg:x="2.699cm" svg:y="9.802cm">
              <text:p text:style-name="P17"/>
              <draw:enhanced-geometry draw:mirror-horizontal="false" draw:mirror-vertical="false" drawooo:sub-view-size="628649 39147" draw:text-areas="0 0 ?f12 ?f13" svg:viewBox="0 0 0 0" draw:type="ooxml-non-primitive" draw:enhanced-path="M 483695 -603 L 38877 -603 C 17208 -660 -404 16875 -461 38545 L 628189 38545 C 628141 16875 610530 -660 588851 -603 588727 -603 588594 -603 588470 -603 Z N">
                <draw:equation draw:name="f0" draw:formula="483695*logwidth/628649"/>
                <draw:equation draw:name="f1" draw:formula="-603*logheight/39147"/>
                <draw:equation draw:name="f2" draw:formula="38877*logwidth/628649"/>
                <draw:equation draw:name="f3" draw:formula="-603*logheight/39147"/>
                <draw:equation draw:name="f4" draw:formula="-461*logwidth/628649"/>
                <draw:equation draw:name="f5" draw:formula="38545*logheight/39147"/>
                <draw:equation draw:name="f6" draw:formula="628189*logwidth/628649"/>
                <draw:equation draw:name="f7" draw:formula="38545*logheight/39147"/>
                <draw:equation draw:name="f8" draw:formula="588851*logwidth/628649"/>
                <draw:equation draw:name="f9" draw:formula="-603*logheight/39147"/>
                <draw:equation draw:name="f10" draw:formula="588470*logwidth/628649"/>
                <draw:equation draw:name="f11" draw:formula="-603*logheight/39147"/>
                <draw:equation draw:name="f12" draw:formula="logwidth"/>
                <draw:equation draw:name="f13" draw:formula="logheight"/>
              </draw:enhanced-geometry>
            </draw:custom-shape>
            <draw:custom-shape draw:name="Graphic 5" draw:style-name="gr6" draw:text-style-name="P21" draw:layer="layout" svg:width="0.614cm" svg:height="0.36cm" svg:x="3.822cm" svg:y="9.438cm">
              <text:p text:style-name="P17"/>
              <draw:enhanced-geometry draw:mirror-horizontal="false" draw:mirror-vertical="false" drawooo:sub-view-size="171259 100679" draw:text-areas="0 0 ?f12 ?f13" svg:viewBox="0 0 0 0" draw:type="ooxml-non-primitive" draw:enhanced-path="M 0 0 L 171260 0 171260 100679 0 100679 0 0 0 0 Z N">
                <draw:equation draw:name="f0" draw:formula="0*logwidth/171259"/>
                <draw:equation draw:name="f1" draw:formula="0*logheight/100679"/>
                <draw:equation draw:name="f2" draw:formula="171260*logwidth/171259"/>
                <draw:equation draw:name="f3" draw:formula="0*logheight/100679"/>
                <draw:equation draw:name="f4" draw:formula="171260*logwidth/171259"/>
                <draw:equation draw:name="f5" draw:formula="100679*logheight/100679"/>
                <draw:equation draw:name="f6" draw:formula="0*logwidth/171259"/>
                <draw:equation draw:name="f7" draw:formula="100679*logheight/100679"/>
                <draw:equation draw:name="f8" draw:formula="0*logwidth/171259"/>
                <draw:equation draw:name="f9" draw:formula="0*logheight/100679"/>
                <draw:equation draw:name="f10" draw:formula="0*logwidth/171259"/>
                <draw:equation draw:name="f11" draw:formula="0*logheight/100679"/>
                <draw:equation draw:name="f12" draw:formula="logwidth"/>
                <draw:equation draw:name="f13" draw:formula="logheight"/>
              </draw:enhanced-geometry>
            </draw:custom-shape>
            <draw:custom-shape draw:name="Graphic 5" draw:style-name="gr7" draw:text-style-name="P22" draw:layer="layout" svg:width="0.167cm" svg:height="0.225cm" svg:x="3.428cm" svg:y="9.578cm">
              <text:p text:style-name="P17"/>
              <draw:enhanced-geometry draw:mirror-horizontal="false" draw:mirror-vertical="false" drawooo:sub-view-size="46767 62960" draw:text-areas="0 0 ?f12 ?f13" svg:viewBox="0 0 0 0" draw:type="ooxml-non-primitive" draw:enhanced-path="M 0 0 L 46768 0 46768 62960 0 62960 0 0 0 0 Z N">
                <draw:equation draw:name="f0" draw:formula="0*logwidth/46767"/>
                <draw:equation draw:name="f1" draw:formula="0*logheight/62960"/>
                <draw:equation draw:name="f2" draw:formula="46768*logwidth/46767"/>
                <draw:equation draw:name="f3" draw:formula="0*logheight/62960"/>
                <draw:equation draw:name="f4" draw:formula="46768*logwidth/46767"/>
                <draw:equation draw:name="f5" draw:formula="62960*logheight/62960"/>
                <draw:equation draw:name="f6" draw:formula="0*logwidth/46767"/>
                <draw:equation draw:name="f7" draw:formula="62960*logheight/62960"/>
                <draw:equation draw:name="f8" draw:formula="0*logwidth/46767"/>
                <draw:equation draw:name="f9" draw:formula="0*logheight/62960"/>
                <draw:equation draw:name="f10" draw:formula="0*logwidth/46767"/>
                <draw:equation draw:name="f11" draw:formula="0*logheight/62960"/>
                <draw:equation draw:name="f12" draw:formula="logwidth"/>
                <draw:equation draw:name="f13" draw:formula="logheight"/>
              </draw:enhanced-geometry>
            </draw:custom-shape>
            <draw:custom-shape draw:name="Graphic 5" draw:style-name="gr7" draw:text-style-name="P22" draw:layer="layout" svg:width="0.167cm" svg:height="0.227cm" svg:x="3.428cm" svg:y="9.578cm">
              <text:p text:style-name="P17"/>
              <draw:enhanced-geometry draw:mirror-horizontal="false" draw:mirror-vertical="false" drawooo:sub-view-size="46767 63627" draw:text-areas="0 0 ?f10 ?f11" svg:viewBox="0 0 0 0" draw:type="ooxml-non-primitive" draw:enhanced-path="M 46768 63627 L 0 0 46768 0 46768 63627 46768 63627 Z N">
                <draw:equation draw:name="f0" draw:formula="46768*logwidth/46767"/>
                <draw:equation draw:name="f1" draw:formula="63627*logheight/63627"/>
                <draw:equation draw:name="f2" draw:formula="0*logwidth/46767"/>
                <draw:equation draw:name="f3" draw:formula="0*logheight/63627"/>
                <draw:equation draw:name="f4" draw:formula="46768*logwidth/46767"/>
                <draw:equation draw:name="f5" draw:formula="0*logheight/63627"/>
                <draw:equation draw:name="f6" draw:formula="46768*logwidth/46767"/>
                <draw:equation draw:name="f7" draw:formula="63627*logheight/63627"/>
                <draw:equation draw:name="f8" draw:formula="46768*logwidth/46767"/>
                <draw:equation draw:name="f9" draw:formula="63627*logheight/63627"/>
                <draw:equation draw:name="f10" draw:formula="logwidth"/>
                <draw:equation draw:name="f11" draw:formula="logheight"/>
              </draw:enhanced-geometry>
            </draw:custom-shape>
            <draw:custom-shape draw:name="Graphic 5" draw:style-name="gr7" draw:text-style-name="P22" draw:layer="layout" svg:width="0.167cm" svg:height="0.227cm" svg:x="4.047cm" svg:y="9.578cm">
              <text:p text:style-name="P17"/>
              <draw:enhanced-geometry draw:mirror-horizontal="false" draw:mirror-vertical="false" drawooo:sub-view-size="46862 63627" draw:text-areas="0 0 ?f10 ?f11" svg:viewBox="0 0 0 0" draw:type="ooxml-non-primitive" draw:enhanced-path="M 46863 63627 L 0 0 46863 0 46863 63627 46863 63627 Z N">
                <draw:equation draw:name="f0" draw:formula="46863*logwidth/46862"/>
                <draw:equation draw:name="f1" draw:formula="63627*logheight/63627"/>
                <draw:equation draw:name="f2" draw:formula="0*logwidth/46862"/>
                <draw:equation draw:name="f3" draw:formula="0*logheight/63627"/>
                <draw:equation draw:name="f4" draw:formula="46863*logwidth/46862"/>
                <draw:equation draw:name="f5" draw:formula="0*logheight/63627"/>
                <draw:equation draw:name="f6" draw:formula="46863*logwidth/46862"/>
                <draw:equation draw:name="f7" draw:formula="63627*logheight/63627"/>
                <draw:equation draw:name="f8" draw:formula="46863*logwidth/46862"/>
                <draw:equation draw:name="f9" draw:formula="63627*logheight/63627"/>
                <draw:equation draw:name="f10" draw:formula="logwidth"/>
                <draw:equation draw:name="f11" draw:formula="logheight"/>
              </draw:enhanced-geometry>
            </draw:custom-shape>
            <draw:custom-shape draw:name="Graphic 5" draw:style-name="gr8" draw:text-style-name="P16" draw:layer="layout" svg:width="0.17cm" svg:height="0.152cm" svg:x="3.824cm" svg:y="8.904cm">
              <text:p text:style-name="P17"/>
              <draw:enhanced-geometry draw:mirror-horizontal="false" draw:mirror-vertical="false" drawooo:sub-view-size="47625 42671" draw:text-areas="0 0 ?f12 ?f13" svg:viewBox="0 0 0 0" draw:type="ooxml-non-primitive" draw:enhanced-path="M 47164 18447 C 47164 7922 38639 -603 28114 -603 L -461 -603 -461 42069 47164 42069 47164 18637 Z N">
                <draw:equation draw:name="f0" draw:formula="47164*logwidth/47625"/>
                <draw:equation draw:name="f1" draw:formula="18447*logheight/42671"/>
                <draw:equation draw:name="f2" draw:formula="28114*logwidth/47625"/>
                <draw:equation draw:name="f3" draw:formula="-603*logheight/42671"/>
                <draw:equation draw:name="f4" draw:formula="-461*logwidth/47625"/>
                <draw:equation draw:name="f5" draw:formula="-603*logheight/42671"/>
                <draw:equation draw:name="f6" draw:formula="-461*logwidth/47625"/>
                <draw:equation draw:name="f7" draw:formula="42069*logheight/42671"/>
                <draw:equation draw:name="f8" draw:formula="47164*logwidth/47625"/>
                <draw:equation draw:name="f9" draw:formula="42069*logheight/42671"/>
                <draw:equation draw:name="f10" draw:formula="47164*logwidth/47625"/>
                <draw:equation draw:name="f11" draw:formula="18637*logheight/42671"/>
                <draw:equation draw:name="f12" draw:formula="logwidth"/>
                <draw:equation draw:name="f13" draw:formula="logheight"/>
              </draw:enhanced-geometry>
            </draw:custom-shape>
            <draw:custom-shape draw:name="Graphic 5" draw:style-name="gr8" draw:text-style-name="P16" draw:layer="layout" svg:width="0.383cm" svg:height="0.275cm" svg:x="2.77cm" svg:y="10.043cm">
              <text:p text:style-name="P17"/>
              <draw:enhanced-geometry draw:mirror-horizontal="false" draw:mirror-vertical="false" drawooo:sub-view-size="106965 76866" draw:text-areas="0 0 ?f12 ?f13" svg:viewBox="0 0 0 0" draw:type="ooxml-non-primitive" draw:enhanced-path="M 0 0 L 106966 0 106966 76867 0 76867 0 0 0 0 Z N">
                <draw:equation draw:name="f0" draw:formula="0*logwidth/106965"/>
                <draw:equation draw:name="f1" draw:formula="0*logheight/76866"/>
                <draw:equation draw:name="f2" draw:formula="106966*logwidth/106965"/>
                <draw:equation draw:name="f3" draw:formula="0*logheight/76866"/>
                <draw:equation draw:name="f4" draw:formula="106966*logwidth/106965"/>
                <draw:equation draw:name="f5" draw:formula="76867*logheight/76866"/>
                <draw:equation draw:name="f6" draw:formula="0*logwidth/106965"/>
                <draw:equation draw:name="f7" draw:formula="76867*logheight/76866"/>
                <draw:equation draw:name="f8" draw:formula="0*logwidth/106965"/>
                <draw:equation draw:name="f9" draw:formula="0*logheight/76866"/>
                <draw:equation draw:name="f10" draw:formula="0*logwidth/106965"/>
                <draw:equation draw:name="f11" draw:formula="0*logheight/76866"/>
                <draw:equation draw:name="f12" draw:formula="logwidth"/>
                <draw:equation draw:name="f13" draw:formula="logheight"/>
              </draw:enhanced-geometry>
            </draw:custom-shape>
            <draw:custom-shape draw:name="Graphic 5" draw:style-name="gr8" draw:text-style-name="P16" draw:layer="layout" svg:width="0.383cm" svg:height="0.275cm" svg:x="3.232cm" svg:y="10.043cm">
              <text:p text:style-name="P17"/>
              <draw:enhanced-geometry draw:mirror-horizontal="false" draw:mirror-vertical="false" drawooo:sub-view-size="106965 76866" draw:text-areas="0 0 ?f12 ?f13" svg:viewBox="0 0 0 0" draw:type="ooxml-non-primitive" draw:enhanced-path="M 0 0 L 106966 0 106966 76867 0 76867 0 0 0 0 Z N">
                <draw:equation draw:name="f0" draw:formula="0*logwidth/106965"/>
                <draw:equation draw:name="f1" draw:formula="0*logheight/76866"/>
                <draw:equation draw:name="f2" draw:formula="106966*logwidth/106965"/>
                <draw:equation draw:name="f3" draw:formula="0*logheight/76866"/>
                <draw:equation draw:name="f4" draw:formula="106966*logwidth/106965"/>
                <draw:equation draw:name="f5" draw:formula="76867*logheight/76866"/>
                <draw:equation draw:name="f6" draw:formula="0*logwidth/106965"/>
                <draw:equation draw:name="f7" draw:formula="76867*logheight/76866"/>
                <draw:equation draw:name="f8" draw:formula="0*logwidth/106965"/>
                <draw:equation draw:name="f9" draw:formula="0*logheight/76866"/>
                <draw:equation draw:name="f10" draw:formula="0*logwidth/106965"/>
                <draw:equation draw:name="f11" draw:formula="0*logheight/76866"/>
                <draw:equation draw:name="f12" draw:formula="logwidth"/>
                <draw:equation draw:name="f13" draw:formula="logheight"/>
              </draw:enhanced-geometry>
            </draw:custom-shape>
            <draw:custom-shape draw:name="Graphic 5" draw:style-name="gr8" draw:text-style-name="P16" draw:layer="layout" svg:width="0.385cm" svg:height="0.275cm" svg:x="4.028cm" svg:y="10.043cm">
              <text:p text:style-name="P17"/>
              <draw:enhanced-geometry draw:mirror-horizontal="false" draw:mirror-vertical="false" drawooo:sub-view-size="107632 76866" draw:text-areas="0 0 ?f12 ?f13" svg:viewBox="0 0 0 0" draw:type="ooxml-non-primitive" draw:enhanced-path="M 0 0 L 107632 0 107632 76867 0 76867 0 0 0 0 Z N">
                <draw:equation draw:name="f0" draw:formula="0*logwidth/107632"/>
                <draw:equation draw:name="f1" draw:formula="0*logheight/76866"/>
                <draw:equation draw:name="f2" draw:formula="107632*logwidth/107632"/>
                <draw:equation draw:name="f3" draw:formula="0*logheight/76866"/>
                <draw:equation draw:name="f4" draw:formula="107632*logwidth/107632"/>
                <draw:equation draw:name="f5" draw:formula="76867*logheight/76866"/>
                <draw:equation draw:name="f6" draw:formula="0*logwidth/107632"/>
                <draw:equation draw:name="f7" draw:formula="76867*logheight/76866"/>
                <draw:equation draw:name="f8" draw:formula="0*logwidth/107632"/>
                <draw:equation draw:name="f9" draw:formula="0*logheight/76866"/>
                <draw:equation draw:name="f10" draw:formula="0*logwidth/107632"/>
                <draw:equation draw:name="f11" draw:formula="0*logheight/76866"/>
                <draw:equation draw:name="f12" draw:formula="logwidth"/>
                <draw:equation draw:name="f13" draw:formula="logheight"/>
              </draw:enhanced-geometry>
            </draw:custom-shape>
            <draw:custom-shape draw:name="Graphic 5" draw:style-name="gr8" draw:text-style-name="P16" draw:layer="layout" svg:width="0.385cm" svg:height="0.275cm" svg:x="4.489cm" svg:y="10.043cm">
              <text:p text:style-name="P17"/>
              <draw:enhanced-geometry draw:mirror-horizontal="false" draw:mirror-vertical="false" drawooo:sub-view-size="107632 76866" draw:text-areas="0 0 ?f12 ?f13" svg:viewBox="0 0 0 0" draw:type="ooxml-non-primitive" draw:enhanced-path="M 0 0 L 107632 0 107632 76867 0 76867 0 0 0 0 Z N">
                <draw:equation draw:name="f0" draw:formula="0*logwidth/107632"/>
                <draw:equation draw:name="f1" draw:formula="0*logheight/76866"/>
                <draw:equation draw:name="f2" draw:formula="107632*logwidth/107632"/>
                <draw:equation draw:name="f3" draw:formula="0*logheight/76866"/>
                <draw:equation draw:name="f4" draw:formula="107632*logwidth/107632"/>
                <draw:equation draw:name="f5" draw:formula="76867*logheight/76866"/>
                <draw:equation draw:name="f6" draw:formula="0*logwidth/107632"/>
                <draw:equation draw:name="f7" draw:formula="76867*logheight/76866"/>
                <draw:equation draw:name="f8" draw:formula="0*logwidth/107632"/>
                <draw:equation draw:name="f9" draw:formula="0*logheight/76866"/>
                <draw:equation draw:name="f10" draw:formula="0*logwidth/107632"/>
                <draw:equation draw:name="f11" draw:formula="0*logheight/76866"/>
                <draw:equation draw:name="f12" draw:formula="logwidth"/>
                <draw:equation draw:name="f13" draw:formula="logheight"/>
              </draw:enhanced-geometry>
            </draw:custom-shape>
            <draw:custom-shape draw:name="Graphic 5" draw:style-name="gr6" draw:text-style-name="P21" draw:layer="layout" svg:width="1.065cm" svg:height="0.099cm" svg:x="3.3cm" svg:y="10.987cm">
              <text:p text:style-name="P17"/>
              <draw:enhanced-geometry draw:mirror-horizontal="false" draw:mirror-vertical="false" drawooo:sub-view-size="297084 27908" draw:text-areas="0 0 ?f12 ?f13" svg:viewBox="0 0 0 0" draw:type="ooxml-non-primitive" draw:enhanced-path="M -461 -222 L -461 13780 C -251 21352 5969 27362 13541 27305 L 282718 27305 C 290395 27305 296624 21076 296624 13399 L 296624 -603 Z N">
                <draw:equation draw:name="f0" draw:formula="-461*logwidth/297084"/>
                <draw:equation draw:name="f1" draw:formula="-222*logheight/27908"/>
                <draw:equation draw:name="f2" draw:formula="-461*logwidth/297084"/>
                <draw:equation draw:name="f3" draw:formula="13780*logheight/27908"/>
                <draw:equation draw:name="f4" draw:formula="13541*logwidth/297084"/>
                <draw:equation draw:name="f5" draw:formula="27305*logheight/27908"/>
                <draw:equation draw:name="f6" draw:formula="282718*logwidth/297084"/>
                <draw:equation draw:name="f7" draw:formula="27305*logheight/27908"/>
                <draw:equation draw:name="f8" draw:formula="296624*logwidth/297084"/>
                <draw:equation draw:name="f9" draw:formula="13399*logheight/27908"/>
                <draw:equation draw:name="f10" draw:formula="296624*logwidth/297084"/>
                <draw:equation draw:name="f11" draw:formula="-603*logheight/27908"/>
                <draw:equation draw:name="f12" draw:formula="logwidth"/>
                <draw:equation draw:name="f13" draw:formula="logheight"/>
              </draw:enhanced-geometry>
            </draw:custom-shape>
            <draw:custom-shape draw:name="Graphic 5" draw:style-name="gr8" draw:text-style-name="P16" draw:layer="layout" svg:width="1.065cm" svg:height="0.152cm" svg:x="3.3cm" svg:y="10.836cm">
              <text:p text:style-name="P17"/>
              <draw:enhanced-geometry draw:mirror-horizontal="false" draw:mirror-vertical="false" drawooo:sub-view-size="297084 42576" draw:text-areas="0 0 ?f12 ?f13" svg:viewBox="0 0 0 0" draw:type="ooxml-non-primitive" draw:enhanced-path="M 0 42577 L 297085 42577 273558 0 23622 0 0 42577 0 42577 Z N">
                <draw:equation draw:name="f0" draw:formula="0*logwidth/297084"/>
                <draw:equation draw:name="f1" draw:formula="42577*logheight/42576"/>
                <draw:equation draw:name="f2" draw:formula="297085*logwidth/297084"/>
                <draw:equation draw:name="f3" draw:formula="42577*logheight/42576"/>
                <draw:equation draw:name="f4" draw:formula="273558*logwidth/297084"/>
                <draw:equation draw:name="f5" draw:formula="0*logheight/42576"/>
                <draw:equation draw:name="f6" draw:formula="23622*logwidth/297084"/>
                <draw:equation draw:name="f7" draw:formula="0*logheight/42576"/>
                <draw:equation draw:name="f8" draw:formula="0*logwidth/297084"/>
                <draw:equation draw:name="f9" draw:formula="42577*logheight/42576"/>
                <draw:equation draw:name="f10" draw:formula="0*logwidth/297084"/>
                <draw:equation draw:name="f11" draw:formula="42577*logheight/42576"/>
                <draw:equation draw:name="f12" draw:formula="logwidth"/>
                <draw:equation draw:name="f13" draw:formula="logheight"/>
              </draw:enhanced-geometry>
            </draw:custom-shape>
            <draw:custom-shape draw:name="Graphic 5" draw:style-name="gr9" draw:text-style-name="P23" draw:layer="layout" svg:width="0.707cm" svg:height="0.436cm" svg:x="3.478cm" svg:y="10.301cm">
              <text:p text:style-name="P17"/>
              <draw:enhanced-geometry draw:mirror-horizontal="false" draw:mirror-vertical="false" drawooo:sub-view-size="197167 121634" draw:text-areas="0 0 ?f12 ?f13" svg:viewBox="0 0 0 0" draw:type="ooxml-non-primitive" draw:enhanced-path="M 0 0 L 197167 0 197167 121634 0 121634 0 0 0 0 Z N">
                <draw:equation draw:name="f0" draw:formula="0*logwidth/197167"/>
                <draw:equation draw:name="f1" draw:formula="0*logheight/121634"/>
                <draw:equation draw:name="f2" draw:formula="197167*logwidth/197167"/>
                <draw:equation draw:name="f3" draw:formula="0*logheight/121634"/>
                <draw:equation draw:name="f4" draw:formula="197167*logwidth/197167"/>
                <draw:equation draw:name="f5" draw:formula="121634*logheight/121634"/>
                <draw:equation draw:name="f6" draw:formula="0*logwidth/197167"/>
                <draw:equation draw:name="f7" draw:formula="121634*logheight/121634"/>
                <draw:equation draw:name="f8" draw:formula="0*logwidth/197167"/>
                <draw:equation draw:name="f9" draw:formula="0*logheight/121634"/>
                <draw:equation draw:name="f10" draw:formula="0*logwidth/197167"/>
                <draw:equation draw:name="f11" draw:formula="0*logheight/121634"/>
                <draw:equation draw:name="f12" draw:formula="logwidth"/>
                <draw:equation draw:name="f13" draw:formula="logheight"/>
              </draw:enhanced-geometry>
            </draw:custom-shape>
            <draw:custom-shape draw:name="Graphic 5" draw:style-name="gr5" draw:text-style-name="P20" draw:layer="layout" svg:width="0.586cm" svg:height="0.082cm" svg:x="3.543cm" svg:y="10.324cm">
              <text:p text:style-name="P17"/>
              <draw:enhanced-geometry draw:mirror-horizontal="false" draw:mirror-vertical="false" drawooo:sub-view-size="163544 23050" draw:text-areas="0 0 ?f12 ?f13" svg:viewBox="0 0 0 0" draw:type="ooxml-non-primitive" draw:enhanced-path="M 0 0 L 163544 0 163544 23051 0 23051 0 0 0 0 Z N">
                <draw:equation draw:name="f0" draw:formula="0*logwidth/163544"/>
                <draw:equation draw:name="f1" draw:formula="0*logheight/23050"/>
                <draw:equation draw:name="f2" draw:formula="163544*logwidth/163544"/>
                <draw:equation draw:name="f3" draw:formula="0*logheight/23050"/>
                <draw:equation draw:name="f4" draw:formula="163544*logwidth/163544"/>
                <draw:equation draw:name="f5" draw:formula="23051*logheight/23050"/>
                <draw:equation draw:name="f6" draw:formula="0*logwidth/163544"/>
                <draw:equation draw:name="f7" draw:formula="23051*logheight/23050"/>
                <draw:equation draw:name="f8" draw:formula="0*logwidth/163544"/>
                <draw:equation draw:name="f9" draw:formula="0*logheight/23050"/>
                <draw:equation draw:name="f10" draw:formula="0*logwidth/163544"/>
                <draw:equation draw:name="f11" draw:formula="0*logheight/23050"/>
                <draw:equation draw:name="f12" draw:formula="logwidth"/>
                <draw:equation draw:name="f13" draw:formula="logheight"/>
              </draw:enhanced-geometry>
            </draw:custom-shape>
            <draw:custom-shape draw:name="Graphic 5" draw:style-name="gr9" draw:text-style-name="P23" draw:layer="layout" svg:width="0.022cm" svg:height="0.021cm" svg:x="4.07cm" svg:y="10.354cm">
              <text:p text:style-name="P17"/>
              <draw:enhanced-geometry draw:mirror-horizontal="false" draw:mirror-vertical="false" drawooo:sub-view-size="6307 6235" draw:text-areas="0 0 ?f16 ?f17" svg:viewBox="0 0 0 0" draw:type="ooxml-non-primitive" draw:enhanced-path="M 4989 297 C 3741 -903 1760 -903 512 297 -698 1392 -793 3259 303 4469 369 4545 436 4612 512 4679 1065 5298 1865 5650 2703 5631 3570 5660 4408 5317 4989 4679 5561 4097 5865 3307 5846 2488 5856 1649 5541 830 4989 202 Z N">
                <draw:equation draw:name="f0" draw:formula="4989*logwidth/6307"/>
                <draw:equation draw:name="f1" draw:formula="297*logheight/6235"/>
                <draw:equation draw:name="f2" draw:formula="512*logwidth/6307"/>
                <draw:equation draw:name="f3" draw:formula="297*logheight/6235"/>
                <draw:equation draw:name="f4" draw:formula="303*logwidth/6307"/>
                <draw:equation draw:name="f5" draw:formula="4469*logheight/6235"/>
                <draw:equation draw:name="f6" draw:formula="512*logwidth/6307"/>
                <draw:equation draw:name="f7" draw:formula="4679*logheight/6235"/>
                <draw:equation draw:name="f8" draw:formula="2703*logwidth/6307"/>
                <draw:equation draw:name="f9" draw:formula="5631*logheight/6235"/>
                <draw:equation draw:name="f10" draw:formula="4989*logwidth/6307"/>
                <draw:equation draw:name="f11" draw:formula="4679*logheight/6235"/>
                <draw:equation draw:name="f12" draw:formula="5846*logwidth/6307"/>
                <draw:equation draw:name="f13" draw:formula="2488*logheight/6235"/>
                <draw:equation draw:name="f14" draw:formula="4989*logwidth/6307"/>
                <draw:equation draw:name="f15" draw:formula="202*logheight/6235"/>
                <draw:equation draw:name="f16" draw:formula="logwidth"/>
                <draw:equation draw:name="f17" draw:formula="logheight"/>
              </draw:enhanced-geometry>
            </draw:custom-shape>
            <draw:custom-shape draw:name="Graphic 5" draw:style-name="gr9" draw:text-style-name="P23" draw:layer="layout" svg:width="0.022cm" svg:height="0.022cm" svg:x="4.013cm" svg:y="10.354cm">
              <text:p text:style-name="P17"/>
              <draw:enhanced-geometry draw:mirror-horizontal="false" draw:mirror-vertical="false" drawooo:sub-view-size="6286 6286" draw:text-areas="0 0 ?f10 ?f11" svg:viewBox="0 0 0 0" draw:type="ooxml-non-primitive" draw:enhanced-path="M 5825 2541 C 5825 4274 4416 5684 2682 5684 949 5684 -461 4274 -461 2541 -461 807 949 -603 2682 -603 4416 -603 5825 807 5825 2541 Z N">
                <draw:equation draw:name="f0" draw:formula="5825*logwidth/6286"/>
                <draw:equation draw:name="f1" draw:formula="2541*logheight/6286"/>
                <draw:equation draw:name="f2" draw:formula="2682*logwidth/6286"/>
                <draw:equation draw:name="f3" draw:formula="5684*logheight/6286"/>
                <draw:equation draw:name="f4" draw:formula="-461*logwidth/6286"/>
                <draw:equation draw:name="f5" draw:formula="2541*logheight/6286"/>
                <draw:equation draw:name="f6" draw:formula="2682*logwidth/6286"/>
                <draw:equation draw:name="f7" draw:formula="-603*logheight/6286"/>
                <draw:equation draw:name="f8" draw:formula="5825*logwidth/6286"/>
                <draw:equation draw:name="f9" draw:formula="2541*logheight/6286"/>
                <draw:equation draw:name="f10" draw:formula="logwidth"/>
                <draw:equation draw:name="f11" draw:formula="logheight"/>
              </draw:enhanced-geometry>
            </draw:custom-shape>
            <draw:custom-shape draw:name="Graphic 5" draw:style-name="gr9" draw:text-style-name="P23" draw:layer="layout" svg:width="0.022cm" svg:height="0.022cm" svg:x="3.955cm" svg:y="10.354cm">
              <text:p text:style-name="P17"/>
              <draw:enhanced-geometry draw:mirror-horizontal="false" draw:mirror-vertical="false" drawooo:sub-view-size="6299 6271" draw:text-areas="0 0 ?f16 ?f17" svg:viewBox="0 0 0 0" draw:type="ooxml-non-primitive" draw:enhanced-path="M 389 333 C -744 1572 -744 3476 389 4714 989 5334 1818 5677 2675 5667 3514 5696 4314 5353 4866 4714 6076 3619 6171 1752 5076 543 5009 466 4943 400 4866 333 3647 -905 1656 -915 418 305 409 314 399 323 389 333 Z N">
                <draw:equation draw:name="f0" draw:formula="389*logwidth/6299"/>
                <draw:equation draw:name="f1" draw:formula="333*logheight/6271"/>
                <draw:equation draw:name="f2" draw:formula="389*logwidth/6299"/>
                <draw:equation draw:name="f3" draw:formula="4714*logheight/6271"/>
                <draw:equation draw:name="f4" draw:formula="2675*logwidth/6299"/>
                <draw:equation draw:name="f5" draw:formula="5667*logheight/6271"/>
                <draw:equation draw:name="f6" draw:formula="4866*logwidth/6299"/>
                <draw:equation draw:name="f7" draw:formula="4714*logheight/6271"/>
                <draw:equation draw:name="f8" draw:formula="5076*logwidth/6299"/>
                <draw:equation draw:name="f9" draw:formula="543*logheight/6271"/>
                <draw:equation draw:name="f10" draw:formula="4866*logwidth/6299"/>
                <draw:equation draw:name="f11" draw:formula="333*logheight/6271"/>
                <draw:equation draw:name="f12" draw:formula="418*logwidth/6299"/>
                <draw:equation draw:name="f13" draw:formula="305*logheight/6271"/>
                <draw:equation draw:name="f14" draw:formula="389*logwidth/6299"/>
                <draw:equation draw:name="f15" draw:formula="333*logheight/6271"/>
                <draw:equation draw:name="f16" draw:formula="logwidth"/>
                <draw:equation draw:name="f17" draw:formula="logheight"/>
              </draw:enhanced-geometry>
            </draw:custom-shape>
            <draw:custom-shape draw:name="Graphic 5" draw:style-name="gr8" draw:text-style-name="P16" draw:layer="layout" svg:width="0.225cm" svg:height="0.225cm" svg:x="3.724cm" svg:y="10.429cm">
              <text:p text:style-name="P17"/>
              <draw:enhanced-geometry draw:mirror-horizontal="false" draw:mirror-vertical="false" drawooo:sub-view-size="62865 62864" draw:text-areas="0 0 ?f144 ?f145" svg:viewBox="0 0 0 0" draw:type="ooxml-non-primitive" draw:enhanced-path="M 31528 0 L 31528 0 28194 191 25051 762 22098 1429 19145 2381 16383 3905 13811 5334 11430 7144 9144 9239 7144 11430 5334 13811 3620 16383 2381 19145 1238 22098 476 25051 191 28099 0 31433 0 31433 191 34576 476 37719 1238 40862 2381 43625 3620 46387 5334 48958 7144 51340 9144 53721 11430 55721 13811 57341 16383 59055 19145 60293 22098 61436 25051 62198 28194 62675 31528 62865 31528 62865 34671 62675 37814 62198 40767 61436 43720 60293 46482 59055 49054 57341 51435 55721 53626 53721 55721 51340 57531 48958 59150 46387 60484 43625 61627 40862 62294 37719 62675 34576 62865 31433 62865 31433 62675 28099 62294 25051 61627 22098 60484 19145 59150 16383 57531 13811 55721 11430 53626 9239 51435 7144 49054 5334 46482 3905 43720 2381 40767 1429 37814 762 34671 191 31528 0 31528 0 31528 0 31528 0 Z N">
                <draw:equation draw:name="f0" draw:formula="31528*logwidth/62865"/>
                <draw:equation draw:name="f1" draw:formula="0*logheight/62864"/>
                <draw:equation draw:name="f2" draw:formula="31528*logwidth/62865"/>
                <draw:equation draw:name="f3" draw:formula="0*logheight/62864"/>
                <draw:equation draw:name="f4" draw:formula="28194*logwidth/62865"/>
                <draw:equation draw:name="f5" draw:formula="191*logheight/62864"/>
                <draw:equation draw:name="f6" draw:formula="25051*logwidth/62865"/>
                <draw:equation draw:name="f7" draw:formula="762*logheight/62864"/>
                <draw:equation draw:name="f8" draw:formula="22098*logwidth/62865"/>
                <draw:equation draw:name="f9" draw:formula="1429*logheight/62864"/>
                <draw:equation draw:name="f10" draw:formula="19145*logwidth/62865"/>
                <draw:equation draw:name="f11" draw:formula="2381*logheight/62864"/>
                <draw:equation draw:name="f12" draw:formula="16383*logwidth/62865"/>
                <draw:equation draw:name="f13" draw:formula="3905*logheight/62864"/>
                <draw:equation draw:name="f14" draw:formula="13811*logwidth/62865"/>
                <draw:equation draw:name="f15" draw:formula="5334*logheight/62864"/>
                <draw:equation draw:name="f16" draw:formula="11430*logwidth/62865"/>
                <draw:equation draw:name="f17" draw:formula="7144*logheight/62864"/>
                <draw:equation draw:name="f18" draw:formula="9144*logwidth/62865"/>
                <draw:equation draw:name="f19" draw:formula="9239*logheight/62864"/>
                <draw:equation draw:name="f20" draw:formula="7144*logwidth/62865"/>
                <draw:equation draw:name="f21" draw:formula="11430*logheight/62864"/>
                <draw:equation draw:name="f22" draw:formula="5334*logwidth/62865"/>
                <draw:equation draw:name="f23" draw:formula="13811*logheight/62864"/>
                <draw:equation draw:name="f24" draw:formula="3620*logwidth/62865"/>
                <draw:equation draw:name="f25" draw:formula="16383*logheight/62864"/>
                <draw:equation draw:name="f26" draw:formula="2381*logwidth/62865"/>
                <draw:equation draw:name="f27" draw:formula="19145*logheight/62864"/>
                <draw:equation draw:name="f28" draw:formula="1238*logwidth/62865"/>
                <draw:equation draw:name="f29" draw:formula="22098*logheight/62864"/>
                <draw:equation draw:name="f30" draw:formula="476*logwidth/62865"/>
                <draw:equation draw:name="f31" draw:formula="25051*logheight/62864"/>
                <draw:equation draw:name="f32" draw:formula="191*logwidth/62865"/>
                <draw:equation draw:name="f33" draw:formula="28099*logheight/62864"/>
                <draw:equation draw:name="f34" draw:formula="0*logwidth/62865"/>
                <draw:equation draw:name="f35" draw:formula="31433*logheight/62864"/>
                <draw:equation draw:name="f36" draw:formula="0*logwidth/62865"/>
                <draw:equation draw:name="f37" draw:formula="31433*logheight/62864"/>
                <draw:equation draw:name="f38" draw:formula="191*logwidth/62865"/>
                <draw:equation draw:name="f39" draw:formula="34576*logheight/62864"/>
                <draw:equation draw:name="f40" draw:formula="476*logwidth/62865"/>
                <draw:equation draw:name="f41" draw:formula="37719*logheight/62864"/>
                <draw:equation draw:name="f42" draw:formula="1238*logwidth/62865"/>
                <draw:equation draw:name="f43" draw:formula="40862*logheight/62864"/>
                <draw:equation draw:name="f44" draw:formula="2381*logwidth/62865"/>
                <draw:equation draw:name="f45" draw:formula="43625*logheight/62864"/>
                <draw:equation draw:name="f46" draw:formula="3620*logwidth/62865"/>
                <draw:equation draw:name="f47" draw:formula="46387*logheight/62864"/>
                <draw:equation draw:name="f48" draw:formula="5334*logwidth/62865"/>
                <draw:equation draw:name="f49" draw:formula="48958*logheight/62864"/>
                <draw:equation draw:name="f50" draw:formula="7144*logwidth/62865"/>
                <draw:equation draw:name="f51" draw:formula="51340*logheight/62864"/>
                <draw:equation draw:name="f52" draw:formula="9144*logwidth/62865"/>
                <draw:equation draw:name="f53" draw:formula="53721*logheight/62864"/>
                <draw:equation draw:name="f54" draw:formula="11430*logwidth/62865"/>
                <draw:equation draw:name="f55" draw:formula="55721*logheight/62864"/>
                <draw:equation draw:name="f56" draw:formula="13811*logwidth/62865"/>
                <draw:equation draw:name="f57" draw:formula="57341*logheight/62864"/>
                <draw:equation draw:name="f58" draw:formula="16383*logwidth/62865"/>
                <draw:equation draw:name="f59" draw:formula="59055*logheight/62864"/>
                <draw:equation draw:name="f60" draw:formula="19145*logwidth/62865"/>
                <draw:equation draw:name="f61" draw:formula="60293*logheight/62864"/>
                <draw:equation draw:name="f62" draw:formula="22098*logwidth/62865"/>
                <draw:equation draw:name="f63" draw:formula="61436*logheight/62864"/>
                <draw:equation draw:name="f64" draw:formula="25051*logwidth/62865"/>
                <draw:equation draw:name="f65" draw:formula="62198*logheight/62864"/>
                <draw:equation draw:name="f66" draw:formula="28194*logwidth/62865"/>
                <draw:equation draw:name="f67" draw:formula="62675*logheight/62864"/>
                <draw:equation draw:name="f68" draw:formula="31528*logwidth/62865"/>
                <draw:equation draw:name="f69" draw:formula="62865*logheight/62864"/>
                <draw:equation draw:name="f70" draw:formula="31528*logwidth/62865"/>
                <draw:equation draw:name="f71" draw:formula="62865*logheight/62864"/>
                <draw:equation draw:name="f72" draw:formula="34671*logwidth/62865"/>
                <draw:equation draw:name="f73" draw:formula="62675*logheight/62864"/>
                <draw:equation draw:name="f74" draw:formula="37814*logwidth/62865"/>
                <draw:equation draw:name="f75" draw:formula="62198*logheight/62864"/>
                <draw:equation draw:name="f76" draw:formula="40767*logwidth/62865"/>
                <draw:equation draw:name="f77" draw:formula="61436*logheight/62864"/>
                <draw:equation draw:name="f78" draw:formula="43720*logwidth/62865"/>
                <draw:equation draw:name="f79" draw:formula="60293*logheight/62864"/>
                <draw:equation draw:name="f80" draw:formula="46482*logwidth/62865"/>
                <draw:equation draw:name="f81" draw:formula="59055*logheight/62864"/>
                <draw:equation draw:name="f82" draw:formula="49054*logwidth/62865"/>
                <draw:equation draw:name="f83" draw:formula="57341*logheight/62864"/>
                <draw:equation draw:name="f84" draw:formula="51435*logwidth/62865"/>
                <draw:equation draw:name="f85" draw:formula="55721*logheight/62864"/>
                <draw:equation draw:name="f86" draw:formula="53626*logwidth/62865"/>
                <draw:equation draw:name="f87" draw:formula="53721*logheight/62864"/>
                <draw:equation draw:name="f88" draw:formula="55721*logwidth/62865"/>
                <draw:equation draw:name="f89" draw:formula="51340*logheight/62864"/>
                <draw:equation draw:name="f90" draw:formula="57531*logwidth/62865"/>
                <draw:equation draw:name="f91" draw:formula="48958*logheight/62864"/>
                <draw:equation draw:name="f92" draw:formula="59150*logwidth/62865"/>
                <draw:equation draw:name="f93" draw:formula="46387*logheight/62864"/>
                <draw:equation draw:name="f94" draw:formula="60484*logwidth/62865"/>
                <draw:equation draw:name="f95" draw:formula="43625*logheight/62864"/>
                <draw:equation draw:name="f96" draw:formula="61627*logwidth/62865"/>
                <draw:equation draw:name="f97" draw:formula="40862*logheight/62864"/>
                <draw:equation draw:name="f98" draw:formula="62294*logwidth/62865"/>
                <draw:equation draw:name="f99" draw:formula="37719*logheight/62864"/>
                <draw:equation draw:name="f100" draw:formula="62675*logwidth/62865"/>
                <draw:equation draw:name="f101" draw:formula="34576*logheight/62864"/>
                <draw:equation draw:name="f102" draw:formula="62865*logwidth/62865"/>
                <draw:equation draw:name="f103" draw:formula="31433*logheight/62864"/>
                <draw:equation draw:name="f104" draw:formula="62865*logwidth/62865"/>
                <draw:equation draw:name="f105" draw:formula="31433*logheight/62864"/>
                <draw:equation draw:name="f106" draw:formula="62675*logwidth/62865"/>
                <draw:equation draw:name="f107" draw:formula="28099*logheight/62864"/>
                <draw:equation draw:name="f108" draw:formula="62294*logwidth/62865"/>
                <draw:equation draw:name="f109" draw:formula="25051*logheight/62864"/>
                <draw:equation draw:name="f110" draw:formula="61627*logwidth/62865"/>
                <draw:equation draw:name="f111" draw:formula="22098*logheight/62864"/>
                <draw:equation draw:name="f112" draw:formula="60484*logwidth/62865"/>
                <draw:equation draw:name="f113" draw:formula="19145*logheight/62864"/>
                <draw:equation draw:name="f114" draw:formula="59150*logwidth/62865"/>
                <draw:equation draw:name="f115" draw:formula="16383*logheight/62864"/>
                <draw:equation draw:name="f116" draw:formula="57531*logwidth/62865"/>
                <draw:equation draw:name="f117" draw:formula="13811*logheight/62864"/>
                <draw:equation draw:name="f118" draw:formula="55721*logwidth/62865"/>
                <draw:equation draw:name="f119" draw:formula="11430*logheight/62864"/>
                <draw:equation draw:name="f120" draw:formula="53626*logwidth/62865"/>
                <draw:equation draw:name="f121" draw:formula="9239*logheight/62864"/>
                <draw:equation draw:name="f122" draw:formula="51435*logwidth/62865"/>
                <draw:equation draw:name="f123" draw:formula="7144*logheight/62864"/>
                <draw:equation draw:name="f124" draw:formula="49054*logwidth/62865"/>
                <draw:equation draw:name="f125" draw:formula="5334*logheight/62864"/>
                <draw:equation draw:name="f126" draw:formula="46482*logwidth/62865"/>
                <draw:equation draw:name="f127" draw:formula="3905*logheight/62864"/>
                <draw:equation draw:name="f128" draw:formula="43720*logwidth/62865"/>
                <draw:equation draw:name="f129" draw:formula="2381*logheight/62864"/>
                <draw:equation draw:name="f130" draw:formula="40767*logwidth/62865"/>
                <draw:equation draw:name="f131" draw:formula="1429*logheight/62864"/>
                <draw:equation draw:name="f132" draw:formula="37814*logwidth/62865"/>
                <draw:equation draw:name="f133" draw:formula="762*logheight/62864"/>
                <draw:equation draw:name="f134" draw:formula="34671*logwidth/62865"/>
                <draw:equation draw:name="f135" draw:formula="191*logheight/62864"/>
                <draw:equation draw:name="f136" draw:formula="31528*logwidth/62865"/>
                <draw:equation draw:name="f137" draw:formula="0*logheight/62864"/>
                <draw:equation draw:name="f138" draw:formula="31528*logwidth/62865"/>
                <draw:equation draw:name="f139" draw:formula="0*logheight/62864"/>
                <draw:equation draw:name="f140" draw:formula="31528*logwidth/62865"/>
                <draw:equation draw:name="f141" draw:formula="0*logheight/62864"/>
                <draw:equation draw:name="f142" draw:formula="31528*logwidth/62865"/>
                <draw:equation draw:name="f143" draw:formula="0*logheight/62864"/>
                <draw:equation draw:name="f144" draw:formula="logwidth"/>
                <draw:equation draw:name="f145" draw:formula="logheight"/>
              </draw:enhanced-geometry>
            </draw:custom-shape>
            <draw:custom-shape draw:name="Graphic 5" draw:style-name="gr9" draw:text-style-name="P23" draw:layer="layout" svg:width="0.119cm" svg:height="0.124cm" svg:x="3.777cm" svg:y="10.479cm">
              <text:p text:style-name="P17"/>
              <draw:enhanced-geometry draw:mirror-horizontal="false" draw:mirror-vertical="false" drawooo:sub-view-size="33528 34956" draw:text-areas="0 0 ?f112 ?f113" svg:viewBox="0 0 0 0" draw:type="ooxml-non-primitive" draw:enhanced-path="M 12383 34957 L 12383 34957 11716 34862 10858 34481 10287 34100 9620 33623 667 21717 667 21717 286 21146 95 20479 0 19907 0 19145 191 18574 476 18002 857 17335 1429 16954 1429 16954 1905 16573 2667 16288 3239 16192 4001 16192 4572 16383 5239 16669 5810 17050 6287 17526 12192 25337 27051 1619 27051 1619 27432 1048 28004 667 28575 286 29242 95 29813 0 30575 95 31242 191 31909 476 31909 476 32385 1048 32861 1524 33242 2000 33433 2762 33528 3334 33433 4096 33338 4667 33052 5239 15431 33338 15431 33338 14859 33909 14288 34385 13430 34862 12668 34957 12668 34957 12383 34957 12383 34957 12383 34957 12383 34957 Z N">
                <draw:equation draw:name="f0" draw:formula="12383*logwidth/33528"/>
                <draw:equation draw:name="f1" draw:formula="34957*logheight/34956"/>
                <draw:equation draw:name="f2" draw:formula="12383*logwidth/33528"/>
                <draw:equation draw:name="f3" draw:formula="34957*logheight/34956"/>
                <draw:equation draw:name="f4" draw:formula="11716*logwidth/33528"/>
                <draw:equation draw:name="f5" draw:formula="34862*logheight/34956"/>
                <draw:equation draw:name="f6" draw:formula="10858*logwidth/33528"/>
                <draw:equation draw:name="f7" draw:formula="34481*logheight/34956"/>
                <draw:equation draw:name="f8" draw:formula="10287*logwidth/33528"/>
                <draw:equation draw:name="f9" draw:formula="34100*logheight/34956"/>
                <draw:equation draw:name="f10" draw:formula="9620*logwidth/33528"/>
                <draw:equation draw:name="f11" draw:formula="33623*logheight/34956"/>
                <draw:equation draw:name="f12" draw:formula="667*logwidth/33528"/>
                <draw:equation draw:name="f13" draw:formula="21717*logheight/34956"/>
                <draw:equation draw:name="f14" draw:formula="667*logwidth/33528"/>
                <draw:equation draw:name="f15" draw:formula="21717*logheight/34956"/>
                <draw:equation draw:name="f16" draw:formula="286*logwidth/33528"/>
                <draw:equation draw:name="f17" draw:formula="21146*logheight/34956"/>
                <draw:equation draw:name="f18" draw:formula="95*logwidth/33528"/>
                <draw:equation draw:name="f19" draw:formula="20479*logheight/34956"/>
                <draw:equation draw:name="f20" draw:formula="0*logwidth/33528"/>
                <draw:equation draw:name="f21" draw:formula="19907*logheight/34956"/>
                <draw:equation draw:name="f22" draw:formula="0*logwidth/33528"/>
                <draw:equation draw:name="f23" draw:formula="19145*logheight/34956"/>
                <draw:equation draw:name="f24" draw:formula="191*logwidth/33528"/>
                <draw:equation draw:name="f25" draw:formula="18574*logheight/34956"/>
                <draw:equation draw:name="f26" draw:formula="476*logwidth/33528"/>
                <draw:equation draw:name="f27" draw:formula="18002*logheight/34956"/>
                <draw:equation draw:name="f28" draw:formula="857*logwidth/33528"/>
                <draw:equation draw:name="f29" draw:formula="17335*logheight/34956"/>
                <draw:equation draw:name="f30" draw:formula="1429*logwidth/33528"/>
                <draw:equation draw:name="f31" draw:formula="16954*logheight/34956"/>
                <draw:equation draw:name="f32" draw:formula="1429*logwidth/33528"/>
                <draw:equation draw:name="f33" draw:formula="16954*logheight/34956"/>
                <draw:equation draw:name="f34" draw:formula="1905*logwidth/33528"/>
                <draw:equation draw:name="f35" draw:formula="16573*logheight/34956"/>
                <draw:equation draw:name="f36" draw:formula="2667*logwidth/33528"/>
                <draw:equation draw:name="f37" draw:formula="16288*logheight/34956"/>
                <draw:equation draw:name="f38" draw:formula="3239*logwidth/33528"/>
                <draw:equation draw:name="f39" draw:formula="16192*logheight/34956"/>
                <draw:equation draw:name="f40" draw:formula="4001*logwidth/33528"/>
                <draw:equation draw:name="f41" draw:formula="16192*logheight/34956"/>
                <draw:equation draw:name="f42" draw:formula="4572*logwidth/33528"/>
                <draw:equation draw:name="f43" draw:formula="16383*logheight/34956"/>
                <draw:equation draw:name="f44" draw:formula="5239*logwidth/33528"/>
                <draw:equation draw:name="f45" draw:formula="16669*logheight/34956"/>
                <draw:equation draw:name="f46" draw:formula="5810*logwidth/33528"/>
                <draw:equation draw:name="f47" draw:formula="17050*logheight/34956"/>
                <draw:equation draw:name="f48" draw:formula="6287*logwidth/33528"/>
                <draw:equation draw:name="f49" draw:formula="17526*logheight/34956"/>
                <draw:equation draw:name="f50" draw:formula="12192*logwidth/33528"/>
                <draw:equation draw:name="f51" draw:formula="25337*logheight/34956"/>
                <draw:equation draw:name="f52" draw:formula="27051*logwidth/33528"/>
                <draw:equation draw:name="f53" draw:formula="1619*logheight/34956"/>
                <draw:equation draw:name="f54" draw:formula="27051*logwidth/33528"/>
                <draw:equation draw:name="f55" draw:formula="1619*logheight/34956"/>
                <draw:equation draw:name="f56" draw:formula="27432*logwidth/33528"/>
                <draw:equation draw:name="f57" draw:formula="1048*logheight/34956"/>
                <draw:equation draw:name="f58" draw:formula="28004*logwidth/33528"/>
                <draw:equation draw:name="f59" draw:formula="667*logheight/34956"/>
                <draw:equation draw:name="f60" draw:formula="28575*logwidth/33528"/>
                <draw:equation draw:name="f61" draw:formula="286*logheight/34956"/>
                <draw:equation draw:name="f62" draw:formula="29242*logwidth/33528"/>
                <draw:equation draw:name="f63" draw:formula="95*logheight/34956"/>
                <draw:equation draw:name="f64" draw:formula="29813*logwidth/33528"/>
                <draw:equation draw:name="f65" draw:formula="0*logheight/34956"/>
                <draw:equation draw:name="f66" draw:formula="30575*logwidth/33528"/>
                <draw:equation draw:name="f67" draw:formula="95*logheight/34956"/>
                <draw:equation draw:name="f68" draw:formula="31242*logwidth/33528"/>
                <draw:equation draw:name="f69" draw:formula="191*logheight/34956"/>
                <draw:equation draw:name="f70" draw:formula="31909*logwidth/33528"/>
                <draw:equation draw:name="f71" draw:formula="476*logheight/34956"/>
                <draw:equation draw:name="f72" draw:formula="31909*logwidth/33528"/>
                <draw:equation draw:name="f73" draw:formula="476*logheight/34956"/>
                <draw:equation draw:name="f74" draw:formula="32385*logwidth/33528"/>
                <draw:equation draw:name="f75" draw:formula="1048*logheight/34956"/>
                <draw:equation draw:name="f76" draw:formula="32861*logwidth/33528"/>
                <draw:equation draw:name="f77" draw:formula="1524*logheight/34956"/>
                <draw:equation draw:name="f78" draw:formula="33242*logwidth/33528"/>
                <draw:equation draw:name="f79" draw:formula="2000*logheight/34956"/>
                <draw:equation draw:name="f80" draw:formula="33433*logwidth/33528"/>
                <draw:equation draw:name="f81" draw:formula="2762*logheight/34956"/>
                <draw:equation draw:name="f82" draw:formula="33528*logwidth/33528"/>
                <draw:equation draw:name="f83" draw:formula="3334*logheight/34956"/>
                <draw:equation draw:name="f84" draw:formula="33433*logwidth/33528"/>
                <draw:equation draw:name="f85" draw:formula="4096*logheight/34956"/>
                <draw:equation draw:name="f86" draw:formula="33338*logwidth/33528"/>
                <draw:equation draw:name="f87" draw:formula="4667*logheight/34956"/>
                <draw:equation draw:name="f88" draw:formula="33052*logwidth/33528"/>
                <draw:equation draw:name="f89" draw:formula="5239*logheight/34956"/>
                <draw:equation draw:name="f90" draw:formula="15431*logwidth/33528"/>
                <draw:equation draw:name="f91" draw:formula="33338*logheight/34956"/>
                <draw:equation draw:name="f92" draw:formula="15431*logwidth/33528"/>
                <draw:equation draw:name="f93" draw:formula="33338*logheight/34956"/>
                <draw:equation draw:name="f94" draw:formula="14859*logwidth/33528"/>
                <draw:equation draw:name="f95" draw:formula="33909*logheight/34956"/>
                <draw:equation draw:name="f96" draw:formula="14288*logwidth/33528"/>
                <draw:equation draw:name="f97" draw:formula="34385*logheight/34956"/>
                <draw:equation draw:name="f98" draw:formula="13430*logwidth/33528"/>
                <draw:equation draw:name="f99" draw:formula="34862*logheight/34956"/>
                <draw:equation draw:name="f100" draw:formula="12668*logwidth/33528"/>
                <draw:equation draw:name="f101" draw:formula="34957*logheight/34956"/>
                <draw:equation draw:name="f102" draw:formula="12668*logwidth/33528"/>
                <draw:equation draw:name="f103" draw:formula="34957*logheight/34956"/>
                <draw:equation draw:name="f104" draw:formula="12383*logwidth/33528"/>
                <draw:equation draw:name="f105" draw:formula="34957*logheight/34956"/>
                <draw:equation draw:name="f106" draw:formula="12383*logwidth/33528"/>
                <draw:equation draw:name="f107" draw:formula="34957*logheight/34956"/>
                <draw:equation draw:name="f108" draw:formula="12383*logwidth/33528"/>
                <draw:equation draw:name="f109" draw:formula="34957*logheight/34956"/>
                <draw:equation draw:name="f110" draw:formula="12383*logwidth/33528"/>
                <draw:equation draw:name="f111" draw:formula="34957*logheight/34956"/>
                <draw:equation draw:name="f112" draw:formula="logwidth"/>
                <draw:equation draw:name="f113" draw:formula="logheight"/>
              </draw:enhanced-geometry>
            </draw:custom-shape>
          </draw:g>
        </draw:g>
        <draw:g draw:name="Group 17">
          <draw:custom-shape draw:name="Oval 13" draw:style-name="gr10" draw:text-style-name="P24" draw:layer="layout" svg:width="7.025cm" svg:height="7.025cm" svg:x="13.421cm" svg:y="6.527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frame draw:name="Graphic 15" draw:style-name="gr1" draw:text-style-name="P5" draw:layer="layout" svg:width="1.613cm" svg:height="1.031cm" svg:x="16.126cm" svg:y="11.45cm">
            <draw:image xlink:href="Pictures/10000201000000F40000009C4F9077A7D447F91A.png" xlink:type="simple" xlink:show="embed" xlink:actuate="onLoad" loext:mime-type="image/png">
              <text:p/>
            </draw:image>
          </draw:frame>
        </draw:g>
        <draw:custom-shape draw:name="Straight Arrow Connector 19" draw:style-name="gr11" draw:text-style-name="P5" draw:layer="layout" svg:width="5.208cm" svg:height="0.001cm" svg:x="6.827cm" svg:y="9.494cm">
          <text:p/>
          <draw:enhanced-geometry draw:mirror-horizontal="false" draw:mirror-vertical="false" svg:viewBox="0 0 21600 21600" draw:type="mso-spt32" draw:enhanced-path="M 0 0 L 21600 21600 N"/>
        </draw:custom-shape>
        <draw:custom-shape draw:name="Straight Arrow Connector 20" draw:style-name="gr12" draw:text-style-name="P5" draw:layer="layout" svg:width="5.208cm" svg:height="0.001cm" svg:x="21.837cm" svg:y="9.494cm">
          <text:p/>
          <draw:enhanced-geometry draw:mirror-horizontal="false" draw:mirror-vertical="false" svg:viewBox="0 0 21600 21600" draw:type="mso-spt32" draw:enhanced-path="M 0 0 L 21600 21600 N"/>
        </draw:custom-shape>
        <draw:custom-shape draw:name="TextBox 50" draw:style-name="gr13" draw:text-style-name="P11" draw:layer="layout" svg:width="3.743cm" svg:height="1.186cm" svg:x="7.559cm" svg:y="7.205cm">
          <text:p text:style-name="P15"><text:span text:style-name="T14">Sending a messag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57" draw:style-name="gr13" draw:text-style-name="P11" draw:layer="layout" svg:width="3.743cm" svg:height="1.186cm" svg:x="22.57cm" svg:y="7.205cm">
          <text:p text:style-name="P15"><text:span text:style-name="T15">Relaying the messag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raphic 66" draw:style-name="gr16" draw:text-style-name="P11" draw:layer="layout" svg:width="0.378cm" svg:height="0.757cm" draw:transform="rotate (1.5707963267949) translate (24.18cm 9.135cm)">
          <text:p text:style-name="P17"/>
          <draw:enhanced-geometry draw:mirror-horizontal="false" draw:mirror-vertical="false" drawooo:sub-view-size="136397 272795" draw:text-areas="0 0 ?f6 ?f7" svg:viewBox="0 0 0 0" draw:type="ooxml-non-primitive" draw:enhanced-path="M 136398 0 L 0 136398 136398 272796 N">
            <draw:equation draw:name="f0" draw:formula="136398*logwidth/136397"/>
            <draw:equation draw:name="f1" draw:formula="0*logheight/272795"/>
            <draw:equation draw:name="f2" draw:formula="0*logwidth/136397"/>
            <draw:equation draw:name="f3" draw:formula="136398*logheight/272795"/>
            <draw:equation draw:name="f4" draw:formula="136398*logwidth/136397"/>
            <draw:equation draw:name="f5" draw:formula="272796*logheight/272795"/>
            <draw:equation draw:name="f6" draw:formula="logwidth"/>
            <draw:equation draw:name="f7" draw:formula="logheight"/>
          </draw:enhanced-geometry>
        </draw:custom-shape>
        <draw:custom-shape draw:name="Graphic 66" draw:style-name="gr17" draw:text-style-name="P11" draw:layer="layout" svg:width="0.378cm" svg:height="0.757cm" draw:transform="rotate (1.5707963267949) translate (9.052cm 9.135cm)">
          <text:p text:style-name="P17"/>
          <draw:enhanced-geometry draw:mirror-horizontal="false" draw:mirror-vertical="false" drawooo:sub-view-size="136397 272795" draw:text-areas="0 0 ?f6 ?f7" svg:viewBox="0 0 0 0" draw:type="ooxml-non-primitive" draw:enhanced-path="M 136398 0 L 0 136398 136398 272796 N">
            <draw:equation draw:name="f0" draw:formula="136398*logwidth/136397"/>
            <draw:equation draw:name="f1" draw:formula="0*logheight/272795"/>
            <draw:equation draw:name="f2" draw:formula="0*logwidth/136397"/>
            <draw:equation draw:name="f3" draw:formula="136398*logheight/272795"/>
            <draw:equation draw:name="f4" draw:formula="136398*logwidth/136397"/>
            <draw:equation draw:name="f5" draw:formula="272796*logheight/272795"/>
            <draw:equation draw:name="f6" draw:formula="logwidth"/>
            <draw:equation draw:name="f7" draw:formula="logheight"/>
          </draw:enhanced-geometry>
        </draw:custom-shape>
        <draw:custom-shape draw:name="Oval 5" draw:style-name="gr18" draw:text-style-name="P20" draw:layer="layout" svg:width="4.19cm" svg:height="4.19cm" svg:x="1.729cm" svg:y="7.902cm">
          <text:p text:style-name="P15"><text:span text:style-name="T16">Publisher</text:span></text:p>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Oval 53" draw:style-name="gr18" draw:text-style-name="P20" draw:layer="layout" svg:width="4.19cm" svg:height="4.19cm" svg:x="28.047cm" svg:y="7.983cm">
          <text:p text:style-name="P15"><text:span text:style-name="T16">Institution</text:span><text:span text:style-name="T16"><text:line-break/></text:span><text:span text:style-name="T16">or</text:span><text:span text:style-name="T16"><text:line-break/></text:span><text:span text:style-name="T16">Funder</text:span></text:p>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TextBox 48" draw:style-name="gr19" draw:text-style-name="P11" draw:layer="layout" svg:width="5.227cm" svg:height="2.792cm" svg:x="14.32cm" svg:y="8.083cm">
          <text:p text:style-name="P15"><text:span text:style-name="T17">OA</text:span><text:span text:style-name="T17"><text:line-break/></text:span><text:span text:style-name="T17">Switchboard</text:span></text:p>
          <text:p text:style-name="P15"><text:span text:style-name="T17">(Message hub)</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Rectangle 3" draw:style-name="gr4" draw:text-style-name="P16" draw:layer="layout" svg:width="33.866cm" svg:height="2.833cm" svg:x="0cm" svg:y="0cm">
          <text:p text:style-name="P15"><text:span text:style-name="T11">USE CASE 1: Publication notification and reporting</text:span></text:p>
          <text:p text:style-name="P15"><text:span text:style-name="T28">Current set-up for most OA Switchboard publisher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6" draw:style-name="gr25" draw:text-style-name="P20" draw:layer="layout" svg:width="3.141cm" svg:height="2.624cm" svg:x="7.869cm" svg:y="9.292cm">
          <text:p text:style-name="P15"><text:span text:style-name="T29">custom connector with private datastor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Slide Image Placeholder 1" draw:style-name="gr2" draw:layer="layout" svg:width="16.703cm" svg:height="9.396cm" svg:x="1.217cm" svg:y="3.479cm" draw:page-number="10" presentation:class="page"/>
          <draw:frame draw:name="Notes Placeholder 2" presentation:style-name="pr16" draw:text-style-name="P18" draw:layer="layout" svg:width="15.31cm" svg:height="10.96cm" svg:x="1.914cm" svg:y="13.397cm" presentation:class="notes" presentation:placeholder="true" presentation:user-transformed="true">
            <draw:text-box/>
          </draw:frame>
          <draw:frame draw:name="Slide Number Placeholder 3" presentation:style-name="pr12" draw:text-style-name="P9" draw:layer="layout" svg:width="8.292cm" svg:height="1.396cm" svg:x="10.841cm" svg:y="26.442cm" presentation:class="page-number" presentation:user-transformed="true">
            <draw:text-box>
              <text:p text:style-name="P8"><text:span text:style-name="T6"><text:page-number>&lt;number&gt;</text:page-number></text:span></text:p>
            </draw:text-box>
          </draw:frame>
        </presentation:notes>
      </draw:page>
      <draw:page draw:name="page11" draw:style-name="dp1" draw:master-page-name="Grey_5f_background">
        <draw:frame draw:name="Graphic 7" draw:style-name="gr1" draw:text-style-name="P5" draw:layer="layout" svg:width="4.206cm" svg:height="4.206cm" svg:x="27.931cm" svg:y="7.902cm">
          <draw:image xlink:href="Pictures/100002010000027C0000027CB812D6CA62393155.png" xlink:type="simple" xlink:show="embed" xlink:actuate="onLoad" loext:mime-type="image/png">
            <text:p/>
          </draw:image>
        </draw:frame>
        <draw:g draw:name="Group 163">
          <draw:custom-shape draw:name="Graphic 5" draw:style-name="gr5" draw:text-style-name="P20" draw:layer="layout" svg:width="4.19cm" svg:height="4.19cm" svg:x="1.729cm" svg:y="7.902cm">
            <text:p text:style-name="P17"/>
            <draw:enhanced-geometry draw:mirror-horizontal="false" draw:mirror-vertical="false" drawooo:sub-view-size="1508760 1508760" draw:text-areas="0 0 ?f10 ?f11" svg:viewBox="0 0 0 0" draw:type="ooxml-non-primitive" draw:enhanced-path="M -461 753206 C -146 336573 337858 -917 754491 -603 1171124 -288 1508613 337716 1508300 754349 1507985 1170763 1170324 1508158 753919 1508158 337124 1507995 -623 1170001 -461 753206 Z N">
              <draw:equation draw:name="f0" draw:formula="-461*logwidth/1508760"/>
              <draw:equation draw:name="f1" draw:formula="753206*logheight/1508760"/>
              <draw:equation draw:name="f2" draw:formula="754491*logwidth/1508760"/>
              <draw:equation draw:name="f3" draw:formula="-603*logheight/1508760"/>
              <draw:equation draw:name="f4" draw:formula="1508300*logwidth/1508760"/>
              <draw:equation draw:name="f5" draw:formula="754349*logheight/1508760"/>
              <draw:equation draw:name="f6" draw:formula="753919*logwidth/1508760"/>
              <draw:equation draw:name="f7" draw:formula="1508158*logheight/1508760"/>
              <draw:equation draw:name="f8" draw:formula="-461*logwidth/1508760"/>
              <draw:equation draw:name="f9" draw:formula="753206*logheight/1508760"/>
              <draw:equation draw:name="f10" draw:formula="logwidth"/>
              <draw:equation draw:name="f11" draw:formula="logheight"/>
            </draw:enhanced-geometry>
          </draw:custom-shape>
          <draw:g draw:name="Group 162">
            <draw:custom-shape draw:name="Graphic 5" draw:style-name="gr6" draw:text-style-name="P21" draw:layer="layout" svg:width="2.257cm" svg:height="0.759cm" svg:x="2.692cm" svg:y="9.942cm">
              <text:p text:style-name="P17"/>
              <draw:enhanced-geometry draw:mirror-horizontal="false" draw:mirror-vertical="false" drawooo:sub-view-size="629126 211835" draw:text-areas="0 0 ?f12 ?f13" svg:viewBox="0 0 0 0" draw:type="ooxml-non-primitive" draw:enhanced-path="M 0 0 L 629126 0 629126 211836 0 211836 0 0 0 0 Z N">
                <draw:equation draw:name="f0" draw:formula="0*logwidth/629126"/>
                <draw:equation draw:name="f1" draw:formula="0*logheight/211835"/>
                <draw:equation draw:name="f2" draw:formula="629126*logwidth/629126"/>
                <draw:equation draw:name="f3" draw:formula="0*logheight/211835"/>
                <draw:equation draw:name="f4" draw:formula="629126*logwidth/629126"/>
                <draw:equation draw:name="f5" draw:formula="211836*logheight/211835"/>
                <draw:equation draw:name="f6" draw:formula="0*logwidth/629126"/>
                <draw:equation draw:name="f7" draw:formula="211836*logheight/211835"/>
                <draw:equation draw:name="f8" draw:formula="0*logwidth/629126"/>
                <draw:equation draw:name="f9" draw:formula="0*logheight/211835"/>
                <draw:equation draw:name="f10" draw:formula="0*logwidth/629126"/>
                <draw:equation draw:name="f11" draw:formula="0*logheight/211835"/>
                <draw:equation draw:name="f12" draw:formula="logwidth"/>
                <draw:equation draw:name="f13" draw:formula="logheight"/>
              </draw:enhanced-geometry>
            </draw:custom-shape>
            <draw:custom-shape draw:name="Graphic 5" draw:style-name="gr7" draw:text-style-name="P22" draw:layer="layout" svg:width="2.256cm" svg:height="0.14cm" svg:x="2.699cm" svg:y="9.802cm">
              <text:p text:style-name="P17"/>
              <draw:enhanced-geometry draw:mirror-horizontal="false" draw:mirror-vertical="false" drawooo:sub-view-size="628649 39147" draw:text-areas="0 0 ?f12 ?f13" svg:viewBox="0 0 0 0" draw:type="ooxml-non-primitive" draw:enhanced-path="M 483695 -603 L 38877 -603 C 17208 -660 -404 16875 -461 38545 L 628189 38545 C 628141 16875 610530 -660 588851 -603 588727 -603 588594 -603 588470 -603 Z N">
                <draw:equation draw:name="f0" draw:formula="483695*logwidth/628649"/>
                <draw:equation draw:name="f1" draw:formula="-603*logheight/39147"/>
                <draw:equation draw:name="f2" draw:formula="38877*logwidth/628649"/>
                <draw:equation draw:name="f3" draw:formula="-603*logheight/39147"/>
                <draw:equation draw:name="f4" draw:formula="-461*logwidth/628649"/>
                <draw:equation draw:name="f5" draw:formula="38545*logheight/39147"/>
                <draw:equation draw:name="f6" draw:formula="628189*logwidth/628649"/>
                <draw:equation draw:name="f7" draw:formula="38545*logheight/39147"/>
                <draw:equation draw:name="f8" draw:formula="588851*logwidth/628649"/>
                <draw:equation draw:name="f9" draw:formula="-603*logheight/39147"/>
                <draw:equation draw:name="f10" draw:formula="588470*logwidth/628649"/>
                <draw:equation draw:name="f11" draw:formula="-603*logheight/39147"/>
                <draw:equation draw:name="f12" draw:formula="logwidth"/>
                <draw:equation draw:name="f13" draw:formula="logheight"/>
              </draw:enhanced-geometry>
            </draw:custom-shape>
            <draw:custom-shape draw:name="Graphic 5" draw:style-name="gr6" draw:text-style-name="P21" draw:layer="layout" svg:width="0.614cm" svg:height="0.36cm" svg:x="3.822cm" svg:y="9.438cm">
              <text:p text:style-name="P17"/>
              <draw:enhanced-geometry draw:mirror-horizontal="false" draw:mirror-vertical="false" drawooo:sub-view-size="171259 100679" draw:text-areas="0 0 ?f12 ?f13" svg:viewBox="0 0 0 0" draw:type="ooxml-non-primitive" draw:enhanced-path="M 0 0 L 171260 0 171260 100679 0 100679 0 0 0 0 Z N">
                <draw:equation draw:name="f0" draw:formula="0*logwidth/171259"/>
                <draw:equation draw:name="f1" draw:formula="0*logheight/100679"/>
                <draw:equation draw:name="f2" draw:formula="171260*logwidth/171259"/>
                <draw:equation draw:name="f3" draw:formula="0*logheight/100679"/>
                <draw:equation draw:name="f4" draw:formula="171260*logwidth/171259"/>
                <draw:equation draw:name="f5" draw:formula="100679*logheight/100679"/>
                <draw:equation draw:name="f6" draw:formula="0*logwidth/171259"/>
                <draw:equation draw:name="f7" draw:formula="100679*logheight/100679"/>
                <draw:equation draw:name="f8" draw:formula="0*logwidth/171259"/>
                <draw:equation draw:name="f9" draw:formula="0*logheight/100679"/>
                <draw:equation draw:name="f10" draw:formula="0*logwidth/171259"/>
                <draw:equation draw:name="f11" draw:formula="0*logheight/100679"/>
                <draw:equation draw:name="f12" draw:formula="logwidth"/>
                <draw:equation draw:name="f13" draw:formula="logheight"/>
              </draw:enhanced-geometry>
            </draw:custom-shape>
            <draw:custom-shape draw:name="Graphic 5" draw:style-name="gr7" draw:text-style-name="P22" draw:layer="layout" svg:width="0.167cm" svg:height="0.225cm" svg:x="3.428cm" svg:y="9.578cm">
              <text:p text:style-name="P17"/>
              <draw:enhanced-geometry draw:mirror-horizontal="false" draw:mirror-vertical="false" drawooo:sub-view-size="46767 62960" draw:text-areas="0 0 ?f12 ?f13" svg:viewBox="0 0 0 0" draw:type="ooxml-non-primitive" draw:enhanced-path="M 0 0 L 46768 0 46768 62960 0 62960 0 0 0 0 Z N">
                <draw:equation draw:name="f0" draw:formula="0*logwidth/46767"/>
                <draw:equation draw:name="f1" draw:formula="0*logheight/62960"/>
                <draw:equation draw:name="f2" draw:formula="46768*logwidth/46767"/>
                <draw:equation draw:name="f3" draw:formula="0*logheight/62960"/>
                <draw:equation draw:name="f4" draw:formula="46768*logwidth/46767"/>
                <draw:equation draw:name="f5" draw:formula="62960*logheight/62960"/>
                <draw:equation draw:name="f6" draw:formula="0*logwidth/46767"/>
                <draw:equation draw:name="f7" draw:formula="62960*logheight/62960"/>
                <draw:equation draw:name="f8" draw:formula="0*logwidth/46767"/>
                <draw:equation draw:name="f9" draw:formula="0*logheight/62960"/>
                <draw:equation draw:name="f10" draw:formula="0*logwidth/46767"/>
                <draw:equation draw:name="f11" draw:formula="0*logheight/62960"/>
                <draw:equation draw:name="f12" draw:formula="logwidth"/>
                <draw:equation draw:name="f13" draw:formula="logheight"/>
              </draw:enhanced-geometry>
            </draw:custom-shape>
            <draw:custom-shape draw:name="Graphic 5" draw:style-name="gr7" draw:text-style-name="P22" draw:layer="layout" svg:width="0.167cm" svg:height="0.227cm" svg:x="3.428cm" svg:y="9.578cm">
              <text:p text:style-name="P17"/>
              <draw:enhanced-geometry draw:mirror-horizontal="false" draw:mirror-vertical="false" drawooo:sub-view-size="46767 63627" draw:text-areas="0 0 ?f10 ?f11" svg:viewBox="0 0 0 0" draw:type="ooxml-non-primitive" draw:enhanced-path="M 46768 63627 L 0 0 46768 0 46768 63627 46768 63627 Z N">
                <draw:equation draw:name="f0" draw:formula="46768*logwidth/46767"/>
                <draw:equation draw:name="f1" draw:formula="63627*logheight/63627"/>
                <draw:equation draw:name="f2" draw:formula="0*logwidth/46767"/>
                <draw:equation draw:name="f3" draw:formula="0*logheight/63627"/>
                <draw:equation draw:name="f4" draw:formula="46768*logwidth/46767"/>
                <draw:equation draw:name="f5" draw:formula="0*logheight/63627"/>
                <draw:equation draw:name="f6" draw:formula="46768*logwidth/46767"/>
                <draw:equation draw:name="f7" draw:formula="63627*logheight/63627"/>
                <draw:equation draw:name="f8" draw:formula="46768*logwidth/46767"/>
                <draw:equation draw:name="f9" draw:formula="63627*logheight/63627"/>
                <draw:equation draw:name="f10" draw:formula="logwidth"/>
                <draw:equation draw:name="f11" draw:formula="logheight"/>
              </draw:enhanced-geometry>
            </draw:custom-shape>
            <draw:custom-shape draw:name="Graphic 5" draw:style-name="gr7" draw:text-style-name="P22" draw:layer="layout" svg:width="0.167cm" svg:height="0.227cm" svg:x="4.047cm" svg:y="9.578cm">
              <text:p text:style-name="P17"/>
              <draw:enhanced-geometry draw:mirror-horizontal="false" draw:mirror-vertical="false" drawooo:sub-view-size="46862 63627" draw:text-areas="0 0 ?f10 ?f11" svg:viewBox="0 0 0 0" draw:type="ooxml-non-primitive" draw:enhanced-path="M 46863 63627 L 0 0 46863 0 46863 63627 46863 63627 Z N">
                <draw:equation draw:name="f0" draw:formula="46863*logwidth/46862"/>
                <draw:equation draw:name="f1" draw:formula="63627*logheight/63627"/>
                <draw:equation draw:name="f2" draw:formula="0*logwidth/46862"/>
                <draw:equation draw:name="f3" draw:formula="0*logheight/63627"/>
                <draw:equation draw:name="f4" draw:formula="46863*logwidth/46862"/>
                <draw:equation draw:name="f5" draw:formula="0*logheight/63627"/>
                <draw:equation draw:name="f6" draw:formula="46863*logwidth/46862"/>
                <draw:equation draw:name="f7" draw:formula="63627*logheight/63627"/>
                <draw:equation draw:name="f8" draw:formula="46863*logwidth/46862"/>
                <draw:equation draw:name="f9" draw:formula="63627*logheight/63627"/>
                <draw:equation draw:name="f10" draw:formula="logwidth"/>
                <draw:equation draw:name="f11" draw:formula="logheight"/>
              </draw:enhanced-geometry>
            </draw:custom-shape>
            <draw:custom-shape draw:name="Graphic 5" draw:style-name="gr8" draw:text-style-name="P16" draw:layer="layout" svg:width="0.17cm" svg:height="0.152cm" svg:x="3.824cm" svg:y="8.904cm">
              <text:p text:style-name="P17"/>
              <draw:enhanced-geometry draw:mirror-horizontal="false" draw:mirror-vertical="false" drawooo:sub-view-size="47625 42671" draw:text-areas="0 0 ?f12 ?f13" svg:viewBox="0 0 0 0" draw:type="ooxml-non-primitive" draw:enhanced-path="M 47164 18447 C 47164 7922 38639 -603 28114 -603 L -461 -603 -461 42069 47164 42069 47164 18637 Z N">
                <draw:equation draw:name="f0" draw:formula="47164*logwidth/47625"/>
                <draw:equation draw:name="f1" draw:formula="18447*logheight/42671"/>
                <draw:equation draw:name="f2" draw:formula="28114*logwidth/47625"/>
                <draw:equation draw:name="f3" draw:formula="-603*logheight/42671"/>
                <draw:equation draw:name="f4" draw:formula="-461*logwidth/47625"/>
                <draw:equation draw:name="f5" draw:formula="-603*logheight/42671"/>
                <draw:equation draw:name="f6" draw:formula="-461*logwidth/47625"/>
                <draw:equation draw:name="f7" draw:formula="42069*logheight/42671"/>
                <draw:equation draw:name="f8" draw:formula="47164*logwidth/47625"/>
                <draw:equation draw:name="f9" draw:formula="42069*logheight/42671"/>
                <draw:equation draw:name="f10" draw:formula="47164*logwidth/47625"/>
                <draw:equation draw:name="f11" draw:formula="18637*logheight/42671"/>
                <draw:equation draw:name="f12" draw:formula="logwidth"/>
                <draw:equation draw:name="f13" draw:formula="logheight"/>
              </draw:enhanced-geometry>
            </draw:custom-shape>
            <draw:custom-shape draw:name="Graphic 5" draw:style-name="gr8" draw:text-style-name="P16" draw:layer="layout" svg:width="0.383cm" svg:height="0.275cm" svg:x="2.77cm" svg:y="10.043cm">
              <text:p text:style-name="P17"/>
              <draw:enhanced-geometry draw:mirror-horizontal="false" draw:mirror-vertical="false" drawooo:sub-view-size="106965 76866" draw:text-areas="0 0 ?f12 ?f13" svg:viewBox="0 0 0 0" draw:type="ooxml-non-primitive" draw:enhanced-path="M 0 0 L 106966 0 106966 76867 0 76867 0 0 0 0 Z N">
                <draw:equation draw:name="f0" draw:formula="0*logwidth/106965"/>
                <draw:equation draw:name="f1" draw:formula="0*logheight/76866"/>
                <draw:equation draw:name="f2" draw:formula="106966*logwidth/106965"/>
                <draw:equation draw:name="f3" draw:formula="0*logheight/76866"/>
                <draw:equation draw:name="f4" draw:formula="106966*logwidth/106965"/>
                <draw:equation draw:name="f5" draw:formula="76867*logheight/76866"/>
                <draw:equation draw:name="f6" draw:formula="0*logwidth/106965"/>
                <draw:equation draw:name="f7" draw:formula="76867*logheight/76866"/>
                <draw:equation draw:name="f8" draw:formula="0*logwidth/106965"/>
                <draw:equation draw:name="f9" draw:formula="0*logheight/76866"/>
                <draw:equation draw:name="f10" draw:formula="0*logwidth/106965"/>
                <draw:equation draw:name="f11" draw:formula="0*logheight/76866"/>
                <draw:equation draw:name="f12" draw:formula="logwidth"/>
                <draw:equation draw:name="f13" draw:formula="logheight"/>
              </draw:enhanced-geometry>
            </draw:custom-shape>
            <draw:custom-shape draw:name="Graphic 5" draw:style-name="gr8" draw:text-style-name="P16" draw:layer="layout" svg:width="0.383cm" svg:height="0.275cm" svg:x="3.232cm" svg:y="10.043cm">
              <text:p text:style-name="P17"/>
              <draw:enhanced-geometry draw:mirror-horizontal="false" draw:mirror-vertical="false" drawooo:sub-view-size="106965 76866" draw:text-areas="0 0 ?f12 ?f13" svg:viewBox="0 0 0 0" draw:type="ooxml-non-primitive" draw:enhanced-path="M 0 0 L 106966 0 106966 76867 0 76867 0 0 0 0 Z N">
                <draw:equation draw:name="f0" draw:formula="0*logwidth/106965"/>
                <draw:equation draw:name="f1" draw:formula="0*logheight/76866"/>
                <draw:equation draw:name="f2" draw:formula="106966*logwidth/106965"/>
                <draw:equation draw:name="f3" draw:formula="0*logheight/76866"/>
                <draw:equation draw:name="f4" draw:formula="106966*logwidth/106965"/>
                <draw:equation draw:name="f5" draw:formula="76867*logheight/76866"/>
                <draw:equation draw:name="f6" draw:formula="0*logwidth/106965"/>
                <draw:equation draw:name="f7" draw:formula="76867*logheight/76866"/>
                <draw:equation draw:name="f8" draw:formula="0*logwidth/106965"/>
                <draw:equation draw:name="f9" draw:formula="0*logheight/76866"/>
                <draw:equation draw:name="f10" draw:formula="0*logwidth/106965"/>
                <draw:equation draw:name="f11" draw:formula="0*logheight/76866"/>
                <draw:equation draw:name="f12" draw:formula="logwidth"/>
                <draw:equation draw:name="f13" draw:formula="logheight"/>
              </draw:enhanced-geometry>
            </draw:custom-shape>
            <draw:custom-shape draw:name="Graphic 5" draw:style-name="gr8" draw:text-style-name="P16" draw:layer="layout" svg:width="0.385cm" svg:height="0.275cm" svg:x="4.028cm" svg:y="10.043cm">
              <text:p text:style-name="P17"/>
              <draw:enhanced-geometry draw:mirror-horizontal="false" draw:mirror-vertical="false" drawooo:sub-view-size="107632 76866" draw:text-areas="0 0 ?f12 ?f13" svg:viewBox="0 0 0 0" draw:type="ooxml-non-primitive" draw:enhanced-path="M 0 0 L 107632 0 107632 76867 0 76867 0 0 0 0 Z N">
                <draw:equation draw:name="f0" draw:formula="0*logwidth/107632"/>
                <draw:equation draw:name="f1" draw:formula="0*logheight/76866"/>
                <draw:equation draw:name="f2" draw:formula="107632*logwidth/107632"/>
                <draw:equation draw:name="f3" draw:formula="0*logheight/76866"/>
                <draw:equation draw:name="f4" draw:formula="107632*logwidth/107632"/>
                <draw:equation draw:name="f5" draw:formula="76867*logheight/76866"/>
                <draw:equation draw:name="f6" draw:formula="0*logwidth/107632"/>
                <draw:equation draw:name="f7" draw:formula="76867*logheight/76866"/>
                <draw:equation draw:name="f8" draw:formula="0*logwidth/107632"/>
                <draw:equation draw:name="f9" draw:formula="0*logheight/76866"/>
                <draw:equation draw:name="f10" draw:formula="0*logwidth/107632"/>
                <draw:equation draw:name="f11" draw:formula="0*logheight/76866"/>
                <draw:equation draw:name="f12" draw:formula="logwidth"/>
                <draw:equation draw:name="f13" draw:formula="logheight"/>
              </draw:enhanced-geometry>
            </draw:custom-shape>
            <draw:custom-shape draw:name="Graphic 5" draw:style-name="gr8" draw:text-style-name="P16" draw:layer="layout" svg:width="0.385cm" svg:height="0.275cm" svg:x="4.489cm" svg:y="10.043cm">
              <text:p text:style-name="P17"/>
              <draw:enhanced-geometry draw:mirror-horizontal="false" draw:mirror-vertical="false" drawooo:sub-view-size="107632 76866" draw:text-areas="0 0 ?f12 ?f13" svg:viewBox="0 0 0 0" draw:type="ooxml-non-primitive" draw:enhanced-path="M 0 0 L 107632 0 107632 76867 0 76867 0 0 0 0 Z N">
                <draw:equation draw:name="f0" draw:formula="0*logwidth/107632"/>
                <draw:equation draw:name="f1" draw:formula="0*logheight/76866"/>
                <draw:equation draw:name="f2" draw:formula="107632*logwidth/107632"/>
                <draw:equation draw:name="f3" draw:formula="0*logheight/76866"/>
                <draw:equation draw:name="f4" draw:formula="107632*logwidth/107632"/>
                <draw:equation draw:name="f5" draw:formula="76867*logheight/76866"/>
                <draw:equation draw:name="f6" draw:formula="0*logwidth/107632"/>
                <draw:equation draw:name="f7" draw:formula="76867*logheight/76866"/>
                <draw:equation draw:name="f8" draw:formula="0*logwidth/107632"/>
                <draw:equation draw:name="f9" draw:formula="0*logheight/76866"/>
                <draw:equation draw:name="f10" draw:formula="0*logwidth/107632"/>
                <draw:equation draw:name="f11" draw:formula="0*logheight/76866"/>
                <draw:equation draw:name="f12" draw:formula="logwidth"/>
                <draw:equation draw:name="f13" draw:formula="logheight"/>
              </draw:enhanced-geometry>
            </draw:custom-shape>
            <draw:custom-shape draw:name="Graphic 5" draw:style-name="gr6" draw:text-style-name="P21" draw:layer="layout" svg:width="1.065cm" svg:height="0.099cm" svg:x="3.3cm" svg:y="10.987cm">
              <text:p text:style-name="P17"/>
              <draw:enhanced-geometry draw:mirror-horizontal="false" draw:mirror-vertical="false" drawooo:sub-view-size="297084 27908" draw:text-areas="0 0 ?f12 ?f13" svg:viewBox="0 0 0 0" draw:type="ooxml-non-primitive" draw:enhanced-path="M -461 -222 L -461 13780 C -251 21352 5969 27362 13541 27305 L 282718 27305 C 290395 27305 296624 21076 296624 13399 L 296624 -603 Z N">
                <draw:equation draw:name="f0" draw:formula="-461*logwidth/297084"/>
                <draw:equation draw:name="f1" draw:formula="-222*logheight/27908"/>
                <draw:equation draw:name="f2" draw:formula="-461*logwidth/297084"/>
                <draw:equation draw:name="f3" draw:formula="13780*logheight/27908"/>
                <draw:equation draw:name="f4" draw:formula="13541*logwidth/297084"/>
                <draw:equation draw:name="f5" draw:formula="27305*logheight/27908"/>
                <draw:equation draw:name="f6" draw:formula="282718*logwidth/297084"/>
                <draw:equation draw:name="f7" draw:formula="27305*logheight/27908"/>
                <draw:equation draw:name="f8" draw:formula="296624*logwidth/297084"/>
                <draw:equation draw:name="f9" draw:formula="13399*logheight/27908"/>
                <draw:equation draw:name="f10" draw:formula="296624*logwidth/297084"/>
                <draw:equation draw:name="f11" draw:formula="-603*logheight/27908"/>
                <draw:equation draw:name="f12" draw:formula="logwidth"/>
                <draw:equation draw:name="f13" draw:formula="logheight"/>
              </draw:enhanced-geometry>
            </draw:custom-shape>
            <draw:custom-shape draw:name="Graphic 5" draw:style-name="gr8" draw:text-style-name="P16" draw:layer="layout" svg:width="1.065cm" svg:height="0.152cm" svg:x="3.3cm" svg:y="10.836cm">
              <text:p text:style-name="P17"/>
              <draw:enhanced-geometry draw:mirror-horizontal="false" draw:mirror-vertical="false" drawooo:sub-view-size="297084 42576" draw:text-areas="0 0 ?f12 ?f13" svg:viewBox="0 0 0 0" draw:type="ooxml-non-primitive" draw:enhanced-path="M 0 42577 L 297085 42577 273558 0 23622 0 0 42577 0 42577 Z N">
                <draw:equation draw:name="f0" draw:formula="0*logwidth/297084"/>
                <draw:equation draw:name="f1" draw:formula="42577*logheight/42576"/>
                <draw:equation draw:name="f2" draw:formula="297085*logwidth/297084"/>
                <draw:equation draw:name="f3" draw:formula="42577*logheight/42576"/>
                <draw:equation draw:name="f4" draw:formula="273558*logwidth/297084"/>
                <draw:equation draw:name="f5" draw:formula="0*logheight/42576"/>
                <draw:equation draw:name="f6" draw:formula="23622*logwidth/297084"/>
                <draw:equation draw:name="f7" draw:formula="0*logheight/42576"/>
                <draw:equation draw:name="f8" draw:formula="0*logwidth/297084"/>
                <draw:equation draw:name="f9" draw:formula="42577*logheight/42576"/>
                <draw:equation draw:name="f10" draw:formula="0*logwidth/297084"/>
                <draw:equation draw:name="f11" draw:formula="42577*logheight/42576"/>
                <draw:equation draw:name="f12" draw:formula="logwidth"/>
                <draw:equation draw:name="f13" draw:formula="logheight"/>
              </draw:enhanced-geometry>
            </draw:custom-shape>
            <draw:custom-shape draw:name="Graphic 5" draw:style-name="gr9" draw:text-style-name="P23" draw:layer="layout" svg:width="0.707cm" svg:height="0.436cm" svg:x="3.478cm" svg:y="10.301cm">
              <text:p text:style-name="P17"/>
              <draw:enhanced-geometry draw:mirror-horizontal="false" draw:mirror-vertical="false" drawooo:sub-view-size="197167 121634" draw:text-areas="0 0 ?f12 ?f13" svg:viewBox="0 0 0 0" draw:type="ooxml-non-primitive" draw:enhanced-path="M 0 0 L 197167 0 197167 121634 0 121634 0 0 0 0 Z N">
                <draw:equation draw:name="f0" draw:formula="0*logwidth/197167"/>
                <draw:equation draw:name="f1" draw:formula="0*logheight/121634"/>
                <draw:equation draw:name="f2" draw:formula="197167*logwidth/197167"/>
                <draw:equation draw:name="f3" draw:formula="0*logheight/121634"/>
                <draw:equation draw:name="f4" draw:formula="197167*logwidth/197167"/>
                <draw:equation draw:name="f5" draw:formula="121634*logheight/121634"/>
                <draw:equation draw:name="f6" draw:formula="0*logwidth/197167"/>
                <draw:equation draw:name="f7" draw:formula="121634*logheight/121634"/>
                <draw:equation draw:name="f8" draw:formula="0*logwidth/197167"/>
                <draw:equation draw:name="f9" draw:formula="0*logheight/121634"/>
                <draw:equation draw:name="f10" draw:formula="0*logwidth/197167"/>
                <draw:equation draw:name="f11" draw:formula="0*logheight/121634"/>
                <draw:equation draw:name="f12" draw:formula="logwidth"/>
                <draw:equation draw:name="f13" draw:formula="logheight"/>
              </draw:enhanced-geometry>
            </draw:custom-shape>
            <draw:custom-shape draw:name="Graphic 5" draw:style-name="gr5" draw:text-style-name="P20" draw:layer="layout" svg:width="0.586cm" svg:height="0.082cm" svg:x="3.543cm" svg:y="10.324cm">
              <text:p text:style-name="P17"/>
              <draw:enhanced-geometry draw:mirror-horizontal="false" draw:mirror-vertical="false" drawooo:sub-view-size="163544 23050" draw:text-areas="0 0 ?f12 ?f13" svg:viewBox="0 0 0 0" draw:type="ooxml-non-primitive" draw:enhanced-path="M 0 0 L 163544 0 163544 23051 0 23051 0 0 0 0 Z N">
                <draw:equation draw:name="f0" draw:formula="0*logwidth/163544"/>
                <draw:equation draw:name="f1" draw:formula="0*logheight/23050"/>
                <draw:equation draw:name="f2" draw:formula="163544*logwidth/163544"/>
                <draw:equation draw:name="f3" draw:formula="0*logheight/23050"/>
                <draw:equation draw:name="f4" draw:formula="163544*logwidth/163544"/>
                <draw:equation draw:name="f5" draw:formula="23051*logheight/23050"/>
                <draw:equation draw:name="f6" draw:formula="0*logwidth/163544"/>
                <draw:equation draw:name="f7" draw:formula="23051*logheight/23050"/>
                <draw:equation draw:name="f8" draw:formula="0*logwidth/163544"/>
                <draw:equation draw:name="f9" draw:formula="0*logheight/23050"/>
                <draw:equation draw:name="f10" draw:formula="0*logwidth/163544"/>
                <draw:equation draw:name="f11" draw:formula="0*logheight/23050"/>
                <draw:equation draw:name="f12" draw:formula="logwidth"/>
                <draw:equation draw:name="f13" draw:formula="logheight"/>
              </draw:enhanced-geometry>
            </draw:custom-shape>
            <draw:custom-shape draw:name="Graphic 5" draw:style-name="gr9" draw:text-style-name="P23" draw:layer="layout" svg:width="0.022cm" svg:height="0.021cm" svg:x="4.07cm" svg:y="10.354cm">
              <text:p text:style-name="P17"/>
              <draw:enhanced-geometry draw:mirror-horizontal="false" draw:mirror-vertical="false" drawooo:sub-view-size="6307 6235" draw:text-areas="0 0 ?f16 ?f17" svg:viewBox="0 0 0 0" draw:type="ooxml-non-primitive" draw:enhanced-path="M 4989 297 C 3741 -903 1760 -903 512 297 -698 1392 -793 3259 303 4469 369 4545 436 4612 512 4679 1065 5298 1865 5650 2703 5631 3570 5660 4408 5317 4989 4679 5561 4097 5865 3307 5846 2488 5856 1649 5541 830 4989 202 Z N">
                <draw:equation draw:name="f0" draw:formula="4989*logwidth/6307"/>
                <draw:equation draw:name="f1" draw:formula="297*logheight/6235"/>
                <draw:equation draw:name="f2" draw:formula="512*logwidth/6307"/>
                <draw:equation draw:name="f3" draw:formula="297*logheight/6235"/>
                <draw:equation draw:name="f4" draw:formula="303*logwidth/6307"/>
                <draw:equation draw:name="f5" draw:formula="4469*logheight/6235"/>
                <draw:equation draw:name="f6" draw:formula="512*logwidth/6307"/>
                <draw:equation draw:name="f7" draw:formula="4679*logheight/6235"/>
                <draw:equation draw:name="f8" draw:formula="2703*logwidth/6307"/>
                <draw:equation draw:name="f9" draw:formula="5631*logheight/6235"/>
                <draw:equation draw:name="f10" draw:formula="4989*logwidth/6307"/>
                <draw:equation draw:name="f11" draw:formula="4679*logheight/6235"/>
                <draw:equation draw:name="f12" draw:formula="5846*logwidth/6307"/>
                <draw:equation draw:name="f13" draw:formula="2488*logheight/6235"/>
                <draw:equation draw:name="f14" draw:formula="4989*logwidth/6307"/>
                <draw:equation draw:name="f15" draw:formula="202*logheight/6235"/>
                <draw:equation draw:name="f16" draw:formula="logwidth"/>
                <draw:equation draw:name="f17" draw:formula="logheight"/>
              </draw:enhanced-geometry>
            </draw:custom-shape>
            <draw:custom-shape draw:name="Graphic 5" draw:style-name="gr9" draw:text-style-name="P23" draw:layer="layout" svg:width="0.022cm" svg:height="0.022cm" svg:x="4.013cm" svg:y="10.354cm">
              <text:p text:style-name="P17"/>
              <draw:enhanced-geometry draw:mirror-horizontal="false" draw:mirror-vertical="false" drawooo:sub-view-size="6286 6286" draw:text-areas="0 0 ?f10 ?f11" svg:viewBox="0 0 0 0" draw:type="ooxml-non-primitive" draw:enhanced-path="M 5825 2541 C 5825 4274 4416 5684 2682 5684 949 5684 -461 4274 -461 2541 -461 807 949 -603 2682 -603 4416 -603 5825 807 5825 2541 Z N">
                <draw:equation draw:name="f0" draw:formula="5825*logwidth/6286"/>
                <draw:equation draw:name="f1" draw:formula="2541*logheight/6286"/>
                <draw:equation draw:name="f2" draw:formula="2682*logwidth/6286"/>
                <draw:equation draw:name="f3" draw:formula="5684*logheight/6286"/>
                <draw:equation draw:name="f4" draw:formula="-461*logwidth/6286"/>
                <draw:equation draw:name="f5" draw:formula="2541*logheight/6286"/>
                <draw:equation draw:name="f6" draw:formula="2682*logwidth/6286"/>
                <draw:equation draw:name="f7" draw:formula="-603*logheight/6286"/>
                <draw:equation draw:name="f8" draw:formula="5825*logwidth/6286"/>
                <draw:equation draw:name="f9" draw:formula="2541*logheight/6286"/>
                <draw:equation draw:name="f10" draw:formula="logwidth"/>
                <draw:equation draw:name="f11" draw:formula="logheight"/>
              </draw:enhanced-geometry>
            </draw:custom-shape>
            <draw:custom-shape draw:name="Graphic 5" draw:style-name="gr9" draw:text-style-name="P23" draw:layer="layout" svg:width="0.022cm" svg:height="0.022cm" svg:x="3.955cm" svg:y="10.354cm">
              <text:p text:style-name="P17"/>
              <draw:enhanced-geometry draw:mirror-horizontal="false" draw:mirror-vertical="false" drawooo:sub-view-size="6299 6271" draw:text-areas="0 0 ?f16 ?f17" svg:viewBox="0 0 0 0" draw:type="ooxml-non-primitive" draw:enhanced-path="M 389 333 C -744 1572 -744 3476 389 4714 989 5334 1818 5677 2675 5667 3514 5696 4314 5353 4866 4714 6076 3619 6171 1752 5076 543 5009 466 4943 400 4866 333 3647 -905 1656 -915 418 305 409 314 399 323 389 333 Z N">
                <draw:equation draw:name="f0" draw:formula="389*logwidth/6299"/>
                <draw:equation draw:name="f1" draw:formula="333*logheight/6271"/>
                <draw:equation draw:name="f2" draw:formula="389*logwidth/6299"/>
                <draw:equation draw:name="f3" draw:formula="4714*logheight/6271"/>
                <draw:equation draw:name="f4" draw:formula="2675*logwidth/6299"/>
                <draw:equation draw:name="f5" draw:formula="5667*logheight/6271"/>
                <draw:equation draw:name="f6" draw:formula="4866*logwidth/6299"/>
                <draw:equation draw:name="f7" draw:formula="4714*logheight/6271"/>
                <draw:equation draw:name="f8" draw:formula="5076*logwidth/6299"/>
                <draw:equation draw:name="f9" draw:formula="543*logheight/6271"/>
                <draw:equation draw:name="f10" draw:formula="4866*logwidth/6299"/>
                <draw:equation draw:name="f11" draw:formula="333*logheight/6271"/>
                <draw:equation draw:name="f12" draw:formula="418*logwidth/6299"/>
                <draw:equation draw:name="f13" draw:formula="305*logheight/6271"/>
                <draw:equation draw:name="f14" draw:formula="389*logwidth/6299"/>
                <draw:equation draw:name="f15" draw:formula="333*logheight/6271"/>
                <draw:equation draw:name="f16" draw:formula="logwidth"/>
                <draw:equation draw:name="f17" draw:formula="logheight"/>
              </draw:enhanced-geometry>
            </draw:custom-shape>
            <draw:custom-shape draw:name="Graphic 5" draw:style-name="gr8" draw:text-style-name="P16" draw:layer="layout" svg:width="0.225cm" svg:height="0.225cm" svg:x="3.724cm" svg:y="10.429cm">
              <text:p text:style-name="P17"/>
              <draw:enhanced-geometry draw:mirror-horizontal="false" draw:mirror-vertical="false" drawooo:sub-view-size="62865 62864" draw:text-areas="0 0 ?f144 ?f145" svg:viewBox="0 0 0 0" draw:type="ooxml-non-primitive" draw:enhanced-path="M 31528 0 L 31528 0 28194 191 25051 762 22098 1429 19145 2381 16383 3905 13811 5334 11430 7144 9144 9239 7144 11430 5334 13811 3620 16383 2381 19145 1238 22098 476 25051 191 28099 0 31433 0 31433 191 34576 476 37719 1238 40862 2381 43625 3620 46387 5334 48958 7144 51340 9144 53721 11430 55721 13811 57341 16383 59055 19145 60293 22098 61436 25051 62198 28194 62675 31528 62865 31528 62865 34671 62675 37814 62198 40767 61436 43720 60293 46482 59055 49054 57341 51435 55721 53626 53721 55721 51340 57531 48958 59150 46387 60484 43625 61627 40862 62294 37719 62675 34576 62865 31433 62865 31433 62675 28099 62294 25051 61627 22098 60484 19145 59150 16383 57531 13811 55721 11430 53626 9239 51435 7144 49054 5334 46482 3905 43720 2381 40767 1429 37814 762 34671 191 31528 0 31528 0 31528 0 31528 0 Z N">
                <draw:equation draw:name="f0" draw:formula="31528*logwidth/62865"/>
                <draw:equation draw:name="f1" draw:formula="0*logheight/62864"/>
                <draw:equation draw:name="f2" draw:formula="31528*logwidth/62865"/>
                <draw:equation draw:name="f3" draw:formula="0*logheight/62864"/>
                <draw:equation draw:name="f4" draw:formula="28194*logwidth/62865"/>
                <draw:equation draw:name="f5" draw:formula="191*logheight/62864"/>
                <draw:equation draw:name="f6" draw:formula="25051*logwidth/62865"/>
                <draw:equation draw:name="f7" draw:formula="762*logheight/62864"/>
                <draw:equation draw:name="f8" draw:formula="22098*logwidth/62865"/>
                <draw:equation draw:name="f9" draw:formula="1429*logheight/62864"/>
                <draw:equation draw:name="f10" draw:formula="19145*logwidth/62865"/>
                <draw:equation draw:name="f11" draw:formula="2381*logheight/62864"/>
                <draw:equation draw:name="f12" draw:formula="16383*logwidth/62865"/>
                <draw:equation draw:name="f13" draw:formula="3905*logheight/62864"/>
                <draw:equation draw:name="f14" draw:formula="13811*logwidth/62865"/>
                <draw:equation draw:name="f15" draw:formula="5334*logheight/62864"/>
                <draw:equation draw:name="f16" draw:formula="11430*logwidth/62865"/>
                <draw:equation draw:name="f17" draw:formula="7144*logheight/62864"/>
                <draw:equation draw:name="f18" draw:formula="9144*logwidth/62865"/>
                <draw:equation draw:name="f19" draw:formula="9239*logheight/62864"/>
                <draw:equation draw:name="f20" draw:formula="7144*logwidth/62865"/>
                <draw:equation draw:name="f21" draw:formula="11430*logheight/62864"/>
                <draw:equation draw:name="f22" draw:formula="5334*logwidth/62865"/>
                <draw:equation draw:name="f23" draw:formula="13811*logheight/62864"/>
                <draw:equation draw:name="f24" draw:formula="3620*logwidth/62865"/>
                <draw:equation draw:name="f25" draw:formula="16383*logheight/62864"/>
                <draw:equation draw:name="f26" draw:formula="2381*logwidth/62865"/>
                <draw:equation draw:name="f27" draw:formula="19145*logheight/62864"/>
                <draw:equation draw:name="f28" draw:formula="1238*logwidth/62865"/>
                <draw:equation draw:name="f29" draw:formula="22098*logheight/62864"/>
                <draw:equation draw:name="f30" draw:formula="476*logwidth/62865"/>
                <draw:equation draw:name="f31" draw:formula="25051*logheight/62864"/>
                <draw:equation draw:name="f32" draw:formula="191*logwidth/62865"/>
                <draw:equation draw:name="f33" draw:formula="28099*logheight/62864"/>
                <draw:equation draw:name="f34" draw:formula="0*logwidth/62865"/>
                <draw:equation draw:name="f35" draw:formula="31433*logheight/62864"/>
                <draw:equation draw:name="f36" draw:formula="0*logwidth/62865"/>
                <draw:equation draw:name="f37" draw:formula="31433*logheight/62864"/>
                <draw:equation draw:name="f38" draw:formula="191*logwidth/62865"/>
                <draw:equation draw:name="f39" draw:formula="34576*logheight/62864"/>
                <draw:equation draw:name="f40" draw:formula="476*logwidth/62865"/>
                <draw:equation draw:name="f41" draw:formula="37719*logheight/62864"/>
                <draw:equation draw:name="f42" draw:formula="1238*logwidth/62865"/>
                <draw:equation draw:name="f43" draw:formula="40862*logheight/62864"/>
                <draw:equation draw:name="f44" draw:formula="2381*logwidth/62865"/>
                <draw:equation draw:name="f45" draw:formula="43625*logheight/62864"/>
                <draw:equation draw:name="f46" draw:formula="3620*logwidth/62865"/>
                <draw:equation draw:name="f47" draw:formula="46387*logheight/62864"/>
                <draw:equation draw:name="f48" draw:formula="5334*logwidth/62865"/>
                <draw:equation draw:name="f49" draw:formula="48958*logheight/62864"/>
                <draw:equation draw:name="f50" draw:formula="7144*logwidth/62865"/>
                <draw:equation draw:name="f51" draw:formula="51340*logheight/62864"/>
                <draw:equation draw:name="f52" draw:formula="9144*logwidth/62865"/>
                <draw:equation draw:name="f53" draw:formula="53721*logheight/62864"/>
                <draw:equation draw:name="f54" draw:formula="11430*logwidth/62865"/>
                <draw:equation draw:name="f55" draw:formula="55721*logheight/62864"/>
                <draw:equation draw:name="f56" draw:formula="13811*logwidth/62865"/>
                <draw:equation draw:name="f57" draw:formula="57341*logheight/62864"/>
                <draw:equation draw:name="f58" draw:formula="16383*logwidth/62865"/>
                <draw:equation draw:name="f59" draw:formula="59055*logheight/62864"/>
                <draw:equation draw:name="f60" draw:formula="19145*logwidth/62865"/>
                <draw:equation draw:name="f61" draw:formula="60293*logheight/62864"/>
                <draw:equation draw:name="f62" draw:formula="22098*logwidth/62865"/>
                <draw:equation draw:name="f63" draw:formula="61436*logheight/62864"/>
                <draw:equation draw:name="f64" draw:formula="25051*logwidth/62865"/>
                <draw:equation draw:name="f65" draw:formula="62198*logheight/62864"/>
                <draw:equation draw:name="f66" draw:formula="28194*logwidth/62865"/>
                <draw:equation draw:name="f67" draw:formula="62675*logheight/62864"/>
                <draw:equation draw:name="f68" draw:formula="31528*logwidth/62865"/>
                <draw:equation draw:name="f69" draw:formula="62865*logheight/62864"/>
                <draw:equation draw:name="f70" draw:formula="31528*logwidth/62865"/>
                <draw:equation draw:name="f71" draw:formula="62865*logheight/62864"/>
                <draw:equation draw:name="f72" draw:formula="34671*logwidth/62865"/>
                <draw:equation draw:name="f73" draw:formula="62675*logheight/62864"/>
                <draw:equation draw:name="f74" draw:formula="37814*logwidth/62865"/>
                <draw:equation draw:name="f75" draw:formula="62198*logheight/62864"/>
                <draw:equation draw:name="f76" draw:formula="40767*logwidth/62865"/>
                <draw:equation draw:name="f77" draw:formula="61436*logheight/62864"/>
                <draw:equation draw:name="f78" draw:formula="43720*logwidth/62865"/>
                <draw:equation draw:name="f79" draw:formula="60293*logheight/62864"/>
                <draw:equation draw:name="f80" draw:formula="46482*logwidth/62865"/>
                <draw:equation draw:name="f81" draw:formula="59055*logheight/62864"/>
                <draw:equation draw:name="f82" draw:formula="49054*logwidth/62865"/>
                <draw:equation draw:name="f83" draw:formula="57341*logheight/62864"/>
                <draw:equation draw:name="f84" draw:formula="51435*logwidth/62865"/>
                <draw:equation draw:name="f85" draw:formula="55721*logheight/62864"/>
                <draw:equation draw:name="f86" draw:formula="53626*logwidth/62865"/>
                <draw:equation draw:name="f87" draw:formula="53721*logheight/62864"/>
                <draw:equation draw:name="f88" draw:formula="55721*logwidth/62865"/>
                <draw:equation draw:name="f89" draw:formula="51340*logheight/62864"/>
                <draw:equation draw:name="f90" draw:formula="57531*logwidth/62865"/>
                <draw:equation draw:name="f91" draw:formula="48958*logheight/62864"/>
                <draw:equation draw:name="f92" draw:formula="59150*logwidth/62865"/>
                <draw:equation draw:name="f93" draw:formula="46387*logheight/62864"/>
                <draw:equation draw:name="f94" draw:formula="60484*logwidth/62865"/>
                <draw:equation draw:name="f95" draw:formula="43625*logheight/62864"/>
                <draw:equation draw:name="f96" draw:formula="61627*logwidth/62865"/>
                <draw:equation draw:name="f97" draw:formula="40862*logheight/62864"/>
                <draw:equation draw:name="f98" draw:formula="62294*logwidth/62865"/>
                <draw:equation draw:name="f99" draw:formula="37719*logheight/62864"/>
                <draw:equation draw:name="f100" draw:formula="62675*logwidth/62865"/>
                <draw:equation draw:name="f101" draw:formula="34576*logheight/62864"/>
                <draw:equation draw:name="f102" draw:formula="62865*logwidth/62865"/>
                <draw:equation draw:name="f103" draw:formula="31433*logheight/62864"/>
                <draw:equation draw:name="f104" draw:formula="62865*logwidth/62865"/>
                <draw:equation draw:name="f105" draw:formula="31433*logheight/62864"/>
                <draw:equation draw:name="f106" draw:formula="62675*logwidth/62865"/>
                <draw:equation draw:name="f107" draw:formula="28099*logheight/62864"/>
                <draw:equation draw:name="f108" draw:formula="62294*logwidth/62865"/>
                <draw:equation draw:name="f109" draw:formula="25051*logheight/62864"/>
                <draw:equation draw:name="f110" draw:formula="61627*logwidth/62865"/>
                <draw:equation draw:name="f111" draw:formula="22098*logheight/62864"/>
                <draw:equation draw:name="f112" draw:formula="60484*logwidth/62865"/>
                <draw:equation draw:name="f113" draw:formula="19145*logheight/62864"/>
                <draw:equation draw:name="f114" draw:formula="59150*logwidth/62865"/>
                <draw:equation draw:name="f115" draw:formula="16383*logheight/62864"/>
                <draw:equation draw:name="f116" draw:formula="57531*logwidth/62865"/>
                <draw:equation draw:name="f117" draw:formula="13811*logheight/62864"/>
                <draw:equation draw:name="f118" draw:formula="55721*logwidth/62865"/>
                <draw:equation draw:name="f119" draw:formula="11430*logheight/62864"/>
                <draw:equation draw:name="f120" draw:formula="53626*logwidth/62865"/>
                <draw:equation draw:name="f121" draw:formula="9239*logheight/62864"/>
                <draw:equation draw:name="f122" draw:formula="51435*logwidth/62865"/>
                <draw:equation draw:name="f123" draw:formula="7144*logheight/62864"/>
                <draw:equation draw:name="f124" draw:formula="49054*logwidth/62865"/>
                <draw:equation draw:name="f125" draw:formula="5334*logheight/62864"/>
                <draw:equation draw:name="f126" draw:formula="46482*logwidth/62865"/>
                <draw:equation draw:name="f127" draw:formula="3905*logheight/62864"/>
                <draw:equation draw:name="f128" draw:formula="43720*logwidth/62865"/>
                <draw:equation draw:name="f129" draw:formula="2381*logheight/62864"/>
                <draw:equation draw:name="f130" draw:formula="40767*logwidth/62865"/>
                <draw:equation draw:name="f131" draw:formula="1429*logheight/62864"/>
                <draw:equation draw:name="f132" draw:formula="37814*logwidth/62865"/>
                <draw:equation draw:name="f133" draw:formula="762*logheight/62864"/>
                <draw:equation draw:name="f134" draw:formula="34671*logwidth/62865"/>
                <draw:equation draw:name="f135" draw:formula="191*logheight/62864"/>
                <draw:equation draw:name="f136" draw:formula="31528*logwidth/62865"/>
                <draw:equation draw:name="f137" draw:formula="0*logheight/62864"/>
                <draw:equation draw:name="f138" draw:formula="31528*logwidth/62865"/>
                <draw:equation draw:name="f139" draw:formula="0*logheight/62864"/>
                <draw:equation draw:name="f140" draw:formula="31528*logwidth/62865"/>
                <draw:equation draw:name="f141" draw:formula="0*logheight/62864"/>
                <draw:equation draw:name="f142" draw:formula="31528*logwidth/62865"/>
                <draw:equation draw:name="f143" draw:formula="0*logheight/62864"/>
                <draw:equation draw:name="f144" draw:formula="logwidth"/>
                <draw:equation draw:name="f145" draw:formula="logheight"/>
              </draw:enhanced-geometry>
            </draw:custom-shape>
            <draw:custom-shape draw:name="Graphic 5" draw:style-name="gr9" draw:text-style-name="P23" draw:layer="layout" svg:width="0.119cm" svg:height="0.124cm" svg:x="3.777cm" svg:y="10.479cm">
              <text:p text:style-name="P17"/>
              <draw:enhanced-geometry draw:mirror-horizontal="false" draw:mirror-vertical="false" drawooo:sub-view-size="33528 34956" draw:text-areas="0 0 ?f112 ?f113" svg:viewBox="0 0 0 0" draw:type="ooxml-non-primitive" draw:enhanced-path="M 12383 34957 L 12383 34957 11716 34862 10858 34481 10287 34100 9620 33623 667 21717 667 21717 286 21146 95 20479 0 19907 0 19145 191 18574 476 18002 857 17335 1429 16954 1429 16954 1905 16573 2667 16288 3239 16192 4001 16192 4572 16383 5239 16669 5810 17050 6287 17526 12192 25337 27051 1619 27051 1619 27432 1048 28004 667 28575 286 29242 95 29813 0 30575 95 31242 191 31909 476 31909 476 32385 1048 32861 1524 33242 2000 33433 2762 33528 3334 33433 4096 33338 4667 33052 5239 15431 33338 15431 33338 14859 33909 14288 34385 13430 34862 12668 34957 12668 34957 12383 34957 12383 34957 12383 34957 12383 34957 Z N">
                <draw:equation draw:name="f0" draw:formula="12383*logwidth/33528"/>
                <draw:equation draw:name="f1" draw:formula="34957*logheight/34956"/>
                <draw:equation draw:name="f2" draw:formula="12383*logwidth/33528"/>
                <draw:equation draw:name="f3" draw:formula="34957*logheight/34956"/>
                <draw:equation draw:name="f4" draw:formula="11716*logwidth/33528"/>
                <draw:equation draw:name="f5" draw:formula="34862*logheight/34956"/>
                <draw:equation draw:name="f6" draw:formula="10858*logwidth/33528"/>
                <draw:equation draw:name="f7" draw:formula="34481*logheight/34956"/>
                <draw:equation draw:name="f8" draw:formula="10287*logwidth/33528"/>
                <draw:equation draw:name="f9" draw:formula="34100*logheight/34956"/>
                <draw:equation draw:name="f10" draw:formula="9620*logwidth/33528"/>
                <draw:equation draw:name="f11" draw:formula="33623*logheight/34956"/>
                <draw:equation draw:name="f12" draw:formula="667*logwidth/33528"/>
                <draw:equation draw:name="f13" draw:formula="21717*logheight/34956"/>
                <draw:equation draw:name="f14" draw:formula="667*logwidth/33528"/>
                <draw:equation draw:name="f15" draw:formula="21717*logheight/34956"/>
                <draw:equation draw:name="f16" draw:formula="286*logwidth/33528"/>
                <draw:equation draw:name="f17" draw:formula="21146*logheight/34956"/>
                <draw:equation draw:name="f18" draw:formula="95*logwidth/33528"/>
                <draw:equation draw:name="f19" draw:formula="20479*logheight/34956"/>
                <draw:equation draw:name="f20" draw:formula="0*logwidth/33528"/>
                <draw:equation draw:name="f21" draw:formula="19907*logheight/34956"/>
                <draw:equation draw:name="f22" draw:formula="0*logwidth/33528"/>
                <draw:equation draw:name="f23" draw:formula="19145*logheight/34956"/>
                <draw:equation draw:name="f24" draw:formula="191*logwidth/33528"/>
                <draw:equation draw:name="f25" draw:formula="18574*logheight/34956"/>
                <draw:equation draw:name="f26" draw:formula="476*logwidth/33528"/>
                <draw:equation draw:name="f27" draw:formula="18002*logheight/34956"/>
                <draw:equation draw:name="f28" draw:formula="857*logwidth/33528"/>
                <draw:equation draw:name="f29" draw:formula="17335*logheight/34956"/>
                <draw:equation draw:name="f30" draw:formula="1429*logwidth/33528"/>
                <draw:equation draw:name="f31" draw:formula="16954*logheight/34956"/>
                <draw:equation draw:name="f32" draw:formula="1429*logwidth/33528"/>
                <draw:equation draw:name="f33" draw:formula="16954*logheight/34956"/>
                <draw:equation draw:name="f34" draw:formula="1905*logwidth/33528"/>
                <draw:equation draw:name="f35" draw:formula="16573*logheight/34956"/>
                <draw:equation draw:name="f36" draw:formula="2667*logwidth/33528"/>
                <draw:equation draw:name="f37" draw:formula="16288*logheight/34956"/>
                <draw:equation draw:name="f38" draw:formula="3239*logwidth/33528"/>
                <draw:equation draw:name="f39" draw:formula="16192*logheight/34956"/>
                <draw:equation draw:name="f40" draw:formula="4001*logwidth/33528"/>
                <draw:equation draw:name="f41" draw:formula="16192*logheight/34956"/>
                <draw:equation draw:name="f42" draw:formula="4572*logwidth/33528"/>
                <draw:equation draw:name="f43" draw:formula="16383*logheight/34956"/>
                <draw:equation draw:name="f44" draw:formula="5239*logwidth/33528"/>
                <draw:equation draw:name="f45" draw:formula="16669*logheight/34956"/>
                <draw:equation draw:name="f46" draw:formula="5810*logwidth/33528"/>
                <draw:equation draw:name="f47" draw:formula="17050*logheight/34956"/>
                <draw:equation draw:name="f48" draw:formula="6287*logwidth/33528"/>
                <draw:equation draw:name="f49" draw:formula="17526*logheight/34956"/>
                <draw:equation draw:name="f50" draw:formula="12192*logwidth/33528"/>
                <draw:equation draw:name="f51" draw:formula="25337*logheight/34956"/>
                <draw:equation draw:name="f52" draw:formula="27051*logwidth/33528"/>
                <draw:equation draw:name="f53" draw:formula="1619*logheight/34956"/>
                <draw:equation draw:name="f54" draw:formula="27051*logwidth/33528"/>
                <draw:equation draw:name="f55" draw:formula="1619*logheight/34956"/>
                <draw:equation draw:name="f56" draw:formula="27432*logwidth/33528"/>
                <draw:equation draw:name="f57" draw:formula="1048*logheight/34956"/>
                <draw:equation draw:name="f58" draw:formula="28004*logwidth/33528"/>
                <draw:equation draw:name="f59" draw:formula="667*logheight/34956"/>
                <draw:equation draw:name="f60" draw:formula="28575*logwidth/33528"/>
                <draw:equation draw:name="f61" draw:formula="286*logheight/34956"/>
                <draw:equation draw:name="f62" draw:formula="29242*logwidth/33528"/>
                <draw:equation draw:name="f63" draw:formula="95*logheight/34956"/>
                <draw:equation draw:name="f64" draw:formula="29813*logwidth/33528"/>
                <draw:equation draw:name="f65" draw:formula="0*logheight/34956"/>
                <draw:equation draw:name="f66" draw:formula="30575*logwidth/33528"/>
                <draw:equation draw:name="f67" draw:formula="95*logheight/34956"/>
                <draw:equation draw:name="f68" draw:formula="31242*logwidth/33528"/>
                <draw:equation draw:name="f69" draw:formula="191*logheight/34956"/>
                <draw:equation draw:name="f70" draw:formula="31909*logwidth/33528"/>
                <draw:equation draw:name="f71" draw:formula="476*logheight/34956"/>
                <draw:equation draw:name="f72" draw:formula="31909*logwidth/33528"/>
                <draw:equation draw:name="f73" draw:formula="476*logheight/34956"/>
                <draw:equation draw:name="f74" draw:formula="32385*logwidth/33528"/>
                <draw:equation draw:name="f75" draw:formula="1048*logheight/34956"/>
                <draw:equation draw:name="f76" draw:formula="32861*logwidth/33528"/>
                <draw:equation draw:name="f77" draw:formula="1524*logheight/34956"/>
                <draw:equation draw:name="f78" draw:formula="33242*logwidth/33528"/>
                <draw:equation draw:name="f79" draw:formula="2000*logheight/34956"/>
                <draw:equation draw:name="f80" draw:formula="33433*logwidth/33528"/>
                <draw:equation draw:name="f81" draw:formula="2762*logheight/34956"/>
                <draw:equation draw:name="f82" draw:formula="33528*logwidth/33528"/>
                <draw:equation draw:name="f83" draw:formula="3334*logheight/34956"/>
                <draw:equation draw:name="f84" draw:formula="33433*logwidth/33528"/>
                <draw:equation draw:name="f85" draw:formula="4096*logheight/34956"/>
                <draw:equation draw:name="f86" draw:formula="33338*logwidth/33528"/>
                <draw:equation draw:name="f87" draw:formula="4667*logheight/34956"/>
                <draw:equation draw:name="f88" draw:formula="33052*logwidth/33528"/>
                <draw:equation draw:name="f89" draw:formula="5239*logheight/34956"/>
                <draw:equation draw:name="f90" draw:formula="15431*logwidth/33528"/>
                <draw:equation draw:name="f91" draw:formula="33338*logheight/34956"/>
                <draw:equation draw:name="f92" draw:formula="15431*logwidth/33528"/>
                <draw:equation draw:name="f93" draw:formula="33338*logheight/34956"/>
                <draw:equation draw:name="f94" draw:formula="14859*logwidth/33528"/>
                <draw:equation draw:name="f95" draw:formula="33909*logheight/34956"/>
                <draw:equation draw:name="f96" draw:formula="14288*logwidth/33528"/>
                <draw:equation draw:name="f97" draw:formula="34385*logheight/34956"/>
                <draw:equation draw:name="f98" draw:formula="13430*logwidth/33528"/>
                <draw:equation draw:name="f99" draw:formula="34862*logheight/34956"/>
                <draw:equation draw:name="f100" draw:formula="12668*logwidth/33528"/>
                <draw:equation draw:name="f101" draw:formula="34957*logheight/34956"/>
                <draw:equation draw:name="f102" draw:formula="12668*logwidth/33528"/>
                <draw:equation draw:name="f103" draw:formula="34957*logheight/34956"/>
                <draw:equation draw:name="f104" draw:formula="12383*logwidth/33528"/>
                <draw:equation draw:name="f105" draw:formula="34957*logheight/34956"/>
                <draw:equation draw:name="f106" draw:formula="12383*logwidth/33528"/>
                <draw:equation draw:name="f107" draw:formula="34957*logheight/34956"/>
                <draw:equation draw:name="f108" draw:formula="12383*logwidth/33528"/>
                <draw:equation draw:name="f109" draw:formula="34957*logheight/34956"/>
                <draw:equation draw:name="f110" draw:formula="12383*logwidth/33528"/>
                <draw:equation draw:name="f111" draw:formula="34957*logheight/34956"/>
                <draw:equation draw:name="f112" draw:formula="logwidth"/>
                <draw:equation draw:name="f113" draw:formula="logheight"/>
              </draw:enhanced-geometry>
            </draw:custom-shape>
          </draw:g>
        </draw:g>
        <draw:g draw:name="Group 17">
          <draw:custom-shape draw:name="Oval 13" draw:style-name="gr10" draw:text-style-name="P24" draw:layer="layout" svg:width="7.025cm" svg:height="7.025cm" svg:x="13.421cm" svg:y="6.527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frame draw:name="Graphic 15" draw:style-name="gr1" draw:text-style-name="P5" draw:layer="layout" svg:width="1.613cm" svg:height="1.031cm" svg:x="16.126cm" svg:y="11.45cm">
            <draw:image xlink:href="Pictures/10000201000000F40000009C4F9077A7D447F91A.png" xlink:type="simple" xlink:show="embed" xlink:actuate="onLoad" loext:mime-type="image/png">
              <text:p/>
            </draw:image>
          </draw:frame>
        </draw:g>
        <draw:custom-shape draw:name="Straight Arrow Connector 19" draw:style-name="gr11" draw:text-style-name="P5" draw:layer="layout" svg:width="5.208cm" svg:height="0.001cm" svg:x="6.827cm" svg:y="9.494cm">
          <text:p/>
          <draw:enhanced-geometry draw:mirror-horizontal="false" draw:mirror-vertical="false" svg:viewBox="0 0 21600 21600" draw:type="mso-spt32" draw:enhanced-path="M 0 0 L 21600 21600 N"/>
        </draw:custom-shape>
        <draw:custom-shape draw:name="Straight Arrow Connector 20" draw:style-name="gr12" draw:text-style-name="P5" draw:layer="layout" svg:width="5.208cm" svg:height="0.001cm" svg:x="21.837cm" svg:y="9.494cm">
          <text:p/>
          <draw:enhanced-geometry draw:mirror-horizontal="false" draw:mirror-vertical="false" svg:viewBox="0 0 21600 21600" draw:type="mso-spt32" draw:enhanced-path="M 0 0 L 21600 21600 N"/>
        </draw:custom-shape>
        <draw:custom-shape draw:name="TextBox 50" draw:style-name="gr13" draw:text-style-name="P11" draw:layer="layout" svg:width="3.743cm" svg:height="1.186cm" svg:x="7.559cm" svg:y="7.205cm">
          <text:p text:style-name="P15"><text:span text:style-name="T14">Sending a messag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57" draw:style-name="gr13" draw:text-style-name="P11" draw:layer="layout" svg:width="3.743cm" svg:height="1.186cm" svg:x="22.57cm" svg:y="7.205cm">
          <text:p text:style-name="P15"><text:span text:style-name="T15">Relaying the messag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raphic 66" draw:style-name="gr16" draw:text-style-name="P11" draw:layer="layout" svg:width="0.378cm" svg:height="0.757cm" draw:transform="rotate (1.5707963267949) translate (24.18cm 9.135cm)">
          <text:p text:style-name="P17"/>
          <draw:enhanced-geometry draw:mirror-horizontal="false" draw:mirror-vertical="false" drawooo:sub-view-size="136397 272795" draw:text-areas="0 0 ?f6 ?f7" svg:viewBox="0 0 0 0" draw:type="ooxml-non-primitive" draw:enhanced-path="M 136398 0 L 0 136398 136398 272796 N">
            <draw:equation draw:name="f0" draw:formula="136398*logwidth/136397"/>
            <draw:equation draw:name="f1" draw:formula="0*logheight/272795"/>
            <draw:equation draw:name="f2" draw:formula="0*logwidth/136397"/>
            <draw:equation draw:name="f3" draw:formula="136398*logheight/272795"/>
            <draw:equation draw:name="f4" draw:formula="136398*logwidth/136397"/>
            <draw:equation draw:name="f5" draw:formula="272796*logheight/272795"/>
            <draw:equation draw:name="f6" draw:formula="logwidth"/>
            <draw:equation draw:name="f7" draw:formula="logheight"/>
          </draw:enhanced-geometry>
        </draw:custom-shape>
        <draw:custom-shape draw:name="Graphic 66" draw:style-name="gr17" draw:text-style-name="P11" draw:layer="layout" svg:width="0.378cm" svg:height="0.757cm" draw:transform="rotate (1.5707963267949) translate (9.052cm 9.135cm)">
          <text:p text:style-name="P17"/>
          <draw:enhanced-geometry draw:mirror-horizontal="false" draw:mirror-vertical="false" drawooo:sub-view-size="136397 272795" draw:text-areas="0 0 ?f6 ?f7" svg:viewBox="0 0 0 0" draw:type="ooxml-non-primitive" draw:enhanced-path="M 136398 0 L 0 136398 136398 272796 N">
            <draw:equation draw:name="f0" draw:formula="136398*logwidth/136397"/>
            <draw:equation draw:name="f1" draw:formula="0*logheight/272795"/>
            <draw:equation draw:name="f2" draw:formula="0*logwidth/136397"/>
            <draw:equation draw:name="f3" draw:formula="136398*logheight/272795"/>
            <draw:equation draw:name="f4" draw:formula="136398*logwidth/136397"/>
            <draw:equation draw:name="f5" draw:formula="272796*logheight/272795"/>
            <draw:equation draw:name="f6" draw:formula="logwidth"/>
            <draw:equation draw:name="f7" draw:formula="logheight"/>
          </draw:enhanced-geometry>
        </draw:custom-shape>
        <draw:custom-shape draw:name="Oval 5" draw:style-name="gr18" draw:text-style-name="P20" draw:layer="layout" svg:width="4.19cm" svg:height="4.19cm" svg:x="1.729cm" svg:y="7.902cm">
          <text:p text:style-name="P15"><text:span text:style-name="T16">Publisher</text:span></text:p>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Oval 53" draw:style-name="gr18" draw:text-style-name="P20" draw:layer="layout" svg:width="4.19cm" svg:height="4.19cm" svg:x="28.047cm" svg:y="7.983cm">
          <text:p text:style-name="P15"><text:span text:style-name="T16">Institution</text:span><text:span text:style-name="T16"><text:line-break/></text:span><text:span text:style-name="T16">or</text:span><text:span text:style-name="T16"><text:line-break/></text:span><text:span text:style-name="T16">Funder</text:span></text:p>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TextBox 48" draw:style-name="gr19" draw:text-style-name="P11" draw:layer="layout" svg:width="5.227cm" svg:height="2.792cm" svg:x="14.32cm" svg:y="8.083cm">
          <text:p text:style-name="P15"><text:span text:style-name="T17">OA</text:span><text:span text:style-name="T17"><text:line-break/></text:span><text:span text:style-name="T17">Switchboard</text:span></text:p>
          <text:p text:style-name="P15"><text:span text:style-name="T17">(Message hub)</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Rectangle 3" draw:style-name="gr4" draw:text-style-name="P16" draw:layer="layout" svg:width="33.866cm" svg:height="2.833cm" svg:x="0cm" svg:y="0cm">
          <text:p text:style-name="P15"><text:span text:style-name="T11">Keeping your data secure… This is what we see shaping</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6" draw:style-name="gr25" draw:text-style-name="P20" draw:layer="layout" svg:width="3.141cm" svg:height="2.624cm" svg:x="7.869cm" svg:y="9.292cm">
          <text:p text:style-name="P15"><text:span text:style-name="T29">custom connector with private datastor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Flowchart: Stored Data 10" draw:style-name="gr26" draw:text-style-name="P28" draw:layer="layout" svg:width="4.52cm" svg:height="1.907cm" svg:x="1.729cm" svg:y="15.982cm">
          <text:p text:style-name="P17"><text:span text:style-name="T16">Own (meta)</text:span><text:span text:style-name="T16"><text:line-break/></text:span><text:span text:style-name="T16">data store</text:span></text:p>
          <draw:enhanced-geometry draw:mirror-horizontal="false" draw:mirror-vertical="false" drawooo:sub-view-size="6 6" draw:text-areas="?f4 0 ?f0 ?f3" svg:viewBox="0 0 0 0" draw:type="ooxml-flowChartOnlineStorage" draw:enhanced-path="M 1 0 L 6 0 L 1 6 Z N" drawooo:enhanced-path="M 1 0 L 6 0 G 1 3 ?f5 ?f6 L 1 6 G 1 3 ?f7 ?f8 Z N">
            <draw:equation draw:name="f0" draw:formula="logwidth*5/6"/>
            <draw:equation draw:name="f1" draw:formula="logwidth/2"/>
            <draw:equation draw:name="f2" draw:formula="logheight/2"/>
            <draw:equation draw:name="f3" draw:formula="logheight"/>
            <draw:equation draw:name="f4" draw:formula="logwidth/6"/>
            <draw:equation draw:name="f5" draw:formula="(16200000)/60000.0"/>
            <draw:equation draw:name="f6" draw:formula="(-10800000)/60000.0"/>
            <draw:equation draw:name="f7" draw:formula="(5400000)/60000.0"/>
            <draw:equation draw:name="f8" draw:formula="(10800000)/60000.0"/>
          </draw:enhanced-geometry>
        </draw:custom-shape>
        <draw:custom-shape draw:name="Flowchart: Stored Data 11" draw:style-name="gr26" draw:text-style-name="P28" draw:layer="layout" svg:width="4.52cm" svg:height="1.907cm" svg:x="28.047cm" svg:y="15.982cm">
          <text:p text:style-name="P17"><text:span text:style-name="T16">Own (meta)</text:span><text:span text:style-name="T16"><text:line-break/></text:span><text:span text:style-name="T16">data store</text:span></text:p>
          <draw:enhanced-geometry draw:mirror-horizontal="false" draw:mirror-vertical="false" drawooo:sub-view-size="6 6" draw:text-areas="?f4 0 ?f0 ?f3" svg:viewBox="0 0 0 0" draw:type="ooxml-flowChartOnlineStorage" draw:enhanced-path="M 1 0 L 6 0 L 1 6 Z N" drawooo:enhanced-path="M 1 0 L 6 0 G 1 3 ?f5 ?f6 L 1 6 G 1 3 ?f7 ?f8 Z N">
            <draw:equation draw:name="f0" draw:formula="logwidth*5/6"/>
            <draw:equation draw:name="f1" draw:formula="logwidth/2"/>
            <draw:equation draw:name="f2" draw:formula="logheight/2"/>
            <draw:equation draw:name="f3" draw:formula="logheight"/>
            <draw:equation draw:name="f4" draw:formula="logwidth/6"/>
            <draw:equation draw:name="f5" draw:formula="(16200000)/60000.0"/>
            <draw:equation draw:name="f6" draw:formula="(-10800000)/60000.0"/>
            <draw:equation draw:name="f7" draw:formula="(5400000)/60000.0"/>
            <draw:equation draw:name="f8" draw:formula="(10800000)/60000.0"/>
          </draw:enhanced-geometry>
        </draw:custom-shape>
        <presentation:notes draw:style-name="dp2">
          <draw:page-thumbnail draw:name="Slide Image Placeholder 1" draw:style-name="gr2" draw:layer="layout" svg:width="16.703cm" svg:height="9.396cm" svg:x="1.217cm" svg:y="3.479cm" draw:page-number="11" presentation:class="page"/>
          <draw:frame draw:name="Notes Placeholder 2" presentation:style-name="pr17" draw:text-style-name="P18" draw:layer="layout" svg:width="15.31cm" svg:height="10.96cm" svg:x="1.914cm" svg:y="13.397cm" presentation:class="notes" presentation:placeholder="true" presentation:user-transformed="true">
            <draw:text-box/>
          </draw:frame>
          <draw:frame draw:name="Slide Number Placeholder 3" presentation:style-name="pr12" draw:text-style-name="P9" draw:layer="layout" svg:width="8.292cm" svg:height="1.396cm" svg:x="10.841cm" svg:y="26.442cm" presentation:class="page-number" presentation:user-transformed="true">
            <draw:text-box>
              <text:p text:style-name="P8"><text:span text:style-name="T6"><text:page-number>&lt;number&gt;</text:page-number></text:span></text:p>
            </draw:text-box>
          </draw:frame>
        </presentation:notes>
      </draw:page>
      <draw:page draw:name="page12" draw:style-name="dp3" draw:master-page-name="Title_20_Only" presentation:presentation-page-layout-name="AL2T19">
        <draw:frame draw:name="Title 1" presentation:style-name="pr6" draw:text-style-name="P14" draw:layer="layout" svg:width="29.209cm" svg:height="3.681cm" svg:x="2.328cm" svg:y="6.874cm" presentation:class="title" presentation:user-transformed="true">
          <draw:text-box>
            <text:p text:style-name="P29"><text:span text:style-name="T7">2. How does OA Switchboard support publication cost transparency?</text:span><text:span text:style-name="T7"><text:line-break/></text:span><text:span text:style-name="T8"><text:line-break/></text:span><text:span text:style-name="T8"><text:line-break/></text:span><text:span text:style-name="T30">Scenario 1:</text:span><text:span text:style-name="T8"> OA Switchboard P1-messages</text:span><text:span text:style-name="T8"><text:line-break/></text:span><text:span text:style-name="T8"><text:line-break/></text:span><text:span text:style-name="T30">Scenario 2:</text:span><text:span text:style-name="T8"> Chase APC in the wild information from own researchers</text:span><text:span text:style-name="T8"><text:line-break/></text:span><text:span text:style-name="T8"><text:line-break/></text:span><text:span text:style-name="T30">Scenario 3:</text:span><text:span text:style-name="T8"> Eligibility Enquiries (E1-E2 messages)</text:span></text:p>
          </draw:text-box>
        </draw:frame>
        <presentation:notes draw:style-name="dp4">
          <draw:page-thumbnail draw:style-name="gr2" draw:layer="layout" svg:width="18.557cm" svg:height="10.438cm" svg:x="0.29cm" svg:y="2.115cm" draw:page-number="12" presentation:class="page"/>
          <draw:frame presentation:style-name="pr7" draw:text-style-name="P12" draw:layer="layout" svg:width="15.309cm" svg:height="12.526cm" svg:x="1.913cm" svg:y="13.223cm" presentation:class="notes" presentation:placeholder="true">
            <draw:text-box/>
          </draw:frame>
        </presentation:notes>
      </draw:page>
      <draw:page draw:name="page13" draw:style-name="dp3" draw:master-page-name="Title_20_Only" presentation:presentation-page-layout-name="AL2T19">
        <draw:frame draw:name="Title 1" presentation:style-name="pr6" draw:text-style-name="P14" draw:layer="layout" svg:width="29.209cm" svg:height="3.681cm" svg:x="2.328cm" svg:y="6.874cm" presentation:class="title" presentation:user-transformed="true">
          <draw:text-box>
            <text:p text:style-name="P29"><text:span text:style-name="T7">2. How does OA Switchboard support publication cost transparency?</text:span><text:span text:style-name="T7"><text:line-break/></text:span><text:span text:style-name="T8"><text:line-break/></text:span><text:span text:style-name="T8"><text:line-break/></text:span><text:span text:style-name="T30">Scenario 1:</text:span><text:span text:style-name="T8"> OA Switchboard P1-messages</text:span><text:span text:style-name="T8"><text:line-break/></text:span><text:span text:style-name="T8"><text:line-break/></text:span><text:span text:style-name="T30">Scenario 2:</text:span><text:span text:style-name="T8"> Chase APC in the wild information from own researchers</text:span><text:span text:style-name="T8"><text:line-break/></text:span><text:span text:style-name="T8"><text:line-break/></text:span><text:span text:style-name="T30">Scenario 3:</text:span><text:span text:style-name="T8"> Eligibility Enquiries (E1-E2 messages)</text:span></text:p>
          </draw:text-box>
        </draw:frame>
        <draw:custom-shape draw:name="Rectangle 2" draw:style-name="gr27" draw:text-style-name="P11" draw:layer="layout" svg:width="30.589cm" svg:height="3.266cm" svg:x="1.583cm" svg:y="6.258cm">
          <text:p text:style-name="P27"/>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4">
          <draw:page-thumbnail draw:style-name="gr2" draw:layer="layout" svg:width="18.557cm" svg:height="10.438cm" svg:x="0.29cm" svg:y="2.115cm" draw:page-number="13" presentation:class="page"/>
          <draw:frame presentation:style-name="pr7" draw:text-style-name="P12" draw:layer="layout" svg:width="15.309cm" svg:height="12.526cm" svg:x="1.913cm" svg:y="13.223cm" presentation:class="notes" presentation:placeholder="true">
            <draw:text-box/>
          </draw:frame>
        </presentation:notes>
      </draw:page>
      <draw:page draw:name="page14" draw:style-name="dp1" draw:master-page-name="Blank">
        <draw:custom-shape draw:name="Rectangle 3" draw:style-name="gr4" draw:text-style-name="P16" draw:layer="layout" svg:width="33.866cm" svg:height="2.833cm" svg:x="0cm" svg:y="0cm">
          <text:p text:style-name="P15"><text:span text:style-name="T11">Ambition and intention of the P1-message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4" draw:style-name="gr3" draw:text-style-name="P11" draw:layer="layout" svg:width="30.994cm" svg:height="6.009cm" svg:x="1.362cm" svg:y="4.344cm">
          <text:list text:style-name="L9">
            <text:list-item>
              <text:p text:style-name="P10"><text:span text:style-name="T12">The basic idea is that a P1-message is sent by the publisher upon VoR publication to the institution (or research funder) who picks up the publication charges.</text:span><text:span text:style-name="T12"><text:line-break/></text:span><text:span text:style-name="T12"/></text:p>
            </text:list-item>
            <text:list-item>
              <text:p text:style-name="P10"><text:span text:style-name="T12">This ‘picking up the charges’ can be via:</text:span></text:p>
            </text:list-item>
          </text:list>
          <text:list text:style-name="L21">
            <text:list-item>
              <text:list>
                <text:list-item>
                  <text:p text:style-name="P10"><text:span text:style-name="T31">a prior agreement (with or without information on article-level charges being relevant), or</text:span></text:p>
                </text:list-item>
                <text:list-item>
                  <text:p text:style-name="P10"><text:span text:style-name="T31">via an individual article-level charge (i.c. an APC)</text:span></text:p>
                </text:list-item>
              </text:list>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Slide Image Placeholder 1" draw:style-name="gr2" draw:layer="layout" svg:width="16.703cm" svg:height="9.396cm" svg:x="1.217cm" svg:y="3.479cm" draw:page-number="14" presentation:class="page"/>
          <draw:frame draw:name="Notes Placeholder 2" presentation:style-name="pr18" draw:text-style-name="P18" draw:layer="layout" svg:width="15.31cm" svg:height="10.96cm" svg:x="1.914cm" svg:y="13.397cm" presentation:class="notes" presentation:placeholder="true" presentation:user-transformed="true">
            <draw:text-box/>
          </draw:frame>
          <draw:frame draw:name="Slide Number Placeholder 3" presentation:style-name="pr10" draw:text-style-name="P9" draw:layer="layout" svg:width="8.292cm" svg:height="1.396cm" svg:x="10.841cm" svg:y="26.442cm" presentation:class="page-number" presentation:user-transformed="true">
            <draw:text-box>
              <text:p text:style-name="P8"><text:span text:style-name="T32"><text:page-number>&lt;number&gt;</text:page-number></text:span></text:p>
            </draw:text-box>
          </draw:frame>
        </presentation:notes>
      </draw:page>
      <draw:page draw:name="page15" draw:style-name="dp1" draw:master-page-name="Blank">
        <draw:frame draw:name="Picture 10" draw:style-name="gr1" draw:text-style-name="P5" draw:layer="layout" svg:width="19.102cm" svg:height="2.936cm" svg:x="9.849cm" svg:y="15.633cm">
          <draw:image xlink:href="Pictures/10000000000002D20000006F977599A4E6AFC425.png" xlink:type="simple" xlink:show="embed" xlink:actuate="onLoad" loext:mime-type="image/png">
            <text:p/>
          </draw:image>
        </draw:frame>
        <draw:custom-shape draw:name="Rectangle: Rounded Corners 5" draw:style-name="gr28" draw:text-style-name="P23" draw:layer="layout" svg:width="8.834cm" svg:height="1.263cm" svg:x="10.107cm" svg:y="15.633cm">
          <text:p text:style-name="P27"/>
          <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Picture 1" draw:style-name="gr1" draw:text-style-name="P5" draw:layer="layout" svg:width="33.866cm" svg:height="9.619cm" svg:x="0cm" svg:y="6.445cm">
          <draw:image xlink:href="Pictures/100090EC0000810A000024A905B7D8887B83C59E.emf" xlink:type="simple" xlink:show="embed" xlink:actuate="onLoad" loext:mime-type="image/x-emf">
            <text:p/>
          </draw:image>
          <draw:image xlink:href="Pictures/10000201000004E100000163B0518F5775F45939.png" xlink:type="simple" xlink:show="embed" xlink:actuate="onLoad" loext:mime-type="image/png"/>
        </draw:frame>
        <draw:custom-shape draw:name="Speech Bubble: Rectangle with Corners Rounded 2" draw:style-name="gr29" draw:text-style-name="P30" draw:layer="layout" svg:width="4.306cm" svg:height="1.545cm" svg:x="3.792cm" svg:y="2.687cm">
          <text:p text:style-name="P27"><text:span text:style-name="T33">Label in online form (UI)</text:span></text:p>
          <draw:enhanced-geometry draw:mirror-horizontal="false" draw:mirror-vertical="false" draw:text-areas="?f38 ?f38 ?f39 ?f40" svg:viewBox="0 0 0 0" draw:type="ooxml-wedgeRoundRectCallout" draw:modifiers="-82371 288691 16667" draw:enhanced-path="M 0 ?f35 L ?f12 0 ?f21 ?f29 ?f13 0 ?f36 0 L ?f42 ?f16 ?f23 ?f31 ?f42 ?f17 ?f42 ?f37 L ?f13 ?f41 ?f25 ?f33 ?f12 ?f41 ?f35 ?f41 L 0 ?f17 ?f19 ?f27 0 ?f16 Z N" drawooo:enhanced-path="M 0 ?f35 G ?f35 ?f35 ?f43 ?f44 L ?f12 0 ?f21 ?f29 ?f13 0 ?f36 0 G ?f35 ?f35 ?f45 ?f46 L ?f42 ?f16 ?f23 ?f31 ?f42 ?f17 ?f42 ?f37 G ?f35 ?f35 ?f47 ?f48 L ?f13 ?f41 ?f25 ?f33 ?f12 ?f41 ?f35 ?f41 G ?f35 ?f35 ?f49 ?f50 L 0 ?f17 ?f19 ?f27 0 ?f16 Z N">
            <draw:equation draw:name="f0" draw:formula="logwidth*$0 /100000"/>
            <draw:equation draw:name="f1" draw:formula="logheight*$1 /100000"/>
            <draw:equation draw:name="f2" draw:formula="logwidth/2"/>
            <draw:equation draw:name="f3" draw:formula="?f2 +?f0 -0"/>
            <draw:equation draw:name="f4" draw:formula="logheight/2"/>
            <draw:equation draw:name="f5" draw:formula="?f4 +?f1 -0"/>
            <draw:equation draw:name="f6" draw:formula="?f0 *logheight/logwidth"/>
            <draw:equation draw:name="f7" draw:formula="abs(?f1 )"/>
            <draw:equation draw:name="f8" draw:formula="abs(?f6 )"/>
            <draw:equation draw:name="f9" draw:formula="?f7 +0-?f8 "/>
            <draw:equation draw:name="f10" draw:formula="if(?f0 ,7,2)"/>
            <draw:equation draw:name="f11" draw:formula="if(?f0 ,10,5)"/>
            <draw:equation draw:name="f12" draw:formula="logwidth*?f10 /12"/>
            <draw:equation draw:name="f13" draw:formula="logwidth*?f11 /12"/>
            <draw:equation draw:name="f14" draw:formula="if(?f1 ,7,2)"/>
            <draw:equation draw:name="f15" draw:formula="if(?f1 ,10,5)"/>
            <draw:equation draw:name="f16" draw:formula="logheight*?f14 /12"/>
            <draw:equation draw:name="f17" draw:formula="logheight*?f15 /12"/>
            <draw:equation draw:name="f18" draw:formula="if(?f0 ,0,?f3 )"/>
            <draw:equation draw:name="f19" draw:formula="if(?f9 ,0,?f18 )"/>
            <draw:equation draw:name="f20" draw:formula="if(?f1 ,?f12 ,?f3 )"/>
            <draw:equation draw:name="f21" draw:formula="if(?f9 ,?f20 ,?f12 )"/>
            <draw:equation draw:name="f22" draw:formula="if(?f0 ,?f3 ,logwidth)"/>
            <draw:equation draw:name="f23" draw:formula="if(?f9 ,logwidth,?f22 )"/>
            <draw:equation draw:name="f24" draw:formula="if(?f1 ,?f3 ,?f12 )"/>
            <draw:equation draw:name="f25" draw:formula="if(?f9 ,?f24 ,?f12 )"/>
            <draw:equation draw:name="f26" draw:formula="if(?f0 ,?f16 ,?f5 )"/>
            <draw:equation draw:name="f27" draw:formula="if(?f9 ,?f16 ,?f26 )"/>
            <draw:equation draw:name="f28" draw:formula="if(?f1 ,0,?f5 )"/>
            <draw:equation draw:name="f29" draw:formula="if(?f9 ,?f28 ,0)"/>
            <draw:equation draw:name="f30" draw:formula="if(?f0 ,?f5 ,?f16 )"/>
            <draw:equation draw:name="f31" draw:formula="if(?f9 ,?f16 ,?f30 )"/>
            <draw:equation draw:name="f32" draw:formula="if(?f1 ,?f5 ,logheight)"/>
            <draw:equation draw:name="f33" draw:formula="if(?f9 ,?f32 ,logheight)"/>
            <draw:equation draw:name="f34" draw:formula="min(logwidth,logheight)"/>
            <draw:equation draw:name="f35" draw:formula="?f34 *$2 /100000"/>
            <draw:equation draw:name="f36" draw:formula="logwidth+0-?f35 "/>
            <draw:equation draw:name="f37" draw:formula="logheight+0-?f35 "/>
            <draw:equation draw:name="f38" draw:formula="?f35 *29289/100000"/>
            <draw:equation draw:name="f39" draw:formula="logwidth+0-?f38 "/>
            <draw:equation draw:name="f40" draw:formula="logheight+0-?f38 "/>
            <draw:equation draw:name="f41" draw:formula="logheight"/>
            <draw:equation draw:name="f42" draw:formula="logwidth"/>
            <draw:equation draw:name="f43" draw:formula="(10800000)/60000.0"/>
            <draw:equation draw:name="f44" draw:formula="(5400000)/60000.0"/>
            <draw:equation draw:name="f45" draw:formula="(16200000)/60000.0"/>
            <draw:equation draw:name="f46" draw:formula="(5400000)/60000.0"/>
            <draw:equation draw:name="f47" draw:formula="(0)/60000.0"/>
            <draw:equation draw:name="f48" draw:formula="(5400000)/60000.0"/>
            <draw:equation draw:name="f49" draw:formula="(5400000)/60000.0"/>
            <draw:equation draw:name="f50" draw:formula="(5400000)/60000.0"/>
            <draw:handle draw:handle-position="?f3 ?f5" draw:handle-range-x-maximum="2147483647" draw:handle-range-x-minimum="-2147483647" draw:handle-range-y-maximum="2147483647" draw:handle-range-y-minimum="-2147483647"/>
          </draw:enhanced-geometry>
        </draw:custom-shape>
        <draw:custom-shape draw:name="Speech Bubble: Rectangle with Corners Rounded 3" draw:style-name="gr29" draw:text-style-name="P30" draw:layer="layout" svg:width="4.306cm" svg:height="1.545cm" svg:x="9.994cm" svg:y="3.02cm">
          <text:p text:style-name="P27"><text:span text:style-name="T33">Field in JSON scheme</text:span></text:p>
          <draw:enhanced-geometry draw:mirror-horizontal="false" draw:mirror-vertical="false" draw:text-areas="?f38 ?f38 ?f39 ?f40" svg:viewBox="0 0 0 0" draw:type="ooxml-wedgeRoundRectCallout" draw:modifiers="-63568 217262 16667" draw:enhanced-path="M 0 ?f35 L ?f12 0 ?f21 ?f29 ?f13 0 ?f36 0 L ?f42 ?f16 ?f23 ?f31 ?f42 ?f17 ?f42 ?f37 L ?f13 ?f41 ?f25 ?f33 ?f12 ?f41 ?f35 ?f41 L 0 ?f17 ?f19 ?f27 0 ?f16 Z N" drawooo:enhanced-path="M 0 ?f35 G ?f35 ?f35 ?f43 ?f44 L ?f12 0 ?f21 ?f29 ?f13 0 ?f36 0 G ?f35 ?f35 ?f45 ?f46 L ?f42 ?f16 ?f23 ?f31 ?f42 ?f17 ?f42 ?f37 G ?f35 ?f35 ?f47 ?f48 L ?f13 ?f41 ?f25 ?f33 ?f12 ?f41 ?f35 ?f41 G ?f35 ?f35 ?f49 ?f50 L 0 ?f17 ?f19 ?f27 0 ?f16 Z N">
            <draw:equation draw:name="f0" draw:formula="logwidth*$0 /100000"/>
            <draw:equation draw:name="f1" draw:formula="logheight*$1 /100000"/>
            <draw:equation draw:name="f2" draw:formula="logwidth/2"/>
            <draw:equation draw:name="f3" draw:formula="?f2 +?f0 -0"/>
            <draw:equation draw:name="f4" draw:formula="logheight/2"/>
            <draw:equation draw:name="f5" draw:formula="?f4 +?f1 -0"/>
            <draw:equation draw:name="f6" draw:formula="?f0 *logheight/logwidth"/>
            <draw:equation draw:name="f7" draw:formula="abs(?f1 )"/>
            <draw:equation draw:name="f8" draw:formula="abs(?f6 )"/>
            <draw:equation draw:name="f9" draw:formula="?f7 +0-?f8 "/>
            <draw:equation draw:name="f10" draw:formula="if(?f0 ,7,2)"/>
            <draw:equation draw:name="f11" draw:formula="if(?f0 ,10,5)"/>
            <draw:equation draw:name="f12" draw:formula="logwidth*?f10 /12"/>
            <draw:equation draw:name="f13" draw:formula="logwidth*?f11 /12"/>
            <draw:equation draw:name="f14" draw:formula="if(?f1 ,7,2)"/>
            <draw:equation draw:name="f15" draw:formula="if(?f1 ,10,5)"/>
            <draw:equation draw:name="f16" draw:formula="logheight*?f14 /12"/>
            <draw:equation draw:name="f17" draw:formula="logheight*?f15 /12"/>
            <draw:equation draw:name="f18" draw:formula="if(?f0 ,0,?f3 )"/>
            <draw:equation draw:name="f19" draw:formula="if(?f9 ,0,?f18 )"/>
            <draw:equation draw:name="f20" draw:formula="if(?f1 ,?f12 ,?f3 )"/>
            <draw:equation draw:name="f21" draw:formula="if(?f9 ,?f20 ,?f12 )"/>
            <draw:equation draw:name="f22" draw:formula="if(?f0 ,?f3 ,logwidth)"/>
            <draw:equation draw:name="f23" draw:formula="if(?f9 ,logwidth,?f22 )"/>
            <draw:equation draw:name="f24" draw:formula="if(?f1 ,?f3 ,?f12 )"/>
            <draw:equation draw:name="f25" draw:formula="if(?f9 ,?f24 ,?f12 )"/>
            <draw:equation draw:name="f26" draw:formula="if(?f0 ,?f16 ,?f5 )"/>
            <draw:equation draw:name="f27" draw:formula="if(?f9 ,?f16 ,?f26 )"/>
            <draw:equation draw:name="f28" draw:formula="if(?f1 ,0,?f5 )"/>
            <draw:equation draw:name="f29" draw:formula="if(?f9 ,?f28 ,0)"/>
            <draw:equation draw:name="f30" draw:formula="if(?f0 ,?f5 ,?f16 )"/>
            <draw:equation draw:name="f31" draw:formula="if(?f9 ,?f16 ,?f30 )"/>
            <draw:equation draw:name="f32" draw:formula="if(?f1 ,?f5 ,logheight)"/>
            <draw:equation draw:name="f33" draw:formula="if(?f9 ,?f32 ,logheight)"/>
            <draw:equation draw:name="f34" draw:formula="min(logwidth,logheight)"/>
            <draw:equation draw:name="f35" draw:formula="?f34 *$2 /100000"/>
            <draw:equation draw:name="f36" draw:formula="logwidth+0-?f35 "/>
            <draw:equation draw:name="f37" draw:formula="logheight+0-?f35 "/>
            <draw:equation draw:name="f38" draw:formula="?f35 *29289/100000"/>
            <draw:equation draw:name="f39" draw:formula="logwidth+0-?f38 "/>
            <draw:equation draw:name="f40" draw:formula="logheight+0-?f38 "/>
            <draw:equation draw:name="f41" draw:formula="logheight"/>
            <draw:equation draw:name="f42" draw:formula="logwidth"/>
            <draw:equation draw:name="f43" draw:formula="(10800000)/60000.0"/>
            <draw:equation draw:name="f44" draw:formula="(5400000)/60000.0"/>
            <draw:equation draw:name="f45" draw:formula="(16200000)/60000.0"/>
            <draw:equation draw:name="f46" draw:formula="(5400000)/60000.0"/>
            <draw:equation draw:name="f47" draw:formula="(0)/60000.0"/>
            <draw:equation draw:name="f48" draw:formula="(5400000)/60000.0"/>
            <draw:equation draw:name="f49" draw:formula="(5400000)/60000.0"/>
            <draw:equation draw:name="f50" draw:formula="(5400000)/60000.0"/>
            <draw:handle draw:handle-position="?f3 ?f5" draw:handle-range-x-maximum="2147483647" draw:handle-range-x-minimum="-2147483647" draw:handle-range-y-maximum="2147483647" draw:handle-range-y-minimum="-2147483647"/>
          </draw:enhanced-geometry>
        </draw:custom-shape>
        <draw:custom-shape draw:name="Speech Bubble: Rectangle with Corners Rounded 4" draw:style-name="gr29" draw:text-style-name="P30" draw:layer="layout" svg:width="4.306cm" svg:height="1.545cm" svg:x="16.197cm" svg:y="3.187cm">
          <text:p text:style-name="P27"><text:span text:style-name="T33">Description</text:span></text:p>
          <draw:enhanced-geometry draw:mirror-horizontal="false" draw:mirror-vertical="false" draw:text-areas="?f38 ?f38 ?f39 ?f40" svg:viewBox="0 0 0 0" draw:type="ooxml-wedgeRoundRectCallout" draw:modifiers="-141346 236310 16667" draw:enhanced-path="M 0 ?f35 L ?f12 0 ?f21 ?f29 ?f13 0 ?f36 0 L ?f42 ?f16 ?f23 ?f31 ?f42 ?f17 ?f42 ?f37 L ?f13 ?f41 ?f25 ?f33 ?f12 ?f41 ?f35 ?f41 L 0 ?f17 ?f19 ?f27 0 ?f16 Z N" drawooo:enhanced-path="M 0 ?f35 G ?f35 ?f35 ?f43 ?f44 L ?f12 0 ?f21 ?f29 ?f13 0 ?f36 0 G ?f35 ?f35 ?f45 ?f46 L ?f42 ?f16 ?f23 ?f31 ?f42 ?f17 ?f42 ?f37 G ?f35 ?f35 ?f47 ?f48 L ?f13 ?f41 ?f25 ?f33 ?f12 ?f41 ?f35 ?f41 G ?f35 ?f35 ?f49 ?f50 L 0 ?f17 ?f19 ?f27 0 ?f16 Z N">
            <draw:equation draw:name="f0" draw:formula="logwidth*$0 /100000"/>
            <draw:equation draw:name="f1" draw:formula="logheight*$1 /100000"/>
            <draw:equation draw:name="f2" draw:formula="logwidth/2"/>
            <draw:equation draw:name="f3" draw:formula="?f2 +?f0 -0"/>
            <draw:equation draw:name="f4" draw:formula="logheight/2"/>
            <draw:equation draw:name="f5" draw:formula="?f4 +?f1 -0"/>
            <draw:equation draw:name="f6" draw:formula="?f0 *logheight/logwidth"/>
            <draw:equation draw:name="f7" draw:formula="abs(?f1 )"/>
            <draw:equation draw:name="f8" draw:formula="abs(?f6 )"/>
            <draw:equation draw:name="f9" draw:formula="?f7 +0-?f8 "/>
            <draw:equation draw:name="f10" draw:formula="if(?f0 ,7,2)"/>
            <draw:equation draw:name="f11" draw:formula="if(?f0 ,10,5)"/>
            <draw:equation draw:name="f12" draw:formula="logwidth*?f10 /12"/>
            <draw:equation draw:name="f13" draw:formula="logwidth*?f11 /12"/>
            <draw:equation draw:name="f14" draw:formula="if(?f1 ,7,2)"/>
            <draw:equation draw:name="f15" draw:formula="if(?f1 ,10,5)"/>
            <draw:equation draw:name="f16" draw:formula="logheight*?f14 /12"/>
            <draw:equation draw:name="f17" draw:formula="logheight*?f15 /12"/>
            <draw:equation draw:name="f18" draw:formula="if(?f0 ,0,?f3 )"/>
            <draw:equation draw:name="f19" draw:formula="if(?f9 ,0,?f18 )"/>
            <draw:equation draw:name="f20" draw:formula="if(?f1 ,?f12 ,?f3 )"/>
            <draw:equation draw:name="f21" draw:formula="if(?f9 ,?f20 ,?f12 )"/>
            <draw:equation draw:name="f22" draw:formula="if(?f0 ,?f3 ,logwidth)"/>
            <draw:equation draw:name="f23" draw:formula="if(?f9 ,logwidth,?f22 )"/>
            <draw:equation draw:name="f24" draw:formula="if(?f1 ,?f3 ,?f12 )"/>
            <draw:equation draw:name="f25" draw:formula="if(?f9 ,?f24 ,?f12 )"/>
            <draw:equation draw:name="f26" draw:formula="if(?f0 ,?f16 ,?f5 )"/>
            <draw:equation draw:name="f27" draw:formula="if(?f9 ,?f16 ,?f26 )"/>
            <draw:equation draw:name="f28" draw:formula="if(?f1 ,0,?f5 )"/>
            <draw:equation draw:name="f29" draw:formula="if(?f9 ,?f28 ,0)"/>
            <draw:equation draw:name="f30" draw:formula="if(?f0 ,?f5 ,?f16 )"/>
            <draw:equation draw:name="f31" draw:formula="if(?f9 ,?f16 ,?f30 )"/>
            <draw:equation draw:name="f32" draw:formula="if(?f1 ,?f5 ,logheight)"/>
            <draw:equation draw:name="f33" draw:formula="if(?f9 ,?f32 ,logheight)"/>
            <draw:equation draw:name="f34" draw:formula="min(logwidth,logheight)"/>
            <draw:equation draw:name="f35" draw:formula="?f34 *$2 /100000"/>
            <draw:equation draw:name="f36" draw:formula="logwidth+0-?f35 "/>
            <draw:equation draw:name="f37" draw:formula="logheight+0-?f35 "/>
            <draw:equation draw:name="f38" draw:formula="?f35 *29289/100000"/>
            <draw:equation draw:name="f39" draw:formula="logwidth+0-?f38 "/>
            <draw:equation draw:name="f40" draw:formula="logheight+0-?f38 "/>
            <draw:equation draw:name="f41" draw:formula="logheight"/>
            <draw:equation draw:name="f42" draw:formula="logwidth"/>
            <draw:equation draw:name="f43" draw:formula="(10800000)/60000.0"/>
            <draw:equation draw:name="f44" draw:formula="(5400000)/60000.0"/>
            <draw:equation draw:name="f45" draw:formula="(16200000)/60000.0"/>
            <draw:equation draw:name="f46" draw:formula="(5400000)/60000.0"/>
            <draw:equation draw:name="f47" draw:formula="(0)/60000.0"/>
            <draw:equation draw:name="f48" draw:formula="(5400000)/60000.0"/>
            <draw:equation draw:name="f49" draw:formula="(5400000)/60000.0"/>
            <draw:equation draw:name="f50" draw:formula="(5400000)/60000.0"/>
            <draw:handle draw:handle-position="?f3 ?f5" draw:handle-range-x-maximum="2147483647" draw:handle-range-x-minimum="-2147483647" draw:handle-range-y-maximum="2147483647" draw:handle-range-y-minimum="-2147483647"/>
          </draw:enhanced-geometry>
        </draw:custom-shape>
        <draw:custom-shape draw:name="Speech Bubble: Rectangle with Corners Rounded 6" draw:style-name="gr29" draw:text-style-name="P30" draw:layer="layout" svg:width="4.306cm" svg:height="1.545cm" svg:x="22.4cm" svg:y="2.687cm">
          <text:p text:style-name="P27"><text:span text:style-name="T33">Type</text:span></text:p>
          <draw:enhanced-geometry draw:mirror-horizontal="false" draw:mirror-vertical="false" draw:text-areas="?f38 ?f38 ?f39 ?f40" svg:viewBox="0 0 0 0" draw:type="ooxml-wedgeRoundRectCallout" draw:modifiers="7372 264881 16667" draw:enhanced-path="M 0 ?f35 L ?f12 0 ?f21 ?f29 ?f13 0 ?f36 0 L ?f42 ?f16 ?f23 ?f31 ?f42 ?f17 ?f42 ?f37 L ?f13 ?f41 ?f25 ?f33 ?f12 ?f41 ?f35 ?f41 L 0 ?f17 ?f19 ?f27 0 ?f16 Z N" drawooo:enhanced-path="M 0 ?f35 G ?f35 ?f35 ?f43 ?f44 L ?f12 0 ?f21 ?f29 ?f13 0 ?f36 0 G ?f35 ?f35 ?f45 ?f46 L ?f42 ?f16 ?f23 ?f31 ?f42 ?f17 ?f42 ?f37 G ?f35 ?f35 ?f47 ?f48 L ?f13 ?f41 ?f25 ?f33 ?f12 ?f41 ?f35 ?f41 G ?f35 ?f35 ?f49 ?f50 L 0 ?f17 ?f19 ?f27 0 ?f16 Z N">
            <draw:equation draw:name="f0" draw:formula="logwidth*$0 /100000"/>
            <draw:equation draw:name="f1" draw:formula="logheight*$1 /100000"/>
            <draw:equation draw:name="f2" draw:formula="logwidth/2"/>
            <draw:equation draw:name="f3" draw:formula="?f2 +?f0 -0"/>
            <draw:equation draw:name="f4" draw:formula="logheight/2"/>
            <draw:equation draw:name="f5" draw:formula="?f4 +?f1 -0"/>
            <draw:equation draw:name="f6" draw:formula="?f0 *logheight/logwidth"/>
            <draw:equation draw:name="f7" draw:formula="abs(?f1 )"/>
            <draw:equation draw:name="f8" draw:formula="abs(?f6 )"/>
            <draw:equation draw:name="f9" draw:formula="?f7 +0-?f8 "/>
            <draw:equation draw:name="f10" draw:formula="if(?f0 ,7,2)"/>
            <draw:equation draw:name="f11" draw:formula="if(?f0 ,10,5)"/>
            <draw:equation draw:name="f12" draw:formula="logwidth*?f10 /12"/>
            <draw:equation draw:name="f13" draw:formula="logwidth*?f11 /12"/>
            <draw:equation draw:name="f14" draw:formula="if(?f1 ,7,2)"/>
            <draw:equation draw:name="f15" draw:formula="if(?f1 ,10,5)"/>
            <draw:equation draw:name="f16" draw:formula="logheight*?f14 /12"/>
            <draw:equation draw:name="f17" draw:formula="logheight*?f15 /12"/>
            <draw:equation draw:name="f18" draw:formula="if(?f0 ,0,?f3 )"/>
            <draw:equation draw:name="f19" draw:formula="if(?f9 ,0,?f18 )"/>
            <draw:equation draw:name="f20" draw:formula="if(?f1 ,?f12 ,?f3 )"/>
            <draw:equation draw:name="f21" draw:formula="if(?f9 ,?f20 ,?f12 )"/>
            <draw:equation draw:name="f22" draw:formula="if(?f0 ,?f3 ,logwidth)"/>
            <draw:equation draw:name="f23" draw:formula="if(?f9 ,logwidth,?f22 )"/>
            <draw:equation draw:name="f24" draw:formula="if(?f1 ,?f3 ,?f12 )"/>
            <draw:equation draw:name="f25" draw:formula="if(?f9 ,?f24 ,?f12 )"/>
            <draw:equation draw:name="f26" draw:formula="if(?f0 ,?f16 ,?f5 )"/>
            <draw:equation draw:name="f27" draw:formula="if(?f9 ,?f16 ,?f26 )"/>
            <draw:equation draw:name="f28" draw:formula="if(?f1 ,0,?f5 )"/>
            <draw:equation draw:name="f29" draw:formula="if(?f9 ,?f28 ,0)"/>
            <draw:equation draw:name="f30" draw:formula="if(?f0 ,?f5 ,?f16 )"/>
            <draw:equation draw:name="f31" draw:formula="if(?f9 ,?f16 ,?f30 )"/>
            <draw:equation draw:name="f32" draw:formula="if(?f1 ,?f5 ,logheight)"/>
            <draw:equation draw:name="f33" draw:formula="if(?f9 ,?f32 ,logheight)"/>
            <draw:equation draw:name="f34" draw:formula="min(logwidth,logheight)"/>
            <draw:equation draw:name="f35" draw:formula="?f34 *$2 /100000"/>
            <draw:equation draw:name="f36" draw:formula="logwidth+0-?f35 "/>
            <draw:equation draw:name="f37" draw:formula="logheight+0-?f35 "/>
            <draw:equation draw:name="f38" draw:formula="?f35 *29289/100000"/>
            <draw:equation draw:name="f39" draw:formula="logwidth+0-?f38 "/>
            <draw:equation draw:name="f40" draw:formula="logheight+0-?f38 "/>
            <draw:equation draw:name="f41" draw:formula="logheight"/>
            <draw:equation draw:name="f42" draw:formula="logwidth"/>
            <draw:equation draw:name="f43" draw:formula="(10800000)/60000.0"/>
            <draw:equation draw:name="f44" draw:formula="(5400000)/60000.0"/>
            <draw:equation draw:name="f45" draw:formula="(16200000)/60000.0"/>
            <draw:equation draw:name="f46" draw:formula="(5400000)/60000.0"/>
            <draw:equation draw:name="f47" draw:formula="(0)/60000.0"/>
            <draw:equation draw:name="f48" draw:formula="(5400000)/60000.0"/>
            <draw:equation draw:name="f49" draw:formula="(5400000)/60000.0"/>
            <draw:equation draw:name="f50" draw:formula="(5400000)/60000.0"/>
            <draw:handle draw:handle-position="?f3 ?f5" draw:handle-range-x-maximum="2147483647" draw:handle-range-x-minimum="-2147483647" draw:handle-range-y-maximum="2147483647" draw:handle-range-y-minimum="-2147483647"/>
          </draw:enhanced-geometry>
        </draw:custom-shape>
        <draw:custom-shape draw:name="Speech Bubble: Rectangle with Corners Rounded 7" draw:style-name="gr29" draw:text-style-name="P30" draw:layer="layout" svg:width="4.306cm" svg:height="1.545cm" svg:x="28.971cm" svg:y="3.02cm">
          <text:p text:style-name="P27"><text:span text:style-name="T33">Mandatory Y/N</text:span></text:p>
          <draw:enhanced-geometry draw:mirror-horizontal="false" draw:mirror-vertical="false" draw:text-areas="?f38 ?f38 ?f39 ?f40" svg:viewBox="0 0 0 0" draw:type="ooxml-wedgeRoundRectCallout" draw:modifiers="16774 238690 16667" draw:enhanced-path="M 0 ?f35 L ?f12 0 ?f21 ?f29 ?f13 0 ?f36 0 L ?f42 ?f16 ?f23 ?f31 ?f42 ?f17 ?f42 ?f37 L ?f13 ?f41 ?f25 ?f33 ?f12 ?f41 ?f35 ?f41 L 0 ?f17 ?f19 ?f27 0 ?f16 Z N" drawooo:enhanced-path="M 0 ?f35 G ?f35 ?f35 ?f43 ?f44 L ?f12 0 ?f21 ?f29 ?f13 0 ?f36 0 G ?f35 ?f35 ?f45 ?f46 L ?f42 ?f16 ?f23 ?f31 ?f42 ?f17 ?f42 ?f37 G ?f35 ?f35 ?f47 ?f48 L ?f13 ?f41 ?f25 ?f33 ?f12 ?f41 ?f35 ?f41 G ?f35 ?f35 ?f49 ?f50 L 0 ?f17 ?f19 ?f27 0 ?f16 Z N">
            <draw:equation draw:name="f0" draw:formula="logwidth*$0 /100000"/>
            <draw:equation draw:name="f1" draw:formula="logheight*$1 /100000"/>
            <draw:equation draw:name="f2" draw:formula="logwidth/2"/>
            <draw:equation draw:name="f3" draw:formula="?f2 +?f0 -0"/>
            <draw:equation draw:name="f4" draw:formula="logheight/2"/>
            <draw:equation draw:name="f5" draw:formula="?f4 +?f1 -0"/>
            <draw:equation draw:name="f6" draw:formula="?f0 *logheight/logwidth"/>
            <draw:equation draw:name="f7" draw:formula="abs(?f1 )"/>
            <draw:equation draw:name="f8" draw:formula="abs(?f6 )"/>
            <draw:equation draw:name="f9" draw:formula="?f7 +0-?f8 "/>
            <draw:equation draw:name="f10" draw:formula="if(?f0 ,7,2)"/>
            <draw:equation draw:name="f11" draw:formula="if(?f0 ,10,5)"/>
            <draw:equation draw:name="f12" draw:formula="logwidth*?f10 /12"/>
            <draw:equation draw:name="f13" draw:formula="logwidth*?f11 /12"/>
            <draw:equation draw:name="f14" draw:formula="if(?f1 ,7,2)"/>
            <draw:equation draw:name="f15" draw:formula="if(?f1 ,10,5)"/>
            <draw:equation draw:name="f16" draw:formula="logheight*?f14 /12"/>
            <draw:equation draw:name="f17" draw:formula="logheight*?f15 /12"/>
            <draw:equation draw:name="f18" draw:formula="if(?f0 ,0,?f3 )"/>
            <draw:equation draw:name="f19" draw:formula="if(?f9 ,0,?f18 )"/>
            <draw:equation draw:name="f20" draw:formula="if(?f1 ,?f12 ,?f3 )"/>
            <draw:equation draw:name="f21" draw:formula="if(?f9 ,?f20 ,?f12 )"/>
            <draw:equation draw:name="f22" draw:formula="if(?f0 ,?f3 ,logwidth)"/>
            <draw:equation draw:name="f23" draw:formula="if(?f9 ,logwidth,?f22 )"/>
            <draw:equation draw:name="f24" draw:formula="if(?f1 ,?f3 ,?f12 )"/>
            <draw:equation draw:name="f25" draw:formula="if(?f9 ,?f24 ,?f12 )"/>
            <draw:equation draw:name="f26" draw:formula="if(?f0 ,?f16 ,?f5 )"/>
            <draw:equation draw:name="f27" draw:formula="if(?f9 ,?f16 ,?f26 )"/>
            <draw:equation draw:name="f28" draw:formula="if(?f1 ,0,?f5 )"/>
            <draw:equation draw:name="f29" draw:formula="if(?f9 ,?f28 ,0)"/>
            <draw:equation draw:name="f30" draw:formula="if(?f0 ,?f5 ,?f16 )"/>
            <draw:equation draw:name="f31" draw:formula="if(?f9 ,?f16 ,?f30 )"/>
            <draw:equation draw:name="f32" draw:formula="if(?f1 ,?f5 ,logheight)"/>
            <draw:equation draw:name="f33" draw:formula="if(?f9 ,?f32 ,logheight)"/>
            <draw:equation draw:name="f34" draw:formula="min(logwidth,logheight)"/>
            <draw:equation draw:name="f35" draw:formula="?f34 *$2 /100000"/>
            <draw:equation draw:name="f36" draw:formula="logwidth+0-?f35 "/>
            <draw:equation draw:name="f37" draw:formula="logheight+0-?f35 "/>
            <draw:equation draw:name="f38" draw:formula="?f35 *29289/100000"/>
            <draw:equation draw:name="f39" draw:formula="logwidth+0-?f38 "/>
            <draw:equation draw:name="f40" draw:formula="logheight+0-?f38 "/>
            <draw:equation draw:name="f41" draw:formula="logheight"/>
            <draw:equation draw:name="f42" draw:formula="logwidth"/>
            <draw:equation draw:name="f43" draw:formula="(10800000)/60000.0"/>
            <draw:equation draw:name="f44" draw:formula="(5400000)/60000.0"/>
            <draw:equation draw:name="f45" draw:formula="(16200000)/60000.0"/>
            <draw:equation draw:name="f46" draw:formula="(5400000)/60000.0"/>
            <draw:equation draw:name="f47" draw:formula="(0)/60000.0"/>
            <draw:equation draw:name="f48" draw:formula="(5400000)/60000.0"/>
            <draw:equation draw:name="f49" draw:formula="(5400000)/60000.0"/>
            <draw:equation draw:name="f50" draw:formula="(5400000)/60000.0"/>
            <draw:handle draw:handle-position="?f3 ?f5" draw:handle-range-x-maximum="2147483647" draw:handle-range-x-minimum="-2147483647" draw:handle-range-y-maximum="2147483647" draw:handle-range-y-minimum="-2147483647"/>
          </draw:enhanced-geometry>
        </draw:custom-shape>
        <draw:custom-shape draw:name="TextBox 8" draw:style-name="gr3" draw:text-style-name="P11" draw:layer="layout" svg:width="9.993cm" svg:height="1.775cm" svg:x="0.368cm" svg:y="16.618cm">
          <text:p text:style-name="P10"><text:span text:style-name="T34">Find this file and more via our FAQ</text:span></text:p>
          <text:p text:style-name="P10"><text:span text:style-name="T34">on www.oaswitchboard.org/faq</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itle 1" draw:style-name="gr30" draw:text-style-name="P14" draw:layer="layout" svg:width="29.209cm" svg:height="3.681cm" svg:x="2.328cm" svg:y="0.462cm">
          <text:p text:style-name="P31"><text:span text:style-name="T35">OA Switchboard schema / protocol</text:span><text:span text:style-name="T35"><text:line-break/></text:span><text:span text:style-name="T35"><text:line-break/></text:span><text:span text:style-name="T35"/></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4">
          <draw:page-thumbnail draw:style-name="gr2" draw:layer="layout" svg:width="18.557cm" svg:height="10.438cm" svg:x="0.29cm" svg:y="2.115cm" draw:page-number="15" presentation:class="page"/>
          <draw:frame presentation:style-name="pr19" draw:text-style-name="P12" draw:layer="layout" svg:width="15.309cm" svg:height="12.526cm" svg:x="1.913cm" svg:y="13.223cm" presentation:class="notes" presentation:placeholder="true">
            <draw:text-box/>
          </draw:frame>
        </presentation:notes>
      </draw:page>
      <draw:page draw:name="page16" draw:style-name="dp1" draw:master-page-name="Blank">
        <draw:frame draw:name="Picture 2" draw:style-name="gr1" draw:text-style-name="P5" draw:layer="layout" svg:width="22.976cm" svg:height="19.049cm" svg:x="5.481cm" svg:y="0cm">
          <draw:image xlink:href="Pictures/10004FE80000283E00002169A98A255F4EFB5F60.emf" xlink:type="simple" xlink:show="embed" xlink:actuate="onLoad" loext:mime-type="image/x-emf">
            <text:p/>
          </draw:image>
          <draw:image xlink:href="Pictures/100002010000018500000143D707C07151456F9F.png" xlink:type="simple" xlink:show="embed" xlink:actuate="onLoad" loext:mime-type="image/png"/>
        </draw:frame>
        <presentation:notes draw:style-name="dp4">
          <draw:page-thumbnail draw:style-name="gr2" draw:layer="layout" svg:width="18.557cm" svg:height="10.438cm" svg:x="0.29cm" svg:y="2.115cm" draw:page-number="16" presentation:class="page"/>
          <draw:frame presentation:style-name="pr19" draw:text-style-name="P12" draw:layer="layout" svg:width="15.309cm" svg:height="12.526cm" svg:x="1.913cm" svg:y="13.223cm" presentation:class="notes" presentation:placeholder="true">
            <draw:text-box/>
          </draw:frame>
        </presentation:notes>
      </draw:page>
      <draw:page draw:name="page17" draw:style-name="dp1" draw:master-page-name="Blank">
        <draw:frame draw:name="Picture 1" draw:style-name="gr1" draw:text-style-name="P5" draw:layer="layout" svg:width="17.47cm" svg:height="19.049cm" svg:x="8.198cm" svg:y="0cm">
          <draw:image xlink:href="Pictures/100063640000283E00002BF60BA216CED262278E.emf" xlink:type="simple" xlink:show="embed" xlink:actuate="onLoad" loext:mime-type="image/x-emf">
            <text:p/>
          </draw:image>
          <draw:image xlink:href="Pictures/1000020100000185000001A93F4190084507BA38.png" xlink:type="simple" xlink:show="embed" xlink:actuate="onLoad" loext:mime-type="image/png"/>
        </draw:frame>
        <presentation:notes draw:style-name="dp4">
          <draw:page-thumbnail draw:style-name="gr2" draw:layer="layout" svg:width="18.557cm" svg:height="10.438cm" svg:x="0.29cm" svg:y="2.115cm" draw:page-number="17" presentation:class="page"/>
          <draw:frame presentation:style-name="pr19" draw:text-style-name="P12" draw:layer="layout" svg:width="15.309cm" svg:height="12.526cm" svg:x="1.913cm" svg:y="13.223cm" presentation:class="notes" presentation:placeholder="true">
            <draw:text-box/>
          </draw:frame>
        </presentation:notes>
      </draw:page>
      <draw:page draw:name="page18" draw:style-name="dp1" draw:master-page-name="Blank">
        <draw:frame draw:name="Picture 1" draw:style-name="gr1" draw:text-style-name="P5" draw:layer="layout" svg:width="28.351cm" svg:height="19.049cm" svg:x="2.757cm" svg:y="0cm">
          <draw:image xlink:href="Pictures/100045640000283E00001B1078581B9120C3C734.emf" xlink:type="simple" xlink:show="embed" xlink:actuate="onLoad" loext:mime-type="image/x-emf">
            <text:p/>
          </draw:image>
          <draw:image xlink:href="Pictures/1000020100000185000001061F70014DB1284AB4.png" xlink:type="simple" xlink:show="embed" xlink:actuate="onLoad" loext:mime-type="image/png"/>
        </draw:frame>
        <presentation:notes draw:style-name="dp4">
          <draw:page-thumbnail draw:style-name="gr2" draw:layer="layout" svg:width="18.557cm" svg:height="10.438cm" svg:x="0.29cm" svg:y="2.115cm" draw:page-number="18" presentation:class="page"/>
          <draw:frame presentation:style-name="pr19" draw:text-style-name="P12" draw:layer="layout" svg:width="15.309cm" svg:height="12.526cm" svg:x="1.913cm" svg:y="13.223cm" presentation:class="notes" presentation:placeholder="true">
            <draw:text-box/>
          </draw:frame>
        </presentation:notes>
      </draw:page>
      <draw:page draw:name="page19" draw:style-name="dp1" draw:master-page-name="Blank">
        <draw:custom-shape draw:name="Rectangle 3" draw:style-name="gr4" draw:text-style-name="P16" draw:layer="layout" svg:width="33.866cm" svg:height="2.833cm" svg:x="0cm" svg:y="0cm">
          <text:p text:style-name="P15"><text:span text:style-name="T11">Challenges we ran into...</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4" draw:style-name="gr3" draw:text-style-name="P11" draw:layer="layout" svg:width="30.994cm" svg:height="7.109cm" svg:x="1.362cm" svg:y="4.344cm">
          <text:p text:style-name="P10"><text:span text:style-name="T12">Two scenarios, different challenges, and how we deal with it:</text:span></text:p>
          <text:p text:style-name="P10"><text:span text:style-name="T12"/></text:p>
          <text:list text:style-name="L9">
            <text:list-item>
              <text:p text:style-name="P10"><text:span text:style-name="T12">Prior Agreement:</text:span></text:p>
            </text:list-item>
          </text:list>
          <text:list text:style-name="L21">
            <text:list-item>
              <text:list>
                <text:list-item>
                  <text:p text:style-name="P10"><text:span text:style-name="T36">A P1-message is sent by the publisher to the institution affiliated to the (relevant) author under whose deal the article is (most likely) charged.</text:span></text:p>
                </text:list-item>
                <text:list-item>
                  <text:p text:style-name="P10"><text:span text:style-name="T36">It could very well be that the final settlement on this  is not (yet) available when the VoR is published.</text:span></text:p>
                </text:list-item>
                <text:list-item>
                  <text:p text:style-name="P10"><text:span text:style-name="T36">Therefore the P1-message contains additional information to indicate the certainty of the article being </text:span><text:span text:style-name="T37">‘charged to’</text:span><text:span text:style-name="T36"> a prior agreement.</text:span></text:p>
                </text:list-item>
              </text:list>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Slide Image Placeholder 1" draw:style-name="gr2" draw:layer="layout" svg:width="16.703cm" svg:height="9.396cm" svg:x="1.217cm" svg:y="3.479cm" draw:page-number="19" presentation:class="page"/>
          <draw:frame draw:name="Notes Placeholder 2" presentation:style-name="pr20" draw:text-style-name="P18" draw:layer="layout" svg:width="15.31cm" svg:height="10.96cm" svg:x="1.914cm" svg:y="13.397cm" presentation:class="notes" presentation:placeholder="true" presentation:user-transformed="true">
            <draw:text-box/>
          </draw:frame>
          <draw:frame draw:name="Slide Number Placeholder 3" presentation:style-name="pr10" draw:text-style-name="P9" draw:layer="layout" svg:width="8.292cm" svg:height="1.396cm" svg:x="10.841cm" svg:y="26.442cm" presentation:class="page-number" presentation:user-transformed="true">
            <draw:text-box>
              <text:p text:style-name="P8"><text:span text:style-name="T32"><text:page-number>&lt;number&gt;</text:page-number></text:span></text:p>
            </draw:text-box>
          </draw:frame>
        </presentation:notes>
      </draw:page>
      <draw:page draw:name="page20" draw:style-name="dp1" draw:master-page-name="Blank">
        <draw:custom-shape draw:name="Rectangle 3" draw:style-name="gr4" draw:text-style-name="P16" draw:layer="layout" svg:width="33.866cm" svg:height="2.833cm" svg:x="0cm" svg:y="0cm">
          <text:p text:style-name="P15"><text:span text:style-name="T11">Challenges we ran into...</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4" draw:style-name="gr3" draw:text-style-name="P11" draw:layer="layout" svg:width="30.994cm" svg:height="11.567cm" svg:x="1.362cm" svg:y="4.344cm">
          <text:p text:style-name="P10"><text:span text:style-name="T12">Two scenarios, different challenges, and how we deal with it:</text:span></text:p>
          <text:p text:style-name="P10"><text:span text:style-name="T12"/></text:p>
          <text:list text:style-name="L23">
            <text:list-item>
              <text:p text:style-name="P32"><text:span text:style-name="T12">No Prior Agreement:</text:span></text:p>
            </text:list-item>
          </text:list>
          <text:list text:style-name="L24">
            <text:list-item>
              <text:list>
                <text:list-item>
                  <text:p text:style-name="P32"><text:span text:style-name="T36">A P1-message is sent by the publisher to the institution affiliated to the (relevant) author who has (most likely) picked up the article-level charges.</text:span></text:p>
                </text:list-item>
                <text:list-item>
                  <text:p text:style-name="P32"><text:span text:style-name="T36">The article-level charges may have been invoiced to the author, or to the institution.</text:span></text:p>
                </text:list-item>
                <text:list-item>
                  <text:p text:style-name="P32"><text:span text:style-name="T36">In case the author was invoiced, it could still be that the invoice was passed on to somebody else (e.g. a co-author or their institution), or that the invoice payment was split between the authors.</text:span></text:p>
                </text:list-item>
                <text:list-item>
                  <text:p text:style-name="P32"><text:span text:style-name="T36">It could also be that the publisher’s system doesn’t have real-time or completed records on the invoicing when the VoR is published.</text:span></text:p>
                </text:list-item>
                <text:list-item>
                  <text:p text:style-name="P32"><text:span text:style-name="T36">Therefore the P1-message contains additional information to indicate the certainty of the article being </text:span><text:span text:style-name="T37">‘charged to’</text:span><text:span text:style-name="T36"> the institution receiving the P1-message. </text:span></text:p>
                </text:list-item>
              </text:list>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Slide Image Placeholder 1" draw:style-name="gr2" draw:layer="layout" svg:width="16.703cm" svg:height="9.396cm" svg:x="1.217cm" svg:y="3.479cm" draw:page-number="20" presentation:class="page"/>
          <draw:frame draw:name="Notes Placeholder 2" presentation:style-name="pr21" draw:text-style-name="P18" draw:layer="layout" svg:width="15.31cm" svg:height="10.96cm" svg:x="1.914cm" svg:y="13.397cm" presentation:class="notes" presentation:placeholder="true" presentation:user-transformed="true">
            <draw:text-box/>
          </draw:frame>
          <draw:frame draw:name="Slide Number Placeholder 3" presentation:style-name="pr10" draw:text-style-name="P9" draw:layer="layout" svg:width="8.292cm" svg:height="1.396cm" svg:x="10.841cm" svg:y="26.442cm" presentation:class="page-number" presentation:user-transformed="true">
            <draw:text-box>
              <text:p text:style-name="P8"><text:span text:style-name="T32"><text:page-number>&lt;number&gt;</text:page-number></text:span></text:p>
            </draw:text-box>
          </draw:frame>
        </presentation:notes>
      </draw:page>
      <draw:page draw:name="page21" draw:style-name="dp3" draw:master-page-name="Title_20_Only" presentation:presentation-page-layout-name="AL2T19">
        <draw:frame draw:name="Title 1" presentation:style-name="pr6" draw:text-style-name="P14" draw:layer="layout" svg:width="29.209cm" svg:height="3.681cm" svg:x="2.328cm" svg:y="6.874cm" presentation:class="title" presentation:user-transformed="true">
          <draw:text-box>
            <text:p text:style-name="P29"><text:span text:style-name="T7">2. How does OA Switchboard support publication cost transparency?</text:span><text:span text:style-name="T7"><text:line-break/></text:span><text:span text:style-name="T8"><text:line-break/></text:span><text:span text:style-name="T8"><text:line-break/></text:span><text:span text:style-name="T30">Scenario 1:</text:span><text:span text:style-name="T8"> OA Switchboard P1-messages</text:span><text:span text:style-name="T8"><text:line-break/></text:span><text:span text:style-name="T8"><text:line-break/></text:span><text:span text:style-name="T30">Scenario 2:</text:span><text:span text:style-name="T8"> Chase APC in the wild information from own researchers</text:span><text:span text:style-name="T8"><text:line-break/></text:span><text:span text:style-name="T8"><text:line-break/></text:span><text:span text:style-name="T30">Scenario 3:</text:span><text:span text:style-name="T8"> Eligibility Enquiries (E1-E2 messages)</text:span></text:p>
          </draw:text-box>
        </draw:frame>
        <draw:custom-shape draw:name="Rectangle 2" draw:style-name="gr27" draw:text-style-name="P11" draw:layer="layout" svg:width="30.589cm" svg:height="4.159cm" svg:x="1.583cm" svg:y="9.681cm">
          <text:p text:style-name="P15"/>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4">
          <draw:page-thumbnail draw:style-name="gr2" draw:layer="layout" svg:width="18.557cm" svg:height="10.438cm" svg:x="0.29cm" svg:y="2.115cm" draw:page-number="21" presentation:class="page"/>
          <draw:frame presentation:style-name="pr7" draw:text-style-name="P12" draw:layer="layout" svg:width="15.309cm" svg:height="12.526cm" svg:x="1.913cm" svg:y="13.223cm" presentation:class="notes" presentation:placeholder="true">
            <draw:text-box/>
          </draw:frame>
        </presentation:notes>
      </draw:page>
      <draw:page draw:name="page22" draw:style-name="dp1" draw:master-page-name="Title_20_Only" presentation:presentation-page-layout-name="AL2T19">
        <draw:frame draw:name="Picture 3" draw:style-name="gr1" draw:text-style-name="P5" draw:layer="layout" svg:width="33.052cm" svg:height="16.156cm" svg:x="0.331cm" svg:y="2.882cm">
          <draw:image xlink:href="Pictures/1000000000000403000001F66016394B3FEF79ED.png" xlink:type="simple" xlink:show="embed" xlink:actuate="onLoad" loext:mime-type="image/png">
            <text:p/>
          </draw:image>
        </draw:frame>
        <draw:custom-shape draw:name="Rectangle 6" draw:style-name="gr4" draw:text-style-name="P16" draw:layer="layout" svg:width="33.866cm" svg:height="2.833cm" svg:x="0cm" svg:y="0cm">
          <text:p text:style-name="P15"><text:span text:style-name="T11">A wild idea we’ve explored with a few institutions in Germany:</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4">
          <draw:page-thumbnail draw:style-name="gr2" draw:layer="layout" svg:width="18.557cm" svg:height="10.438cm" svg:x="0.29cm" svg:y="2.115cm" draw:page-number="22" presentation:class="page"/>
          <draw:frame presentation:style-name="pr7" draw:text-style-name="P12" draw:layer="layout" svg:width="15.309cm" svg:height="12.526cm" svg:x="1.913cm" svg:y="13.223cm" presentation:class="notes" presentation:placeholder="true">
            <draw:text-box/>
          </draw:frame>
        </presentation:notes>
      </draw:page>
      <draw:page draw:name="page23" draw:style-name="dp1" draw:master-page-name="Blank">
        <draw:frame draw:name="Picture 2" draw:style-name="gr1" draw:text-style-name="P5" draw:layer="layout" svg:width="33.806cm" svg:height="18.552cm" svg:x="0cm" svg:y="0.248cm">
          <draw:image xlink:href="Pictures/100000000000040B00000238BDA1D18280E57502.png" xlink:type="simple" xlink:show="embed" xlink:actuate="onLoad" loext:mime-type="image/png">
            <text:p/>
          </draw:image>
        </draw:frame>
        <draw:custom-shape draw:name="Rectangle 1" draw:style-name="gr28" draw:text-style-name="P23" draw:layer="layout" svg:width="1.619cm" svg:height="19.049cm" svg:x="33.314cm" svg:y="0cm">
          <text:p text:style-name="P27"/>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4">
          <draw:page-thumbnail draw:style-name="gr2" draw:layer="layout" svg:width="18.557cm" svg:height="10.438cm" svg:x="0.29cm" svg:y="2.115cm" draw:page-number="23" presentation:class="page"/>
          <draw:frame presentation:style-name="pr19" draw:text-style-name="P12" draw:layer="layout" svg:width="15.309cm" svg:height="12.526cm" svg:x="1.913cm" svg:y="13.223cm" presentation:class="notes" presentation:placeholder="true">
            <draw:text-box/>
          </draw:frame>
        </presentation:notes>
      </draw:page>
      <draw:page draw:name="page24" draw:style-name="dp1" draw:master-page-name="Blank">
        <draw:frame draw:name="Picture 2" draw:style-name="gr1" draw:text-style-name="P5" draw:layer="layout" svg:width="33.621cm" svg:height="16.859cm" svg:x="0.067cm" svg:y="1.141cm">
          <draw:image xlink:href="Pictures/100000000000040900000206A51988149875717A.png" xlink:type="simple" xlink:show="embed" xlink:actuate="onLoad" loext:mime-type="image/png">
            <text:p/>
          </draw:image>
        </draw:frame>
        <draw:custom-shape draw:name="Rectangle 1" draw:style-name="gr28" draw:text-style-name="P23" draw:layer="layout" svg:width="1.619cm" svg:height="19.049cm" svg:x="33.314cm" svg:y="0cm">
          <text:p text:style-name="P27"/>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4">
          <draw:page-thumbnail draw:style-name="gr2" draw:layer="layout" svg:width="18.557cm" svg:height="10.438cm" svg:x="0.29cm" svg:y="2.115cm" draw:page-number="24" presentation:class="page"/>
          <draw:frame presentation:style-name="pr19" draw:text-style-name="P12" draw:layer="layout" svg:width="15.309cm" svg:height="12.526cm" svg:x="1.913cm" svg:y="13.223cm" presentation:class="notes" presentation:placeholder="true">
            <draw:text-box/>
          </draw:frame>
        </presentation:notes>
      </draw:page>
      <draw:page draw:name="page25" draw:style-name="dp1" draw:master-page-name="Blank">
        <draw:frame draw:name="Picture 2" draw:style-name="gr1" draw:text-style-name="P5" draw:layer="layout" svg:width="33.882cm" svg:height="18.12cm" svg:x="-0.016cm" svg:y="0.469cm">
          <draw:image xlink:href="Pictures/100000000000040A000002295B99443AE523F83E.png" xlink:type="simple" xlink:show="embed" xlink:actuate="onLoad" loext:mime-type="image/png">
            <text:p/>
          </draw:image>
        </draw:frame>
        <presentation:notes draw:style-name="dp4">
          <draw:page-thumbnail draw:style-name="gr2" draw:layer="layout" svg:width="18.557cm" svg:height="10.438cm" svg:x="0.29cm" svg:y="2.115cm" draw:page-number="25" presentation:class="page"/>
          <draw:frame presentation:style-name="pr19" draw:text-style-name="P12" draw:layer="layout" svg:width="15.309cm" svg:height="12.526cm" svg:x="1.913cm" svg:y="13.223cm" presentation:class="notes" presentation:placeholder="true">
            <draw:text-box/>
          </draw:frame>
        </presentation:notes>
      </draw:page>
      <draw:page draw:name="page26" draw:style-name="dp3" draw:master-page-name="Title_20_Only" presentation:presentation-page-layout-name="AL2T19">
        <draw:frame draw:name="Title 1" presentation:style-name="pr6" draw:text-style-name="P14" draw:layer="layout" svg:width="29.209cm" svg:height="3.681cm" svg:x="2.328cm" svg:y="6.874cm" presentation:class="title" presentation:user-transformed="true">
          <draw:text-box>
            <text:p text:style-name="P29"><text:span text:style-name="T7">2. How does OA Switchboard support publication cost transparency?</text:span><text:span text:style-name="T7"><text:line-break/></text:span><text:span text:style-name="T8"><text:line-break/></text:span><text:span text:style-name="T8"><text:line-break/></text:span><text:span text:style-name="T30">Scenario 1:</text:span><text:span text:style-name="T8"> OA Switchboard P1-messages</text:span><text:span text:style-name="T8"><text:line-break/></text:span><text:span text:style-name="T8"><text:line-break/></text:span><text:span text:style-name="T30">Scenario 2:</text:span><text:span text:style-name="T8"> Chase APC in the wild information from own researchers</text:span><text:span text:style-name="T8"><text:line-break/></text:span><text:span text:style-name="T8"><text:line-break/></text:span><text:span text:style-name="T30">Scenario 3:</text:span><text:span text:style-name="T8"> Eligibility Enquiries (E1-E2 messages)</text:span></text:p>
          </draw:text-box>
        </draw:frame>
        <draw:custom-shape draw:name="Rectangle 2" draw:style-name="gr27" draw:text-style-name="P11" draw:layer="layout" svg:width="30.589cm" svg:height="3.266cm" svg:x="1.583cm" svg:y="14.025cm">
          <text:p text:style-name="P15"/>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4">
          <draw:page-thumbnail draw:style-name="gr2" draw:layer="layout" svg:width="18.557cm" svg:height="10.438cm" svg:x="0.29cm" svg:y="2.115cm" draw:page-number="26" presentation:class="page"/>
          <draw:frame presentation:style-name="pr7" draw:text-style-name="P12" draw:layer="layout" svg:width="15.309cm" svg:height="12.526cm" svg:x="1.913cm" svg:y="13.223cm" presentation:class="notes" presentation:placeholder="true">
            <draw:text-box/>
          </draw:frame>
        </presentation:notes>
      </draw:page>
      <draw:page draw:name="page27" draw:style-name="dp1" draw:master-page-name="Blank">
        <draw:custom-shape draw:name="Rectangle 3" draw:style-name="gr4" draw:text-style-name="P16" draw:layer="layout" svg:width="33.866cm" svg:height="2.833cm" svg:x="0cm" svg:y="0cm">
          <text:p text:style-name="P15"><text:span text:style-name="T38">A more structural solution:</text:span></text:p>
          <text:p text:style-name="P15"><text:span text:style-name="T38">pre-publication eligibility enquiries (E1-E2 message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4" draw:style-name="gr3" draw:text-style-name="P11" draw:layer="layout" svg:width="31.878cm" svg:height="6.347cm" svg:x="1.362cm" svg:y="4.344cm">
          <text:list text:style-name="L9">
            <text:list-item>
              <text:p text:style-name="P10"><text:span text:style-name="T12">Check between the publisher and the (corresponding) author’s institution during the editorial process: </text:span><text:span text:style-name="T39">“Are you able/willing to pick up the charges?”</text:span></text:p>
            </text:list-item>
            <text:list-item>
              <text:p text:style-name="P10"><text:span text:style-name="T12">Get the invoice to the institution directly, not to the author</text:span><text:span text:style-name="T12"><text:line-break/></text:span><text:span text:style-name="T12">(and have that information in the publisher billing system)</text:span></text:p>
            </text:list-item>
            <text:list-item>
              <text:p text:style-name="P10"><text:span text:style-name="T12">Build the P1-message (publication notification with VoR metadata) on this</text:span></text:p>
            </text:list-item>
          </text:list>
          <text:p text:style-name="P10"><text:span text:style-name="T12"/></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Slide Image Placeholder 1" draw:style-name="gr2" draw:layer="layout" svg:width="16.703cm" svg:height="9.396cm" svg:x="1.217cm" svg:y="3.479cm" draw:page-number="27" presentation:class="page"/>
          <draw:frame draw:name="Notes Placeholder 2" presentation:style-name="pr22" draw:text-style-name="P18" draw:layer="layout" svg:width="15.31cm" svg:height="10.96cm" svg:x="1.914cm" svg:y="13.397cm" presentation:class="notes" presentation:placeholder="true" presentation:user-transformed="true">
            <draw:text-box/>
          </draw:frame>
          <draw:frame draw:name="Slide Number Placeholder 3" presentation:style-name="pr10" draw:text-style-name="P9" draw:layer="layout" svg:width="8.292cm" svg:height="1.396cm" svg:x="10.841cm" svg:y="26.442cm" presentation:class="page-number" presentation:user-transformed="true">
            <draw:text-box>
              <text:p text:style-name="P8"><text:span text:style-name="T32"><text:page-number>&lt;number&gt;</text:page-number></text:span></text:p>
            </draw:text-box>
          </draw:frame>
        </presentation:notes>
      </draw:page>
      <draw:page draw:name="page28" draw:style-name="dp1" draw:master-page-name="Blank">
        <draw:custom-shape draw:name="Rectangle 3" draw:style-name="gr4" draw:text-style-name="P16" draw:layer="layout" svg:width="33.866cm" svg:height="2.833cm" svg:x="0cm" svg:y="0cm">
          <text:p text:style-name="P15"><text:span text:style-name="T38">A more structural solution:</text:span></text:p>
          <text:p text:style-name="P15"><text:span text:style-name="T38">pre-publication eligibility enquiries (E1-E2 message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4" draw:style-name="gr3" draw:text-style-name="P11" draw:layer="layout" svg:width="31.878cm" svg:height="13.459cm" svg:x="1.362cm" svg:y="4.344cm">
          <text:list text:style-name="L9">
            <text:list-item>
              <text:p text:style-name="P10"><text:span text:style-name="T12">Check between the publisher and the (corresponding) author’s institution during the editorial process: </text:span><text:span text:style-name="T39">“Are you able/willing to pick up the charges?”</text:span></text:p>
            </text:list-item>
            <text:list-item>
              <text:p text:style-name="P10"><text:span text:style-name="T12">Get the invoice to the institution directly, not to the author</text:span><text:span text:style-name="T12"><text:line-break/></text:span><text:span text:style-name="T12">(and have that information in the publisher billing system)</text:span></text:p>
            </text:list-item>
            <text:list-item>
              <text:p text:style-name="P10"><text:span text:style-name="T12">Build the P1-message (publication notification with VoR metadata) on this</text:span></text:p>
            </text:list-item>
          </text:list>
          <text:p text:style-name="P10"><text:span text:style-name="T12"/></text:p>
          <text:p text:style-name="P10"><text:span text:style-name="T12"/></text:p>
          <text:p text:style-name="P10"><text:span text:style-name="T12">Benefits:</text:span></text:p>
          <text:list text:style-name="L11">
            <text:list-item>
              <text:p text:style-name="P10"><text:span text:style-name="T12">Relieve the author</text:span></text:p>
            </text:list-item>
            <text:list-item>
              <text:p text:style-name="P10"><text:span text:style-name="T12">Get the invoice done correctly first time around</text:span></text:p>
            </text:list-item>
            <text:list-item>
              <text:p text:style-name="P10"><text:span text:style-name="T12">Efficient payment process</text:span></text:p>
            </text:list-item>
            <text:list-item>
              <text:p text:style-name="P10"><text:span text:style-name="T12">Have correct and completer metadata in the P1-message </text:span><text:span text:style-name="T40"></text:span><text:span text:style-name="T12"> in the openCost database</text:span></text:p>
            </text:list-item>
            <text:list-item>
              <text:p text:style-name="P10"><text:span text:style-name="T12">Reduces the need to investigate APCs in the wild</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Slide Image Placeholder 1" draw:style-name="gr2" draw:layer="layout" svg:width="16.703cm" svg:height="9.396cm" svg:x="1.217cm" svg:y="3.479cm" draw:page-number="28" presentation:class="page"/>
          <draw:frame draw:name="Notes Placeholder 2" presentation:style-name="pr23" draw:text-style-name="P18" draw:layer="layout" svg:width="15.31cm" svg:height="10.96cm" svg:x="1.914cm" svg:y="13.397cm" presentation:class="notes" presentation:placeholder="true" presentation:user-transformed="true">
            <draw:text-box/>
          </draw:frame>
          <draw:frame draw:name="Slide Number Placeholder 3" presentation:style-name="pr10" draw:text-style-name="P9" draw:layer="layout" svg:width="8.292cm" svg:height="1.396cm" svg:x="10.841cm" svg:y="26.442cm" presentation:class="page-number" presentation:user-transformed="true">
            <draw:text-box>
              <text:p text:style-name="P8"><text:span text:style-name="T32"><text:page-number>&lt;number&gt;</text:page-number></text:span></text:p>
            </draw:text-box>
          </draw:frame>
        </presentation:notes>
      </draw:page>
      <draw:page draw:name="page29" draw:style-name="dp3" draw:master-page-name="Title_20_Only" presentation:presentation-page-layout-name="AL2T19">
        <draw:frame draw:name="Title 1" presentation:style-name="pr6" draw:text-style-name="P14" draw:layer="layout" svg:width="29.209cm" svg:height="3.681cm" svg:x="2.328cm" svg:y="3.775cm" presentation:class="title" presentation:user-transformed="true">
          <draw:text-box>
            <text:p text:style-name="P13"><text:span text:style-name="T7">3. How to deal with the myriad of dashboards, systems and processes?</text:span></text:p>
          </draw:text-box>
        </draw:frame>
        <presentation:notes draw:style-name="dp4">
          <draw:page-thumbnail draw:style-name="gr2" draw:layer="layout" svg:width="18.557cm" svg:height="10.438cm" svg:x="0.29cm" svg:y="2.115cm" draw:page-number="29" presentation:class="page"/>
          <draw:frame presentation:style-name="pr7" draw:text-style-name="P12" draw:layer="layout" svg:width="15.309cm" svg:height="12.526cm" svg:x="1.913cm" svg:y="13.223cm" presentation:class="notes" presentation:placeholder="true">
            <draw:text-box/>
          </draw:frame>
        </presentation:notes>
      </draw:page>
      <draw:page draw:name="page30" draw:style-name="dp1" draw:master-page-name="Title_20_and_20_Content">
        <draw:frame draw:name="Slide Number Placeholder 2" presentation:style-name="pr24" draw:text-style-name="P33" draw:layer="layout" svg:width="1.293cm" svg:height="0.572cm" svg:x="31.233cm" svg:y="18.098cm" presentation:class="page-number" presentation:user-transformed="true">
          <draw:text-box>
            <text:p text:style-name="P8"><text:span text:style-name="T41"><text:page-number>&lt;number&gt;</text:page-number></text:span></text:p>
          </draw:text-box>
        </draw:frame>
        <draw:frame draw:name="Title 7" presentation:style-name="pr25" draw:text-style-name="P34" draw:layer="layout" svg:width="33.107cm" svg:height="1.613cm" svg:x="0.379cm" svg:y="0.712cm" presentation:class="title" presentation:user-transformed="true">
          <draw:text-box>
            <text:p text:style-name="P15"><text:span text:style-name="T42">USE CASE 1: PUBLICATION NOTIFICATION AND REPORTING</text:span><text:span text:style-name="T43"><text:line-break/></text:span><text:span text:style-name="T43">Institution to retrieve metadata and reports from multiple sources</text:span></text:p>
          </draw:text-box>
        </draw:frame>
        <draw:custom-shape draw:name="Rectangle 49" draw:style-name="gr31" draw:text-style-name="P21" draw:layer="layout" svg:width="14.217cm" svg:height="1.275cm" svg:x="8.839cm" svg:y="16.34cm">
          <text:p text:style-name="P15"><text:span text:style-name="T44">Publishers without a portal or data feed</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name="Group 48">
          <draw:custom-shape draw:name="Oval 1" draw:style-name="gr32" draw:text-style-name="P20" draw:layer="layout" svg:width="5.483cm" svg:height="5.483cm" svg:x="13.203cm" svg:y="6.925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g draw:name="Group 3">
            <draw:g draw:name="Graphic 365">
              <draw:custom-shape draw:name="Freeform: Shape 46" draw:style-name="gr9" draw:text-style-name="P23" draw:layer="layout" svg:width="2.498cm" svg:height="1.759cm" svg:x="14.459cm" svg:y="9.273cm">
                <text:p text:style-name="P17"/>
                <draw:enhanced-geometry draw:mirror-horizontal="false" draw:mirror-vertical="false" drawooo:sub-view-size="730377 514350" draw:text-areas="0 0 ?f8 ?f9" svg:viewBox="0 0 0 0" draw:type="ooxml-non-primitive" draw:enhanced-path="M 0 0 L 730377 0 730377 514350 0 514350 Z N">
                  <draw:equation draw:name="f0" draw:formula="0*logwidth/730377"/>
                  <draw:equation draw:name="f1" draw:formula="0*logheight/514350"/>
                  <draw:equation draw:name="f2" draw:formula="730377*logwidth/730377"/>
                  <draw:equation draw:name="f3" draw:formula="0*logheight/514350"/>
                  <draw:equation draw:name="f4" draw:formula="730377*logwidth/730377"/>
                  <draw:equation draw:name="f5" draw:formula="514350*logheight/514350"/>
                  <draw:equation draw:name="f6" draw:formula="0*logwidth/730377"/>
                  <draw:equation draw:name="f7" draw:formula="514350*logheight/514350"/>
                  <draw:equation draw:name="f8" draw:formula="logwidth"/>
                  <draw:equation draw:name="f9" draw:formula="logheight"/>
                </draw:enhanced-geometry>
              </draw:custom-shape>
              <draw:custom-shape draw:name="Freeform: Shape 47" draw:style-name="gr33" draw:text-style-name="P35" draw:layer="layout" svg:width="2.647cm" svg:height="0.447cm" svg:x="14.385cm" svg:y="8.687cm">
                <text:p text:style-name="P17"/>
                <draw:enhanced-geometry draw:mirror-horizontal="false" draw:mirror-vertical="false" drawooo:sub-view-size="773810 130873" draw:text-areas="0 0 ?f16 ?f17" svg:viewBox="0 0 0 0" draw:type="ooxml-non-primitive" draw:enhanced-path="M 393478 1810 L 386906 0 380333 1810 0 109347 6572 130873 767239 130873 773811 109347 393478 1810 Z N">
                  <draw:equation draw:name="f0" draw:formula="393478*logwidth/773810"/>
                  <draw:equation draw:name="f1" draw:formula="1810*logheight/130873"/>
                  <draw:equation draw:name="f2" draw:formula="386906*logwidth/773810"/>
                  <draw:equation draw:name="f3" draw:formula="0*logheight/130873"/>
                  <draw:equation draw:name="f4" draw:formula="380333*logwidth/773810"/>
                  <draw:equation draw:name="f5" draw:formula="1810*logheight/130873"/>
                  <draw:equation draw:name="f6" draw:formula="0*logwidth/773810"/>
                  <draw:equation draw:name="f7" draw:formula="109347*logheight/130873"/>
                  <draw:equation draw:name="f8" draw:formula="6572*logwidth/773810"/>
                  <draw:equation draw:name="f9" draw:formula="130873*logheight/130873"/>
                  <draw:equation draw:name="f10" draw:formula="767239*logwidth/773810"/>
                  <draw:equation draw:name="f11" draw:formula="130873*logheight/130873"/>
                  <draw:equation draw:name="f12" draw:formula="773811*logwidth/773810"/>
                  <draw:equation draw:name="f13" draw:formula="109347*logheight/130873"/>
                  <draw:equation draw:name="f14" draw:formula="393478*logwidth/773810"/>
                  <draw:equation draw:name="f15" draw:formula="1810*logheight/130873"/>
                  <draw:equation draw:name="f16" draw:formula="logwidth"/>
                  <draw:equation draw:name="f17" draw:formula="logheight"/>
                </draw:enhanced-geometry>
              </draw:custom-shape>
            </draw:g>
            <draw:custom-shape draw:name="Freeform: Shape 6" draw:style-name="gr6" draw:text-style-name="P21" draw:layer="layout" svg:width="0.374cm" svg:height="0.245cm" svg:x="15.723cm" svg:y="7.756cm">
              <text:p text:style-name="P17"/>
              <draw:enhanced-geometry draw:mirror-horizontal="false" draw:mirror-vertical="false" drawooo:sub-view-size="109727 72008" draw:text-areas="0 0 ?f14 ?f15" svg:viewBox="0 0 0 0" draw:type="ooxml-non-primitive" draw:enhanced-path="M 109728 72009 L 0 72009 0 0 109728 0 79153 36005 109728 72009 109728 72009 Z N">
                <draw:equation draw:name="f0" draw:formula="109728*logwidth/109727"/>
                <draw:equation draw:name="f1" draw:formula="72009*logheight/72008"/>
                <draw:equation draw:name="f2" draw:formula="0*logwidth/109727"/>
                <draw:equation draw:name="f3" draw:formula="72009*logheight/72008"/>
                <draw:equation draw:name="f4" draw:formula="0*logwidth/109727"/>
                <draw:equation draw:name="f5" draw:formula="0*logheight/72008"/>
                <draw:equation draw:name="f6" draw:formula="109728*logwidth/109727"/>
                <draw:equation draw:name="f7" draw:formula="0*logheight/72008"/>
                <draw:equation draw:name="f8" draw:formula="79153*logwidth/109727"/>
                <draw:equation draw:name="f9" draw:formula="36005*logheight/72008"/>
                <draw:equation draw:name="f10" draw:formula="109728*logwidth/109727"/>
                <draw:equation draw:name="f11" draw:formula="72009*logheight/72008"/>
                <draw:equation draw:name="f12" draw:formula="109728*logwidth/109727"/>
                <draw:equation draw:name="f13" draw:formula="72009*logheight/72008"/>
                <draw:equation draw:name="f14" draw:formula="logwidth"/>
                <draw:equation draw:name="f15" draw:formula="logheight"/>
              </draw:enhanced-geometry>
            </draw:custom-shape>
            <draw:custom-shape draw:name="Freeform: Shape 8" draw:style-name="gr6" draw:text-style-name="P21" draw:layer="layout" svg:width="0.374cm" svg:height="0.124cm" svg:x="15.723cm" svg:y="7.877cm">
              <text:p text:style-name="P17"/>
              <draw:enhanced-geometry draw:mirror-horizontal="false" draw:mirror-vertical="false" drawooo:sub-view-size="109727 36575" draw:text-areas="0 0 ?f12 ?f13" svg:viewBox="0 0 0 0" draw:type="ooxml-non-primitive" draw:enhanced-path="M 109728 36576 L 0 36576 0 0 79153 0 109728 36576 109728 36576 Z N">
                <draw:equation draw:name="f0" draw:formula="109728*logwidth/109727"/>
                <draw:equation draw:name="f1" draw:formula="36576*logheight/36575"/>
                <draw:equation draw:name="f2" draw:formula="0*logwidth/109727"/>
                <draw:equation draw:name="f3" draw:formula="36576*logheight/36575"/>
                <draw:equation draw:name="f4" draw:formula="0*logwidth/109727"/>
                <draw:equation draw:name="f5" draw:formula="0*logheight/36575"/>
                <draw:equation draw:name="f6" draw:formula="79153*logwidth/109727"/>
                <draw:equation draw:name="f7" draw:formula="0*logheight/36575"/>
                <draw:equation draw:name="f8" draw:formula="109728*logwidth/109727"/>
                <draw:equation draw:name="f9" draw:formula="36576*logheight/36575"/>
                <draw:equation draw:name="f10" draw:formula="109728*logwidth/109727"/>
                <draw:equation draw:name="f11" draw:formula="36576*logheight/36575"/>
                <draw:equation draw:name="f12" draw:formula="logwidth"/>
                <draw:equation draw:name="f13" draw:formula="logheight"/>
              </draw:enhanced-geometry>
            </draw:custom-shape>
            <draw:custom-shape draw:name="Freeform: Shape 9" draw:style-name="gr34" draw:text-style-name="P36" draw:layer="layout" svg:width="0.062cm" svg:height="0.527cm" svg:x="15.687cm" svg:y="7.67cm">
              <text:p text:style-name="P17"/>
              <draw:enhanced-geometry draw:mirror-horizontal="false" draw:mirror-vertical="false" drawooo:sub-view-size="18288 154305" draw:text-areas="0 0 ?f16 ?f17" svg:viewBox="0 0 0 0" draw:type="ooxml-non-primitive" draw:enhanced-path="M 9144 154305 C 3905 154305 0 149924 0 144113 L 0 10192 C 0 4382 3905 0 9144 0 14383 0 18288 4382 18288 10192 L 18288 144113 C 18288 149447 14383 154305 9144 154305 L 9144 154305 Z N">
                <draw:equation draw:name="f0" draw:formula="9144*logwidth/18288"/>
                <draw:equation draw:name="f1" draw:formula="154305*logheight/154305"/>
                <draw:equation draw:name="f2" draw:formula="0*logwidth/18288"/>
                <draw:equation draw:name="f3" draw:formula="144113*logheight/154305"/>
                <draw:equation draw:name="f4" draw:formula="0*logwidth/18288"/>
                <draw:equation draw:name="f5" draw:formula="10192*logheight/154305"/>
                <draw:equation draw:name="f6" draw:formula="9144*logwidth/18288"/>
                <draw:equation draw:name="f7" draw:formula="0*logheight/154305"/>
                <draw:equation draw:name="f8" draw:formula="18288*logwidth/18288"/>
                <draw:equation draw:name="f9" draw:formula="10192*logheight/154305"/>
                <draw:equation draw:name="f10" draw:formula="18288*logwidth/18288"/>
                <draw:equation draw:name="f11" draw:formula="144113*logheight/154305"/>
                <draw:equation draw:name="f12" draw:formula="9144*logwidth/18288"/>
                <draw:equation draw:name="f13" draw:formula="154305*logheight/154305"/>
                <draw:equation draw:name="f14" draw:formula="9144*logwidth/18288"/>
                <draw:equation draw:name="f15" draw:formula="154305*logheight/154305"/>
                <draw:equation draw:name="f16" draw:formula="logwidth"/>
                <draw:equation draw:name="f17" draw:formula="logheight"/>
              </draw:enhanced-geometry>
            </draw:custom-shape>
            <draw:g draw:name="Graphic 365">
              <draw:custom-shape draw:name="Freeform: Shape 44" draw:style-name="gr6" draw:text-style-name="P21" draw:layer="layout" svg:width="2.67cm" svg:height="2.828cm" svg:x="14.373cm" svg:y="8.401cm">
                <text:p text:style-name="P17"/>
                <draw:enhanced-geometry draw:mirror-horizontal="false" draw:mirror-vertical="false" drawooo:sub-view-size="780668 826579" draw:text-areas="0 0 ?f48 ?f49" svg:viewBox="0 0 0 0" draw:type="ooxml-non-primitive" draw:enhanced-path="M 767144 769334 L 492633 769334 492633 269843 762857 269843 C 770858 269843 777240 257175 777240 241268 777240 225362 770858 212693 762857 212693 L 501015 212693 501015 111823 391859 0 282702 111823 282702 212693 17812 212693 C 9811 212693 3429 225362 3429 241268 3810 257175 10192 269843 17812 269843 L 288036 269843 288036 769334 13526 769334 C 6001 769334 0 775335 0 782955 L 0 812959 C 0 820579 6001 826580 13526 826580 L 767144 826580 C 774668 826580 780669 820579 780669 812959 L 780669 782955 C 780669 775335 774668 769334 767144 769334 Z N">
                  <draw:equation draw:name="f0" draw:formula="767144*logwidth/780668"/>
                  <draw:equation draw:name="f1" draw:formula="769334*logheight/826579"/>
                  <draw:equation draw:name="f2" draw:formula="492633*logwidth/780668"/>
                  <draw:equation draw:name="f3" draw:formula="769334*logheight/826579"/>
                  <draw:equation draw:name="f4" draw:formula="492633*logwidth/780668"/>
                  <draw:equation draw:name="f5" draw:formula="269843*logheight/826579"/>
                  <draw:equation draw:name="f6" draw:formula="762857*logwidth/780668"/>
                  <draw:equation draw:name="f7" draw:formula="269843*logheight/826579"/>
                  <draw:equation draw:name="f8" draw:formula="777240*logwidth/780668"/>
                  <draw:equation draw:name="f9" draw:formula="241268*logheight/826579"/>
                  <draw:equation draw:name="f10" draw:formula="762857*logwidth/780668"/>
                  <draw:equation draw:name="f11" draw:formula="212693*logheight/826579"/>
                  <draw:equation draw:name="f12" draw:formula="501015*logwidth/780668"/>
                  <draw:equation draw:name="f13" draw:formula="212693*logheight/826579"/>
                  <draw:equation draw:name="f14" draw:formula="501015*logwidth/780668"/>
                  <draw:equation draw:name="f15" draw:formula="111823*logheight/826579"/>
                  <draw:equation draw:name="f16" draw:formula="391859*logwidth/780668"/>
                  <draw:equation draw:name="f17" draw:formula="0*logheight/826579"/>
                  <draw:equation draw:name="f18" draw:formula="282702*logwidth/780668"/>
                  <draw:equation draw:name="f19" draw:formula="111823*logheight/826579"/>
                  <draw:equation draw:name="f20" draw:formula="282702*logwidth/780668"/>
                  <draw:equation draw:name="f21" draw:formula="212693*logheight/826579"/>
                  <draw:equation draw:name="f22" draw:formula="17812*logwidth/780668"/>
                  <draw:equation draw:name="f23" draw:formula="212693*logheight/826579"/>
                  <draw:equation draw:name="f24" draw:formula="3429*logwidth/780668"/>
                  <draw:equation draw:name="f25" draw:formula="241268*logheight/826579"/>
                  <draw:equation draw:name="f26" draw:formula="17812*logwidth/780668"/>
                  <draw:equation draw:name="f27" draw:formula="269843*logheight/826579"/>
                  <draw:equation draw:name="f28" draw:formula="288036*logwidth/780668"/>
                  <draw:equation draw:name="f29" draw:formula="269843*logheight/826579"/>
                  <draw:equation draw:name="f30" draw:formula="288036*logwidth/780668"/>
                  <draw:equation draw:name="f31" draw:formula="769334*logheight/826579"/>
                  <draw:equation draw:name="f32" draw:formula="13526*logwidth/780668"/>
                  <draw:equation draw:name="f33" draw:formula="769334*logheight/826579"/>
                  <draw:equation draw:name="f34" draw:formula="0*logwidth/780668"/>
                  <draw:equation draw:name="f35" draw:formula="782955*logheight/826579"/>
                  <draw:equation draw:name="f36" draw:formula="0*logwidth/780668"/>
                  <draw:equation draw:name="f37" draw:formula="812959*logheight/826579"/>
                  <draw:equation draw:name="f38" draw:formula="13526*logwidth/780668"/>
                  <draw:equation draw:name="f39" draw:formula="826580*logheight/826579"/>
                  <draw:equation draw:name="f40" draw:formula="767144*logwidth/780668"/>
                  <draw:equation draw:name="f41" draw:formula="826580*logheight/826579"/>
                  <draw:equation draw:name="f42" draw:formula="780669*logwidth/780668"/>
                  <draw:equation draw:name="f43" draw:formula="812959*logheight/826579"/>
                  <draw:equation draw:name="f44" draw:formula="780669*logwidth/780668"/>
                  <draw:equation draw:name="f45" draw:formula="782955*logheight/826579"/>
                  <draw:equation draw:name="f46" draw:formula="767144*logwidth/780668"/>
                  <draw:equation draw:name="f47" draw:formula="769334*logheight/826579"/>
                  <draw:equation draw:name="f48" draw:formula="logwidth"/>
                  <draw:equation draw:name="f49" draw:formula="logheight"/>
                </draw:enhanced-geometry>
              </draw:custom-shape>
              <draw:custom-shape draw:name="Freeform: Shape 45" draw:style-name="gr6" draw:text-style-name="P21" draw:layer="layout" svg:width="1.045cm" svg:height="0.587cm" svg:x="15.192cm" svg:y="8.216cm">
                <text:p text:style-name="P17"/>
                <draw:enhanced-geometry draw:mirror-horizontal="false" draw:mirror-vertical="false" drawooo:sub-view-size="305561 171831" draw:text-areas="0 0 ?f14 ?f15" svg:viewBox="0 0 0 0" draw:type="ooxml-non-primitive" draw:enhanced-path="M 152781 32194 L 289179 171831 305562 156877 152781 0 0 156877 16383 171831 152781 32194 Z N">
                  <draw:equation draw:name="f0" draw:formula="152781*logwidth/305561"/>
                  <draw:equation draw:name="f1" draw:formula="32194*logheight/171831"/>
                  <draw:equation draw:name="f2" draw:formula="289179*logwidth/305561"/>
                  <draw:equation draw:name="f3" draw:formula="171831*logheight/171831"/>
                  <draw:equation draw:name="f4" draw:formula="305562*logwidth/305561"/>
                  <draw:equation draw:name="f5" draw:formula="156877*logheight/171831"/>
                  <draw:equation draw:name="f6" draw:formula="152781*logwidth/305561"/>
                  <draw:equation draw:name="f7" draw:formula="0*logheight/171831"/>
                  <draw:equation draw:name="f8" draw:formula="0*logwidth/305561"/>
                  <draw:equation draw:name="f9" draw:formula="156877*logheight/171831"/>
                  <draw:equation draw:name="f10" draw:formula="16383*logwidth/305561"/>
                  <draw:equation draw:name="f11" draw:formula="171831*logheight/171831"/>
                  <draw:equation draw:name="f12" draw:formula="152781*logwidth/305561"/>
                  <draw:equation draw:name="f13" draw:formula="32194*logheight/171831"/>
                  <draw:equation draw:name="f14" draw:formula="logwidth"/>
                  <draw:equation draw:name="f15" draw:formula="logheight"/>
                </draw:enhanced-geometry>
              </draw:custom-shape>
            </draw:g>
            <draw:g draw:name="Graphic 365">
              <draw:custom-shape draw:name="Freeform: Shape 38" draw:style-name="gr9" draw:text-style-name="P23" draw:layer="layout" svg:width="0.425cm" svg:height="0.422cm" svg:x="15.495cm" svg:y="8.575cm">
                <text:p text:style-name="P17"/>
                <draw:enhanced-geometry draw:mirror-horizontal="false" draw:mirror-vertical="false" drawooo:sub-view-size="124396 123634" draw:text-areas="0 0 ?f20 ?f21" svg:viewBox="0 0 0 0" draw:type="ooxml-non-primitive" draw:enhanced-path="M 62198 0 C 27908 0 0 27718 0 61817 0 95917 27908 123634 62198 123634 96488 123634 124397 95917 124397 61817 124397 27718 96488 0 62198 0 Z M 62198 110490 C 35147 110490 13145 88678 13145 61817 13145 34957 35147 13144 62198 13144 89249 13144 111252 34957 111252 61817 111252 88678 89249 110490 62198 110490 Z N">
                  <draw:equation draw:name="f0" draw:formula="62198*logwidth/124396"/>
                  <draw:equation draw:name="f1" draw:formula="0*logheight/123634"/>
                  <draw:equation draw:name="f2" draw:formula="0*logwidth/124396"/>
                  <draw:equation draw:name="f3" draw:formula="61817*logheight/123634"/>
                  <draw:equation draw:name="f4" draw:formula="62198*logwidth/124396"/>
                  <draw:equation draw:name="f5" draw:formula="123634*logheight/123634"/>
                  <draw:equation draw:name="f6" draw:formula="124397*logwidth/124396"/>
                  <draw:equation draw:name="f7" draw:formula="61817*logheight/123634"/>
                  <draw:equation draw:name="f8" draw:formula="62198*logwidth/124396"/>
                  <draw:equation draw:name="f9" draw:formula="0*logheight/123634"/>
                  <draw:equation draw:name="f10" draw:formula="62198*logwidth/124396"/>
                  <draw:equation draw:name="f11" draw:formula="110490*logheight/123634"/>
                  <draw:equation draw:name="f12" draw:formula="13145*logwidth/124396"/>
                  <draw:equation draw:name="f13" draw:formula="61817*logheight/123634"/>
                  <draw:equation draw:name="f14" draw:formula="62198*logwidth/124396"/>
                  <draw:equation draw:name="f15" draw:formula="13144*logheight/123634"/>
                  <draw:equation draw:name="f16" draw:formula="111252*logwidth/124396"/>
                  <draw:equation draw:name="f17" draw:formula="61817*logheight/123634"/>
                  <draw:equation draw:name="f18" draw:formula="62198*logwidth/124396"/>
                  <draw:equation draw:name="f19" draw:formula="110490*logheight/123634"/>
                  <draw:equation draw:name="f20" draw:formula="logwidth"/>
                  <draw:equation draw:name="f21" draw:formula="logheight"/>
                </draw:enhanced-geometry>
              </draw:custom-shape>
              <draw:custom-shape draw:name="Freeform: Shape 39" draw:style-name="gr9" draw:text-style-name="P23" draw:layer="layout" svg:width="0.109cm" svg:height="0.206cm" svg:x="15.69cm" svg:y="8.673cm">
                <text:p text:style-name="P17"/>
                <draw:enhanced-geometry draw:mirror-horizontal="false" draw:mirror-vertical="false" drawooo:sub-view-size="32289 60388" draw:text-areas="0 0 ?f16 ?f17" svg:viewBox="0 0 0 0" draw:type="ooxml-non-primitive" draw:enhanced-path="M 10001 0 L 0 0 0 33337 C 0 34861 572 36195 1524 36862 L 25241 60388 32290 53435 10097 31337 10097 0 Z N">
                  <draw:equation draw:name="f0" draw:formula="10001*logwidth/32289"/>
                  <draw:equation draw:name="f1" draw:formula="0*logheight/60388"/>
                  <draw:equation draw:name="f2" draw:formula="0*logwidth/32289"/>
                  <draw:equation draw:name="f3" draw:formula="0*logheight/60388"/>
                  <draw:equation draw:name="f4" draw:formula="0*logwidth/32289"/>
                  <draw:equation draw:name="f5" draw:formula="33337*logheight/60388"/>
                  <draw:equation draw:name="f6" draw:formula="1524*logwidth/32289"/>
                  <draw:equation draw:name="f7" draw:formula="36862*logheight/60388"/>
                  <draw:equation draw:name="f8" draw:formula="25241*logwidth/32289"/>
                  <draw:equation draw:name="f9" draw:formula="60388*logheight/60388"/>
                  <draw:equation draw:name="f10" draw:formula="32290*logwidth/32289"/>
                  <draw:equation draw:name="f11" draw:formula="53435*logheight/60388"/>
                  <draw:equation draw:name="f12" draw:formula="10097*logwidth/32289"/>
                  <draw:equation draw:name="f13" draw:formula="31337*logheight/60388"/>
                  <draw:equation draw:name="f14" draw:formula="10097*logwidth/32289"/>
                  <draw:equation draw:name="f15" draw:formula="0*logheight/60388"/>
                  <draw:equation draw:name="f16" draw:formula="logwidth"/>
                  <draw:equation draw:name="f17" draw:formula="logheight"/>
                </draw:enhanced-geometry>
              </draw:custom-shape>
              <draw:custom-shape draw:name="Freeform: Shape 40" draw:style-name="gr9" draw:text-style-name="P23" draw:layer="layout" svg:width="0.033cm" svg:height="0.033cm" svg:x="15.691cm" svg:y="8.63cm">
                <text:p text:style-name="P17"/>
                <draw:enhanced-geometry draw:mirror-horizontal="false" draw:mirror-vertical="false" drawooo:sub-view-size="9906 9905" draw:text-areas="0 0 ?f10 ?f11" svg:viewBox="0 0 0 0" draw:type="ooxml-non-primitive" draw:enhanced-path="M 4953 9906 C 7715 9906 9906 7715 9906 4953 9906 2191 7715 0 4953 0 2191 0 0 2191 0 4953 0 7715 2191 9906 4953 9906 Z N">
                  <draw:equation draw:name="f0" draw:formula="4953*logwidth/9906"/>
                  <draw:equation draw:name="f1" draw:formula="9906*logheight/9905"/>
                  <draw:equation draw:name="f2" draw:formula="9906*logwidth/9906"/>
                  <draw:equation draw:name="f3" draw:formula="4953*logheight/9905"/>
                  <draw:equation draw:name="f4" draw:formula="4953*logwidth/9906"/>
                  <draw:equation draw:name="f5" draw:formula="0*logheight/9905"/>
                  <draw:equation draw:name="f6" draw:formula="0*logwidth/9906"/>
                  <draw:equation draw:name="f7" draw:formula="4953*logheight/9905"/>
                  <draw:equation draw:name="f8" draw:formula="4953*logwidth/9906"/>
                  <draw:equation draw:name="f9" draw:formula="9906*logheight/9905"/>
                  <draw:equation draw:name="f10" draw:formula="logwidth"/>
                  <draw:equation draw:name="f11" draw:formula="logheight"/>
                </draw:enhanced-geometry>
              </draw:custom-shape>
              <draw:custom-shape draw:name="Freeform: Shape 41" draw:style-name="gr9" draw:text-style-name="P23" draw:layer="layout" svg:width="0.033cm" svg:height="0.033cm" svg:x="15.691cm" svg:y="8.911cm">
                <text:p text:style-name="P17"/>
                <draw:enhanced-geometry draw:mirror-horizontal="false" draw:mirror-vertical="false" drawooo:sub-view-size="9906 9906" draw:text-areas="0 0 ?f10 ?f11" svg:viewBox="0 0 0 0" draw:type="ooxml-non-primitive" draw:enhanced-path="M 4953 0 C 2191 0 0 2191 0 4953 0 7715 2191 9906 4953 9906 7715 9906 9906 7715 9906 4953 9906 2191 7715 0 4953 0 Z N">
                  <draw:equation draw:name="f0" draw:formula="4953*logwidth/9906"/>
                  <draw:equation draw:name="f1" draw:formula="0*logheight/9906"/>
                  <draw:equation draw:name="f2" draw:formula="0*logwidth/9906"/>
                  <draw:equation draw:name="f3" draw:formula="4953*logheight/9906"/>
                  <draw:equation draw:name="f4" draw:formula="4953*logwidth/9906"/>
                  <draw:equation draw:name="f5" draw:formula="9906*logheight/9906"/>
                  <draw:equation draw:name="f6" draw:formula="9906*logwidth/9906"/>
                  <draw:equation draw:name="f7" draw:formula="4953*logheight/9906"/>
                  <draw:equation draw:name="f8" draw:formula="4953*logwidth/9906"/>
                  <draw:equation draw:name="f9" draw:formula="0*logheight/9906"/>
                  <draw:equation draw:name="f10" draw:formula="logwidth"/>
                  <draw:equation draw:name="f11" draw:formula="logheight"/>
                </draw:enhanced-geometry>
              </draw:custom-shape>
              <draw:custom-shape draw:name="Freeform: Shape 42" draw:style-name="gr9" draw:text-style-name="P23" draw:layer="layout" svg:width="0.033cm" svg:height="0.033cm" svg:x="15.549cm" svg:y="8.77cm">
                <text:p text:style-name="P17"/>
                <draw:enhanced-geometry draw:mirror-horizontal="false" draw:mirror-vertical="false" drawooo:sub-view-size="9905 9906" draw:text-areas="0 0 ?f10 ?f11" svg:viewBox="0 0 0 0" draw:type="ooxml-non-primitive" draw:enhanced-path="M 4953 0 C 2191 0 0 2191 0 4953 0 7715 2191 9906 4953 9906 7715 9906 9906 7715 9906 4953 9906 2191 7715 0 4953 0 Z N">
                  <draw:equation draw:name="f0" draw:formula="4953*logwidth/9905"/>
                  <draw:equation draw:name="f1" draw:formula="0*logheight/9906"/>
                  <draw:equation draw:name="f2" draw:formula="0*logwidth/9905"/>
                  <draw:equation draw:name="f3" draw:formula="4953*logheight/9906"/>
                  <draw:equation draw:name="f4" draw:formula="4953*logwidth/9905"/>
                  <draw:equation draw:name="f5" draw:formula="9906*logheight/9906"/>
                  <draw:equation draw:name="f6" draw:formula="9906*logwidth/9905"/>
                  <draw:equation draw:name="f7" draw:formula="4953*logheight/9906"/>
                  <draw:equation draw:name="f8" draw:formula="4953*logwidth/9905"/>
                  <draw:equation draw:name="f9" draw:formula="0*logheight/9906"/>
                  <draw:equation draw:name="f10" draw:formula="logwidth"/>
                  <draw:equation draw:name="f11" draw:formula="logheight"/>
                </draw:enhanced-geometry>
              </draw:custom-shape>
              <draw:custom-shape draw:name="Freeform: Shape 43" draw:style-name="gr9" draw:text-style-name="P23" draw:layer="layout" svg:width="0.033cm" svg:height="0.033cm" svg:x="15.832cm" svg:y="8.77cm">
                <text:p text:style-name="P17"/>
                <draw:enhanced-geometry draw:mirror-horizontal="false" draw:mirror-vertical="false" drawooo:sub-view-size="9906 9906" draw:text-areas="0 0 ?f10 ?f11" svg:viewBox="0 0 0 0" draw:type="ooxml-non-primitive" draw:enhanced-path="M 4953 0 C 2191 0 0 2191 0 4953 0 7715 2191 9906 4953 9906 7715 9906 9906 7715 9906 4953 9906 2191 7715 0 4953 0 Z N">
                  <draw:equation draw:name="f0" draw:formula="4953*logwidth/9906"/>
                  <draw:equation draw:name="f1" draw:formula="0*logheight/9906"/>
                  <draw:equation draw:name="f2" draw:formula="0*logwidth/9906"/>
                  <draw:equation draw:name="f3" draw:formula="4953*logheight/9906"/>
                  <draw:equation draw:name="f4" draw:formula="4953*logwidth/9906"/>
                  <draw:equation draw:name="f5" draw:formula="9906*logheight/9906"/>
                  <draw:equation draw:name="f6" draw:formula="9906*logwidth/9906"/>
                  <draw:equation draw:name="f7" draw:formula="4953*logheight/9906"/>
                  <draw:equation draw:name="f8" draw:formula="4953*logwidth/9906"/>
                  <draw:equation draw:name="f9" draw:formula="0*logheight/9906"/>
                  <draw:equation draw:name="f10" draw:formula="logwidth"/>
                  <draw:equation draw:name="f11" draw:formula="logheight"/>
                </draw:enhanced-geometry>
              </draw:custom-shape>
            </draw:g>
            <draw:custom-shape draw:name="Freeform: Shape 12" draw:style-name="gr35" draw:text-style-name="P37" draw:layer="layout" svg:width="0.535cm" svg:height="0.718cm" svg:x="15.452cm" svg:y="10.361cm">
              <text:p text:style-name="P17"/>
              <draw:enhanced-geometry draw:mirror-horizontal="false" draw:mirror-vertical="false" drawooo:sub-view-size="156591 210216" draw:text-areas="0 0 ?f582 ?f583" svg:viewBox="0 0 0 0" draw:type="ooxml-non-primitive" draw:enhanced-path="M 148495 196120 L 148495 14097 150495 14097 150495 5906 140208 5906 140208 0 100870 0 100870 5906 55912 5906 55912 0 16574 0 16574 5906 6286 5906 6286 14097 8287 14097 8287 196120 0 196120 0 210217 156591 210217 156591 196120 148304 196120 Z M 31242 196120 L 18669 196120 18669 183928 31242 183928 31242 196120 Z M 31242 175736 L 18669 175736 18669 163544 31242 163544 31242 175736 Z M 31242 155639 L 18669 155639 18669 143446 31242 143446 31242 155639 Z M 31242 135255 L 18669 135255 18669 123063 31242 123063 31242 135255 Z M 31242 115157 L 18669 115157 18669 101060 31242 101060 31242 115157 Z M 31242 94774 L 18669 94774 18669 80677 31242 80677 31242 94774 Z M 31242 74676 L 18669 74676 18669 60579 31242 60579 31242 74676 Z M 31242 54292 L 18669 54292 18669 40196 31242 40196 31242 54292 Z M 31242 34195 L 18669 34195 18669 19812 31242 19812 31242 34195 Z M 49721 195929 L 37433 195929 37433 183737 49721 183737 49721 195929 Z M 49721 175546 L 37433 175546 37433 163354 49721 163354 49721 175546 Z M 49721 155448 L 37433 155448 37433 143256 49721 143256 49721 155448 Z M 49721 135065 L 37433 135065 37433 122873 49721 122873 49721 135065 Z M 49721 114967 L 37433 114967 37433 100870 49721 100870 49721 114967 Z M 49721 94583 L 37433 94583 37433 80486 49721 80486 49721 94583 Z M 49721 74486 L 37433 74486 37433 60389 49721 60389 49721 74486 Z M 49721 54102 L 37433 54102 37433 40005 49721 40005 49721 54102 Z M 49721 34004 L 37433 34004 37433 19621 49721 19621 49721 34004 Z M 68485 195739 L 55912 195739 55912 183547 68485 183547 68485 195739 Z M 68485 175355 L 55912 175355 55912 163163 68485 163163 68485 175355 Z M 68485 155258 L 55912 155258 55912 143065 68485 143065 68485 155258 Z M 68485 134874 L 55912 134874 55912 122682 68485 122682 68485 134874 Z M 68485 114776 L 55912 114776 55912 100679 68485 100679 68485 114776 Z M 68485 94393 L 55912 94393 55912 80296 68485 80296 68485 94393 Z M 68485 74295 L 55912 74295 55912 60198 68485 60198 68485 74295 Z M 68485 53912 L 55912 53912 55912 39815 68485 39815 68485 53912 Z M 68485 33814 L 55912 33814 55912 19431 68485 19431 68485 33814 Z M 100870 195548 L 88297 195548 88297 183356 100870 183356 100870 195548 Z M 100870 175165 L 88297 175165 88297 162973 100870 162973 100870 175165 Z M 100870 155067 L 88297 155067 88297 142875 100870 142875 100870 155067 Z M 100870 134684 L 88297 134684 88297 122492 100870 122492 100870 134684 Z M 100870 114586 L 88297 114586 88297 100489 100870 100489 100870 114586 Z M 100870 94202 L 88297 94202 88297 80105 100870 80105 100870 94202 Z M 100870 74104 L 88297 74104 88297 60008 100870 60008 100870 74104 Z M 100870 53721 L 88297 53721 88297 39624 100870 39624 100870 53721 Z M 100870 33623 L 88297 33623 88297 19240 100870 19240 100870 33623 Z M 119348 195358 L 107061 195358 107061 183166 119348 183166 119348 195358 Z M 119348 174974 L 107061 174974 107061 162782 119348 162782 119348 174974 Z M 119348 154877 L 107061 154877 107061 142685 119348 142685 119348 154877 Z M 119348 134493 L 107061 134493 107061 122301 119348 122301 119348 134493 Z M 119348 114395 L 107061 114395 107061 100298 119348 100298 119348 114395 Z M 119348 94012 L 107061 94012 107061 79915 119348 79915 119348 94012 Z M 119348 73914 L 107061 73914 107061 59817 119348 59817 119348 73914 Z M 119348 53531 L 107061 53531 107061 39433 119348 39433 119348 53531 Z M 119348 33433 L 107061 33433 107061 19050 119348 19050 119348 33433 Z M 138113 195167 L 125540 195167 125540 182975 138113 182975 138113 195167 Z M 138113 174784 L 125540 174784 125540 162592 138113 162592 138113 174784 Z M 138113 154686 L 125540 154686 125540 142494 138113 142494 138113 154686 Z M 138113 134302 L 125540 134302 125540 122111 138113 122111 138113 134302 Z M 138113 114205 L 125540 114205 125540 100108 138113 100108 138113 114205 Z M 138113 93821 L 125540 93821 125540 79724 138113 79724 138113 93821 Z M 138113 73723 L 125540 73723 125540 59627 138113 59627 138113 73723 Z M 138113 53340 L 125540 53340 125540 39243 138113 39243 138113 53340 Z M 138113 33242 L 125540 33242 125540 18860 138113 18860 138113 33242 Z N">
                <draw:equation draw:name="f0" draw:formula="148495*logwidth/156591"/>
                <draw:equation draw:name="f1" draw:formula="196120*logheight/210216"/>
                <draw:equation draw:name="f2" draw:formula="148495*logwidth/156591"/>
                <draw:equation draw:name="f3" draw:formula="14097*logheight/210216"/>
                <draw:equation draw:name="f4" draw:formula="150495*logwidth/156591"/>
                <draw:equation draw:name="f5" draw:formula="14097*logheight/210216"/>
                <draw:equation draw:name="f6" draw:formula="150495*logwidth/156591"/>
                <draw:equation draw:name="f7" draw:formula="5906*logheight/210216"/>
                <draw:equation draw:name="f8" draw:formula="140208*logwidth/156591"/>
                <draw:equation draw:name="f9" draw:formula="5906*logheight/210216"/>
                <draw:equation draw:name="f10" draw:formula="140208*logwidth/156591"/>
                <draw:equation draw:name="f11" draw:formula="0*logheight/210216"/>
                <draw:equation draw:name="f12" draw:formula="100870*logwidth/156591"/>
                <draw:equation draw:name="f13" draw:formula="0*logheight/210216"/>
                <draw:equation draw:name="f14" draw:formula="100870*logwidth/156591"/>
                <draw:equation draw:name="f15" draw:formula="5906*logheight/210216"/>
                <draw:equation draw:name="f16" draw:formula="55912*logwidth/156591"/>
                <draw:equation draw:name="f17" draw:formula="5906*logheight/210216"/>
                <draw:equation draw:name="f18" draw:formula="55912*logwidth/156591"/>
                <draw:equation draw:name="f19" draw:formula="0*logheight/210216"/>
                <draw:equation draw:name="f20" draw:formula="16574*logwidth/156591"/>
                <draw:equation draw:name="f21" draw:formula="0*logheight/210216"/>
                <draw:equation draw:name="f22" draw:formula="16574*logwidth/156591"/>
                <draw:equation draw:name="f23" draw:formula="5906*logheight/210216"/>
                <draw:equation draw:name="f24" draw:formula="6286*logwidth/156591"/>
                <draw:equation draw:name="f25" draw:formula="5906*logheight/210216"/>
                <draw:equation draw:name="f26" draw:formula="6286*logwidth/156591"/>
                <draw:equation draw:name="f27" draw:formula="14097*logheight/210216"/>
                <draw:equation draw:name="f28" draw:formula="8287*logwidth/156591"/>
                <draw:equation draw:name="f29" draw:formula="14097*logheight/210216"/>
                <draw:equation draw:name="f30" draw:formula="8287*logwidth/156591"/>
                <draw:equation draw:name="f31" draw:formula="196120*logheight/210216"/>
                <draw:equation draw:name="f32" draw:formula="0*logwidth/156591"/>
                <draw:equation draw:name="f33" draw:formula="196120*logheight/210216"/>
                <draw:equation draw:name="f34" draw:formula="0*logwidth/156591"/>
                <draw:equation draw:name="f35" draw:formula="210217*logheight/210216"/>
                <draw:equation draw:name="f36" draw:formula="156591*logwidth/156591"/>
                <draw:equation draw:name="f37" draw:formula="210217*logheight/210216"/>
                <draw:equation draw:name="f38" draw:formula="156591*logwidth/156591"/>
                <draw:equation draw:name="f39" draw:formula="196120*logheight/210216"/>
                <draw:equation draw:name="f40" draw:formula="148304*logwidth/156591"/>
                <draw:equation draw:name="f41" draw:formula="196120*logheight/210216"/>
                <draw:equation draw:name="f42" draw:formula="31242*logwidth/156591"/>
                <draw:equation draw:name="f43" draw:formula="196120*logheight/210216"/>
                <draw:equation draw:name="f44" draw:formula="18669*logwidth/156591"/>
                <draw:equation draw:name="f45" draw:formula="196120*logheight/210216"/>
                <draw:equation draw:name="f46" draw:formula="18669*logwidth/156591"/>
                <draw:equation draw:name="f47" draw:formula="183928*logheight/210216"/>
                <draw:equation draw:name="f48" draw:formula="31242*logwidth/156591"/>
                <draw:equation draw:name="f49" draw:formula="183928*logheight/210216"/>
                <draw:equation draw:name="f50" draw:formula="31242*logwidth/156591"/>
                <draw:equation draw:name="f51" draw:formula="196120*logheight/210216"/>
                <draw:equation draw:name="f52" draw:formula="31242*logwidth/156591"/>
                <draw:equation draw:name="f53" draw:formula="175736*logheight/210216"/>
                <draw:equation draw:name="f54" draw:formula="18669*logwidth/156591"/>
                <draw:equation draw:name="f55" draw:formula="175736*logheight/210216"/>
                <draw:equation draw:name="f56" draw:formula="18669*logwidth/156591"/>
                <draw:equation draw:name="f57" draw:formula="163544*logheight/210216"/>
                <draw:equation draw:name="f58" draw:formula="31242*logwidth/156591"/>
                <draw:equation draw:name="f59" draw:formula="163544*logheight/210216"/>
                <draw:equation draw:name="f60" draw:formula="31242*logwidth/156591"/>
                <draw:equation draw:name="f61" draw:formula="175736*logheight/210216"/>
                <draw:equation draw:name="f62" draw:formula="31242*logwidth/156591"/>
                <draw:equation draw:name="f63" draw:formula="155639*logheight/210216"/>
                <draw:equation draw:name="f64" draw:formula="18669*logwidth/156591"/>
                <draw:equation draw:name="f65" draw:formula="155639*logheight/210216"/>
                <draw:equation draw:name="f66" draw:formula="18669*logwidth/156591"/>
                <draw:equation draw:name="f67" draw:formula="143446*logheight/210216"/>
                <draw:equation draw:name="f68" draw:formula="31242*logwidth/156591"/>
                <draw:equation draw:name="f69" draw:formula="143446*logheight/210216"/>
                <draw:equation draw:name="f70" draw:formula="31242*logwidth/156591"/>
                <draw:equation draw:name="f71" draw:formula="155639*logheight/210216"/>
                <draw:equation draw:name="f72" draw:formula="31242*logwidth/156591"/>
                <draw:equation draw:name="f73" draw:formula="135255*logheight/210216"/>
                <draw:equation draw:name="f74" draw:formula="18669*logwidth/156591"/>
                <draw:equation draw:name="f75" draw:formula="135255*logheight/210216"/>
                <draw:equation draw:name="f76" draw:formula="18669*logwidth/156591"/>
                <draw:equation draw:name="f77" draw:formula="123063*logheight/210216"/>
                <draw:equation draw:name="f78" draw:formula="31242*logwidth/156591"/>
                <draw:equation draw:name="f79" draw:formula="123063*logheight/210216"/>
                <draw:equation draw:name="f80" draw:formula="31242*logwidth/156591"/>
                <draw:equation draw:name="f81" draw:formula="135255*logheight/210216"/>
                <draw:equation draw:name="f82" draw:formula="31242*logwidth/156591"/>
                <draw:equation draw:name="f83" draw:formula="115157*logheight/210216"/>
                <draw:equation draw:name="f84" draw:formula="18669*logwidth/156591"/>
                <draw:equation draw:name="f85" draw:formula="115157*logheight/210216"/>
                <draw:equation draw:name="f86" draw:formula="18669*logwidth/156591"/>
                <draw:equation draw:name="f87" draw:formula="101060*logheight/210216"/>
                <draw:equation draw:name="f88" draw:formula="31242*logwidth/156591"/>
                <draw:equation draw:name="f89" draw:formula="101060*logheight/210216"/>
                <draw:equation draw:name="f90" draw:formula="31242*logwidth/156591"/>
                <draw:equation draw:name="f91" draw:formula="115157*logheight/210216"/>
                <draw:equation draw:name="f92" draw:formula="31242*logwidth/156591"/>
                <draw:equation draw:name="f93" draw:formula="94774*logheight/210216"/>
                <draw:equation draw:name="f94" draw:formula="18669*logwidth/156591"/>
                <draw:equation draw:name="f95" draw:formula="94774*logheight/210216"/>
                <draw:equation draw:name="f96" draw:formula="18669*logwidth/156591"/>
                <draw:equation draw:name="f97" draw:formula="80677*logheight/210216"/>
                <draw:equation draw:name="f98" draw:formula="31242*logwidth/156591"/>
                <draw:equation draw:name="f99" draw:formula="80677*logheight/210216"/>
                <draw:equation draw:name="f100" draw:formula="31242*logwidth/156591"/>
                <draw:equation draw:name="f101" draw:formula="94774*logheight/210216"/>
                <draw:equation draw:name="f102" draw:formula="31242*logwidth/156591"/>
                <draw:equation draw:name="f103" draw:formula="74676*logheight/210216"/>
                <draw:equation draw:name="f104" draw:formula="18669*logwidth/156591"/>
                <draw:equation draw:name="f105" draw:formula="74676*logheight/210216"/>
                <draw:equation draw:name="f106" draw:formula="18669*logwidth/156591"/>
                <draw:equation draw:name="f107" draw:formula="60579*logheight/210216"/>
                <draw:equation draw:name="f108" draw:formula="31242*logwidth/156591"/>
                <draw:equation draw:name="f109" draw:formula="60579*logheight/210216"/>
                <draw:equation draw:name="f110" draw:formula="31242*logwidth/156591"/>
                <draw:equation draw:name="f111" draw:formula="74676*logheight/210216"/>
                <draw:equation draw:name="f112" draw:formula="31242*logwidth/156591"/>
                <draw:equation draw:name="f113" draw:formula="54292*logheight/210216"/>
                <draw:equation draw:name="f114" draw:formula="18669*logwidth/156591"/>
                <draw:equation draw:name="f115" draw:formula="54292*logheight/210216"/>
                <draw:equation draw:name="f116" draw:formula="18669*logwidth/156591"/>
                <draw:equation draw:name="f117" draw:formula="40196*logheight/210216"/>
                <draw:equation draw:name="f118" draw:formula="31242*logwidth/156591"/>
                <draw:equation draw:name="f119" draw:formula="40196*logheight/210216"/>
                <draw:equation draw:name="f120" draw:formula="31242*logwidth/156591"/>
                <draw:equation draw:name="f121" draw:formula="54292*logheight/210216"/>
                <draw:equation draw:name="f122" draw:formula="31242*logwidth/156591"/>
                <draw:equation draw:name="f123" draw:formula="34195*logheight/210216"/>
                <draw:equation draw:name="f124" draw:formula="18669*logwidth/156591"/>
                <draw:equation draw:name="f125" draw:formula="34195*logheight/210216"/>
                <draw:equation draw:name="f126" draw:formula="18669*logwidth/156591"/>
                <draw:equation draw:name="f127" draw:formula="19812*logheight/210216"/>
                <draw:equation draw:name="f128" draw:formula="31242*logwidth/156591"/>
                <draw:equation draw:name="f129" draw:formula="19812*logheight/210216"/>
                <draw:equation draw:name="f130" draw:formula="31242*logwidth/156591"/>
                <draw:equation draw:name="f131" draw:formula="34195*logheight/210216"/>
                <draw:equation draw:name="f132" draw:formula="49721*logwidth/156591"/>
                <draw:equation draw:name="f133" draw:formula="195929*logheight/210216"/>
                <draw:equation draw:name="f134" draw:formula="37433*logwidth/156591"/>
                <draw:equation draw:name="f135" draw:formula="195929*logheight/210216"/>
                <draw:equation draw:name="f136" draw:formula="37433*logwidth/156591"/>
                <draw:equation draw:name="f137" draw:formula="183737*logheight/210216"/>
                <draw:equation draw:name="f138" draw:formula="49721*logwidth/156591"/>
                <draw:equation draw:name="f139" draw:formula="183737*logheight/210216"/>
                <draw:equation draw:name="f140" draw:formula="49721*logwidth/156591"/>
                <draw:equation draw:name="f141" draw:formula="195929*logheight/210216"/>
                <draw:equation draw:name="f142" draw:formula="49721*logwidth/156591"/>
                <draw:equation draw:name="f143" draw:formula="175546*logheight/210216"/>
                <draw:equation draw:name="f144" draw:formula="37433*logwidth/156591"/>
                <draw:equation draw:name="f145" draw:formula="175546*logheight/210216"/>
                <draw:equation draw:name="f146" draw:formula="37433*logwidth/156591"/>
                <draw:equation draw:name="f147" draw:formula="163354*logheight/210216"/>
                <draw:equation draw:name="f148" draw:formula="49721*logwidth/156591"/>
                <draw:equation draw:name="f149" draw:formula="163354*logheight/210216"/>
                <draw:equation draw:name="f150" draw:formula="49721*logwidth/156591"/>
                <draw:equation draw:name="f151" draw:formula="175546*logheight/210216"/>
                <draw:equation draw:name="f152" draw:formula="49721*logwidth/156591"/>
                <draw:equation draw:name="f153" draw:formula="155448*logheight/210216"/>
                <draw:equation draw:name="f154" draw:formula="37433*logwidth/156591"/>
                <draw:equation draw:name="f155" draw:formula="155448*logheight/210216"/>
                <draw:equation draw:name="f156" draw:formula="37433*logwidth/156591"/>
                <draw:equation draw:name="f157" draw:formula="143256*logheight/210216"/>
                <draw:equation draw:name="f158" draw:formula="49721*logwidth/156591"/>
                <draw:equation draw:name="f159" draw:formula="143256*logheight/210216"/>
                <draw:equation draw:name="f160" draw:formula="49721*logwidth/156591"/>
                <draw:equation draw:name="f161" draw:formula="155448*logheight/210216"/>
                <draw:equation draw:name="f162" draw:formula="49721*logwidth/156591"/>
                <draw:equation draw:name="f163" draw:formula="135065*logheight/210216"/>
                <draw:equation draw:name="f164" draw:formula="37433*logwidth/156591"/>
                <draw:equation draw:name="f165" draw:formula="135065*logheight/210216"/>
                <draw:equation draw:name="f166" draw:formula="37433*logwidth/156591"/>
                <draw:equation draw:name="f167" draw:formula="122873*logheight/210216"/>
                <draw:equation draw:name="f168" draw:formula="49721*logwidth/156591"/>
                <draw:equation draw:name="f169" draw:formula="122873*logheight/210216"/>
                <draw:equation draw:name="f170" draw:formula="49721*logwidth/156591"/>
                <draw:equation draw:name="f171" draw:formula="135065*logheight/210216"/>
                <draw:equation draw:name="f172" draw:formula="49721*logwidth/156591"/>
                <draw:equation draw:name="f173" draw:formula="114967*logheight/210216"/>
                <draw:equation draw:name="f174" draw:formula="37433*logwidth/156591"/>
                <draw:equation draw:name="f175" draw:formula="114967*logheight/210216"/>
                <draw:equation draw:name="f176" draw:formula="37433*logwidth/156591"/>
                <draw:equation draw:name="f177" draw:formula="100870*logheight/210216"/>
                <draw:equation draw:name="f178" draw:formula="49721*logwidth/156591"/>
                <draw:equation draw:name="f179" draw:formula="100870*logheight/210216"/>
                <draw:equation draw:name="f180" draw:formula="49721*logwidth/156591"/>
                <draw:equation draw:name="f181" draw:formula="114967*logheight/210216"/>
                <draw:equation draw:name="f182" draw:formula="49721*logwidth/156591"/>
                <draw:equation draw:name="f183" draw:formula="94583*logheight/210216"/>
                <draw:equation draw:name="f184" draw:formula="37433*logwidth/156591"/>
                <draw:equation draw:name="f185" draw:formula="94583*logheight/210216"/>
                <draw:equation draw:name="f186" draw:formula="37433*logwidth/156591"/>
                <draw:equation draw:name="f187" draw:formula="80486*logheight/210216"/>
                <draw:equation draw:name="f188" draw:formula="49721*logwidth/156591"/>
                <draw:equation draw:name="f189" draw:formula="80486*logheight/210216"/>
                <draw:equation draw:name="f190" draw:formula="49721*logwidth/156591"/>
                <draw:equation draw:name="f191" draw:formula="94583*logheight/210216"/>
                <draw:equation draw:name="f192" draw:formula="49721*logwidth/156591"/>
                <draw:equation draw:name="f193" draw:formula="74486*logheight/210216"/>
                <draw:equation draw:name="f194" draw:formula="37433*logwidth/156591"/>
                <draw:equation draw:name="f195" draw:formula="74486*logheight/210216"/>
                <draw:equation draw:name="f196" draw:formula="37433*logwidth/156591"/>
                <draw:equation draw:name="f197" draw:formula="60389*logheight/210216"/>
                <draw:equation draw:name="f198" draw:formula="49721*logwidth/156591"/>
                <draw:equation draw:name="f199" draw:formula="60389*logheight/210216"/>
                <draw:equation draw:name="f200" draw:formula="49721*logwidth/156591"/>
                <draw:equation draw:name="f201" draw:formula="74486*logheight/210216"/>
                <draw:equation draw:name="f202" draw:formula="49721*logwidth/156591"/>
                <draw:equation draw:name="f203" draw:formula="54102*logheight/210216"/>
                <draw:equation draw:name="f204" draw:formula="37433*logwidth/156591"/>
                <draw:equation draw:name="f205" draw:formula="54102*logheight/210216"/>
                <draw:equation draw:name="f206" draw:formula="37433*logwidth/156591"/>
                <draw:equation draw:name="f207" draw:formula="40005*logheight/210216"/>
                <draw:equation draw:name="f208" draw:formula="49721*logwidth/156591"/>
                <draw:equation draw:name="f209" draw:formula="40005*logheight/210216"/>
                <draw:equation draw:name="f210" draw:formula="49721*logwidth/156591"/>
                <draw:equation draw:name="f211" draw:formula="54102*logheight/210216"/>
                <draw:equation draw:name="f212" draw:formula="49721*logwidth/156591"/>
                <draw:equation draw:name="f213" draw:formula="34004*logheight/210216"/>
                <draw:equation draw:name="f214" draw:formula="37433*logwidth/156591"/>
                <draw:equation draw:name="f215" draw:formula="34004*logheight/210216"/>
                <draw:equation draw:name="f216" draw:formula="37433*logwidth/156591"/>
                <draw:equation draw:name="f217" draw:formula="19621*logheight/210216"/>
                <draw:equation draw:name="f218" draw:formula="49721*logwidth/156591"/>
                <draw:equation draw:name="f219" draw:formula="19621*logheight/210216"/>
                <draw:equation draw:name="f220" draw:formula="49721*logwidth/156591"/>
                <draw:equation draw:name="f221" draw:formula="34004*logheight/210216"/>
                <draw:equation draw:name="f222" draw:formula="68485*logwidth/156591"/>
                <draw:equation draw:name="f223" draw:formula="195739*logheight/210216"/>
                <draw:equation draw:name="f224" draw:formula="55912*logwidth/156591"/>
                <draw:equation draw:name="f225" draw:formula="195739*logheight/210216"/>
                <draw:equation draw:name="f226" draw:formula="55912*logwidth/156591"/>
                <draw:equation draw:name="f227" draw:formula="183547*logheight/210216"/>
                <draw:equation draw:name="f228" draw:formula="68485*logwidth/156591"/>
                <draw:equation draw:name="f229" draw:formula="183547*logheight/210216"/>
                <draw:equation draw:name="f230" draw:formula="68485*logwidth/156591"/>
                <draw:equation draw:name="f231" draw:formula="195739*logheight/210216"/>
                <draw:equation draw:name="f232" draw:formula="68485*logwidth/156591"/>
                <draw:equation draw:name="f233" draw:formula="175355*logheight/210216"/>
                <draw:equation draw:name="f234" draw:formula="55912*logwidth/156591"/>
                <draw:equation draw:name="f235" draw:formula="175355*logheight/210216"/>
                <draw:equation draw:name="f236" draw:formula="55912*logwidth/156591"/>
                <draw:equation draw:name="f237" draw:formula="163163*logheight/210216"/>
                <draw:equation draw:name="f238" draw:formula="68485*logwidth/156591"/>
                <draw:equation draw:name="f239" draw:formula="163163*logheight/210216"/>
                <draw:equation draw:name="f240" draw:formula="68485*logwidth/156591"/>
                <draw:equation draw:name="f241" draw:formula="175355*logheight/210216"/>
                <draw:equation draw:name="f242" draw:formula="68485*logwidth/156591"/>
                <draw:equation draw:name="f243" draw:formula="155258*logheight/210216"/>
                <draw:equation draw:name="f244" draw:formula="55912*logwidth/156591"/>
                <draw:equation draw:name="f245" draw:formula="155258*logheight/210216"/>
                <draw:equation draw:name="f246" draw:formula="55912*logwidth/156591"/>
                <draw:equation draw:name="f247" draw:formula="143065*logheight/210216"/>
                <draw:equation draw:name="f248" draw:formula="68485*logwidth/156591"/>
                <draw:equation draw:name="f249" draw:formula="143065*logheight/210216"/>
                <draw:equation draw:name="f250" draw:formula="68485*logwidth/156591"/>
                <draw:equation draw:name="f251" draw:formula="155258*logheight/210216"/>
                <draw:equation draw:name="f252" draw:formula="68485*logwidth/156591"/>
                <draw:equation draw:name="f253" draw:formula="134874*logheight/210216"/>
                <draw:equation draw:name="f254" draw:formula="55912*logwidth/156591"/>
                <draw:equation draw:name="f255" draw:formula="134874*logheight/210216"/>
                <draw:equation draw:name="f256" draw:formula="55912*logwidth/156591"/>
                <draw:equation draw:name="f257" draw:formula="122682*logheight/210216"/>
                <draw:equation draw:name="f258" draw:formula="68485*logwidth/156591"/>
                <draw:equation draw:name="f259" draw:formula="122682*logheight/210216"/>
                <draw:equation draw:name="f260" draw:formula="68485*logwidth/156591"/>
                <draw:equation draw:name="f261" draw:formula="134874*logheight/210216"/>
                <draw:equation draw:name="f262" draw:formula="68485*logwidth/156591"/>
                <draw:equation draw:name="f263" draw:formula="114776*logheight/210216"/>
                <draw:equation draw:name="f264" draw:formula="55912*logwidth/156591"/>
                <draw:equation draw:name="f265" draw:formula="114776*logheight/210216"/>
                <draw:equation draw:name="f266" draw:formula="55912*logwidth/156591"/>
                <draw:equation draw:name="f267" draw:formula="100679*logheight/210216"/>
                <draw:equation draw:name="f268" draw:formula="68485*logwidth/156591"/>
                <draw:equation draw:name="f269" draw:formula="100679*logheight/210216"/>
                <draw:equation draw:name="f270" draw:formula="68485*logwidth/156591"/>
                <draw:equation draw:name="f271" draw:formula="114776*logheight/210216"/>
                <draw:equation draw:name="f272" draw:formula="68485*logwidth/156591"/>
                <draw:equation draw:name="f273" draw:formula="94393*logheight/210216"/>
                <draw:equation draw:name="f274" draw:formula="55912*logwidth/156591"/>
                <draw:equation draw:name="f275" draw:formula="94393*logheight/210216"/>
                <draw:equation draw:name="f276" draw:formula="55912*logwidth/156591"/>
                <draw:equation draw:name="f277" draw:formula="80296*logheight/210216"/>
                <draw:equation draw:name="f278" draw:formula="68485*logwidth/156591"/>
                <draw:equation draw:name="f279" draw:formula="80296*logheight/210216"/>
                <draw:equation draw:name="f280" draw:formula="68485*logwidth/156591"/>
                <draw:equation draw:name="f281" draw:formula="94393*logheight/210216"/>
                <draw:equation draw:name="f282" draw:formula="68485*logwidth/156591"/>
                <draw:equation draw:name="f283" draw:formula="74295*logheight/210216"/>
                <draw:equation draw:name="f284" draw:formula="55912*logwidth/156591"/>
                <draw:equation draw:name="f285" draw:formula="74295*logheight/210216"/>
                <draw:equation draw:name="f286" draw:formula="55912*logwidth/156591"/>
                <draw:equation draw:name="f287" draw:formula="60198*logheight/210216"/>
                <draw:equation draw:name="f288" draw:formula="68485*logwidth/156591"/>
                <draw:equation draw:name="f289" draw:formula="60198*logheight/210216"/>
                <draw:equation draw:name="f290" draw:formula="68485*logwidth/156591"/>
                <draw:equation draw:name="f291" draw:formula="74295*logheight/210216"/>
                <draw:equation draw:name="f292" draw:formula="68485*logwidth/156591"/>
                <draw:equation draw:name="f293" draw:formula="53912*logheight/210216"/>
                <draw:equation draw:name="f294" draw:formula="55912*logwidth/156591"/>
                <draw:equation draw:name="f295" draw:formula="53912*logheight/210216"/>
                <draw:equation draw:name="f296" draw:formula="55912*logwidth/156591"/>
                <draw:equation draw:name="f297" draw:formula="39815*logheight/210216"/>
                <draw:equation draw:name="f298" draw:formula="68485*logwidth/156591"/>
                <draw:equation draw:name="f299" draw:formula="39815*logheight/210216"/>
                <draw:equation draw:name="f300" draw:formula="68485*logwidth/156591"/>
                <draw:equation draw:name="f301" draw:formula="53912*logheight/210216"/>
                <draw:equation draw:name="f302" draw:formula="68485*logwidth/156591"/>
                <draw:equation draw:name="f303" draw:formula="33814*logheight/210216"/>
                <draw:equation draw:name="f304" draw:formula="55912*logwidth/156591"/>
                <draw:equation draw:name="f305" draw:formula="33814*logheight/210216"/>
                <draw:equation draw:name="f306" draw:formula="55912*logwidth/156591"/>
                <draw:equation draw:name="f307" draw:formula="19431*logheight/210216"/>
                <draw:equation draw:name="f308" draw:formula="68485*logwidth/156591"/>
                <draw:equation draw:name="f309" draw:formula="19431*logheight/210216"/>
                <draw:equation draw:name="f310" draw:formula="68485*logwidth/156591"/>
                <draw:equation draw:name="f311" draw:formula="33814*logheight/210216"/>
                <draw:equation draw:name="f312" draw:formula="100870*logwidth/156591"/>
                <draw:equation draw:name="f313" draw:formula="195548*logheight/210216"/>
                <draw:equation draw:name="f314" draw:formula="88297*logwidth/156591"/>
                <draw:equation draw:name="f315" draw:formula="195548*logheight/210216"/>
                <draw:equation draw:name="f316" draw:formula="88297*logwidth/156591"/>
                <draw:equation draw:name="f317" draw:formula="183356*logheight/210216"/>
                <draw:equation draw:name="f318" draw:formula="100870*logwidth/156591"/>
                <draw:equation draw:name="f319" draw:formula="183356*logheight/210216"/>
                <draw:equation draw:name="f320" draw:formula="100870*logwidth/156591"/>
                <draw:equation draw:name="f321" draw:formula="195548*logheight/210216"/>
                <draw:equation draw:name="f322" draw:formula="100870*logwidth/156591"/>
                <draw:equation draw:name="f323" draw:formula="175165*logheight/210216"/>
                <draw:equation draw:name="f324" draw:formula="88297*logwidth/156591"/>
                <draw:equation draw:name="f325" draw:formula="175165*logheight/210216"/>
                <draw:equation draw:name="f326" draw:formula="88297*logwidth/156591"/>
                <draw:equation draw:name="f327" draw:formula="162973*logheight/210216"/>
                <draw:equation draw:name="f328" draw:formula="100870*logwidth/156591"/>
                <draw:equation draw:name="f329" draw:formula="162973*logheight/210216"/>
                <draw:equation draw:name="f330" draw:formula="100870*logwidth/156591"/>
                <draw:equation draw:name="f331" draw:formula="175165*logheight/210216"/>
                <draw:equation draw:name="f332" draw:formula="100870*logwidth/156591"/>
                <draw:equation draw:name="f333" draw:formula="155067*logheight/210216"/>
                <draw:equation draw:name="f334" draw:formula="88297*logwidth/156591"/>
                <draw:equation draw:name="f335" draw:formula="155067*logheight/210216"/>
                <draw:equation draw:name="f336" draw:formula="88297*logwidth/156591"/>
                <draw:equation draw:name="f337" draw:formula="142875*logheight/210216"/>
                <draw:equation draw:name="f338" draw:formula="100870*logwidth/156591"/>
                <draw:equation draw:name="f339" draw:formula="142875*logheight/210216"/>
                <draw:equation draw:name="f340" draw:formula="100870*logwidth/156591"/>
                <draw:equation draw:name="f341" draw:formula="155067*logheight/210216"/>
                <draw:equation draw:name="f342" draw:formula="100870*logwidth/156591"/>
                <draw:equation draw:name="f343" draw:formula="134684*logheight/210216"/>
                <draw:equation draw:name="f344" draw:formula="88297*logwidth/156591"/>
                <draw:equation draw:name="f345" draw:formula="134684*logheight/210216"/>
                <draw:equation draw:name="f346" draw:formula="88297*logwidth/156591"/>
                <draw:equation draw:name="f347" draw:formula="122492*logheight/210216"/>
                <draw:equation draw:name="f348" draw:formula="100870*logwidth/156591"/>
                <draw:equation draw:name="f349" draw:formula="122492*logheight/210216"/>
                <draw:equation draw:name="f350" draw:formula="100870*logwidth/156591"/>
                <draw:equation draw:name="f351" draw:formula="134684*logheight/210216"/>
                <draw:equation draw:name="f352" draw:formula="100870*logwidth/156591"/>
                <draw:equation draw:name="f353" draw:formula="114586*logheight/210216"/>
                <draw:equation draw:name="f354" draw:formula="88297*logwidth/156591"/>
                <draw:equation draw:name="f355" draw:formula="114586*logheight/210216"/>
                <draw:equation draw:name="f356" draw:formula="88297*logwidth/156591"/>
                <draw:equation draw:name="f357" draw:formula="100489*logheight/210216"/>
                <draw:equation draw:name="f358" draw:formula="100870*logwidth/156591"/>
                <draw:equation draw:name="f359" draw:formula="100489*logheight/210216"/>
                <draw:equation draw:name="f360" draw:formula="100870*logwidth/156591"/>
                <draw:equation draw:name="f361" draw:formula="114586*logheight/210216"/>
                <draw:equation draw:name="f362" draw:formula="100870*logwidth/156591"/>
                <draw:equation draw:name="f363" draw:formula="94202*logheight/210216"/>
                <draw:equation draw:name="f364" draw:formula="88297*logwidth/156591"/>
                <draw:equation draw:name="f365" draw:formula="94202*logheight/210216"/>
                <draw:equation draw:name="f366" draw:formula="88297*logwidth/156591"/>
                <draw:equation draw:name="f367" draw:formula="80105*logheight/210216"/>
                <draw:equation draw:name="f368" draw:formula="100870*logwidth/156591"/>
                <draw:equation draw:name="f369" draw:formula="80105*logheight/210216"/>
                <draw:equation draw:name="f370" draw:formula="100870*logwidth/156591"/>
                <draw:equation draw:name="f371" draw:formula="94202*logheight/210216"/>
                <draw:equation draw:name="f372" draw:formula="100870*logwidth/156591"/>
                <draw:equation draw:name="f373" draw:formula="74104*logheight/210216"/>
                <draw:equation draw:name="f374" draw:formula="88297*logwidth/156591"/>
                <draw:equation draw:name="f375" draw:formula="74104*logheight/210216"/>
                <draw:equation draw:name="f376" draw:formula="88297*logwidth/156591"/>
                <draw:equation draw:name="f377" draw:formula="60008*logheight/210216"/>
                <draw:equation draw:name="f378" draw:formula="100870*logwidth/156591"/>
                <draw:equation draw:name="f379" draw:formula="60008*logheight/210216"/>
                <draw:equation draw:name="f380" draw:formula="100870*logwidth/156591"/>
                <draw:equation draw:name="f381" draw:formula="74104*logheight/210216"/>
                <draw:equation draw:name="f382" draw:formula="100870*logwidth/156591"/>
                <draw:equation draw:name="f383" draw:formula="53721*logheight/210216"/>
                <draw:equation draw:name="f384" draw:formula="88297*logwidth/156591"/>
                <draw:equation draw:name="f385" draw:formula="53721*logheight/210216"/>
                <draw:equation draw:name="f386" draw:formula="88297*logwidth/156591"/>
                <draw:equation draw:name="f387" draw:formula="39624*logheight/210216"/>
                <draw:equation draw:name="f388" draw:formula="100870*logwidth/156591"/>
                <draw:equation draw:name="f389" draw:formula="39624*logheight/210216"/>
                <draw:equation draw:name="f390" draw:formula="100870*logwidth/156591"/>
                <draw:equation draw:name="f391" draw:formula="53721*logheight/210216"/>
                <draw:equation draw:name="f392" draw:formula="100870*logwidth/156591"/>
                <draw:equation draw:name="f393" draw:formula="33623*logheight/210216"/>
                <draw:equation draw:name="f394" draw:formula="88297*logwidth/156591"/>
                <draw:equation draw:name="f395" draw:formula="33623*logheight/210216"/>
                <draw:equation draw:name="f396" draw:formula="88297*logwidth/156591"/>
                <draw:equation draw:name="f397" draw:formula="19240*logheight/210216"/>
                <draw:equation draw:name="f398" draw:formula="100870*logwidth/156591"/>
                <draw:equation draw:name="f399" draw:formula="19240*logheight/210216"/>
                <draw:equation draw:name="f400" draw:formula="100870*logwidth/156591"/>
                <draw:equation draw:name="f401" draw:formula="33623*logheight/210216"/>
                <draw:equation draw:name="f402" draw:formula="119348*logwidth/156591"/>
                <draw:equation draw:name="f403" draw:formula="195358*logheight/210216"/>
                <draw:equation draw:name="f404" draw:formula="107061*logwidth/156591"/>
                <draw:equation draw:name="f405" draw:formula="195358*logheight/210216"/>
                <draw:equation draw:name="f406" draw:formula="107061*logwidth/156591"/>
                <draw:equation draw:name="f407" draw:formula="183166*logheight/210216"/>
                <draw:equation draw:name="f408" draw:formula="119348*logwidth/156591"/>
                <draw:equation draw:name="f409" draw:formula="183166*logheight/210216"/>
                <draw:equation draw:name="f410" draw:formula="119348*logwidth/156591"/>
                <draw:equation draw:name="f411" draw:formula="195358*logheight/210216"/>
                <draw:equation draw:name="f412" draw:formula="119348*logwidth/156591"/>
                <draw:equation draw:name="f413" draw:formula="174974*logheight/210216"/>
                <draw:equation draw:name="f414" draw:formula="107061*logwidth/156591"/>
                <draw:equation draw:name="f415" draw:formula="174974*logheight/210216"/>
                <draw:equation draw:name="f416" draw:formula="107061*logwidth/156591"/>
                <draw:equation draw:name="f417" draw:formula="162782*logheight/210216"/>
                <draw:equation draw:name="f418" draw:formula="119348*logwidth/156591"/>
                <draw:equation draw:name="f419" draw:formula="162782*logheight/210216"/>
                <draw:equation draw:name="f420" draw:formula="119348*logwidth/156591"/>
                <draw:equation draw:name="f421" draw:formula="174974*logheight/210216"/>
                <draw:equation draw:name="f422" draw:formula="119348*logwidth/156591"/>
                <draw:equation draw:name="f423" draw:formula="154877*logheight/210216"/>
                <draw:equation draw:name="f424" draw:formula="107061*logwidth/156591"/>
                <draw:equation draw:name="f425" draw:formula="154877*logheight/210216"/>
                <draw:equation draw:name="f426" draw:formula="107061*logwidth/156591"/>
                <draw:equation draw:name="f427" draw:formula="142685*logheight/210216"/>
                <draw:equation draw:name="f428" draw:formula="119348*logwidth/156591"/>
                <draw:equation draw:name="f429" draw:formula="142685*logheight/210216"/>
                <draw:equation draw:name="f430" draw:formula="119348*logwidth/156591"/>
                <draw:equation draw:name="f431" draw:formula="154877*logheight/210216"/>
                <draw:equation draw:name="f432" draw:formula="119348*logwidth/156591"/>
                <draw:equation draw:name="f433" draw:formula="134493*logheight/210216"/>
                <draw:equation draw:name="f434" draw:formula="107061*logwidth/156591"/>
                <draw:equation draw:name="f435" draw:formula="134493*logheight/210216"/>
                <draw:equation draw:name="f436" draw:formula="107061*logwidth/156591"/>
                <draw:equation draw:name="f437" draw:formula="122301*logheight/210216"/>
                <draw:equation draw:name="f438" draw:formula="119348*logwidth/156591"/>
                <draw:equation draw:name="f439" draw:formula="122301*logheight/210216"/>
                <draw:equation draw:name="f440" draw:formula="119348*logwidth/156591"/>
                <draw:equation draw:name="f441" draw:formula="134493*logheight/210216"/>
                <draw:equation draw:name="f442" draw:formula="119348*logwidth/156591"/>
                <draw:equation draw:name="f443" draw:formula="114395*logheight/210216"/>
                <draw:equation draw:name="f444" draw:formula="107061*logwidth/156591"/>
                <draw:equation draw:name="f445" draw:formula="114395*logheight/210216"/>
                <draw:equation draw:name="f446" draw:formula="107061*logwidth/156591"/>
                <draw:equation draw:name="f447" draw:formula="100298*logheight/210216"/>
                <draw:equation draw:name="f448" draw:formula="119348*logwidth/156591"/>
                <draw:equation draw:name="f449" draw:formula="100298*logheight/210216"/>
                <draw:equation draw:name="f450" draw:formula="119348*logwidth/156591"/>
                <draw:equation draw:name="f451" draw:formula="114395*logheight/210216"/>
                <draw:equation draw:name="f452" draw:formula="119348*logwidth/156591"/>
                <draw:equation draw:name="f453" draw:formula="94012*logheight/210216"/>
                <draw:equation draw:name="f454" draw:formula="107061*logwidth/156591"/>
                <draw:equation draw:name="f455" draw:formula="94012*logheight/210216"/>
                <draw:equation draw:name="f456" draw:formula="107061*logwidth/156591"/>
                <draw:equation draw:name="f457" draw:formula="79915*logheight/210216"/>
                <draw:equation draw:name="f458" draw:formula="119348*logwidth/156591"/>
                <draw:equation draw:name="f459" draw:formula="79915*logheight/210216"/>
                <draw:equation draw:name="f460" draw:formula="119348*logwidth/156591"/>
                <draw:equation draw:name="f461" draw:formula="94012*logheight/210216"/>
                <draw:equation draw:name="f462" draw:formula="119348*logwidth/156591"/>
                <draw:equation draw:name="f463" draw:formula="73914*logheight/210216"/>
                <draw:equation draw:name="f464" draw:formula="107061*logwidth/156591"/>
                <draw:equation draw:name="f465" draw:formula="73914*logheight/210216"/>
                <draw:equation draw:name="f466" draw:formula="107061*logwidth/156591"/>
                <draw:equation draw:name="f467" draw:formula="59817*logheight/210216"/>
                <draw:equation draw:name="f468" draw:formula="119348*logwidth/156591"/>
                <draw:equation draw:name="f469" draw:formula="59817*logheight/210216"/>
                <draw:equation draw:name="f470" draw:formula="119348*logwidth/156591"/>
                <draw:equation draw:name="f471" draw:formula="73914*logheight/210216"/>
                <draw:equation draw:name="f472" draw:formula="119348*logwidth/156591"/>
                <draw:equation draw:name="f473" draw:formula="53531*logheight/210216"/>
                <draw:equation draw:name="f474" draw:formula="107061*logwidth/156591"/>
                <draw:equation draw:name="f475" draw:formula="53531*logheight/210216"/>
                <draw:equation draw:name="f476" draw:formula="107061*logwidth/156591"/>
                <draw:equation draw:name="f477" draw:formula="39433*logheight/210216"/>
                <draw:equation draw:name="f478" draw:formula="119348*logwidth/156591"/>
                <draw:equation draw:name="f479" draw:formula="39433*logheight/210216"/>
                <draw:equation draw:name="f480" draw:formula="119348*logwidth/156591"/>
                <draw:equation draw:name="f481" draw:formula="53531*logheight/210216"/>
                <draw:equation draw:name="f482" draw:formula="119348*logwidth/156591"/>
                <draw:equation draw:name="f483" draw:formula="33433*logheight/210216"/>
                <draw:equation draw:name="f484" draw:formula="107061*logwidth/156591"/>
                <draw:equation draw:name="f485" draw:formula="33433*logheight/210216"/>
                <draw:equation draw:name="f486" draw:formula="107061*logwidth/156591"/>
                <draw:equation draw:name="f487" draw:formula="19050*logheight/210216"/>
                <draw:equation draw:name="f488" draw:formula="119348*logwidth/156591"/>
                <draw:equation draw:name="f489" draw:formula="19050*logheight/210216"/>
                <draw:equation draw:name="f490" draw:formula="119348*logwidth/156591"/>
                <draw:equation draw:name="f491" draw:formula="33433*logheight/210216"/>
                <draw:equation draw:name="f492" draw:formula="138113*logwidth/156591"/>
                <draw:equation draw:name="f493" draw:formula="195167*logheight/210216"/>
                <draw:equation draw:name="f494" draw:formula="125540*logwidth/156591"/>
                <draw:equation draw:name="f495" draw:formula="195167*logheight/210216"/>
                <draw:equation draw:name="f496" draw:formula="125540*logwidth/156591"/>
                <draw:equation draw:name="f497" draw:formula="182975*logheight/210216"/>
                <draw:equation draw:name="f498" draw:formula="138113*logwidth/156591"/>
                <draw:equation draw:name="f499" draw:formula="182975*logheight/210216"/>
                <draw:equation draw:name="f500" draw:formula="138113*logwidth/156591"/>
                <draw:equation draw:name="f501" draw:formula="195167*logheight/210216"/>
                <draw:equation draw:name="f502" draw:formula="138113*logwidth/156591"/>
                <draw:equation draw:name="f503" draw:formula="174784*logheight/210216"/>
                <draw:equation draw:name="f504" draw:formula="125540*logwidth/156591"/>
                <draw:equation draw:name="f505" draw:formula="174784*logheight/210216"/>
                <draw:equation draw:name="f506" draw:formula="125540*logwidth/156591"/>
                <draw:equation draw:name="f507" draw:formula="162592*logheight/210216"/>
                <draw:equation draw:name="f508" draw:formula="138113*logwidth/156591"/>
                <draw:equation draw:name="f509" draw:formula="162592*logheight/210216"/>
                <draw:equation draw:name="f510" draw:formula="138113*logwidth/156591"/>
                <draw:equation draw:name="f511" draw:formula="174784*logheight/210216"/>
                <draw:equation draw:name="f512" draw:formula="138113*logwidth/156591"/>
                <draw:equation draw:name="f513" draw:formula="154686*logheight/210216"/>
                <draw:equation draw:name="f514" draw:formula="125540*logwidth/156591"/>
                <draw:equation draw:name="f515" draw:formula="154686*logheight/210216"/>
                <draw:equation draw:name="f516" draw:formula="125540*logwidth/156591"/>
                <draw:equation draw:name="f517" draw:formula="142494*logheight/210216"/>
                <draw:equation draw:name="f518" draw:formula="138113*logwidth/156591"/>
                <draw:equation draw:name="f519" draw:formula="142494*logheight/210216"/>
                <draw:equation draw:name="f520" draw:formula="138113*logwidth/156591"/>
                <draw:equation draw:name="f521" draw:formula="154686*logheight/210216"/>
                <draw:equation draw:name="f522" draw:formula="138113*logwidth/156591"/>
                <draw:equation draw:name="f523" draw:formula="134302*logheight/210216"/>
                <draw:equation draw:name="f524" draw:formula="125540*logwidth/156591"/>
                <draw:equation draw:name="f525" draw:formula="134302*logheight/210216"/>
                <draw:equation draw:name="f526" draw:formula="125540*logwidth/156591"/>
                <draw:equation draw:name="f527" draw:formula="122111*logheight/210216"/>
                <draw:equation draw:name="f528" draw:formula="138113*logwidth/156591"/>
                <draw:equation draw:name="f529" draw:formula="122111*logheight/210216"/>
                <draw:equation draw:name="f530" draw:formula="138113*logwidth/156591"/>
                <draw:equation draw:name="f531" draw:formula="134302*logheight/210216"/>
                <draw:equation draw:name="f532" draw:formula="138113*logwidth/156591"/>
                <draw:equation draw:name="f533" draw:formula="114205*logheight/210216"/>
                <draw:equation draw:name="f534" draw:formula="125540*logwidth/156591"/>
                <draw:equation draw:name="f535" draw:formula="114205*logheight/210216"/>
                <draw:equation draw:name="f536" draw:formula="125540*logwidth/156591"/>
                <draw:equation draw:name="f537" draw:formula="100108*logheight/210216"/>
                <draw:equation draw:name="f538" draw:formula="138113*logwidth/156591"/>
                <draw:equation draw:name="f539" draw:formula="100108*logheight/210216"/>
                <draw:equation draw:name="f540" draw:formula="138113*logwidth/156591"/>
                <draw:equation draw:name="f541" draw:formula="114205*logheight/210216"/>
                <draw:equation draw:name="f542" draw:formula="138113*logwidth/156591"/>
                <draw:equation draw:name="f543" draw:formula="93821*logheight/210216"/>
                <draw:equation draw:name="f544" draw:formula="125540*logwidth/156591"/>
                <draw:equation draw:name="f545" draw:formula="93821*logheight/210216"/>
                <draw:equation draw:name="f546" draw:formula="125540*logwidth/156591"/>
                <draw:equation draw:name="f547" draw:formula="79724*logheight/210216"/>
                <draw:equation draw:name="f548" draw:formula="138113*logwidth/156591"/>
                <draw:equation draw:name="f549" draw:formula="79724*logheight/210216"/>
                <draw:equation draw:name="f550" draw:formula="138113*logwidth/156591"/>
                <draw:equation draw:name="f551" draw:formula="93821*logheight/210216"/>
                <draw:equation draw:name="f552" draw:formula="138113*logwidth/156591"/>
                <draw:equation draw:name="f553" draw:formula="73723*logheight/210216"/>
                <draw:equation draw:name="f554" draw:formula="125540*logwidth/156591"/>
                <draw:equation draw:name="f555" draw:formula="73723*logheight/210216"/>
                <draw:equation draw:name="f556" draw:formula="125540*logwidth/156591"/>
                <draw:equation draw:name="f557" draw:formula="59627*logheight/210216"/>
                <draw:equation draw:name="f558" draw:formula="138113*logwidth/156591"/>
                <draw:equation draw:name="f559" draw:formula="59627*logheight/210216"/>
                <draw:equation draw:name="f560" draw:formula="138113*logwidth/156591"/>
                <draw:equation draw:name="f561" draw:formula="73723*logheight/210216"/>
                <draw:equation draw:name="f562" draw:formula="138113*logwidth/156591"/>
                <draw:equation draw:name="f563" draw:formula="53340*logheight/210216"/>
                <draw:equation draw:name="f564" draw:formula="125540*logwidth/156591"/>
                <draw:equation draw:name="f565" draw:formula="53340*logheight/210216"/>
                <draw:equation draw:name="f566" draw:formula="125540*logwidth/156591"/>
                <draw:equation draw:name="f567" draw:formula="39243*logheight/210216"/>
                <draw:equation draw:name="f568" draw:formula="138113*logwidth/156591"/>
                <draw:equation draw:name="f569" draw:formula="39243*logheight/210216"/>
                <draw:equation draw:name="f570" draw:formula="138113*logwidth/156591"/>
                <draw:equation draw:name="f571" draw:formula="53340*logheight/210216"/>
                <draw:equation draw:name="f572" draw:formula="138113*logwidth/156591"/>
                <draw:equation draw:name="f573" draw:formula="33242*logheight/210216"/>
                <draw:equation draw:name="f574" draw:formula="125540*logwidth/156591"/>
                <draw:equation draw:name="f575" draw:formula="33242*logheight/210216"/>
                <draw:equation draw:name="f576" draw:formula="125540*logwidth/156591"/>
                <draw:equation draw:name="f577" draw:formula="18860*logheight/210216"/>
                <draw:equation draw:name="f578" draw:formula="138113*logwidth/156591"/>
                <draw:equation draw:name="f579" draw:formula="18860*logheight/210216"/>
                <draw:equation draw:name="f580" draw:formula="138113*logwidth/156591"/>
                <draw:equation draw:name="f581" draw:formula="33242*logheight/210216"/>
                <draw:equation draw:name="f582" draw:formula="logwidth"/>
                <draw:equation draw:name="f583" draw:formula="logheight"/>
              </draw:enhanced-geometry>
            </draw:custom-shape>
            <draw:g draw:name="Graphic 365">
              <draw:custom-shape draw:name="Freeform: Shape 24" draw:style-name="gr6" draw:text-style-name="P21" draw:layer="layout" svg:width="1.247cm" svg:height="0.93cm" svg:x="16.27cm" svg:y="10.353cm">
                <text:p text:style-name="P17"/>
                <draw:enhanced-geometry draw:mirror-horizontal="false" draw:mirror-vertical="false" drawooo:sub-view-size="364617 271938" draw:text-areas="0 0 ?f36 ?f37" svg:viewBox="0 0 0 0" draw:type="ooxml-non-primitive" draw:enhanced-path="M 350234 35052 L 350234 12097 346901 10858 C 345758 10382 318802 0 282797 0 244221 0 210979 11811 183928 34766 156877 11621 123634 0 85058 0 49054 0 22003 10382 20955 10858 L 17717 12097 17717 33338 C 6668 35433 0 39052 0 44958 L 0 263842 161353 263842 C 166973 268796 175070 271939 184214 271939 193358 271939 201454 268891 207074 263842 L 364617 263842 364617 44958 C 364617 40196 359188 36957 350234 35052 L 350234 35052 Z N">
                  <draw:equation draw:name="f0" draw:formula="350234*logwidth/364617"/>
                  <draw:equation draw:name="f1" draw:formula="35052*logheight/271938"/>
                  <draw:equation draw:name="f2" draw:formula="350234*logwidth/364617"/>
                  <draw:equation draw:name="f3" draw:formula="12097*logheight/271938"/>
                  <draw:equation draw:name="f4" draw:formula="346901*logwidth/364617"/>
                  <draw:equation draw:name="f5" draw:formula="10858*logheight/271938"/>
                  <draw:equation draw:name="f6" draw:formula="282797*logwidth/364617"/>
                  <draw:equation draw:name="f7" draw:formula="0*logheight/271938"/>
                  <draw:equation draw:name="f8" draw:formula="183928*logwidth/364617"/>
                  <draw:equation draw:name="f9" draw:formula="34766*logheight/271938"/>
                  <draw:equation draw:name="f10" draw:formula="85058*logwidth/364617"/>
                  <draw:equation draw:name="f11" draw:formula="0*logheight/271938"/>
                  <draw:equation draw:name="f12" draw:formula="20955*logwidth/364617"/>
                  <draw:equation draw:name="f13" draw:formula="10858*logheight/271938"/>
                  <draw:equation draw:name="f14" draw:formula="17717*logwidth/364617"/>
                  <draw:equation draw:name="f15" draw:formula="12097*logheight/271938"/>
                  <draw:equation draw:name="f16" draw:formula="17717*logwidth/364617"/>
                  <draw:equation draw:name="f17" draw:formula="33338*logheight/271938"/>
                  <draw:equation draw:name="f18" draw:formula="0*logwidth/364617"/>
                  <draw:equation draw:name="f19" draw:formula="44958*logheight/271938"/>
                  <draw:equation draw:name="f20" draw:formula="0*logwidth/364617"/>
                  <draw:equation draw:name="f21" draw:formula="263842*logheight/271938"/>
                  <draw:equation draw:name="f22" draw:formula="161353*logwidth/364617"/>
                  <draw:equation draw:name="f23" draw:formula="263842*logheight/271938"/>
                  <draw:equation draw:name="f24" draw:formula="184214*logwidth/364617"/>
                  <draw:equation draw:name="f25" draw:formula="271939*logheight/271938"/>
                  <draw:equation draw:name="f26" draw:formula="207074*logwidth/364617"/>
                  <draw:equation draw:name="f27" draw:formula="263842*logheight/271938"/>
                  <draw:equation draw:name="f28" draw:formula="364617*logwidth/364617"/>
                  <draw:equation draw:name="f29" draw:formula="263842*logheight/271938"/>
                  <draw:equation draw:name="f30" draw:formula="364617*logwidth/364617"/>
                  <draw:equation draw:name="f31" draw:formula="44958*logheight/271938"/>
                  <draw:equation draw:name="f32" draw:formula="350234*logwidth/364617"/>
                  <draw:equation draw:name="f33" draw:formula="35052*logheight/271938"/>
                  <draw:equation draw:name="f34" draw:formula="350234*logwidth/364617"/>
                  <draw:equation draw:name="f35" draw:formula="35052*logheight/271938"/>
                  <draw:equation draw:name="f36" draw:formula="logwidth"/>
                  <draw:equation draw:name="f37" draw:formula="logheight"/>
                </draw:enhanced-geometry>
              </draw:custom-shape>
              <draw:custom-shape draw:name="Freeform: Shape 25" draw:style-name="gr36" draw:text-style-name="P38" draw:layer="layout" svg:width="0.183cm" svg:height="0.531cm" svg:x="16.814cm" svg:y="10.494cm">
                <text:p text:style-name="P17"/>
                <draw:enhanced-geometry draw:mirror-horizontal="false" draw:mirror-vertical="false" drawooo:sub-view-size="53720 155447" draw:text-areas="0 0 ?f12 ?f13" svg:viewBox="0 0 0 0" draw:type="ooxml-non-primitive" draw:enhanced-path="M 0 1238 L 0 155448 53721 155448 53721 0 0 1238 0 1238 Z N">
                  <draw:equation draw:name="f0" draw:formula="0*logwidth/53720"/>
                  <draw:equation draw:name="f1" draw:formula="1238*logheight/155447"/>
                  <draw:equation draw:name="f2" draw:formula="0*logwidth/53720"/>
                  <draw:equation draw:name="f3" draw:formula="155448*logheight/155447"/>
                  <draw:equation draw:name="f4" draw:formula="53721*logwidth/53720"/>
                  <draw:equation draw:name="f5" draw:formula="155448*logheight/155447"/>
                  <draw:equation draw:name="f6" draw:formula="53721*logwidth/53720"/>
                  <draw:equation draw:name="f7" draw:formula="0*logheight/155447"/>
                  <draw:equation draw:name="f8" draw:formula="0*logwidth/53720"/>
                  <draw:equation draw:name="f9" draw:formula="1238*logheight/155447"/>
                  <draw:equation draw:name="f10" draw:formula="0*logwidth/53720"/>
                  <draw:equation draw:name="f11" draw:formula="1238*logheight/155447"/>
                  <draw:equation draw:name="f12" draw:formula="logwidth"/>
                  <draw:equation draw:name="f13" draw:formula="logheight"/>
                </draw:enhanced-geometry>
              </draw:custom-shape>
              <draw:custom-shape draw:name="Freeform: Shape 26" draw:style-name="gr35" draw:text-style-name="P37" draw:layer="layout" svg:width="0.527cm" svg:height="0.809cm" svg:x="16.364cm" svg:y="10.388cm">
                <text:p text:style-name="P17"/>
                <draw:enhanced-geometry draw:mirror-horizontal="false" draw:mirror-vertical="false" drawooo:sub-view-size="154304 236600" draw:text-areas="0 0 ?f20 ?f21" svg:viewBox="0 0 0 0" draw:type="ooxml-non-primitive" draw:enhanced-path="M 154305 236601 C 140875 230981 94583 213550 48387 213550 30099 213550 14002 216313 0 221837 L 0 8953 C 8191 6191 30099 0 56959 0 92488 0 123063 10763 148019 31718 L 148019 158877 154305 152114 154305 236601 154305 236601 Z N">
                  <draw:equation draw:name="f0" draw:formula="154305*logwidth/154304"/>
                  <draw:equation draw:name="f1" draw:formula="236601*logheight/236600"/>
                  <draw:equation draw:name="f2" draw:formula="48387*logwidth/154304"/>
                  <draw:equation draw:name="f3" draw:formula="213550*logheight/236600"/>
                  <draw:equation draw:name="f4" draw:formula="0*logwidth/154304"/>
                  <draw:equation draw:name="f5" draw:formula="221837*logheight/236600"/>
                  <draw:equation draw:name="f6" draw:formula="0*logwidth/154304"/>
                  <draw:equation draw:name="f7" draw:formula="8953*logheight/236600"/>
                  <draw:equation draw:name="f8" draw:formula="56959*logwidth/154304"/>
                  <draw:equation draw:name="f9" draw:formula="0*logheight/236600"/>
                  <draw:equation draw:name="f10" draw:formula="148019*logwidth/154304"/>
                  <draw:equation draw:name="f11" draw:formula="31718*logheight/236600"/>
                  <draw:equation draw:name="f12" draw:formula="148019*logwidth/154304"/>
                  <draw:equation draw:name="f13" draw:formula="158877*logheight/236600"/>
                  <draw:equation draw:name="f14" draw:formula="154305*logwidth/154304"/>
                  <draw:equation draw:name="f15" draw:formula="152114*logheight/236600"/>
                  <draw:equation draw:name="f16" draw:formula="154305*logwidth/154304"/>
                  <draw:equation draw:name="f17" draw:formula="236601*logheight/236600"/>
                  <draw:equation draw:name="f18" draw:formula="154305*logwidth/154304"/>
                  <draw:equation draw:name="f19" draw:formula="236601*logheight/236600"/>
                  <draw:equation draw:name="f20" draw:formula="logwidth"/>
                  <draw:equation draw:name="f21" draw:formula="logheight"/>
                </draw:enhanced-geometry>
              </draw:custom-shape>
              <draw:custom-shape draw:name="Freeform: Shape 27" draw:style-name="gr35" draw:text-style-name="P37" draw:layer="layout" svg:width="0.527cm" svg:height="0.805cm" svg:x="16.904cm" svg:y="10.388cm">
                <text:p text:style-name="P17"/>
                <draw:enhanced-geometry draw:mirror-horizontal="false" draw:mirror-vertical="false" drawooo:sub-view-size="154304 235458" draw:text-areas="0 0 ?f20 ?f21" svg:viewBox="0 0 0 0" draw:type="ooxml-non-primitive" draw:enhanced-path="M 154305 220980 C 139446 215075 122396 212027 103537 212027 57245 212027 13144 229743 0 235458 L 0 151257 6096 157925 6096 31528 C 31052 10668 61531 0 97250 0 124206 0 146304 6382 154305 8953 L 154305 220980 154305 220980 Z N">
                  <draw:equation draw:name="f0" draw:formula="154305*logwidth/154304"/>
                  <draw:equation draw:name="f1" draw:formula="220980*logheight/235458"/>
                  <draw:equation draw:name="f2" draw:formula="103537*logwidth/154304"/>
                  <draw:equation draw:name="f3" draw:formula="212027*logheight/235458"/>
                  <draw:equation draw:name="f4" draw:formula="0*logwidth/154304"/>
                  <draw:equation draw:name="f5" draw:formula="235458*logheight/235458"/>
                  <draw:equation draw:name="f6" draw:formula="0*logwidth/154304"/>
                  <draw:equation draw:name="f7" draw:formula="151257*logheight/235458"/>
                  <draw:equation draw:name="f8" draw:formula="6096*logwidth/154304"/>
                  <draw:equation draw:name="f9" draw:formula="157925*logheight/235458"/>
                  <draw:equation draw:name="f10" draw:formula="6096*logwidth/154304"/>
                  <draw:equation draw:name="f11" draw:formula="31528*logheight/235458"/>
                  <draw:equation draw:name="f12" draw:formula="97250*logwidth/154304"/>
                  <draw:equation draw:name="f13" draw:formula="0*logheight/235458"/>
                  <draw:equation draw:name="f14" draw:formula="154305*logwidth/154304"/>
                  <draw:equation draw:name="f15" draw:formula="8953*logheight/235458"/>
                  <draw:equation draw:name="f16" draw:formula="154305*logwidth/154304"/>
                  <draw:equation draw:name="f17" draw:formula="220980*logheight/235458"/>
                  <draw:equation draw:name="f18" draw:formula="154305*logwidth/154304"/>
                  <draw:equation draw:name="f19" draw:formula="220980*logheight/235458"/>
                  <draw:equation draw:name="f20" draw:formula="logwidth"/>
                  <draw:equation draw:name="f21" draw:formula="logheight"/>
                </draw:enhanced-geometry>
              </draw:custom-shape>
              <draw:custom-shape draw:name="Freeform: Shape 28" draw:style-name="gr5" draw:text-style-name="P20" draw:layer="layout" svg:width="0.37cm" svg:height="0.062cm" svg:x="16.462cm" svg:y="10.572cm">
                <text:p text:style-name="P17"/>
                <draw:enhanced-geometry draw:mirror-horizontal="false" draw:mirror-vertical="false" drawooo:sub-view-size="108542 18311" draw:text-areas="0 0 ?f18 ?f19" svg:viewBox="0 0 0 0" draw:type="ooxml-non-primitive" draw:enhanced-path="M 104230 18217 C 103563 18217 103182 18026 102611 17836 72035 5072 36888 5072 6027 17836 3741 18883 1265 17836 407 15645 -640 13454 407 10978 2693 10216 35555 -3405 73274 -3405 105849 10216 108135 11263 109183 13645 108135 15645 107468 17455 105849 18312 104135 18312 L 104135 18312 Z N">
                  <draw:equation draw:name="f0" draw:formula="104230*logwidth/108542"/>
                  <draw:equation draw:name="f1" draw:formula="18217*logheight/18311"/>
                  <draw:equation draw:name="f2" draw:formula="102611*logwidth/108542"/>
                  <draw:equation draw:name="f3" draw:formula="17836*logheight/18311"/>
                  <draw:equation draw:name="f4" draw:formula="6027*logwidth/108542"/>
                  <draw:equation draw:name="f5" draw:formula="17836*logheight/18311"/>
                  <draw:equation draw:name="f6" draw:formula="407*logwidth/108542"/>
                  <draw:equation draw:name="f7" draw:formula="15645*logheight/18311"/>
                  <draw:equation draw:name="f8" draw:formula="2693*logwidth/108542"/>
                  <draw:equation draw:name="f9" draw:formula="10216*logheight/18311"/>
                  <draw:equation draw:name="f10" draw:formula="105849*logwidth/108542"/>
                  <draw:equation draw:name="f11" draw:formula="10216*logheight/18311"/>
                  <draw:equation draw:name="f12" draw:formula="108135*logwidth/108542"/>
                  <draw:equation draw:name="f13" draw:formula="15645*logheight/18311"/>
                  <draw:equation draw:name="f14" draw:formula="104135*logwidth/108542"/>
                  <draw:equation draw:name="f15" draw:formula="18312*logheight/18311"/>
                  <draw:equation draw:name="f16" draw:formula="104135*logwidth/108542"/>
                  <draw:equation draw:name="f17" draw:formula="18312*logheight/18311"/>
                  <draw:equation draw:name="f18" draw:formula="logwidth"/>
                  <draw:equation draw:name="f19" draw:formula="logheight"/>
                </draw:enhanced-geometry>
              </draw:custom-shape>
              <draw:custom-shape draw:name="Freeform: Shape 29" draw:style-name="gr5" draw:text-style-name="P20" draw:layer="layout" svg:width="0.37cm" svg:height="0.062cm" svg:x="16.462cm" svg:y="10.678cm">
                <text:p text:style-name="P17"/>
                <draw:enhanced-geometry draw:mirror-horizontal="false" draw:mirror-vertical="false" drawooo:sub-view-size="108542 18311" draw:text-areas="0 0 ?f18 ?f19" svg:viewBox="0 0 0 0" draw:type="ooxml-non-primitive" draw:enhanced-path="M 104230 18217 C 103563 18217 103182 18026 102611 17836 72035 5072 36888 5072 6027 17836 3741 18883 1265 17836 407 15645 -640 13454 407 10978 2693 10216 35555 -3405 73274 -3405 105849 10216 108135 11263 109183 13645 108135 15645 107468 17264 105849 18312 104135 18312 L 104135 18312 Z N">
                  <draw:equation draw:name="f0" draw:formula="104230*logwidth/108542"/>
                  <draw:equation draw:name="f1" draw:formula="18217*logheight/18311"/>
                  <draw:equation draw:name="f2" draw:formula="102611*logwidth/108542"/>
                  <draw:equation draw:name="f3" draw:formula="17836*logheight/18311"/>
                  <draw:equation draw:name="f4" draw:formula="6027*logwidth/108542"/>
                  <draw:equation draw:name="f5" draw:formula="17836*logheight/18311"/>
                  <draw:equation draw:name="f6" draw:formula="407*logwidth/108542"/>
                  <draw:equation draw:name="f7" draw:formula="15645*logheight/18311"/>
                  <draw:equation draw:name="f8" draw:formula="2693*logwidth/108542"/>
                  <draw:equation draw:name="f9" draw:formula="10216*logheight/18311"/>
                  <draw:equation draw:name="f10" draw:formula="105849*logwidth/108542"/>
                  <draw:equation draw:name="f11" draw:formula="10216*logheight/18311"/>
                  <draw:equation draw:name="f12" draw:formula="108135*logwidth/108542"/>
                  <draw:equation draw:name="f13" draw:formula="15645*logheight/18311"/>
                  <draw:equation draw:name="f14" draw:formula="104135*logwidth/108542"/>
                  <draw:equation draw:name="f15" draw:formula="18312*logheight/18311"/>
                  <draw:equation draw:name="f16" draw:formula="104135*logwidth/108542"/>
                  <draw:equation draw:name="f17" draw:formula="18312*logheight/18311"/>
                  <draw:equation draw:name="f18" draw:formula="logwidth"/>
                  <draw:equation draw:name="f19" draw:formula="logheight"/>
                </draw:enhanced-geometry>
              </draw:custom-shape>
              <draw:custom-shape draw:name="Freeform: Shape 30" draw:style-name="gr5" draw:text-style-name="P20" draw:layer="layout" svg:width="0.37cm" svg:height="0.066cm" svg:x="16.462cm" svg:y="10.764cm">
                <text:p text:style-name="P17"/>
                <draw:enhanced-geometry draw:mirror-horizontal="false" draw:mirror-vertical="false" drawooo:sub-view-size="108542 19454" draw:text-areas="0 0 ?f18 ?f19" svg:viewBox="0 0 0 0" draw:type="ooxml-non-primitive" draw:enhanced-path="M 4408 19360 C 2789 19360 1074 18312 407 16597 -640 14216 407 11644 2693 10787 35555 -3596 73274 -3596 105849 10787 108135 11835 109183 14407 108135 16597 107278 18979 104611 20026 102515 18979 71940 5453 36793 5453 5932 18979 5551 19169 4884 19455 4313 19455 L 4313 19455 Z N">
                  <draw:equation draw:name="f0" draw:formula="4408*logwidth/108542"/>
                  <draw:equation draw:name="f1" draw:formula="19360*logheight/19454"/>
                  <draw:equation draw:name="f2" draw:formula="407*logwidth/108542"/>
                  <draw:equation draw:name="f3" draw:formula="16597*logheight/19454"/>
                  <draw:equation draw:name="f4" draw:formula="2693*logwidth/108542"/>
                  <draw:equation draw:name="f5" draw:formula="10787*logheight/19454"/>
                  <draw:equation draw:name="f6" draw:formula="105849*logwidth/108542"/>
                  <draw:equation draw:name="f7" draw:formula="10787*logheight/19454"/>
                  <draw:equation draw:name="f8" draw:formula="108135*logwidth/108542"/>
                  <draw:equation draw:name="f9" draw:formula="16597*logheight/19454"/>
                  <draw:equation draw:name="f10" draw:formula="102515*logwidth/108542"/>
                  <draw:equation draw:name="f11" draw:formula="18979*logheight/19454"/>
                  <draw:equation draw:name="f12" draw:formula="5932*logwidth/108542"/>
                  <draw:equation draw:name="f13" draw:formula="18979*logheight/19454"/>
                  <draw:equation draw:name="f14" draw:formula="4313*logwidth/108542"/>
                  <draw:equation draw:name="f15" draw:formula="19455*logheight/19454"/>
                  <draw:equation draw:name="f16" draw:formula="4313*logwidth/108542"/>
                  <draw:equation draw:name="f17" draw:formula="19455*logheight/19454"/>
                  <draw:equation draw:name="f18" draw:formula="logwidth"/>
                  <draw:equation draw:name="f19" draw:formula="logheight"/>
                </draw:enhanced-geometry>
              </draw:custom-shape>
              <draw:custom-shape draw:name="Freeform: Shape 31" draw:style-name="gr5" draw:text-style-name="P20" draw:layer="layout" svg:width="0.37cm" svg:height="0.062cm" svg:x="16.462cm" svg:y="10.869cm">
                <text:p text:style-name="P17"/>
                <draw:enhanced-geometry draw:mirror-horizontal="false" draw:mirror-vertical="false" drawooo:sub-view-size="108542 18311" draw:text-areas="0 0 ?f18 ?f19" svg:viewBox="0 0 0 0" draw:type="ooxml-non-primitive" draw:enhanced-path="M 104230 18217 C 103563 18217 103182 18026 102611 17836 72035 5072 36888 5072 6027 17836 3741 18883 1265 17836 407 15645 -640 13454 407 10978 2693 10216 35555 -3405 73274 -3405 105849 10216 108135 11263 109183 13645 108135 15645 107468 17264 105849 18312 104135 18312 L 104135 18312 Z N">
                  <draw:equation draw:name="f0" draw:formula="104230*logwidth/108542"/>
                  <draw:equation draw:name="f1" draw:formula="18217*logheight/18311"/>
                  <draw:equation draw:name="f2" draw:formula="102611*logwidth/108542"/>
                  <draw:equation draw:name="f3" draw:formula="17836*logheight/18311"/>
                  <draw:equation draw:name="f4" draw:formula="6027*logwidth/108542"/>
                  <draw:equation draw:name="f5" draw:formula="17836*logheight/18311"/>
                  <draw:equation draw:name="f6" draw:formula="407*logwidth/108542"/>
                  <draw:equation draw:name="f7" draw:formula="15645*logheight/18311"/>
                  <draw:equation draw:name="f8" draw:formula="2693*logwidth/108542"/>
                  <draw:equation draw:name="f9" draw:formula="10216*logheight/18311"/>
                  <draw:equation draw:name="f10" draw:formula="105849*logwidth/108542"/>
                  <draw:equation draw:name="f11" draw:formula="10216*logheight/18311"/>
                  <draw:equation draw:name="f12" draw:formula="108135*logwidth/108542"/>
                  <draw:equation draw:name="f13" draw:formula="15645*logheight/18311"/>
                  <draw:equation draw:name="f14" draw:formula="104135*logwidth/108542"/>
                  <draw:equation draw:name="f15" draw:formula="18312*logheight/18311"/>
                  <draw:equation draw:name="f16" draw:formula="104135*logwidth/108542"/>
                  <draw:equation draw:name="f17" draw:formula="18312*logheight/18311"/>
                  <draw:equation draw:name="f18" draw:formula="logwidth"/>
                  <draw:equation draw:name="f19" draw:formula="logheight"/>
                </draw:enhanced-geometry>
              </draw:custom-shape>
              <draw:custom-shape draw:name="Freeform: Shape 32" draw:style-name="gr5" draw:text-style-name="P20" draw:layer="layout" svg:width="0.37cm" svg:height="0.066cm" svg:x="16.462cm" svg:y="10.955cm">
                <text:p text:style-name="P17"/>
                <draw:enhanced-geometry draw:mirror-horizontal="false" draw:mirror-vertical="false" drawooo:sub-view-size="108542 19454" draw:text-areas="0 0 ?f18 ?f19" svg:viewBox="0 0 0 0" draw:type="ooxml-non-primitive" draw:enhanced-path="M 104230 19455 C 103563 19455 103182 19264 102611 18979 72035 5453 36888 5453 6027 18979 3741 20026 1265 18979 407 16597 -640 14216 407 11644 2693 10787 35555 -3596 73274 -3596 105849 10787 108135 11835 109183 14407 108135 16597 107278 18312 105849 19360 104135 19360 L 104135 19360 Z N">
                  <draw:equation draw:name="f0" draw:formula="104230*logwidth/108542"/>
                  <draw:equation draw:name="f1" draw:formula="19455*logheight/19454"/>
                  <draw:equation draw:name="f2" draw:formula="102611*logwidth/108542"/>
                  <draw:equation draw:name="f3" draw:formula="18979*logheight/19454"/>
                  <draw:equation draw:name="f4" draw:formula="6027*logwidth/108542"/>
                  <draw:equation draw:name="f5" draw:formula="18979*logheight/19454"/>
                  <draw:equation draw:name="f6" draw:formula="407*logwidth/108542"/>
                  <draw:equation draw:name="f7" draw:formula="16597*logheight/19454"/>
                  <draw:equation draw:name="f8" draw:formula="2693*logwidth/108542"/>
                  <draw:equation draw:name="f9" draw:formula="10787*logheight/19454"/>
                  <draw:equation draw:name="f10" draw:formula="105849*logwidth/108542"/>
                  <draw:equation draw:name="f11" draw:formula="10787*logheight/19454"/>
                  <draw:equation draw:name="f12" draw:formula="108135*logwidth/108542"/>
                  <draw:equation draw:name="f13" draw:formula="16597*logheight/19454"/>
                  <draw:equation draw:name="f14" draw:formula="104135*logwidth/108542"/>
                  <draw:equation draw:name="f15" draw:formula="19360*logheight/19454"/>
                  <draw:equation draw:name="f16" draw:formula="104135*logwidth/108542"/>
                  <draw:equation draw:name="f17" draw:formula="19360*logheight/19454"/>
                  <draw:equation draw:name="f18" draw:formula="logwidth"/>
                  <draw:equation draw:name="f19" draw:formula="logheight"/>
                </draw:enhanced-geometry>
              </draw:custom-shape>
              <draw:custom-shape draw:name="Freeform: Shape 33" draw:style-name="gr5" draw:text-style-name="P20" draw:layer="layout" svg:width="0.37cm" svg:height="0.062cm" svg:x="16.978cm" svg:y="10.572cm">
                <text:p text:style-name="P17"/>
                <draw:enhanced-geometry draw:mirror-horizontal="false" draw:mirror-vertical="false" drawooo:sub-view-size="108542 18311" draw:text-areas="0 0 ?f18 ?f19" svg:viewBox="0 0 0 0" draw:type="ooxml-non-primitive" draw:enhanced-path="M 104230 18217 C 103563 18217 103182 18026 102611 17836 72035 5072 36888 5072 6027 17836 3741 18883 1265 17836 407 15645 -640 13454 407 10978 2693 10216 35555 -3405 73274 -3405 105849 10216 108135 11263 109183 13645 108135 15645 107468 17455 105849 18312 104135 18312 L 104135 18312 Z N">
                  <draw:equation draw:name="f0" draw:formula="104230*logwidth/108542"/>
                  <draw:equation draw:name="f1" draw:formula="18217*logheight/18311"/>
                  <draw:equation draw:name="f2" draw:formula="102611*logwidth/108542"/>
                  <draw:equation draw:name="f3" draw:formula="17836*logheight/18311"/>
                  <draw:equation draw:name="f4" draw:formula="6027*logwidth/108542"/>
                  <draw:equation draw:name="f5" draw:formula="17836*logheight/18311"/>
                  <draw:equation draw:name="f6" draw:formula="407*logwidth/108542"/>
                  <draw:equation draw:name="f7" draw:formula="15645*logheight/18311"/>
                  <draw:equation draw:name="f8" draw:formula="2693*logwidth/108542"/>
                  <draw:equation draw:name="f9" draw:formula="10216*logheight/18311"/>
                  <draw:equation draw:name="f10" draw:formula="105849*logwidth/108542"/>
                  <draw:equation draw:name="f11" draw:formula="10216*logheight/18311"/>
                  <draw:equation draw:name="f12" draw:formula="108135*logwidth/108542"/>
                  <draw:equation draw:name="f13" draw:formula="15645*logheight/18311"/>
                  <draw:equation draw:name="f14" draw:formula="104135*logwidth/108542"/>
                  <draw:equation draw:name="f15" draw:formula="18312*logheight/18311"/>
                  <draw:equation draw:name="f16" draw:formula="104135*logwidth/108542"/>
                  <draw:equation draw:name="f17" draw:formula="18312*logheight/18311"/>
                  <draw:equation draw:name="f18" draw:formula="logwidth"/>
                  <draw:equation draw:name="f19" draw:formula="logheight"/>
                </draw:enhanced-geometry>
              </draw:custom-shape>
              <draw:custom-shape draw:name="Freeform: Shape 34" draw:style-name="gr5" draw:text-style-name="P20" draw:layer="layout" svg:width="0.37cm" svg:height="0.062cm" svg:x="16.974cm" svg:y="10.678cm">
                <text:p text:style-name="P17"/>
                <draw:enhanced-geometry draw:mirror-horizontal="false" draw:mirror-vertical="false" drawooo:sub-view-size="108542 18311" draw:text-areas="0 0 ?f18 ?f19" svg:viewBox="0 0 0 0" draw:type="ooxml-non-primitive" draw:enhanced-path="M 104230 18217 C 103563 18217 103182 18026 102611 17836 72035 5072 36888 5072 6027 17836 3741 18883 1265 17836 407 15645 -640 13454 407 10978 2693 10216 35555 -3405 73274 -3405 105849 10216 108135 11263 109183 13645 108135 15645 107468 17264 105849 18312 104135 18312 L 104135 18312 Z N">
                  <draw:equation draw:name="f0" draw:formula="104230*logwidth/108542"/>
                  <draw:equation draw:name="f1" draw:formula="18217*logheight/18311"/>
                  <draw:equation draw:name="f2" draw:formula="102611*logwidth/108542"/>
                  <draw:equation draw:name="f3" draw:formula="17836*logheight/18311"/>
                  <draw:equation draw:name="f4" draw:formula="6027*logwidth/108542"/>
                  <draw:equation draw:name="f5" draw:formula="17836*logheight/18311"/>
                  <draw:equation draw:name="f6" draw:formula="407*logwidth/108542"/>
                  <draw:equation draw:name="f7" draw:formula="15645*logheight/18311"/>
                  <draw:equation draw:name="f8" draw:formula="2693*logwidth/108542"/>
                  <draw:equation draw:name="f9" draw:formula="10216*logheight/18311"/>
                  <draw:equation draw:name="f10" draw:formula="105849*logwidth/108542"/>
                  <draw:equation draw:name="f11" draw:formula="10216*logheight/18311"/>
                  <draw:equation draw:name="f12" draw:formula="108135*logwidth/108542"/>
                  <draw:equation draw:name="f13" draw:formula="15645*logheight/18311"/>
                  <draw:equation draw:name="f14" draw:formula="104135*logwidth/108542"/>
                  <draw:equation draw:name="f15" draw:formula="18312*logheight/18311"/>
                  <draw:equation draw:name="f16" draw:formula="104135*logwidth/108542"/>
                  <draw:equation draw:name="f17" draw:formula="18312*logheight/18311"/>
                  <draw:equation draw:name="f18" draw:formula="logwidth"/>
                  <draw:equation draw:name="f19" draw:formula="logheight"/>
                </draw:enhanced-geometry>
              </draw:custom-shape>
              <draw:custom-shape draw:name="Freeform: Shape 35" draw:style-name="gr5" draw:text-style-name="P20" draw:layer="layout" svg:width="0.367cm" svg:height="0.066cm" svg:x="16.978cm" svg:y="10.764cm">
                <text:p text:style-name="P17"/>
                <draw:enhanced-geometry draw:mirror-horizontal="false" draw:mirror-vertical="false" drawooo:sub-view-size="107494 19454" draw:text-areas="0 0 ?f18 ?f19" svg:viewBox="0 0 0 0" draw:type="ooxml-non-primitive" draw:enhanced-path="M 4313 19360 C 2693 19360 979 18312 407 16597 -640 14216 407 11644 2693 10787 35269 -3596 72512 -3596 104801 10787 107087 11835 108135 14407 107087 16597 106230 18979 103563 20026 101563 18979 71273 5453 36507 5453 6027 18979 5646 19169 4979 19455 4408 19455 L 4408 19455 Z N">
                  <draw:equation draw:name="f0" draw:formula="4313*logwidth/107494"/>
                  <draw:equation draw:name="f1" draw:formula="19360*logheight/19454"/>
                  <draw:equation draw:name="f2" draw:formula="407*logwidth/107494"/>
                  <draw:equation draw:name="f3" draw:formula="16597*logheight/19454"/>
                  <draw:equation draw:name="f4" draw:formula="2693*logwidth/107494"/>
                  <draw:equation draw:name="f5" draw:formula="10787*logheight/19454"/>
                  <draw:equation draw:name="f6" draw:formula="104801*logwidth/107494"/>
                  <draw:equation draw:name="f7" draw:formula="10787*logheight/19454"/>
                  <draw:equation draw:name="f8" draw:formula="107087*logwidth/107494"/>
                  <draw:equation draw:name="f9" draw:formula="16597*logheight/19454"/>
                  <draw:equation draw:name="f10" draw:formula="101563*logwidth/107494"/>
                  <draw:equation draw:name="f11" draw:formula="18979*logheight/19454"/>
                  <draw:equation draw:name="f12" draw:formula="6027*logwidth/107494"/>
                  <draw:equation draw:name="f13" draw:formula="18979*logheight/19454"/>
                  <draw:equation draw:name="f14" draw:formula="4408*logwidth/107494"/>
                  <draw:equation draw:name="f15" draw:formula="19455*logheight/19454"/>
                  <draw:equation draw:name="f16" draw:formula="4408*logwidth/107494"/>
                  <draw:equation draw:name="f17" draw:formula="19455*logheight/19454"/>
                  <draw:equation draw:name="f18" draw:formula="logwidth"/>
                  <draw:equation draw:name="f19" draw:formula="logheight"/>
                </draw:enhanced-geometry>
              </draw:custom-shape>
              <draw:custom-shape draw:name="Freeform: Shape 36" draw:style-name="gr5" draw:text-style-name="P20" draw:layer="layout" svg:width="0.37cm" svg:height="0.062cm" svg:x="16.974cm" svg:y="10.869cm">
                <text:p text:style-name="P17"/>
                <draw:enhanced-geometry draw:mirror-horizontal="false" draw:mirror-vertical="false" drawooo:sub-view-size="108542 18311" draw:text-areas="0 0 ?f18 ?f19" svg:viewBox="0 0 0 0" draw:type="ooxml-non-primitive" draw:enhanced-path="M 104230 18217 C 103563 18217 103182 18026 102611 17836 72035 5072 36888 5072 6027 17836 3741 18883 1265 17836 407 15645 -640 13454 407 10978 2693 10216 35555 -3405 73274 -3405 105849 10216 108135 11263 109183 13645 108135 15645 107468 17264 105849 18312 104135 18312 L 104135 18312 Z N">
                  <draw:equation draw:name="f0" draw:formula="104230*logwidth/108542"/>
                  <draw:equation draw:name="f1" draw:formula="18217*logheight/18311"/>
                  <draw:equation draw:name="f2" draw:formula="102611*logwidth/108542"/>
                  <draw:equation draw:name="f3" draw:formula="17836*logheight/18311"/>
                  <draw:equation draw:name="f4" draw:formula="6027*logwidth/108542"/>
                  <draw:equation draw:name="f5" draw:formula="17836*logheight/18311"/>
                  <draw:equation draw:name="f6" draw:formula="407*logwidth/108542"/>
                  <draw:equation draw:name="f7" draw:formula="15645*logheight/18311"/>
                  <draw:equation draw:name="f8" draw:formula="2693*logwidth/108542"/>
                  <draw:equation draw:name="f9" draw:formula="10216*logheight/18311"/>
                  <draw:equation draw:name="f10" draw:formula="105849*logwidth/108542"/>
                  <draw:equation draw:name="f11" draw:formula="10216*logheight/18311"/>
                  <draw:equation draw:name="f12" draw:formula="108135*logwidth/108542"/>
                  <draw:equation draw:name="f13" draw:formula="15645*logheight/18311"/>
                  <draw:equation draw:name="f14" draw:formula="104135*logwidth/108542"/>
                  <draw:equation draw:name="f15" draw:formula="18312*logheight/18311"/>
                  <draw:equation draw:name="f16" draw:formula="104135*logwidth/108542"/>
                  <draw:equation draw:name="f17" draw:formula="18312*logheight/18311"/>
                  <draw:equation draw:name="f18" draw:formula="logwidth"/>
                  <draw:equation draw:name="f19" draw:formula="logheight"/>
                </draw:enhanced-geometry>
              </draw:custom-shape>
              <draw:custom-shape draw:name="Freeform: Shape 37" draw:style-name="gr5" draw:text-style-name="P20" draw:layer="layout" svg:width="0.367cm" svg:height="0.066cm" svg:x="16.978cm" svg:y="10.955cm">
                <text:p text:style-name="P17"/>
                <draw:enhanced-geometry draw:mirror-horizontal="false" draw:mirror-vertical="false" drawooo:sub-view-size="107494 19454" draw:text-areas="0 0 ?f18 ?f19" svg:viewBox="0 0 0 0" draw:type="ooxml-non-primitive" draw:enhanced-path="M 103087 19455 C 102515 19455 102039 19264 101468 18979 71178 5453 36412 5453 5932 18979 3646 20026 1169 18979 407 16597 -640 14216 407 11644 2693 10787 35269 -3596 72512 -3596 104801 10787 107087 11835 108135 14407 107087 16597 106230 18312 104801 19360 103182 19360 L 103182 19360 Z N">
                  <draw:equation draw:name="f0" draw:formula="103087*logwidth/107494"/>
                  <draw:equation draw:name="f1" draw:formula="19455*logheight/19454"/>
                  <draw:equation draw:name="f2" draw:formula="101468*logwidth/107494"/>
                  <draw:equation draw:name="f3" draw:formula="18979*logheight/19454"/>
                  <draw:equation draw:name="f4" draw:formula="5932*logwidth/107494"/>
                  <draw:equation draw:name="f5" draw:formula="18979*logheight/19454"/>
                  <draw:equation draw:name="f6" draw:formula="407*logwidth/107494"/>
                  <draw:equation draw:name="f7" draw:formula="16597*logheight/19454"/>
                  <draw:equation draw:name="f8" draw:formula="2693*logwidth/107494"/>
                  <draw:equation draw:name="f9" draw:formula="10787*logheight/19454"/>
                  <draw:equation draw:name="f10" draw:formula="104801*logwidth/107494"/>
                  <draw:equation draw:name="f11" draw:formula="10787*logheight/19454"/>
                  <draw:equation draw:name="f12" draw:formula="107087*logwidth/107494"/>
                  <draw:equation draw:name="f13" draw:formula="16597*logheight/19454"/>
                  <draw:equation draw:name="f14" draw:formula="103182*logwidth/107494"/>
                  <draw:equation draw:name="f15" draw:formula="19360*logheight/19454"/>
                  <draw:equation draw:name="f16" draw:formula="103182*logwidth/107494"/>
                  <draw:equation draw:name="f17" draw:formula="19360*logheight/19454"/>
                  <draw:equation draw:name="f18" draw:formula="logwidth"/>
                  <draw:equation draw:name="f19" draw:formula="logheight"/>
                </draw:enhanced-geometry>
              </draw:custom-shape>
            </draw:g>
            <draw:g draw:name="Graphic 365">
              <draw:custom-shape draw:name="Freeform: Shape 16" draw:style-name="gr6" draw:text-style-name="P21" draw:layer="layout" svg:width="0.214cm" svg:height="0.382cm" svg:x="14.647cm" svg:y="9.52cm">
                <text:p text:style-name="P17"/>
                <draw:enhanced-geometry draw:mirror-horizontal="false" draw:mirror-vertical="false" drawooo:sub-view-size="62865 112013" draw:text-areas="0 0 ?f12 ?f13" svg:viewBox="0 0 0 0" draw:type="ooxml-non-primitive" draw:enhanced-path="M 31433 0 C 14097 0 0 14097 0 31433 L 0 112014 62865 112014 62865 31433 C 62865 14097 48768 0 31433 0 Z N">
                  <draw:equation draw:name="f0" draw:formula="31433*logwidth/62865"/>
                  <draw:equation draw:name="f1" draw:formula="0*logheight/112013"/>
                  <draw:equation draw:name="f2" draw:formula="0*logwidth/62865"/>
                  <draw:equation draw:name="f3" draw:formula="31433*logheight/112013"/>
                  <draw:equation draw:name="f4" draw:formula="0*logwidth/62865"/>
                  <draw:equation draw:name="f5" draw:formula="112014*logheight/112013"/>
                  <draw:equation draw:name="f6" draw:formula="62865*logwidth/62865"/>
                  <draw:equation draw:name="f7" draw:formula="112014*logheight/112013"/>
                  <draw:equation draw:name="f8" draw:formula="62865*logwidth/62865"/>
                  <draw:equation draw:name="f9" draw:formula="31433*logheight/112013"/>
                  <draw:equation draw:name="f10" draw:formula="31433*logwidth/62865"/>
                  <draw:equation draw:name="f11" draw:formula="0*logheight/112013"/>
                  <draw:equation draw:name="f12" draw:formula="logwidth"/>
                  <draw:equation draw:name="f13" draw:formula="logheight"/>
                </draw:enhanced-geometry>
              </draw:custom-shape>
              <draw:custom-shape draw:name="Freeform: Shape 17" draw:style-name="gr6" draw:text-style-name="P21" draw:layer="layout" svg:width="0.214cm" svg:height="0.382cm" svg:x="14.96cm" svg:y="9.52cm">
                <text:p text:style-name="P17"/>
                <draw:enhanced-geometry draw:mirror-horizontal="false" draw:mirror-vertical="false" drawooo:sub-view-size="62865 112013" draw:text-areas="0 0 ?f12 ?f13" svg:viewBox="0 0 0 0" draw:type="ooxml-non-primitive" draw:enhanced-path="M 31432 0 C 14097 0 0 14097 0 31433 L 0 112014 62865 112014 62865 31433 C 62865 14097 48768 0 31432 0 Z N">
                  <draw:equation draw:name="f0" draw:formula="31432*logwidth/62865"/>
                  <draw:equation draw:name="f1" draw:formula="0*logheight/112013"/>
                  <draw:equation draw:name="f2" draw:formula="0*logwidth/62865"/>
                  <draw:equation draw:name="f3" draw:formula="31433*logheight/112013"/>
                  <draw:equation draw:name="f4" draw:formula="0*logwidth/62865"/>
                  <draw:equation draw:name="f5" draw:formula="112014*logheight/112013"/>
                  <draw:equation draw:name="f6" draw:formula="62865*logwidth/62865"/>
                  <draw:equation draw:name="f7" draw:formula="112014*logheight/112013"/>
                  <draw:equation draw:name="f8" draw:formula="62865*logwidth/62865"/>
                  <draw:equation draw:name="f9" draw:formula="31433*logheight/112013"/>
                  <draw:equation draw:name="f10" draw:formula="31432*logwidth/62865"/>
                  <draw:equation draw:name="f11" draw:formula="0*logheight/112013"/>
                  <draw:equation draw:name="f12" draw:formula="logwidth"/>
                  <draw:equation draw:name="f13" draw:formula="logheight"/>
                </draw:enhanced-geometry>
              </draw:custom-shape>
              <draw:custom-shape draw:name="Freeform: Shape 18" draw:style-name="gr6" draw:text-style-name="P21" draw:layer="layout" svg:width="0.214cm" svg:height="0.382cm" svg:x="16.247cm" svg:y="9.52cm">
                <text:p text:style-name="P17"/>
                <draw:enhanced-geometry draw:mirror-horizontal="false" draw:mirror-vertical="false" drawooo:sub-view-size="62865 112013" draw:text-areas="0 0 ?f12 ?f13" svg:viewBox="0 0 0 0" draw:type="ooxml-non-primitive" draw:enhanced-path="M 31432 0 C 14097 0 0 14097 0 31433 L 0 112014 62865 112014 62865 31433 C 62865 14097 48768 0 31432 0 Z N">
                  <draw:equation draw:name="f0" draw:formula="31432*logwidth/62865"/>
                  <draw:equation draw:name="f1" draw:formula="0*logheight/112013"/>
                  <draw:equation draw:name="f2" draw:formula="0*logwidth/62865"/>
                  <draw:equation draw:name="f3" draw:formula="31433*logheight/112013"/>
                  <draw:equation draw:name="f4" draw:formula="0*logwidth/62865"/>
                  <draw:equation draw:name="f5" draw:formula="112014*logheight/112013"/>
                  <draw:equation draw:name="f6" draw:formula="62865*logwidth/62865"/>
                  <draw:equation draw:name="f7" draw:formula="112014*logheight/112013"/>
                  <draw:equation draw:name="f8" draw:formula="62865*logwidth/62865"/>
                  <draw:equation draw:name="f9" draw:formula="31433*logheight/112013"/>
                  <draw:equation draw:name="f10" draw:formula="31432*logwidth/62865"/>
                  <draw:equation draw:name="f11" draw:formula="0*logheight/112013"/>
                  <draw:equation draw:name="f12" draw:formula="logwidth"/>
                  <draw:equation draw:name="f13" draw:formula="logheight"/>
                </draw:enhanced-geometry>
              </draw:custom-shape>
              <draw:custom-shape draw:name="Freeform: Shape 19" draw:style-name="gr6" draw:text-style-name="P21" draw:layer="layout" svg:width="0.214cm" svg:height="0.382cm" svg:x="16.56cm" svg:y="9.52cm">
                <text:p text:style-name="P17"/>
                <draw:enhanced-geometry draw:mirror-horizontal="false" draw:mirror-vertical="false" drawooo:sub-view-size="62864 112013" draw:text-areas="0 0 ?f12 ?f13" svg:viewBox="0 0 0 0" draw:type="ooxml-non-primitive" draw:enhanced-path="M 31432 0 C 14097 0 0 14097 0 31433 L 0 112014 62865 112014 62865 31433 C 62865 14097 48768 0 31432 0 Z N">
                  <draw:equation draw:name="f0" draw:formula="31432*logwidth/62864"/>
                  <draw:equation draw:name="f1" draw:formula="0*logheight/112013"/>
                  <draw:equation draw:name="f2" draw:formula="0*logwidth/62864"/>
                  <draw:equation draw:name="f3" draw:formula="31433*logheight/112013"/>
                  <draw:equation draw:name="f4" draw:formula="0*logwidth/62864"/>
                  <draw:equation draw:name="f5" draw:formula="112014*logheight/112013"/>
                  <draw:equation draw:name="f6" draw:formula="62865*logwidth/62864"/>
                  <draw:equation draw:name="f7" draw:formula="112014*logheight/112013"/>
                  <draw:equation draw:name="f8" draw:formula="62865*logwidth/62864"/>
                  <draw:equation draw:name="f9" draw:formula="31433*logheight/112013"/>
                  <draw:equation draw:name="f10" draw:formula="31432*logwidth/62864"/>
                  <draw:equation draw:name="f11" draw:formula="0*logheight/112013"/>
                  <draw:equation draw:name="f12" draw:formula="logwidth"/>
                  <draw:equation draw:name="f13" draw:formula="logheight"/>
                </draw:enhanced-geometry>
              </draw:custom-shape>
              <draw:custom-shape draw:name="Freeform: Shape 20" draw:style-name="gr9" draw:text-style-name="P23" draw:layer="layout" svg:width="0.218cm" svg:height="0.382cm" svg:x="15.445cm" svg:y="9.348cm">
                <text:p text:style-name="P17"/>
                <draw:enhanced-geometry draw:mirror-horizontal="false" draw:mirror-vertical="false" drawooo:sub-view-size="64007 112014" draw:text-areas="0 0 ?f12 ?f13" svg:viewBox="0 0 0 0" draw:type="ooxml-non-primitive" draw:enhanced-path="M 32004 0 C 14288 0 0 14288 0 32004 L 0 112014 64008 112014 64008 32004 C 64008 14288 49720 0 32004 0 Z N">
                  <draw:equation draw:name="f0" draw:formula="32004*logwidth/64007"/>
                  <draw:equation draw:name="f1" draw:formula="0*logheight/112014"/>
                  <draw:equation draw:name="f2" draw:formula="0*logwidth/64007"/>
                  <draw:equation draw:name="f3" draw:formula="32004*logheight/112014"/>
                  <draw:equation draw:name="f4" draw:formula="0*logwidth/64007"/>
                  <draw:equation draw:name="f5" draw:formula="112014*logheight/112014"/>
                  <draw:equation draw:name="f6" draw:formula="64008*logwidth/64007"/>
                  <draw:equation draw:name="f7" draw:formula="112014*logheight/112014"/>
                  <draw:equation draw:name="f8" draw:formula="64008*logwidth/64007"/>
                  <draw:equation draw:name="f9" draw:formula="32004*logheight/112014"/>
                  <draw:equation draw:name="f10" draw:formula="32004*logwidth/64007"/>
                  <draw:equation draw:name="f11" draw:formula="0*logheight/112014"/>
                  <draw:equation draw:name="f12" draw:formula="logwidth"/>
                  <draw:equation draw:name="f13" draw:formula="logheight"/>
                </draw:enhanced-geometry>
              </draw:custom-shape>
              <draw:custom-shape draw:name="Freeform: Shape 21" draw:style-name="gr9" draw:text-style-name="P23" draw:layer="layout" svg:width="0.214cm" svg:height="0.382cm" svg:x="15.758cm" svg:y="9.348cm">
                <text:p text:style-name="P17"/>
                <draw:enhanced-geometry draw:mirror-horizontal="false" draw:mirror-vertical="false" drawooo:sub-view-size="62865 112014" draw:text-areas="0 0 ?f12 ?f13" svg:viewBox="0 0 0 0" draw:type="ooxml-non-primitive" draw:enhanced-path="M 31432 0 C 14097 0 0 14097 0 31432 L 0 112014 62865 112014 62865 31432 C 62865 14097 48768 0 31432 0 Z N">
                  <draw:equation draw:name="f0" draw:formula="31432*logwidth/62865"/>
                  <draw:equation draw:name="f1" draw:formula="0*logheight/112014"/>
                  <draw:equation draw:name="f2" draw:formula="0*logwidth/62865"/>
                  <draw:equation draw:name="f3" draw:formula="31432*logheight/112014"/>
                  <draw:equation draw:name="f4" draw:formula="0*logwidth/62865"/>
                  <draw:equation draw:name="f5" draw:formula="112014*logheight/112014"/>
                  <draw:equation draw:name="f6" draw:formula="62865*logwidth/62865"/>
                  <draw:equation draw:name="f7" draw:formula="112014*logheight/112014"/>
                  <draw:equation draw:name="f8" draw:formula="62865*logwidth/62865"/>
                  <draw:equation draw:name="f9" draw:formula="31432*logheight/112014"/>
                  <draw:equation draw:name="f10" draw:formula="31432*logwidth/62865"/>
                  <draw:equation draw:name="f11" draw:formula="0*logheight/112014"/>
                  <draw:equation draw:name="f12" draw:formula="logwidth"/>
                  <draw:equation draw:name="f13" draw:formula="logheight"/>
                </draw:enhanced-geometry>
              </draw:custom-shape>
              <draw:custom-shape draw:name="Freeform: Shape 22" draw:style-name="gr6" draw:text-style-name="P21" draw:layer="layout" svg:width="0.218cm" svg:height="0.382cm" svg:x="14.643cm" svg:y="10.357cm">
                <text:p text:style-name="P17"/>
                <draw:enhanced-geometry draw:mirror-horizontal="false" draw:mirror-vertical="false" drawooo:sub-view-size="64008 112013" draw:text-areas="0 0 ?f12 ?f13" svg:viewBox="0 0 0 0" draw:type="ooxml-non-primitive" draw:enhanced-path="M 32004 0 C 14288 0 0 14288 0 32004 L 0 112014 64008 112014 64008 32004 C 64008 14288 49721 0 32004 0 Z N">
                  <draw:equation draw:name="f0" draw:formula="32004*logwidth/64008"/>
                  <draw:equation draw:name="f1" draw:formula="0*logheight/112013"/>
                  <draw:equation draw:name="f2" draw:formula="0*logwidth/64008"/>
                  <draw:equation draw:name="f3" draw:formula="32004*logheight/112013"/>
                  <draw:equation draw:name="f4" draw:formula="0*logwidth/64008"/>
                  <draw:equation draw:name="f5" draw:formula="112014*logheight/112013"/>
                  <draw:equation draw:name="f6" draw:formula="64008*logwidth/64008"/>
                  <draw:equation draw:name="f7" draw:formula="112014*logheight/112013"/>
                  <draw:equation draw:name="f8" draw:formula="64008*logwidth/64008"/>
                  <draw:equation draw:name="f9" draw:formula="32004*logheight/112013"/>
                  <draw:equation draw:name="f10" draw:formula="32004*logwidth/64008"/>
                  <draw:equation draw:name="f11" draw:formula="0*logheight/112013"/>
                  <draw:equation draw:name="f12" draw:formula="logwidth"/>
                  <draw:equation draw:name="f13" draw:formula="logheight"/>
                </draw:enhanced-geometry>
              </draw:custom-shape>
              <draw:custom-shape draw:name="Freeform: Shape 23" draw:style-name="gr6" draw:text-style-name="P21" draw:layer="layout" svg:width="0.214cm" svg:height="0.382cm" svg:x="14.956cm" svg:y="10.357cm">
                <text:p text:style-name="P17"/>
                <draw:enhanced-geometry draw:mirror-horizontal="false" draw:mirror-vertical="false" drawooo:sub-view-size="62865 112013" draw:text-areas="0 0 ?f12 ?f13" svg:viewBox="0 0 0 0" draw:type="ooxml-non-primitive" draw:enhanced-path="M 31433 0 C 14097 0 0 14097 0 31432 L 0 112014 62865 112014 62865 31432 C 62865 14097 48768 0 31433 0 Z N">
                  <draw:equation draw:name="f0" draw:formula="31433*logwidth/62865"/>
                  <draw:equation draw:name="f1" draw:formula="0*logheight/112013"/>
                  <draw:equation draw:name="f2" draw:formula="0*logwidth/62865"/>
                  <draw:equation draw:name="f3" draw:formula="31432*logheight/112013"/>
                  <draw:equation draw:name="f4" draw:formula="0*logwidth/62865"/>
                  <draw:equation draw:name="f5" draw:formula="112014*logheight/112013"/>
                  <draw:equation draw:name="f6" draw:formula="62865*logwidth/62865"/>
                  <draw:equation draw:name="f7" draw:formula="112014*logheight/112013"/>
                  <draw:equation draw:name="f8" draw:formula="62865*logwidth/62865"/>
                  <draw:equation draw:name="f9" draw:formula="31432*logheight/112013"/>
                  <draw:equation draw:name="f10" draw:formula="31433*logwidth/62865"/>
                  <draw:equation draw:name="f11" draw:formula="0*logheight/112013"/>
                  <draw:equation draw:name="f12" draw:formula="logwidth"/>
                  <draw:equation draw:name="f13" draw:formula="logheight"/>
                </draw:enhanced-geometry>
              </draw:custom-shape>
            </draw:g>
          </draw:g>
        </draw:g>
        <draw:custom-shape draw:name="TextBox 50" draw:style-name="gr37" draw:text-style-name="P40" draw:layer="layout" svg:width="6.434cm" svg:height="1.468cm" svg:x="12.728cm" svg:y="12.423cm">
          <text:p text:style-name="P39"><text:span text:style-name="T45">Research institution/library</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name="Group 409">
          <draw:g draw:name="Group 472">
            <draw:custom-shape draw:name="TextBox 473" draw:style-name="gr37" draw:text-style-name="P11" draw:layer="layout" svg:width="4.463cm" svg:height="0.708cm" svg:x="27.986cm" svg:y="4.02cm">
              <text:p text:style-name="P39"><text:span text:style-name="T46">Publisher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Rectangle: Rounded Corners 474" draw:style-name="gr38" draw:text-style-name="P41" draw:layer="layout" svg:width="4.463cm" svg:height="9.595cm" svg:x="27.986cm" svg:y="4.838cm">
              <text:p text:style-name="P15"/>
              <draw:enhanced-geometry draw:mirror-horizontal="false" draw:mirror-vertical="false" draw:text-areas="?f5 ?f5 ?f6 ?f7" svg:viewBox="0 0 0 0" draw:type="ooxml-roundRect" draw:modifiers="334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g draw:name="Group 475">
              <draw:custom-shape draw:name="Oval 476" draw:style-name="gr32" draw:text-style-name="P20" draw:layer="layout" svg:width="1.571cm" svg:height="1.571cm" svg:x="29.432cm" svg:y="5.411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Oval 478" draw:style-name="gr32" draw:text-style-name="P20" draw:layer="layout" svg:width="1.571cm" svg:height="1.571cm" svg:x="29.432cm" svg:y="7.122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Oval 479" draw:style-name="gr32" draw:text-style-name="P20" draw:layer="layout" svg:width="1.571cm" svg:height="1.571cm" svg:x="29.432cm" svg:y="8.852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Oval 480" draw:style-name="gr32" draw:text-style-name="P20" draw:layer="layout" svg:width="1.571cm" svg:height="1.571cm" svg:x="29.432cm" svg:y="10.573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Oval 481" draw:style-name="gr32" draw:text-style-name="P20" draw:layer="layout" svg:width="1.571cm" svg:height="1.571cm" svg:x="29.432cm" svg:y="12.288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g draw:name="Group 482">
                <draw:custom-shape draw:name="Freeform: Shape 278" draw:style-name="gr9" draw:text-style-name="P23" draw:layer="layout" svg:width="1.084cm" svg:height="0.364cm" svg:x="29.675cm" svg:y="6.171cm">
                  <text:p text:style-name="P17"/>
                  <draw:enhanced-geometry draw:mirror-horizontal="false" draw:mirror-vertical="false" drawooo:sub-view-size="1028700 346329" draw:text-areas="0 0 ?f12 ?f13" svg:viewBox="0 0 0 0" draw:type="ooxml-non-primitive" draw:enhanced-path="M 0 0 L 1028700 0 1028700 346329 0 346329 0 0 0 0 Z N">
                    <draw:equation draw:name="f0" draw:formula="0*logwidth/1028700"/>
                    <draw:equation draw:name="f1" draw:formula="0*logheight/346329"/>
                    <draw:equation draw:name="f2" draw:formula="1028700*logwidth/1028700"/>
                    <draw:equation draw:name="f3" draw:formula="0*logheight/346329"/>
                    <draw:equation draw:name="f4" draw:formula="1028700*logwidth/1028700"/>
                    <draw:equation draw:name="f5" draw:formula="346329*logheight/346329"/>
                    <draw:equation draw:name="f6" draw:formula="0*logwidth/1028700"/>
                    <draw:equation draw:name="f7" draw:formula="346329*logheight/346329"/>
                    <draw:equation draw:name="f8" draw:formula="0*logwidth/1028700"/>
                    <draw:equation draw:name="f9" draw:formula="0*logheight/346329"/>
                    <draw:equation draw:name="f10" draw:formula="0*logwidth/1028700"/>
                    <draw:equation draw:name="f11" draw:formula="0*logheight/346329"/>
                    <draw:equation draw:name="f12" draw:formula="logwidth"/>
                    <draw:equation draw:name="f13" draw:formula="logheight"/>
                  </draw:enhanced-geometry>
                </draw:custom-shape>
                <draw:custom-shape draw:name="Freeform: Shape 279" draw:style-name="gr6" draw:text-style-name="P21" draw:layer="layout" svg:width="0.588cm" svg:height="0.185cm" svg:x="29.923cm" svg:y="5.745cm">
                  <text:p text:style-name="P17"/>
                  <draw:enhanced-geometry draw:mirror-horizontal="false" draw:mirror-vertical="false" drawooo:sub-view-size="558927 176022" draw:text-areas="0 0 ?f12 ?f13" svg:viewBox="0 0 0 0" draw:type="ooxml-non-primitive" draw:enhanced-path="M 558927 176022 L 0 176022 C 0 78772 78867 0 176213 0 L 383381 0 C 479965 762 558832 79534 558832 176022 L 558832 176022 Z N">
                    <draw:equation draw:name="f0" draw:formula="558927*logwidth/558927"/>
                    <draw:equation draw:name="f1" draw:formula="176022*logheight/176022"/>
                    <draw:equation draw:name="f2" draw:formula="0*logwidth/558927"/>
                    <draw:equation draw:name="f3" draw:formula="176022*logheight/176022"/>
                    <draw:equation draw:name="f4" draw:formula="176213*logwidth/558927"/>
                    <draw:equation draw:name="f5" draw:formula="0*logheight/176022"/>
                    <draw:equation draw:name="f6" draw:formula="383381*logwidth/558927"/>
                    <draw:equation draw:name="f7" draw:formula="0*logheight/176022"/>
                    <draw:equation draw:name="f8" draw:formula="558832*logwidth/558927"/>
                    <draw:equation draw:name="f9" draw:formula="176022*logheight/176022"/>
                    <draw:equation draw:name="f10" draw:formula="558832*logwidth/558927"/>
                    <draw:equation draw:name="f11" draw:formula="176022*logheight/176022"/>
                    <draw:equation draw:name="f12" draw:formula="logwidth"/>
                    <draw:equation draw:name="f13" draw:formula="logheight"/>
                  </draw:enhanced-geometry>
                </draw:custom-shape>
                <draw:custom-shape draw:name="Freeform: Shape 280" draw:style-name="gr6" draw:text-style-name="P21" draw:layer="layout" svg:width="1.083cm" svg:height="0.066cm" svg:x="29.677cm" svg:y="6.104cm">
                  <text:p text:style-name="P17"/>
                  <draw:enhanced-geometry draw:mirror-horizontal="false" draw:mirror-vertical="false" drawooo:sub-view-size="1028699 64008" draw:text-areas="0 0 ?f12 ?f13" svg:viewBox="0 0 0 0" draw:type="ooxml-non-primitive" draw:enhanced-path="M 791623 0 L 64294 0 C 28861 0 0 28670 0 64008 L 1028700 64008 C 1028700 28670 999935 0 964406 0 L 791623 0 Z N">
                    <draw:equation draw:name="f0" draw:formula="791623*logwidth/1028699"/>
                    <draw:equation draw:name="f1" draw:formula="0*logheight/64008"/>
                    <draw:equation draw:name="f2" draw:formula="64294*logwidth/1028699"/>
                    <draw:equation draw:name="f3" draw:formula="0*logheight/64008"/>
                    <draw:equation draw:name="f4" draw:formula="0*logwidth/1028699"/>
                    <draw:equation draw:name="f5" draw:formula="64008*logheight/64008"/>
                    <draw:equation draw:name="f6" draw:formula="1028700*logwidth/1028699"/>
                    <draw:equation draw:name="f7" draw:formula="64008*logheight/64008"/>
                    <draw:equation draw:name="f8" draw:formula="964406*logwidth/1028699"/>
                    <draw:equation draw:name="f9" draw:formula="0*logheight/64008"/>
                    <draw:equation draw:name="f10" draw:formula="791623*logwidth/1028699"/>
                    <draw:equation draw:name="f11" draw:formula="0*logheight/64008"/>
                    <draw:equation draw:name="f12" draw:formula="logwidth"/>
                    <draw:equation draw:name="f13" draw:formula="logheight"/>
                  </draw:enhanced-geometry>
                </draw:custom-shape>
                <draw:custom-shape draw:name="Freeform: Shape 281" draw:style-name="gr9" draw:text-style-name="P23" draw:layer="layout" svg:width="0.587cm" svg:height="0.173cm" svg:x="29.923cm" svg:y="5.93cm">
                  <text:p text:style-name="P17"/>
                  <draw:enhanced-geometry draw:mirror-horizontal="false" draw:mirror-vertical="false" drawooo:sub-view-size="557783 164591" draw:text-areas="0 0 ?f12 ?f13" svg:viewBox="0 0 0 0" draw:type="ooxml-non-primitive" draw:enhanced-path="M 0 0 L 557784 0 557784 164592 0 164592 0 0 0 0 Z N">
                    <draw:equation draw:name="f0" draw:formula="0*logwidth/557783"/>
                    <draw:equation draw:name="f1" draw:formula="0*logheight/164591"/>
                    <draw:equation draw:name="f2" draw:formula="557784*logwidth/557783"/>
                    <draw:equation draw:name="f3" draw:formula="0*logheight/164591"/>
                    <draw:equation draw:name="f4" draw:formula="557784*logwidth/557783"/>
                    <draw:equation draw:name="f5" draw:formula="164592*logheight/164591"/>
                    <draw:equation draw:name="f6" draw:formula="0*logwidth/557783"/>
                    <draw:equation draw:name="f7" draw:formula="164592*logheight/164591"/>
                    <draw:equation draw:name="f8" draw:formula="0*logwidth/557783"/>
                    <draw:equation draw:name="f9" draw:formula="0*logheight/164591"/>
                    <draw:equation draw:name="f10" draw:formula="0*logwidth/557783"/>
                    <draw:equation draw:name="f11" draw:formula="0*logheight/164591"/>
                    <draw:equation draw:name="f12" draw:formula="logwidth"/>
                    <draw:equation draw:name="f13" draw:formula="logheight"/>
                  </draw:enhanced-geometry>
                </draw:custom-shape>
                <draw:custom-shape draw:name="Freeform: Shape 282" draw:style-name="gr6" draw:text-style-name="P21" draw:layer="layout" svg:width="0.08cm" svg:height="0.107cm" svg:x="30.028cm" svg:y="5.997cm">
                  <text:p text:style-name="P17"/>
                  <draw:enhanced-geometry draw:mirror-horizontal="false" draw:mirror-vertical="false" drawooo:sub-view-size="76581 102870" draw:text-areas="0 0 ?f12 ?f13" svg:viewBox="0 0 0 0" draw:type="ooxml-non-primitive" draw:enhanced-path="M 0 0 L 76581 0 76581 102870 0 102870 0 0 0 0 Z N">
                    <draw:equation draw:name="f0" draw:formula="0*logwidth/76581"/>
                    <draw:equation draw:name="f1" draw:formula="0*logheight/102870"/>
                    <draw:equation draw:name="f2" draw:formula="76581*logwidth/76581"/>
                    <draw:equation draw:name="f3" draw:formula="0*logheight/102870"/>
                    <draw:equation draw:name="f4" draw:formula="76581*logwidth/76581"/>
                    <draw:equation draw:name="f5" draw:formula="102870*logheight/102870"/>
                    <draw:equation draw:name="f6" draw:formula="0*logwidth/76581"/>
                    <draw:equation draw:name="f7" draw:formula="102870*logheight/102870"/>
                    <draw:equation draw:name="f8" draw:formula="0*logwidth/76581"/>
                    <draw:equation draw:name="f9" draw:formula="0*logheight/102870"/>
                    <draw:equation draw:name="f10" draw:formula="0*logwidth/76581"/>
                    <draw:equation draw:name="f11" draw:formula="0*logheight/102870"/>
                    <draw:equation draw:name="f12" draw:formula="logwidth"/>
                    <draw:equation draw:name="f13" draw:formula="logheight"/>
                  </draw:enhanced-geometry>
                </draw:custom-shape>
                <draw:custom-shape draw:name="Freeform: Shape 283" draw:style-name="gr6" draw:text-style-name="P21" draw:layer="layout" svg:width="0.08cm" svg:height="0.107cm" svg:x="30.326cm" svg:y="5.997cm">
                  <text:p text:style-name="P17"/>
                  <draw:enhanced-geometry draw:mirror-horizontal="false" draw:mirror-vertical="false" drawooo:sub-view-size="76580 102870" draw:text-areas="0 0 ?f12 ?f13" svg:viewBox="0 0 0 0" draw:type="ooxml-non-primitive" draw:enhanced-path="M 0 0 L 76581 0 76581 102870 0 102870 0 0 0 0 Z N">
                    <draw:equation draw:name="f0" draw:formula="0*logwidth/76580"/>
                    <draw:equation draw:name="f1" draw:formula="0*logheight/102870"/>
                    <draw:equation draw:name="f2" draw:formula="76581*logwidth/76580"/>
                    <draw:equation draw:name="f3" draw:formula="0*logheight/102870"/>
                    <draw:equation draw:name="f4" draw:formula="76581*logwidth/76580"/>
                    <draw:equation draw:name="f5" draw:formula="102870*logheight/102870"/>
                    <draw:equation draw:name="f6" draw:formula="0*logwidth/76580"/>
                    <draw:equation draw:name="f7" draw:formula="102870*logheight/102870"/>
                    <draw:equation draw:name="f8" draw:formula="0*logwidth/76580"/>
                    <draw:equation draw:name="f9" draw:formula="0*logheight/102870"/>
                    <draw:equation draw:name="f10" draw:formula="0*logwidth/76580"/>
                    <draw:equation draw:name="f11" draw:formula="0*logheight/102870"/>
                    <draw:equation draw:name="f12" draw:formula="logwidth"/>
                    <draw:equation draw:name="f13" draw:formula="logheight"/>
                  </draw:enhanced-geometry>
                </draw:custom-shape>
                <draw:custom-shape draw:name="Freeform: Shape 284" draw:style-name="gr6" draw:text-style-name="P21" draw:layer="layout" svg:width="0.163cm" svg:height="0.073cm" svg:x="30.136cm" svg:y="5.673cm">
                  <text:p text:style-name="P17"/>
                  <draw:enhanced-geometry draw:mirror-horizontal="false" draw:mirror-vertical="false" drawooo:sub-view-size="155447 69723" draw:text-areas="0 0 ?f16 ?f17" svg:viewBox="0 0 0 0" draw:type="ooxml-non-primitive" draw:enhanced-path="M 155448 69723 L 0 69723 0 22479 C 0 9716 9620 0 22098 0 L 133350 0 C 145828 0 155448 9716 155448 22479 L 155448 69723 155448 69723 Z N">
                    <draw:equation draw:name="f0" draw:formula="155448*logwidth/155447"/>
                    <draw:equation draw:name="f1" draw:formula="69723*logheight/69723"/>
                    <draw:equation draw:name="f2" draw:formula="0*logwidth/155447"/>
                    <draw:equation draw:name="f3" draw:formula="69723*logheight/69723"/>
                    <draw:equation draw:name="f4" draw:formula="0*logwidth/155447"/>
                    <draw:equation draw:name="f5" draw:formula="22479*logheight/69723"/>
                    <draw:equation draw:name="f6" draw:formula="22098*logwidth/155447"/>
                    <draw:equation draw:name="f7" draw:formula="0*logheight/69723"/>
                    <draw:equation draw:name="f8" draw:formula="133350*logwidth/155447"/>
                    <draw:equation draw:name="f9" draw:formula="0*logheight/69723"/>
                    <draw:equation draw:name="f10" draw:formula="155448*logwidth/155447"/>
                    <draw:equation draw:name="f11" draw:formula="22479*logheight/69723"/>
                    <draw:equation draw:name="f12" draw:formula="155448*logwidth/155447"/>
                    <draw:equation draw:name="f13" draw:formula="69723*logheight/69723"/>
                    <draw:equation draw:name="f14" draw:formula="155448*logwidth/155447"/>
                    <draw:equation draw:name="f15" draw:formula="69723*logheight/69723"/>
                    <draw:equation draw:name="f16" draw:formula="logwidth"/>
                    <draw:equation draw:name="f17" draw:formula="logheight"/>
                  </draw:enhanced-geometry>
                </draw:custom-shape>
                <draw:g draw:name="Graphic 15">
                  <draw:custom-shape draw:name="Freeform: Shape 298" draw:style-name="gr6" draw:text-style-name="P21" draw:layer="layout" svg:width="0.183cm" svg:height="0.132cm" svg:x="29.712cm" svg:y="6.22cm">
                    <text:p text:style-name="P17"/>
                    <draw:enhanced-geometry draw:mirror-horizontal="false" draw:mirror-vertical="false" drawooo:sub-view-size="174878 125730" draw:text-areas="0 0 ?f12 ?f13" svg:viewBox="0 0 0 0" draw:type="ooxml-non-primitive" draw:enhanced-path="M 0 0 L 174879 0 174879 125730 0 125730 0 0 0 0 Z N">
                      <draw:equation draw:name="f0" draw:formula="0*logwidth/174878"/>
                      <draw:equation draw:name="f1" draw:formula="0*logheight/125730"/>
                      <draw:equation draw:name="f2" draw:formula="174879*logwidth/174878"/>
                      <draw:equation draw:name="f3" draw:formula="0*logheight/125730"/>
                      <draw:equation draw:name="f4" draw:formula="174879*logwidth/174878"/>
                      <draw:equation draw:name="f5" draw:formula="125730*logheight/125730"/>
                      <draw:equation draw:name="f6" draw:formula="0*logwidth/174878"/>
                      <draw:equation draw:name="f7" draw:formula="125730*logheight/125730"/>
                      <draw:equation draw:name="f8" draw:formula="0*logwidth/174878"/>
                      <draw:equation draw:name="f9" draw:formula="0*logheight/125730"/>
                      <draw:equation draw:name="f10" draw:formula="0*logwidth/174878"/>
                      <draw:equation draw:name="f11" draw:formula="0*logheight/125730"/>
                      <draw:equation draw:name="f12" draw:formula="logwidth"/>
                      <draw:equation draw:name="f13" draw:formula="logheight"/>
                    </draw:enhanced-geometry>
                  </draw:custom-shape>
                  <draw:custom-shape draw:name="Freeform: Shape 299" draw:style-name="gr6" draw:text-style-name="P21" draw:layer="layout" svg:width="0.183cm" svg:height="0.132cm" svg:x="29.934cm" svg:y="6.22cm">
                    <text:p text:style-name="P17"/>
                    <draw:enhanced-geometry draw:mirror-horizontal="false" draw:mirror-vertical="false" drawooo:sub-view-size="174879 125730" draw:text-areas="0 0 ?f12 ?f13" svg:viewBox="0 0 0 0" draw:type="ooxml-non-primitive" draw:enhanced-path="M 0 0 L 174879 0 174879 125730 0 125730 0 0 0 0 Z N">
                      <draw:equation draw:name="f0" draw:formula="0*logwidth/174879"/>
                      <draw:equation draw:name="f1" draw:formula="0*logheight/125730"/>
                      <draw:equation draw:name="f2" draw:formula="174879*logwidth/174879"/>
                      <draw:equation draw:name="f3" draw:formula="0*logheight/125730"/>
                      <draw:equation draw:name="f4" draw:formula="174879*logwidth/174879"/>
                      <draw:equation draw:name="f5" draw:formula="125730*logheight/125730"/>
                      <draw:equation draw:name="f6" draw:formula="0*logwidth/174879"/>
                      <draw:equation draw:name="f7" draw:formula="125730*logheight/125730"/>
                      <draw:equation draw:name="f8" draw:formula="0*logwidth/174879"/>
                      <draw:equation draw:name="f9" draw:formula="0*logheight/125730"/>
                      <draw:equation draw:name="f10" draw:formula="0*logwidth/174879"/>
                      <draw:equation draw:name="f11" draw:formula="0*logheight/125730"/>
                      <draw:equation draw:name="f12" draw:formula="logwidth"/>
                      <draw:equation draw:name="f13" draw:formula="logheight"/>
                    </draw:enhanced-geometry>
                  </draw:custom-shape>
                  <draw:custom-shape draw:name="Freeform: Shape 300" draw:style-name="gr6" draw:text-style-name="P21" draw:layer="layout" svg:width="0.185cm" svg:height="0.132cm" svg:x="30.316cm" svg:y="6.22cm">
                    <text:p text:style-name="P17"/>
                    <draw:enhanced-geometry draw:mirror-horizontal="false" draw:mirror-vertical="false" drawooo:sub-view-size="176021 125730" draw:text-areas="0 0 ?f12 ?f13" svg:viewBox="0 0 0 0" draw:type="ooxml-non-primitive" draw:enhanced-path="M 0 0 L 176022 0 176022 125730 0 125730 0 0 0 0 Z N">
                      <draw:equation draw:name="f0" draw:formula="0*logwidth/176021"/>
                      <draw:equation draw:name="f1" draw:formula="0*logheight/125730"/>
                      <draw:equation draw:name="f2" draw:formula="176022*logwidth/176021"/>
                      <draw:equation draw:name="f3" draw:formula="0*logheight/125730"/>
                      <draw:equation draw:name="f4" draw:formula="176022*logwidth/176021"/>
                      <draw:equation draw:name="f5" draw:formula="125730*logheight/125730"/>
                      <draw:equation draw:name="f6" draw:formula="0*logwidth/176021"/>
                      <draw:equation draw:name="f7" draw:formula="125730*logheight/125730"/>
                      <draw:equation draw:name="f8" draw:formula="0*logwidth/176021"/>
                      <draw:equation draw:name="f9" draw:formula="0*logheight/125730"/>
                      <draw:equation draw:name="f10" draw:formula="0*logwidth/176021"/>
                      <draw:equation draw:name="f11" draw:formula="0*logheight/125730"/>
                      <draw:equation draw:name="f12" draw:formula="logwidth"/>
                      <draw:equation draw:name="f13" draw:formula="logheight"/>
                    </draw:enhanced-geometry>
                  </draw:custom-shape>
                  <draw:custom-shape draw:name="Freeform: Shape 301" draw:style-name="gr6" draw:text-style-name="P21" draw:layer="layout" svg:width="0.185cm" svg:height="0.132cm" svg:x="30.538cm" svg:y="6.22cm">
                    <text:p text:style-name="P17"/>
                    <draw:enhanced-geometry draw:mirror-horizontal="false" draw:mirror-vertical="false" drawooo:sub-view-size="176022 125730" draw:text-areas="0 0 ?f12 ?f13" svg:viewBox="0 0 0 0" draw:type="ooxml-non-primitive" draw:enhanced-path="M 0 0 L 176022 0 176022 125730 0 125730 0 0 0 0 Z N">
                      <draw:equation draw:name="f0" draw:formula="0*logwidth/176022"/>
                      <draw:equation draw:name="f1" draw:formula="0*logheight/125730"/>
                      <draw:equation draw:name="f2" draw:formula="176022*logwidth/176022"/>
                      <draw:equation draw:name="f3" draw:formula="0*logheight/125730"/>
                      <draw:equation draw:name="f4" draw:formula="176022*logwidth/176022"/>
                      <draw:equation draw:name="f5" draw:formula="125730*logheight/125730"/>
                      <draw:equation draw:name="f6" draw:formula="0*logwidth/176022"/>
                      <draw:equation draw:name="f7" draw:formula="125730*logheight/125730"/>
                      <draw:equation draw:name="f8" draw:formula="0*logwidth/176022"/>
                      <draw:equation draw:name="f9" draw:formula="0*logheight/125730"/>
                      <draw:equation draw:name="f10" draw:formula="0*logwidth/176022"/>
                      <draw:equation draw:name="f11" draw:formula="0*logheight/125730"/>
                      <draw:equation draw:name="f12" draw:formula="logwidth"/>
                      <draw:equation draw:name="f13" draw:formula="logheight"/>
                    </draw:enhanced-geometry>
                  </draw:custom-shape>
                </draw:g>
                <draw:g draw:name="Graphic 15">
                  <draw:custom-shape draw:name="Freeform: Shape 287" draw:style-name="gr5" draw:text-style-name="P20" draw:layer="layout" svg:width="0.43cm" svg:height="0.301cm" svg:x="30.006cm" svg:y="6.298cm">
                    <text:p text:style-name="P17"/>
                    <draw:enhanced-geometry draw:mirror-horizontal="false" draw:mirror-vertical="false" drawooo:sub-view-size="409193 286893" draw:text-areas="0 0 ?f16 ?f17" svg:viewBox="0 0 0 0" draw:type="ooxml-non-primitive" draw:enhanced-path="M 409194 24765 C 409194 11144 398145 0 384619 0 L 24575 0 C 10954 0 0 11049 0 24765 L 0 286893 409194 286893 409194 24765 409194 24765 Z N">
                      <draw:equation draw:name="f0" draw:formula="409194*logwidth/409193"/>
                      <draw:equation draw:name="f1" draw:formula="24765*logheight/286893"/>
                      <draw:equation draw:name="f2" draw:formula="384619*logwidth/409193"/>
                      <draw:equation draw:name="f3" draw:formula="0*logheight/286893"/>
                      <draw:equation draw:name="f4" draw:formula="24575*logwidth/409193"/>
                      <draw:equation draw:name="f5" draw:formula="0*logheight/286893"/>
                      <draw:equation draw:name="f6" draw:formula="0*logwidth/409193"/>
                      <draw:equation draw:name="f7" draw:formula="24765*logheight/286893"/>
                      <draw:equation draw:name="f8" draw:formula="0*logwidth/409193"/>
                      <draw:equation draw:name="f9" draw:formula="286893*logheight/286893"/>
                      <draw:equation draw:name="f10" draw:formula="409194*logwidth/409193"/>
                      <draw:equation draw:name="f11" draw:formula="286893*logheight/286893"/>
                      <draw:equation draw:name="f12" draw:formula="409194*logwidth/409193"/>
                      <draw:equation draw:name="f13" draw:formula="24765*logheight/286893"/>
                      <draw:equation draw:name="f14" draw:formula="409194*logwidth/409193"/>
                      <draw:equation draw:name="f15" draw:formula="24765*logheight/286893"/>
                      <draw:equation draw:name="f16" draw:formula="logwidth"/>
                      <draw:equation draw:name="f17" draw:formula="logheight"/>
                    </draw:enhanced-geometry>
                  </draw:custom-shape>
                  <draw:custom-shape draw:name="Freeform: Shape 288" draw:style-name="gr6" draw:text-style-name="P21" draw:layer="layout" svg:width="0.511cm" svg:height="0.047cm" svg:x="29.967cm" svg:y="6.674cm">
                    <text:p text:style-name="P17"/>
                    <draw:enhanced-geometry draw:mirror-horizontal="false" draw:mirror-vertical="false" drawooo:sub-view-size="485775 45719" draw:text-areas="0 0 ?f14 ?f15" svg:viewBox="0 0 0 0" draw:type="ooxml-non-primitive" draw:enhanced-path="M 0 0 L 0 22860 C 0 35528 10192 45720 22765 45720 L 463010 45720 C 475583 45720 485775 35528 485775 22860 L 485775 0 0 0 Z N">
                      <draw:equation draw:name="f0" draw:formula="0*logwidth/485775"/>
                      <draw:equation draw:name="f1" draw:formula="0*logheight/45719"/>
                      <draw:equation draw:name="f2" draw:formula="0*logwidth/485775"/>
                      <draw:equation draw:name="f3" draw:formula="22860*logheight/45719"/>
                      <draw:equation draw:name="f4" draw:formula="22765*logwidth/485775"/>
                      <draw:equation draw:name="f5" draw:formula="45720*logheight/45719"/>
                      <draw:equation draw:name="f6" draw:formula="463010*logwidth/485775"/>
                      <draw:equation draw:name="f7" draw:formula="45720*logheight/45719"/>
                      <draw:equation draw:name="f8" draw:formula="485775*logwidth/485775"/>
                      <draw:equation draw:name="f9" draw:formula="22860*logheight/45719"/>
                      <draw:equation draw:name="f10" draw:formula="485775*logwidth/485775"/>
                      <draw:equation draw:name="f11" draw:formula="0*logheight/45719"/>
                      <draw:equation draw:name="f12" draw:formula="0*logwidth/485775"/>
                      <draw:equation draw:name="f13" draw:formula="0*logheight/45719"/>
                      <draw:equation draw:name="f14" draw:formula="logwidth"/>
                      <draw:equation draw:name="f15" draw:formula="logheight"/>
                    </draw:enhanced-geometry>
                  </draw:custom-shape>
                  <draw:custom-shape draw:name="Freeform: Shape 289" draw:style-name="gr33" draw:text-style-name="P35" draw:layer="layout" svg:width="0.511cm" svg:height="0.073cm" svg:x="29.967cm" svg:y="6.6cm">
                    <text:p text:style-name="P17"/>
                    <draw:enhanced-geometry draw:mirror-horizontal="false" draw:mirror-vertical="false" drawooo:sub-view-size="485775 69722" draw:text-areas="0 0 ?f12 ?f13" svg:viewBox="0 0 0 0" draw:type="ooxml-non-primitive" draw:enhanced-path="M 0 69723 L 485775 69723 447199 0 38576 0 0 69723 0 69723 Z N">
                      <draw:equation draw:name="f0" draw:formula="0*logwidth/485775"/>
                      <draw:equation draw:name="f1" draw:formula="69723*logheight/69722"/>
                      <draw:equation draw:name="f2" draw:formula="485775*logwidth/485775"/>
                      <draw:equation draw:name="f3" draw:formula="69723*logheight/69722"/>
                      <draw:equation draw:name="f4" draw:formula="447199*logwidth/485775"/>
                      <draw:equation draw:name="f5" draw:formula="0*logheight/69722"/>
                      <draw:equation draw:name="f6" draw:formula="38576*logwidth/485775"/>
                      <draw:equation draw:name="f7" draw:formula="0*logheight/69722"/>
                      <draw:equation draw:name="f8" draw:formula="0*logwidth/485775"/>
                      <draw:equation draw:name="f9" draw:formula="69723*logheight/69722"/>
                      <draw:equation draw:name="f10" draw:formula="0*logwidth/485775"/>
                      <draw:equation draw:name="f11" draw:formula="69723*logheight/69722"/>
                      <draw:equation draw:name="f12" draw:formula="logwidth"/>
                      <draw:equation draw:name="f13" draw:formula="logheight"/>
                    </draw:enhanced-geometry>
                  </draw:custom-shape>
                  <draw:custom-shape draw:name="Freeform: Shape 290" draw:style-name="gr9" draw:text-style-name="P23" draw:layer="layout" svg:width="0.339cm" svg:height="0.209cm" svg:x="30.052cm" svg:y="6.344cm">
                    <text:p text:style-name="P17"/>
                    <draw:enhanced-geometry draw:mirror-horizontal="false" draw:mirror-vertical="false" drawooo:sub-view-size="322326 198882" draw:text-areas="0 0 ?f12 ?f13" svg:viewBox="0 0 0 0" draw:type="ooxml-non-primitive" draw:enhanced-path="M 0 0 L 322326 0 322326 198882 0 198882 0 0 0 0 Z N">
                      <draw:equation draw:name="f0" draw:formula="0*logwidth/322326"/>
                      <draw:equation draw:name="f1" draw:formula="0*logheight/198882"/>
                      <draw:equation draw:name="f2" draw:formula="322326*logwidth/322326"/>
                      <draw:equation draw:name="f3" draw:formula="0*logheight/198882"/>
                      <draw:equation draw:name="f4" draw:formula="322326*logwidth/322326"/>
                      <draw:equation draw:name="f5" draw:formula="198882*logheight/198882"/>
                      <draw:equation draw:name="f6" draw:formula="0*logwidth/322326"/>
                      <draw:equation draw:name="f7" draw:formula="198882*logheight/198882"/>
                      <draw:equation draw:name="f8" draw:formula="0*logwidth/322326"/>
                      <draw:equation draw:name="f9" draw:formula="0*logheight/198882"/>
                      <draw:equation draw:name="f10" draw:formula="0*logwidth/322326"/>
                      <draw:equation draw:name="f11" draw:formula="0*logheight/198882"/>
                      <draw:equation draw:name="f12" draw:formula="logwidth"/>
                      <draw:equation draw:name="f13" draw:formula="logheight"/>
                    </draw:enhanced-geometry>
                  </draw:custom-shape>
                  <draw:custom-shape draw:name="Freeform: Shape 291" draw:style-name="gr39" draw:text-style-name="P42" draw:layer="layout" svg:width="0.281cm" svg:height="0.133cm" svg:x="30.083cm" svg:y="6.394cm">
                    <text:p text:style-name="P17"/>
                    <draw:enhanced-geometry draw:mirror-horizontal="false" draw:mirror-vertical="false" drawooo:sub-view-size="267462 126872" draw:text-areas="0 0 ?f12 ?f13" svg:viewBox="0 0 0 0" draw:type="ooxml-non-primitive" draw:enhanced-path="M 0 0 L 267462 0 267462 126873 0 126873 0 0 0 0 Z N">
                      <draw:equation draw:name="f0" draw:formula="0*logwidth/267462"/>
                      <draw:equation draw:name="f1" draw:formula="0*logheight/126872"/>
                      <draw:equation draw:name="f2" draw:formula="267462*logwidth/267462"/>
                      <draw:equation draw:name="f3" draw:formula="0*logheight/126872"/>
                      <draw:equation draw:name="f4" draw:formula="267462*logwidth/267462"/>
                      <draw:equation draw:name="f5" draw:formula="126873*logheight/126872"/>
                      <draw:equation draw:name="f6" draw:formula="0*logwidth/267462"/>
                      <draw:equation draw:name="f7" draw:formula="126873*logheight/126872"/>
                      <draw:equation draw:name="f8" draw:formula="0*logwidth/267462"/>
                      <draw:equation draw:name="f9" draw:formula="0*logheight/126872"/>
                      <draw:equation draw:name="f10" draw:formula="0*logwidth/267462"/>
                      <draw:equation draw:name="f11" draw:formula="0*logheight/126872"/>
                      <draw:equation draw:name="f12" draw:formula="logwidth"/>
                      <draw:equation draw:name="f13" draw:formula="logheight"/>
                    </draw:enhanced-geometry>
                  </draw:custom-shape>
                  <draw:custom-shape draw:name="Freeform: Shape 292" draw:style-name="gr5" draw:text-style-name="P20" draw:layer="layout" svg:width="0.281cm" svg:height="0.039cm" svg:x="30.083cm" svg:y="6.355cm">
                    <text:p text:style-name="P17"/>
                    <draw:enhanced-geometry draw:mirror-horizontal="false" draw:mirror-vertical="false" drawooo:sub-view-size="267462 37718" draw:text-areas="0 0 ?f12 ?f13" svg:viewBox="0 0 0 0" draw:type="ooxml-non-primitive" draw:enhanced-path="M 0 0 L 267462 0 267462 37719 0 37719 0 0 0 0 Z N">
                      <draw:equation draw:name="f0" draw:formula="0*logwidth/267462"/>
                      <draw:equation draw:name="f1" draw:formula="0*logheight/37718"/>
                      <draw:equation draw:name="f2" draw:formula="267462*logwidth/267462"/>
                      <draw:equation draw:name="f3" draw:formula="0*logheight/37718"/>
                      <draw:equation draw:name="f4" draw:formula="267462*logwidth/267462"/>
                      <draw:equation draw:name="f5" draw:formula="37719*logheight/37718"/>
                      <draw:equation draw:name="f6" draw:formula="0*logwidth/267462"/>
                      <draw:equation draw:name="f7" draw:formula="37719*logheight/37718"/>
                      <draw:equation draw:name="f8" draw:formula="0*logwidth/267462"/>
                      <draw:equation draw:name="f9" draw:formula="0*logheight/37718"/>
                      <draw:equation draw:name="f10" draw:formula="0*logwidth/267462"/>
                      <draw:equation draw:name="f11" draw:formula="0*logheight/37718"/>
                      <draw:equation draw:name="f12" draw:formula="logwidth"/>
                      <draw:equation draw:name="f13" draw:formula="logheight"/>
                    </draw:enhanced-geometry>
                  </draw:custom-shape>
                  <draw:custom-shape draw:name="Freeform: Shape 293" draw:style-name="gr9" draw:text-style-name="P23" draw:layer="layout" svg:width="0.01cm" svg:height="0.01cm" svg:x="30.336cm" svg:y="6.369cm">
                    <text:p text:style-name="P17"/>
                    <draw:enhanced-geometry draw:mirror-horizontal="false" draw:mirror-vertical="false" drawooo:sub-view-size="10286 10191" draw:text-areas="0 0 ?f18 ?f19" svg:viewBox="0 0 0 0" draw:type="ooxml-non-primitive" draw:enhanced-path="M 8858 1429 C 6953 -476 3524 -476 1524 1429 571 2381 0 3715 0 5048 0 6382 571 7715 1524 8668 2476 9620 3810 10192 5144 10192 6477 10192 7810 9620 8763 8668 9715 7715 10287 6382 10287 5048 10287 3715 9715 2381 8763 1334 L 8763 1334 Z N">
                      <draw:equation draw:name="f0" draw:formula="8858*logwidth/10286"/>
                      <draw:equation draw:name="f1" draw:formula="1429*logheight/10191"/>
                      <draw:equation draw:name="f2" draw:formula="1524*logwidth/10286"/>
                      <draw:equation draw:name="f3" draw:formula="1429*logheight/10191"/>
                      <draw:equation draw:name="f4" draw:formula="0*logwidth/10286"/>
                      <draw:equation draw:name="f5" draw:formula="5048*logheight/10191"/>
                      <draw:equation draw:name="f6" draw:formula="1524*logwidth/10286"/>
                      <draw:equation draw:name="f7" draw:formula="8668*logheight/10191"/>
                      <draw:equation draw:name="f8" draw:formula="5144*logwidth/10286"/>
                      <draw:equation draw:name="f9" draw:formula="10192*logheight/10191"/>
                      <draw:equation draw:name="f10" draw:formula="8763*logwidth/10286"/>
                      <draw:equation draw:name="f11" draw:formula="8668*logheight/10191"/>
                      <draw:equation draw:name="f12" draw:formula="10287*logwidth/10286"/>
                      <draw:equation draw:name="f13" draw:formula="5048*logheight/10191"/>
                      <draw:equation draw:name="f14" draw:formula="8763*logwidth/10286"/>
                      <draw:equation draw:name="f15" draw:formula="1334*logheight/10191"/>
                      <draw:equation draw:name="f16" draw:formula="8763*logwidth/10286"/>
                      <draw:equation draw:name="f17" draw:formula="1334*logheight/10191"/>
                      <draw:equation draw:name="f18" draw:formula="logwidth"/>
                      <draw:equation draw:name="f19" draw:formula="logheight"/>
                    </draw:enhanced-geometry>
                  </draw:custom-shape>
                  <draw:custom-shape draw:name="Freeform: Shape 294" draw:style-name="gr9" draw:text-style-name="P23" draw:layer="layout" svg:width="0.01cm" svg:height="0.01cm" svg:x="30.309cm" svg:y="6.369cm">
                    <text:p text:style-name="P17"/>
                    <draw:enhanced-geometry draw:mirror-horizontal="false" draw:mirror-vertical="false" drawooo:sub-view-size="10286 10287" draw:text-areas="0 0 ?f12 ?f13" svg:viewBox="0 0 0 0" draw:type="ooxml-non-primitive" draw:enhanced-path="M 10287 5144 C 10287 8001 8001 10287 5144 10287 2286 10287 0 8001 0 5144 0 2286 2286 0 5144 0 8001 0 10287 2286 10287 5144 L 10287 5144 Z N">
                      <draw:equation draw:name="f0" draw:formula="10287*logwidth/10286"/>
                      <draw:equation draw:name="f1" draw:formula="5144*logheight/10287"/>
                      <draw:equation draw:name="f2" draw:formula="5144*logwidth/10286"/>
                      <draw:equation draw:name="f3" draw:formula="10287*logheight/10287"/>
                      <draw:equation draw:name="f4" draw:formula="0*logwidth/10286"/>
                      <draw:equation draw:name="f5" draw:formula="5144*logheight/10287"/>
                      <draw:equation draw:name="f6" draw:formula="5144*logwidth/10286"/>
                      <draw:equation draw:name="f7" draw:formula="0*logheight/10287"/>
                      <draw:equation draw:name="f8" draw:formula="10287*logwidth/10286"/>
                      <draw:equation draw:name="f9" draw:formula="5144*logheight/10287"/>
                      <draw:equation draw:name="f10" draw:formula="10287*logwidth/10286"/>
                      <draw:equation draw:name="f11" draw:formula="5144*logheight/10287"/>
                      <draw:equation draw:name="f12" draw:formula="logwidth"/>
                      <draw:equation draw:name="f13" draw:formula="logheight"/>
                    </draw:enhanced-geometry>
                  </draw:custom-shape>
                  <draw:custom-shape draw:name="Freeform: Shape 295" draw:style-name="gr9" draw:text-style-name="P23" draw:layer="layout" svg:width="0.01cm" svg:height="0.01cm" svg:x="30.281cm" svg:y="6.369cm">
                    <text:p text:style-name="P17"/>
                    <draw:enhanced-geometry draw:mirror-horizontal="false" draw:mirror-vertical="false" drawooo:sub-view-size="10286 10191" draw:text-areas="0 0 ?f18 ?f19" svg:viewBox="0 0 0 0" draw:type="ooxml-non-primitive" draw:enhanced-path="M 1524 1429 C 571 2381 0 3715 0 5048 0 6382 571 7715 1524 8668 2476 9620 3810 10192 5144 10192 6477 10192 7810 9620 8763 8668 9716 7715 10287 6382 10287 5048 10287 3715 9716 2381 8763 1429 6858 -476 3429 -476 1429 1429 L 1429 1429 Z N">
                      <draw:equation draw:name="f0" draw:formula="1524*logwidth/10286"/>
                      <draw:equation draw:name="f1" draw:formula="1429*logheight/10191"/>
                      <draw:equation draw:name="f2" draw:formula="0*logwidth/10286"/>
                      <draw:equation draw:name="f3" draw:formula="5048*logheight/10191"/>
                      <draw:equation draw:name="f4" draw:formula="1524*logwidth/10286"/>
                      <draw:equation draw:name="f5" draw:formula="8668*logheight/10191"/>
                      <draw:equation draw:name="f6" draw:formula="5144*logwidth/10286"/>
                      <draw:equation draw:name="f7" draw:formula="10192*logheight/10191"/>
                      <draw:equation draw:name="f8" draw:formula="8763*logwidth/10286"/>
                      <draw:equation draw:name="f9" draw:formula="8668*logheight/10191"/>
                      <draw:equation draw:name="f10" draw:formula="10287*logwidth/10286"/>
                      <draw:equation draw:name="f11" draw:formula="5048*logheight/10191"/>
                      <draw:equation draw:name="f12" draw:formula="8763*logwidth/10286"/>
                      <draw:equation draw:name="f13" draw:formula="1429*logheight/10191"/>
                      <draw:equation draw:name="f14" draw:formula="1429*logwidth/10286"/>
                      <draw:equation draw:name="f15" draw:formula="1429*logheight/10191"/>
                      <draw:equation draw:name="f16" draw:formula="1429*logwidth/10286"/>
                      <draw:equation draw:name="f17" draw:formula="1429*logheight/10191"/>
                      <draw:equation draw:name="f18" draw:formula="logwidth"/>
                      <draw:equation draw:name="f19" draw:formula="logheight"/>
                    </draw:enhanced-geometry>
                  </draw:custom-shape>
                  <draw:custom-shape draw:name="Freeform: Shape 296" draw:style-name="gr8" draw:text-style-name="P16" draw:layer="layout" svg:width="0.107cm" svg:height="0.107cm" svg:x="30.17cm" svg:y="6.405cm">
                    <text:p text:style-name="P17"/>
                    <draw:enhanced-geometry draw:mirror-horizontal="false" draw:mirror-vertical="false" drawooo:sub-view-size="102869 102870" draw:text-areas="0 0 ?f144 ?f145" svg:viewBox="0 0 0 0" draw:type="ooxml-non-primitive" draw:enhanced-path="M 51626 0 L 51626 0 46196 286 41053 1238 36195 2381 31337 3905 26860 6287 22670 8763 18669 11716 15050 15050 11811 18669 8763 22574 6001 26765 3905 31242 2096 36100 952 40862 286 46006 0 51435 0 51435 286 56579 952 61627 2096 66770 3905 71247 6001 75819 8763 80010 11811 83915 15050 87821 18669 91154 22670 93821 26860 96583 31337 98679 36195 100489 41053 101632 46196 102584 51626 102870 51626 102870 56674 102584 61817 101632 66675 100489 71533 98679 76009 96583 80201 93821 84201 91154 87821 87821 91059 83915 94107 80010 96869 75819 98965 71247 100775 66770 101918 61627 102584 56579 102870 51435 102870 51435 102584 46006 101918 40862 100775 36100 98965 31242 96869 26765 94107 22574 91059 18669 87821 15050 84201 11716 80201 8763 76009 6287 71533 3905 66675 2381 61817 1238 56674 286 51626 0 51626 0 51626 0 51626 0 Z N">
                      <draw:equation draw:name="f0" draw:formula="51626*logwidth/102869"/>
                      <draw:equation draw:name="f1" draw:formula="0*logheight/102870"/>
                      <draw:equation draw:name="f2" draw:formula="51626*logwidth/102869"/>
                      <draw:equation draw:name="f3" draw:formula="0*logheight/102870"/>
                      <draw:equation draw:name="f4" draw:formula="46196*logwidth/102869"/>
                      <draw:equation draw:name="f5" draw:formula="286*logheight/102870"/>
                      <draw:equation draw:name="f6" draw:formula="41053*logwidth/102869"/>
                      <draw:equation draw:name="f7" draw:formula="1238*logheight/102870"/>
                      <draw:equation draw:name="f8" draw:formula="36195*logwidth/102869"/>
                      <draw:equation draw:name="f9" draw:formula="2381*logheight/102870"/>
                      <draw:equation draw:name="f10" draw:formula="31337*logwidth/102869"/>
                      <draw:equation draw:name="f11" draw:formula="3905*logheight/102870"/>
                      <draw:equation draw:name="f12" draw:formula="26860*logwidth/102869"/>
                      <draw:equation draw:name="f13" draw:formula="6287*logheight/102870"/>
                      <draw:equation draw:name="f14" draw:formula="22670*logwidth/102869"/>
                      <draw:equation draw:name="f15" draw:formula="8763*logheight/102870"/>
                      <draw:equation draw:name="f16" draw:formula="18669*logwidth/102869"/>
                      <draw:equation draw:name="f17" draw:formula="11716*logheight/102870"/>
                      <draw:equation draw:name="f18" draw:formula="15050*logwidth/102869"/>
                      <draw:equation draw:name="f19" draw:formula="15050*logheight/102870"/>
                      <draw:equation draw:name="f20" draw:formula="11811*logwidth/102869"/>
                      <draw:equation draw:name="f21" draw:formula="18669*logheight/102870"/>
                      <draw:equation draw:name="f22" draw:formula="8763*logwidth/102869"/>
                      <draw:equation draw:name="f23" draw:formula="22574*logheight/102870"/>
                      <draw:equation draw:name="f24" draw:formula="6001*logwidth/102869"/>
                      <draw:equation draw:name="f25" draw:formula="26765*logheight/102870"/>
                      <draw:equation draw:name="f26" draw:formula="3905*logwidth/102869"/>
                      <draw:equation draw:name="f27" draw:formula="31242*logheight/102870"/>
                      <draw:equation draw:name="f28" draw:formula="2096*logwidth/102869"/>
                      <draw:equation draw:name="f29" draw:formula="36100*logheight/102870"/>
                      <draw:equation draw:name="f30" draw:formula="952*logwidth/102869"/>
                      <draw:equation draw:name="f31" draw:formula="40862*logheight/102870"/>
                      <draw:equation draw:name="f32" draw:formula="286*logwidth/102869"/>
                      <draw:equation draw:name="f33" draw:formula="46006*logheight/102870"/>
                      <draw:equation draw:name="f34" draw:formula="0*logwidth/102869"/>
                      <draw:equation draw:name="f35" draw:formula="51435*logheight/102870"/>
                      <draw:equation draw:name="f36" draw:formula="0*logwidth/102869"/>
                      <draw:equation draw:name="f37" draw:formula="51435*logheight/102870"/>
                      <draw:equation draw:name="f38" draw:formula="286*logwidth/102869"/>
                      <draw:equation draw:name="f39" draw:formula="56579*logheight/102870"/>
                      <draw:equation draw:name="f40" draw:formula="952*logwidth/102869"/>
                      <draw:equation draw:name="f41" draw:formula="61627*logheight/102870"/>
                      <draw:equation draw:name="f42" draw:formula="2096*logwidth/102869"/>
                      <draw:equation draw:name="f43" draw:formula="66770*logheight/102870"/>
                      <draw:equation draw:name="f44" draw:formula="3905*logwidth/102869"/>
                      <draw:equation draw:name="f45" draw:formula="71247*logheight/102870"/>
                      <draw:equation draw:name="f46" draw:formula="6001*logwidth/102869"/>
                      <draw:equation draw:name="f47" draw:formula="75819*logheight/102870"/>
                      <draw:equation draw:name="f48" draw:formula="8763*logwidth/102869"/>
                      <draw:equation draw:name="f49" draw:formula="80010*logheight/102870"/>
                      <draw:equation draw:name="f50" draw:formula="11811*logwidth/102869"/>
                      <draw:equation draw:name="f51" draw:formula="83915*logheight/102870"/>
                      <draw:equation draw:name="f52" draw:formula="15050*logwidth/102869"/>
                      <draw:equation draw:name="f53" draw:formula="87821*logheight/102870"/>
                      <draw:equation draw:name="f54" draw:formula="18669*logwidth/102869"/>
                      <draw:equation draw:name="f55" draw:formula="91154*logheight/102870"/>
                      <draw:equation draw:name="f56" draw:formula="22670*logwidth/102869"/>
                      <draw:equation draw:name="f57" draw:formula="93821*logheight/102870"/>
                      <draw:equation draw:name="f58" draw:formula="26860*logwidth/102869"/>
                      <draw:equation draw:name="f59" draw:formula="96583*logheight/102870"/>
                      <draw:equation draw:name="f60" draw:formula="31337*logwidth/102869"/>
                      <draw:equation draw:name="f61" draw:formula="98679*logheight/102870"/>
                      <draw:equation draw:name="f62" draw:formula="36195*logwidth/102869"/>
                      <draw:equation draw:name="f63" draw:formula="100489*logheight/102870"/>
                      <draw:equation draw:name="f64" draw:formula="41053*logwidth/102869"/>
                      <draw:equation draw:name="f65" draw:formula="101632*logheight/102870"/>
                      <draw:equation draw:name="f66" draw:formula="46196*logwidth/102869"/>
                      <draw:equation draw:name="f67" draw:formula="102584*logheight/102870"/>
                      <draw:equation draw:name="f68" draw:formula="51626*logwidth/102869"/>
                      <draw:equation draw:name="f69" draw:formula="102870*logheight/102870"/>
                      <draw:equation draw:name="f70" draw:formula="51626*logwidth/102869"/>
                      <draw:equation draw:name="f71" draw:formula="102870*logheight/102870"/>
                      <draw:equation draw:name="f72" draw:formula="56674*logwidth/102869"/>
                      <draw:equation draw:name="f73" draw:formula="102584*logheight/102870"/>
                      <draw:equation draw:name="f74" draw:formula="61817*logwidth/102869"/>
                      <draw:equation draw:name="f75" draw:formula="101632*logheight/102870"/>
                      <draw:equation draw:name="f76" draw:formula="66675*logwidth/102869"/>
                      <draw:equation draw:name="f77" draw:formula="100489*logheight/102870"/>
                      <draw:equation draw:name="f78" draw:formula="71533*logwidth/102869"/>
                      <draw:equation draw:name="f79" draw:formula="98679*logheight/102870"/>
                      <draw:equation draw:name="f80" draw:formula="76009*logwidth/102869"/>
                      <draw:equation draw:name="f81" draw:formula="96583*logheight/102870"/>
                      <draw:equation draw:name="f82" draw:formula="80201*logwidth/102869"/>
                      <draw:equation draw:name="f83" draw:formula="93821*logheight/102870"/>
                      <draw:equation draw:name="f84" draw:formula="84201*logwidth/102869"/>
                      <draw:equation draw:name="f85" draw:formula="91154*logheight/102870"/>
                      <draw:equation draw:name="f86" draw:formula="87821*logwidth/102869"/>
                      <draw:equation draw:name="f87" draw:formula="87821*logheight/102870"/>
                      <draw:equation draw:name="f88" draw:formula="91059*logwidth/102869"/>
                      <draw:equation draw:name="f89" draw:formula="83915*logheight/102870"/>
                      <draw:equation draw:name="f90" draw:formula="94107*logwidth/102869"/>
                      <draw:equation draw:name="f91" draw:formula="80010*logheight/102870"/>
                      <draw:equation draw:name="f92" draw:formula="96869*logwidth/102869"/>
                      <draw:equation draw:name="f93" draw:formula="75819*logheight/102870"/>
                      <draw:equation draw:name="f94" draw:formula="98965*logwidth/102869"/>
                      <draw:equation draw:name="f95" draw:formula="71247*logheight/102870"/>
                      <draw:equation draw:name="f96" draw:formula="100775*logwidth/102869"/>
                      <draw:equation draw:name="f97" draw:formula="66770*logheight/102870"/>
                      <draw:equation draw:name="f98" draw:formula="101918*logwidth/102869"/>
                      <draw:equation draw:name="f99" draw:formula="61627*logheight/102870"/>
                      <draw:equation draw:name="f100" draw:formula="102584*logwidth/102869"/>
                      <draw:equation draw:name="f101" draw:formula="56579*logheight/102870"/>
                      <draw:equation draw:name="f102" draw:formula="102870*logwidth/102869"/>
                      <draw:equation draw:name="f103" draw:formula="51435*logheight/102870"/>
                      <draw:equation draw:name="f104" draw:formula="102870*logwidth/102869"/>
                      <draw:equation draw:name="f105" draw:formula="51435*logheight/102870"/>
                      <draw:equation draw:name="f106" draw:formula="102584*logwidth/102869"/>
                      <draw:equation draw:name="f107" draw:formula="46006*logheight/102870"/>
                      <draw:equation draw:name="f108" draw:formula="101918*logwidth/102869"/>
                      <draw:equation draw:name="f109" draw:formula="40862*logheight/102870"/>
                      <draw:equation draw:name="f110" draw:formula="100775*logwidth/102869"/>
                      <draw:equation draw:name="f111" draw:formula="36100*logheight/102870"/>
                      <draw:equation draw:name="f112" draw:formula="98965*logwidth/102869"/>
                      <draw:equation draw:name="f113" draw:formula="31242*logheight/102870"/>
                      <draw:equation draw:name="f114" draw:formula="96869*logwidth/102869"/>
                      <draw:equation draw:name="f115" draw:formula="26765*logheight/102870"/>
                      <draw:equation draw:name="f116" draw:formula="94107*logwidth/102869"/>
                      <draw:equation draw:name="f117" draw:formula="22574*logheight/102870"/>
                      <draw:equation draw:name="f118" draw:formula="91059*logwidth/102869"/>
                      <draw:equation draw:name="f119" draw:formula="18669*logheight/102870"/>
                      <draw:equation draw:name="f120" draw:formula="87821*logwidth/102869"/>
                      <draw:equation draw:name="f121" draw:formula="15050*logheight/102870"/>
                      <draw:equation draw:name="f122" draw:formula="84201*logwidth/102869"/>
                      <draw:equation draw:name="f123" draw:formula="11716*logheight/102870"/>
                      <draw:equation draw:name="f124" draw:formula="80201*logwidth/102869"/>
                      <draw:equation draw:name="f125" draw:formula="8763*logheight/102870"/>
                      <draw:equation draw:name="f126" draw:formula="76009*logwidth/102869"/>
                      <draw:equation draw:name="f127" draw:formula="6287*logheight/102870"/>
                      <draw:equation draw:name="f128" draw:formula="71533*logwidth/102869"/>
                      <draw:equation draw:name="f129" draw:formula="3905*logheight/102870"/>
                      <draw:equation draw:name="f130" draw:formula="66675*logwidth/102869"/>
                      <draw:equation draw:name="f131" draw:formula="2381*logheight/102870"/>
                      <draw:equation draw:name="f132" draw:formula="61817*logwidth/102869"/>
                      <draw:equation draw:name="f133" draw:formula="1238*logheight/102870"/>
                      <draw:equation draw:name="f134" draw:formula="56674*logwidth/102869"/>
                      <draw:equation draw:name="f135" draw:formula="286*logheight/102870"/>
                      <draw:equation draw:name="f136" draw:formula="51626*logwidth/102869"/>
                      <draw:equation draw:name="f137" draw:formula="0*logheight/102870"/>
                      <draw:equation draw:name="f138" draw:formula="51626*logwidth/102869"/>
                      <draw:equation draw:name="f139" draw:formula="0*logheight/102870"/>
                      <draw:equation draw:name="f140" draw:formula="51626*logwidth/102869"/>
                      <draw:equation draw:name="f141" draw:formula="0*logheight/102870"/>
                      <draw:equation draw:name="f142" draw:formula="51626*logwidth/102869"/>
                      <draw:equation draw:name="f143" draw:formula="0*logheight/102870"/>
                      <draw:equation draw:name="f144" draw:formula="logwidth"/>
                      <draw:equation draw:name="f145" draw:formula="logheight"/>
                    </draw:enhanced-geometry>
                  </draw:custom-shape>
                  <draw:custom-shape draw:name="Freeform: Shape 297" draw:style-name="gr9" draw:text-style-name="P23" draw:layer="layout" svg:width="0.057cm" svg:height="0.059cm" svg:x="30.196cm" svg:y="6.429cm">
                    <text:p text:style-name="P17"/>
                    <draw:enhanced-geometry draw:mirror-horizontal="false" draw:mirror-vertical="false" drawooo:sub-view-size="54863 57150" draw:text-areas="0 0 ?f112 ?f113" svg:viewBox="0 0 0 0" draw:type="ooxml-non-primitive" draw:enhanced-path="M 20383 57150 L 20383 57150 19145 56959 17812 56483 16859 55817 15811 54959 1143 35623 1143 35623 476 34576 191 33623 0 32575 0 31433 381 30385 857 29432 1524 28384 2381 27718 2381 27718 3239 27051 4381 26765 5429 26575 6572 26575 7620 26860 8573 27242 9620 27908 10287 28765 20002 41434 44291 2667 44291 2667 44958 1810 45815 1143 46768 476 47816 190 48768 0 50006 190 51149 381 52197 857 52197 857 53054 1715 53816 2477 54388 3334 54674 4477 54864 5525 54674 6667 54483 7715 54007 8668 25241 54483 25241 54483 24384 55435 23431 56293 22003 56959 20669 57150 20669 57150 20383 57150 20383 57150 20383 57150 20383 57150 Z N">
                      <draw:equation draw:name="f0" draw:formula="20383*logwidth/54863"/>
                      <draw:equation draw:name="f1" draw:formula="57150*logheight/57150"/>
                      <draw:equation draw:name="f2" draw:formula="20383*logwidth/54863"/>
                      <draw:equation draw:name="f3" draw:formula="57150*logheight/57150"/>
                      <draw:equation draw:name="f4" draw:formula="19145*logwidth/54863"/>
                      <draw:equation draw:name="f5" draw:formula="56959*logheight/57150"/>
                      <draw:equation draw:name="f6" draw:formula="17812*logwidth/54863"/>
                      <draw:equation draw:name="f7" draw:formula="56483*logheight/57150"/>
                      <draw:equation draw:name="f8" draw:formula="16859*logwidth/54863"/>
                      <draw:equation draw:name="f9" draw:formula="55817*logheight/57150"/>
                      <draw:equation draw:name="f10" draw:formula="15811*logwidth/54863"/>
                      <draw:equation draw:name="f11" draw:formula="54959*logheight/57150"/>
                      <draw:equation draw:name="f12" draw:formula="1143*logwidth/54863"/>
                      <draw:equation draw:name="f13" draw:formula="35623*logheight/57150"/>
                      <draw:equation draw:name="f14" draw:formula="1143*logwidth/54863"/>
                      <draw:equation draw:name="f15" draw:formula="35623*logheight/57150"/>
                      <draw:equation draw:name="f16" draw:formula="476*logwidth/54863"/>
                      <draw:equation draw:name="f17" draw:formula="34576*logheight/57150"/>
                      <draw:equation draw:name="f18" draw:formula="191*logwidth/54863"/>
                      <draw:equation draw:name="f19" draw:formula="33623*logheight/57150"/>
                      <draw:equation draw:name="f20" draw:formula="0*logwidth/54863"/>
                      <draw:equation draw:name="f21" draw:formula="32575*logheight/57150"/>
                      <draw:equation draw:name="f22" draw:formula="0*logwidth/54863"/>
                      <draw:equation draw:name="f23" draw:formula="31433*logheight/57150"/>
                      <draw:equation draw:name="f24" draw:formula="381*logwidth/54863"/>
                      <draw:equation draw:name="f25" draw:formula="30385*logheight/57150"/>
                      <draw:equation draw:name="f26" draw:formula="857*logwidth/54863"/>
                      <draw:equation draw:name="f27" draw:formula="29432*logheight/57150"/>
                      <draw:equation draw:name="f28" draw:formula="1524*logwidth/54863"/>
                      <draw:equation draw:name="f29" draw:formula="28384*logheight/57150"/>
                      <draw:equation draw:name="f30" draw:formula="2381*logwidth/54863"/>
                      <draw:equation draw:name="f31" draw:formula="27718*logheight/57150"/>
                      <draw:equation draw:name="f32" draw:formula="2381*logwidth/54863"/>
                      <draw:equation draw:name="f33" draw:formula="27718*logheight/57150"/>
                      <draw:equation draw:name="f34" draw:formula="3239*logwidth/54863"/>
                      <draw:equation draw:name="f35" draw:formula="27051*logheight/57150"/>
                      <draw:equation draw:name="f36" draw:formula="4381*logwidth/54863"/>
                      <draw:equation draw:name="f37" draw:formula="26765*logheight/57150"/>
                      <draw:equation draw:name="f38" draw:formula="5429*logwidth/54863"/>
                      <draw:equation draw:name="f39" draw:formula="26575*logheight/57150"/>
                      <draw:equation draw:name="f40" draw:formula="6572*logwidth/54863"/>
                      <draw:equation draw:name="f41" draw:formula="26575*logheight/57150"/>
                      <draw:equation draw:name="f42" draw:formula="7620*logwidth/54863"/>
                      <draw:equation draw:name="f43" draw:formula="26860*logheight/57150"/>
                      <draw:equation draw:name="f44" draw:formula="8573*logwidth/54863"/>
                      <draw:equation draw:name="f45" draw:formula="27242*logheight/57150"/>
                      <draw:equation draw:name="f46" draw:formula="9620*logwidth/54863"/>
                      <draw:equation draw:name="f47" draw:formula="27908*logheight/57150"/>
                      <draw:equation draw:name="f48" draw:formula="10287*logwidth/54863"/>
                      <draw:equation draw:name="f49" draw:formula="28765*logheight/57150"/>
                      <draw:equation draw:name="f50" draw:formula="20002*logwidth/54863"/>
                      <draw:equation draw:name="f51" draw:formula="41434*logheight/57150"/>
                      <draw:equation draw:name="f52" draw:formula="44291*logwidth/54863"/>
                      <draw:equation draw:name="f53" draw:formula="2667*logheight/57150"/>
                      <draw:equation draw:name="f54" draw:formula="44291*logwidth/54863"/>
                      <draw:equation draw:name="f55" draw:formula="2667*logheight/57150"/>
                      <draw:equation draw:name="f56" draw:formula="44958*logwidth/54863"/>
                      <draw:equation draw:name="f57" draw:formula="1810*logheight/57150"/>
                      <draw:equation draw:name="f58" draw:formula="45815*logwidth/54863"/>
                      <draw:equation draw:name="f59" draw:formula="1143*logheight/57150"/>
                      <draw:equation draw:name="f60" draw:formula="46768*logwidth/54863"/>
                      <draw:equation draw:name="f61" draw:formula="476*logheight/57150"/>
                      <draw:equation draw:name="f62" draw:formula="47816*logwidth/54863"/>
                      <draw:equation draw:name="f63" draw:formula="190*logheight/57150"/>
                      <draw:equation draw:name="f64" draw:formula="48768*logwidth/54863"/>
                      <draw:equation draw:name="f65" draw:formula="0*logheight/57150"/>
                      <draw:equation draw:name="f66" draw:formula="50006*logwidth/54863"/>
                      <draw:equation draw:name="f67" draw:formula="190*logheight/57150"/>
                      <draw:equation draw:name="f68" draw:formula="51149*logwidth/54863"/>
                      <draw:equation draw:name="f69" draw:formula="381*logheight/57150"/>
                      <draw:equation draw:name="f70" draw:formula="52197*logwidth/54863"/>
                      <draw:equation draw:name="f71" draw:formula="857*logheight/57150"/>
                      <draw:equation draw:name="f72" draw:formula="52197*logwidth/54863"/>
                      <draw:equation draw:name="f73" draw:formula="857*logheight/57150"/>
                      <draw:equation draw:name="f74" draw:formula="53054*logwidth/54863"/>
                      <draw:equation draw:name="f75" draw:formula="1715*logheight/57150"/>
                      <draw:equation draw:name="f76" draw:formula="53816*logwidth/54863"/>
                      <draw:equation draw:name="f77" draw:formula="2477*logheight/57150"/>
                      <draw:equation draw:name="f78" draw:formula="54388*logwidth/54863"/>
                      <draw:equation draw:name="f79" draw:formula="3334*logheight/57150"/>
                      <draw:equation draw:name="f80" draw:formula="54674*logwidth/54863"/>
                      <draw:equation draw:name="f81" draw:formula="4477*logheight/57150"/>
                      <draw:equation draw:name="f82" draw:formula="54864*logwidth/54863"/>
                      <draw:equation draw:name="f83" draw:formula="5525*logheight/57150"/>
                      <draw:equation draw:name="f84" draw:formula="54674*logwidth/54863"/>
                      <draw:equation draw:name="f85" draw:formula="6667*logheight/57150"/>
                      <draw:equation draw:name="f86" draw:formula="54483*logwidth/54863"/>
                      <draw:equation draw:name="f87" draw:formula="7715*logheight/57150"/>
                      <draw:equation draw:name="f88" draw:formula="54007*logwidth/54863"/>
                      <draw:equation draw:name="f89" draw:formula="8668*logheight/57150"/>
                      <draw:equation draw:name="f90" draw:formula="25241*logwidth/54863"/>
                      <draw:equation draw:name="f91" draw:formula="54483*logheight/57150"/>
                      <draw:equation draw:name="f92" draw:formula="25241*logwidth/54863"/>
                      <draw:equation draw:name="f93" draw:formula="54483*logheight/57150"/>
                      <draw:equation draw:name="f94" draw:formula="24384*logwidth/54863"/>
                      <draw:equation draw:name="f95" draw:formula="55435*logheight/57150"/>
                      <draw:equation draw:name="f96" draw:formula="23431*logwidth/54863"/>
                      <draw:equation draw:name="f97" draw:formula="56293*logheight/57150"/>
                      <draw:equation draw:name="f98" draw:formula="22003*logwidth/54863"/>
                      <draw:equation draw:name="f99" draw:formula="56959*logheight/57150"/>
                      <draw:equation draw:name="f100" draw:formula="20669*logwidth/54863"/>
                      <draw:equation draw:name="f101" draw:formula="57150*logheight/57150"/>
                      <draw:equation draw:name="f102" draw:formula="20669*logwidth/54863"/>
                      <draw:equation draw:name="f103" draw:formula="57150*logheight/57150"/>
                      <draw:equation draw:name="f104" draw:formula="20383*logwidth/54863"/>
                      <draw:equation draw:name="f105" draw:formula="57150*logheight/57150"/>
                      <draw:equation draw:name="f106" draw:formula="20383*logwidth/54863"/>
                      <draw:equation draw:name="f107" draw:formula="57150*logheight/57150"/>
                      <draw:equation draw:name="f108" draw:formula="20383*logwidth/54863"/>
                      <draw:equation draw:name="f109" draw:formula="57150*logheight/57150"/>
                      <draw:equation draw:name="f110" draw:formula="20383*logwidth/54863"/>
                      <draw:equation draw:name="f111" draw:formula="57150*logheight/57150"/>
                      <draw:equation draw:name="f112" draw:formula="logwidth"/>
                      <draw:equation draw:name="f113" draw:formula="logheight"/>
                    </draw:enhanced-geometry>
                  </draw:custom-shape>
                </draw:g>
              </draw:g>
              <draw:g draw:name="Group 483">
                <draw:custom-shape draw:name="Freeform: Shape 126" draw:style-name="gr9" draw:text-style-name="P23" draw:layer="layout" svg:width="1.084cm" svg:height="0.364cm" svg:x="29.675cm" svg:y="7.883cm">
                  <text:p text:style-name="P17"/>
                  <draw:enhanced-geometry draw:mirror-horizontal="false" draw:mirror-vertical="false" drawooo:sub-view-size="1028700 346329" draw:text-areas="0 0 ?f12 ?f13" svg:viewBox="0 0 0 0" draw:type="ooxml-non-primitive" draw:enhanced-path="M 0 0 L 1028700 0 1028700 346329 0 346329 0 0 0 0 Z N">
                    <draw:equation draw:name="f0" draw:formula="0*logwidth/1028700"/>
                    <draw:equation draw:name="f1" draw:formula="0*logheight/346329"/>
                    <draw:equation draw:name="f2" draw:formula="1028700*logwidth/1028700"/>
                    <draw:equation draw:name="f3" draw:formula="0*logheight/346329"/>
                    <draw:equation draw:name="f4" draw:formula="1028700*logwidth/1028700"/>
                    <draw:equation draw:name="f5" draw:formula="346329*logheight/346329"/>
                    <draw:equation draw:name="f6" draw:formula="0*logwidth/1028700"/>
                    <draw:equation draw:name="f7" draw:formula="346329*logheight/346329"/>
                    <draw:equation draw:name="f8" draw:formula="0*logwidth/1028700"/>
                    <draw:equation draw:name="f9" draw:formula="0*logheight/346329"/>
                    <draw:equation draw:name="f10" draw:formula="0*logwidth/1028700"/>
                    <draw:equation draw:name="f11" draw:formula="0*logheight/346329"/>
                    <draw:equation draw:name="f12" draw:formula="logwidth"/>
                    <draw:equation draw:name="f13" draw:formula="logheight"/>
                  </draw:enhanced-geometry>
                </draw:custom-shape>
                <draw:custom-shape draw:name="Freeform: Shape 255" draw:style-name="gr40" draw:text-style-name="P24" draw:layer="layout" svg:width="0.588cm" svg:height="0.185cm" svg:x="29.923cm" svg:y="7.457cm">
                  <text:p text:style-name="P17"/>
                  <draw:enhanced-geometry draw:mirror-horizontal="false" draw:mirror-vertical="false" drawooo:sub-view-size="558927 176022" draw:text-areas="0 0 ?f12 ?f13" svg:viewBox="0 0 0 0" draw:type="ooxml-non-primitive" draw:enhanced-path="M 558927 176022 L 0 176022 C 0 78772 78867 0 176213 0 L 383381 0 C 479965 762 558832 79534 558832 176022 L 558832 176022 Z N">
                    <draw:equation draw:name="f0" draw:formula="558927*logwidth/558927"/>
                    <draw:equation draw:name="f1" draw:formula="176022*logheight/176022"/>
                    <draw:equation draw:name="f2" draw:formula="0*logwidth/558927"/>
                    <draw:equation draw:name="f3" draw:formula="176022*logheight/176022"/>
                    <draw:equation draw:name="f4" draw:formula="176213*logwidth/558927"/>
                    <draw:equation draw:name="f5" draw:formula="0*logheight/176022"/>
                    <draw:equation draw:name="f6" draw:formula="383381*logwidth/558927"/>
                    <draw:equation draw:name="f7" draw:formula="0*logheight/176022"/>
                    <draw:equation draw:name="f8" draw:formula="558832*logwidth/558927"/>
                    <draw:equation draw:name="f9" draw:formula="176022*logheight/176022"/>
                    <draw:equation draw:name="f10" draw:formula="558832*logwidth/558927"/>
                    <draw:equation draw:name="f11" draw:formula="176022*logheight/176022"/>
                    <draw:equation draw:name="f12" draw:formula="logwidth"/>
                    <draw:equation draw:name="f13" draw:formula="logheight"/>
                  </draw:enhanced-geometry>
                </draw:custom-shape>
                <draw:custom-shape draw:name="Freeform: Shape 256" draw:style-name="gr40" draw:text-style-name="P24" draw:layer="layout" svg:width="1.083cm" svg:height="0.066cm" svg:x="29.677cm" svg:y="7.816cm">
                  <text:p text:style-name="P17"/>
                  <draw:enhanced-geometry draw:mirror-horizontal="false" draw:mirror-vertical="false" drawooo:sub-view-size="1028699 64008" draw:text-areas="0 0 ?f12 ?f13" svg:viewBox="0 0 0 0" draw:type="ooxml-non-primitive" draw:enhanced-path="M 791623 0 L 64294 0 C 28861 0 0 28670 0 64008 L 1028700 64008 C 1028700 28670 999935 0 964406 0 L 791623 0 Z N">
                    <draw:equation draw:name="f0" draw:formula="791623*logwidth/1028699"/>
                    <draw:equation draw:name="f1" draw:formula="0*logheight/64008"/>
                    <draw:equation draw:name="f2" draw:formula="64294*logwidth/1028699"/>
                    <draw:equation draw:name="f3" draw:formula="0*logheight/64008"/>
                    <draw:equation draw:name="f4" draw:formula="0*logwidth/1028699"/>
                    <draw:equation draw:name="f5" draw:formula="64008*logheight/64008"/>
                    <draw:equation draw:name="f6" draw:formula="1028700*logwidth/1028699"/>
                    <draw:equation draw:name="f7" draw:formula="64008*logheight/64008"/>
                    <draw:equation draw:name="f8" draw:formula="964406*logwidth/1028699"/>
                    <draw:equation draw:name="f9" draw:formula="0*logheight/64008"/>
                    <draw:equation draw:name="f10" draw:formula="791623*logwidth/1028699"/>
                    <draw:equation draw:name="f11" draw:formula="0*logheight/64008"/>
                    <draw:equation draw:name="f12" draw:formula="logwidth"/>
                    <draw:equation draw:name="f13" draw:formula="logheight"/>
                  </draw:enhanced-geometry>
                </draw:custom-shape>
                <draw:custom-shape draw:name="Freeform: Shape 257" draw:style-name="gr9" draw:text-style-name="P23" draw:layer="layout" svg:width="0.587cm" svg:height="0.173cm" svg:x="29.923cm" svg:y="7.642cm">
                  <text:p text:style-name="P17"/>
                  <draw:enhanced-geometry draw:mirror-horizontal="false" draw:mirror-vertical="false" drawooo:sub-view-size="557783 164591" draw:text-areas="0 0 ?f12 ?f13" svg:viewBox="0 0 0 0" draw:type="ooxml-non-primitive" draw:enhanced-path="M 0 0 L 557784 0 557784 164592 0 164592 0 0 0 0 Z N">
                    <draw:equation draw:name="f0" draw:formula="0*logwidth/557783"/>
                    <draw:equation draw:name="f1" draw:formula="0*logheight/164591"/>
                    <draw:equation draw:name="f2" draw:formula="557784*logwidth/557783"/>
                    <draw:equation draw:name="f3" draw:formula="0*logheight/164591"/>
                    <draw:equation draw:name="f4" draw:formula="557784*logwidth/557783"/>
                    <draw:equation draw:name="f5" draw:formula="164592*logheight/164591"/>
                    <draw:equation draw:name="f6" draw:formula="0*logwidth/557783"/>
                    <draw:equation draw:name="f7" draw:formula="164592*logheight/164591"/>
                    <draw:equation draw:name="f8" draw:formula="0*logwidth/557783"/>
                    <draw:equation draw:name="f9" draw:formula="0*logheight/164591"/>
                    <draw:equation draw:name="f10" draw:formula="0*logwidth/557783"/>
                    <draw:equation draw:name="f11" draw:formula="0*logheight/164591"/>
                    <draw:equation draw:name="f12" draw:formula="logwidth"/>
                    <draw:equation draw:name="f13" draw:formula="logheight"/>
                  </draw:enhanced-geometry>
                </draw:custom-shape>
                <draw:custom-shape draw:name="Freeform: Shape 258" draw:style-name="gr40" draw:text-style-name="P24" draw:layer="layout" svg:width="0.08cm" svg:height="0.107cm" svg:x="30.028cm" svg:y="7.708cm">
                  <text:p text:style-name="P17"/>
                  <draw:enhanced-geometry draw:mirror-horizontal="false" draw:mirror-vertical="false" drawooo:sub-view-size="76581 102870" draw:text-areas="0 0 ?f12 ?f13" svg:viewBox="0 0 0 0" draw:type="ooxml-non-primitive" draw:enhanced-path="M 0 0 L 76581 0 76581 102870 0 102870 0 0 0 0 Z N">
                    <draw:equation draw:name="f0" draw:formula="0*logwidth/76581"/>
                    <draw:equation draw:name="f1" draw:formula="0*logheight/102870"/>
                    <draw:equation draw:name="f2" draw:formula="76581*logwidth/76581"/>
                    <draw:equation draw:name="f3" draw:formula="0*logheight/102870"/>
                    <draw:equation draw:name="f4" draw:formula="76581*logwidth/76581"/>
                    <draw:equation draw:name="f5" draw:formula="102870*logheight/102870"/>
                    <draw:equation draw:name="f6" draw:formula="0*logwidth/76581"/>
                    <draw:equation draw:name="f7" draw:formula="102870*logheight/102870"/>
                    <draw:equation draw:name="f8" draw:formula="0*logwidth/76581"/>
                    <draw:equation draw:name="f9" draw:formula="0*logheight/102870"/>
                    <draw:equation draw:name="f10" draw:formula="0*logwidth/76581"/>
                    <draw:equation draw:name="f11" draw:formula="0*logheight/102870"/>
                    <draw:equation draw:name="f12" draw:formula="logwidth"/>
                    <draw:equation draw:name="f13" draw:formula="logheight"/>
                  </draw:enhanced-geometry>
                </draw:custom-shape>
                <draw:custom-shape draw:name="Freeform: Shape 259" draw:style-name="gr40" draw:text-style-name="P24" draw:layer="layout" svg:width="0.08cm" svg:height="0.107cm" svg:x="30.326cm" svg:y="7.708cm">
                  <text:p text:style-name="P17"/>
                  <draw:enhanced-geometry draw:mirror-horizontal="false" draw:mirror-vertical="false" drawooo:sub-view-size="76580 102870" draw:text-areas="0 0 ?f12 ?f13" svg:viewBox="0 0 0 0" draw:type="ooxml-non-primitive" draw:enhanced-path="M 0 0 L 76581 0 76581 102870 0 102870 0 0 0 0 Z N">
                    <draw:equation draw:name="f0" draw:formula="0*logwidth/76580"/>
                    <draw:equation draw:name="f1" draw:formula="0*logheight/102870"/>
                    <draw:equation draw:name="f2" draw:formula="76581*logwidth/76580"/>
                    <draw:equation draw:name="f3" draw:formula="0*logheight/102870"/>
                    <draw:equation draw:name="f4" draw:formula="76581*logwidth/76580"/>
                    <draw:equation draw:name="f5" draw:formula="102870*logheight/102870"/>
                    <draw:equation draw:name="f6" draw:formula="0*logwidth/76580"/>
                    <draw:equation draw:name="f7" draw:formula="102870*logheight/102870"/>
                    <draw:equation draw:name="f8" draw:formula="0*logwidth/76580"/>
                    <draw:equation draw:name="f9" draw:formula="0*logheight/102870"/>
                    <draw:equation draw:name="f10" draw:formula="0*logwidth/76580"/>
                    <draw:equation draw:name="f11" draw:formula="0*logheight/102870"/>
                    <draw:equation draw:name="f12" draw:formula="logwidth"/>
                    <draw:equation draw:name="f13" draw:formula="logheight"/>
                  </draw:enhanced-geometry>
                </draw:custom-shape>
                <draw:custom-shape draw:name="Freeform: Shape 260" draw:style-name="gr40" draw:text-style-name="P24" draw:layer="layout" svg:width="0.163cm" svg:height="0.073cm" svg:x="30.136cm" svg:y="7.384cm">
                  <text:p text:style-name="P17"/>
                  <draw:enhanced-geometry draw:mirror-horizontal="false" draw:mirror-vertical="false" drawooo:sub-view-size="155447 69723" draw:text-areas="0 0 ?f16 ?f17" svg:viewBox="0 0 0 0" draw:type="ooxml-non-primitive" draw:enhanced-path="M 155448 69723 L 0 69723 0 22479 C 0 9716 9620 0 22098 0 L 133350 0 C 145828 0 155448 9716 155448 22479 L 155448 69723 155448 69723 Z N">
                    <draw:equation draw:name="f0" draw:formula="155448*logwidth/155447"/>
                    <draw:equation draw:name="f1" draw:formula="69723*logheight/69723"/>
                    <draw:equation draw:name="f2" draw:formula="0*logwidth/155447"/>
                    <draw:equation draw:name="f3" draw:formula="69723*logheight/69723"/>
                    <draw:equation draw:name="f4" draw:formula="0*logwidth/155447"/>
                    <draw:equation draw:name="f5" draw:formula="22479*logheight/69723"/>
                    <draw:equation draw:name="f6" draw:formula="22098*logwidth/155447"/>
                    <draw:equation draw:name="f7" draw:formula="0*logheight/69723"/>
                    <draw:equation draw:name="f8" draw:formula="133350*logwidth/155447"/>
                    <draw:equation draw:name="f9" draw:formula="0*logheight/69723"/>
                    <draw:equation draw:name="f10" draw:formula="155448*logwidth/155447"/>
                    <draw:equation draw:name="f11" draw:formula="22479*logheight/69723"/>
                    <draw:equation draw:name="f12" draw:formula="155448*logwidth/155447"/>
                    <draw:equation draw:name="f13" draw:formula="69723*logheight/69723"/>
                    <draw:equation draw:name="f14" draw:formula="155448*logwidth/155447"/>
                    <draw:equation draw:name="f15" draw:formula="69723*logheight/69723"/>
                    <draw:equation draw:name="f16" draw:formula="logwidth"/>
                    <draw:equation draw:name="f17" draw:formula="logheight"/>
                  </draw:enhanced-geometry>
                </draw:custom-shape>
                <draw:g draw:name="Graphic 43">
                  <draw:custom-shape draw:name="Freeform: Shape 274" draw:style-name="gr40" draw:text-style-name="P24" draw:layer="layout" svg:width="0.183cm" svg:height="0.132cm" svg:x="29.712cm" svg:y="7.931cm">
                    <text:p text:style-name="P17"/>
                    <draw:enhanced-geometry draw:mirror-horizontal="false" draw:mirror-vertical="false" drawooo:sub-view-size="174878 125730" draw:text-areas="0 0 ?f12 ?f13" svg:viewBox="0 0 0 0" draw:type="ooxml-non-primitive" draw:enhanced-path="M 0 0 L 174879 0 174879 125730 0 125730 0 0 0 0 Z N">
                      <draw:equation draw:name="f0" draw:formula="0*logwidth/174878"/>
                      <draw:equation draw:name="f1" draw:formula="0*logheight/125730"/>
                      <draw:equation draw:name="f2" draw:formula="174879*logwidth/174878"/>
                      <draw:equation draw:name="f3" draw:formula="0*logheight/125730"/>
                      <draw:equation draw:name="f4" draw:formula="174879*logwidth/174878"/>
                      <draw:equation draw:name="f5" draw:formula="125730*logheight/125730"/>
                      <draw:equation draw:name="f6" draw:formula="0*logwidth/174878"/>
                      <draw:equation draw:name="f7" draw:formula="125730*logheight/125730"/>
                      <draw:equation draw:name="f8" draw:formula="0*logwidth/174878"/>
                      <draw:equation draw:name="f9" draw:formula="0*logheight/125730"/>
                      <draw:equation draw:name="f10" draw:formula="0*logwidth/174878"/>
                      <draw:equation draw:name="f11" draw:formula="0*logheight/125730"/>
                      <draw:equation draw:name="f12" draw:formula="logwidth"/>
                      <draw:equation draw:name="f13" draw:formula="logheight"/>
                    </draw:enhanced-geometry>
                  </draw:custom-shape>
                  <draw:custom-shape draw:name="Freeform: Shape 275" draw:style-name="gr40" draw:text-style-name="P24" draw:layer="layout" svg:width="0.183cm" svg:height="0.132cm" svg:x="29.934cm" svg:y="7.931cm">
                    <text:p text:style-name="P17"/>
                    <draw:enhanced-geometry draw:mirror-horizontal="false" draw:mirror-vertical="false" drawooo:sub-view-size="174879 125730" draw:text-areas="0 0 ?f12 ?f13" svg:viewBox="0 0 0 0" draw:type="ooxml-non-primitive" draw:enhanced-path="M 0 0 L 174879 0 174879 125730 0 125730 0 0 0 0 Z N">
                      <draw:equation draw:name="f0" draw:formula="0*logwidth/174879"/>
                      <draw:equation draw:name="f1" draw:formula="0*logheight/125730"/>
                      <draw:equation draw:name="f2" draw:formula="174879*logwidth/174879"/>
                      <draw:equation draw:name="f3" draw:formula="0*logheight/125730"/>
                      <draw:equation draw:name="f4" draw:formula="174879*logwidth/174879"/>
                      <draw:equation draw:name="f5" draw:formula="125730*logheight/125730"/>
                      <draw:equation draw:name="f6" draw:formula="0*logwidth/174879"/>
                      <draw:equation draw:name="f7" draw:formula="125730*logheight/125730"/>
                      <draw:equation draw:name="f8" draw:formula="0*logwidth/174879"/>
                      <draw:equation draw:name="f9" draw:formula="0*logheight/125730"/>
                      <draw:equation draw:name="f10" draw:formula="0*logwidth/174879"/>
                      <draw:equation draw:name="f11" draw:formula="0*logheight/125730"/>
                      <draw:equation draw:name="f12" draw:formula="logwidth"/>
                      <draw:equation draw:name="f13" draw:formula="logheight"/>
                    </draw:enhanced-geometry>
                  </draw:custom-shape>
                  <draw:custom-shape draw:name="Freeform: Shape 276" draw:style-name="gr40" draw:text-style-name="P24" draw:layer="layout" svg:width="0.185cm" svg:height="0.132cm" svg:x="30.316cm" svg:y="7.931cm">
                    <text:p text:style-name="P17"/>
                    <draw:enhanced-geometry draw:mirror-horizontal="false" draw:mirror-vertical="false" drawooo:sub-view-size="176021 125730" draw:text-areas="0 0 ?f12 ?f13" svg:viewBox="0 0 0 0" draw:type="ooxml-non-primitive" draw:enhanced-path="M 0 0 L 176022 0 176022 125730 0 125730 0 0 0 0 Z N">
                      <draw:equation draw:name="f0" draw:formula="0*logwidth/176021"/>
                      <draw:equation draw:name="f1" draw:formula="0*logheight/125730"/>
                      <draw:equation draw:name="f2" draw:formula="176022*logwidth/176021"/>
                      <draw:equation draw:name="f3" draw:formula="0*logheight/125730"/>
                      <draw:equation draw:name="f4" draw:formula="176022*logwidth/176021"/>
                      <draw:equation draw:name="f5" draw:formula="125730*logheight/125730"/>
                      <draw:equation draw:name="f6" draw:formula="0*logwidth/176021"/>
                      <draw:equation draw:name="f7" draw:formula="125730*logheight/125730"/>
                      <draw:equation draw:name="f8" draw:formula="0*logwidth/176021"/>
                      <draw:equation draw:name="f9" draw:formula="0*logheight/125730"/>
                      <draw:equation draw:name="f10" draw:formula="0*logwidth/176021"/>
                      <draw:equation draw:name="f11" draw:formula="0*logheight/125730"/>
                      <draw:equation draw:name="f12" draw:formula="logwidth"/>
                      <draw:equation draw:name="f13" draw:formula="logheight"/>
                    </draw:enhanced-geometry>
                  </draw:custom-shape>
                  <draw:custom-shape draw:name="Freeform: Shape 277" draw:style-name="gr40" draw:text-style-name="P24" draw:layer="layout" svg:width="0.185cm" svg:height="0.132cm" svg:x="30.538cm" svg:y="7.931cm">
                    <text:p text:style-name="P17"/>
                    <draw:enhanced-geometry draw:mirror-horizontal="false" draw:mirror-vertical="false" drawooo:sub-view-size="176022 125730" draw:text-areas="0 0 ?f12 ?f13" svg:viewBox="0 0 0 0" draw:type="ooxml-non-primitive" draw:enhanced-path="M 0 0 L 176022 0 176022 125730 0 125730 0 0 0 0 Z N">
                      <draw:equation draw:name="f0" draw:formula="0*logwidth/176022"/>
                      <draw:equation draw:name="f1" draw:formula="0*logheight/125730"/>
                      <draw:equation draw:name="f2" draw:formula="176022*logwidth/176022"/>
                      <draw:equation draw:name="f3" draw:formula="0*logheight/125730"/>
                      <draw:equation draw:name="f4" draw:formula="176022*logwidth/176022"/>
                      <draw:equation draw:name="f5" draw:formula="125730*logheight/125730"/>
                      <draw:equation draw:name="f6" draw:formula="0*logwidth/176022"/>
                      <draw:equation draw:name="f7" draw:formula="125730*logheight/125730"/>
                      <draw:equation draw:name="f8" draw:formula="0*logwidth/176022"/>
                      <draw:equation draw:name="f9" draw:formula="0*logheight/125730"/>
                      <draw:equation draw:name="f10" draw:formula="0*logwidth/176022"/>
                      <draw:equation draw:name="f11" draw:formula="0*logheight/125730"/>
                      <draw:equation draw:name="f12" draw:formula="logwidth"/>
                      <draw:equation draw:name="f13" draw:formula="logheight"/>
                    </draw:enhanced-geometry>
                  </draw:custom-shape>
                </draw:g>
                <draw:g draw:name="Graphic 43">
                  <draw:custom-shape draw:name="Freeform: Shape 263" draw:style-name="gr5" draw:text-style-name="P20" draw:layer="layout" svg:width="0.43cm" svg:height="0.301cm" svg:x="30.006cm" svg:y="8.01cm">
                    <text:p text:style-name="P17"/>
                    <draw:enhanced-geometry draw:mirror-horizontal="false" draw:mirror-vertical="false" drawooo:sub-view-size="409193 286893" draw:text-areas="0 0 ?f16 ?f17" svg:viewBox="0 0 0 0" draw:type="ooxml-non-primitive" draw:enhanced-path="M 409194 24765 C 409194 11144 398145 0 384619 0 L 24575 0 C 10954 0 0 11049 0 24765 L 0 286893 409194 286893 409194 24765 409194 24765 Z N">
                      <draw:equation draw:name="f0" draw:formula="409194*logwidth/409193"/>
                      <draw:equation draw:name="f1" draw:formula="24765*logheight/286893"/>
                      <draw:equation draw:name="f2" draw:formula="384619*logwidth/409193"/>
                      <draw:equation draw:name="f3" draw:formula="0*logheight/286893"/>
                      <draw:equation draw:name="f4" draw:formula="24575*logwidth/409193"/>
                      <draw:equation draw:name="f5" draw:formula="0*logheight/286893"/>
                      <draw:equation draw:name="f6" draw:formula="0*logwidth/409193"/>
                      <draw:equation draw:name="f7" draw:formula="24765*logheight/286893"/>
                      <draw:equation draw:name="f8" draw:formula="0*logwidth/409193"/>
                      <draw:equation draw:name="f9" draw:formula="286893*logheight/286893"/>
                      <draw:equation draw:name="f10" draw:formula="409194*logwidth/409193"/>
                      <draw:equation draw:name="f11" draw:formula="286893*logheight/286893"/>
                      <draw:equation draw:name="f12" draw:formula="409194*logwidth/409193"/>
                      <draw:equation draw:name="f13" draw:formula="24765*logheight/286893"/>
                      <draw:equation draw:name="f14" draw:formula="409194*logwidth/409193"/>
                      <draw:equation draw:name="f15" draw:formula="24765*logheight/286893"/>
                      <draw:equation draw:name="f16" draw:formula="logwidth"/>
                      <draw:equation draw:name="f17" draw:formula="logheight"/>
                    </draw:enhanced-geometry>
                  </draw:custom-shape>
                  <draw:custom-shape draw:name="Freeform: Shape 264" draw:style-name="gr40" draw:text-style-name="P24" draw:layer="layout" svg:width="0.511cm" svg:height="0.047cm" svg:x="29.967cm" svg:y="8.386cm">
                    <text:p text:style-name="P17"/>
                    <draw:enhanced-geometry draw:mirror-horizontal="false" draw:mirror-vertical="false" drawooo:sub-view-size="485775 45719" draw:text-areas="0 0 ?f14 ?f15" svg:viewBox="0 0 0 0" draw:type="ooxml-non-primitive" draw:enhanced-path="M 0 0 L 0 22860 C 0 35528 10192 45720 22765 45720 L 463010 45720 C 475583 45720 485775 35528 485775 22860 L 485775 0 0 0 Z N">
                      <draw:equation draw:name="f0" draw:formula="0*logwidth/485775"/>
                      <draw:equation draw:name="f1" draw:formula="0*logheight/45719"/>
                      <draw:equation draw:name="f2" draw:formula="0*logwidth/485775"/>
                      <draw:equation draw:name="f3" draw:formula="22860*logheight/45719"/>
                      <draw:equation draw:name="f4" draw:formula="22765*logwidth/485775"/>
                      <draw:equation draw:name="f5" draw:formula="45720*logheight/45719"/>
                      <draw:equation draw:name="f6" draw:formula="463010*logwidth/485775"/>
                      <draw:equation draw:name="f7" draw:formula="45720*logheight/45719"/>
                      <draw:equation draw:name="f8" draw:formula="485775*logwidth/485775"/>
                      <draw:equation draw:name="f9" draw:formula="22860*logheight/45719"/>
                      <draw:equation draw:name="f10" draw:formula="485775*logwidth/485775"/>
                      <draw:equation draw:name="f11" draw:formula="0*logheight/45719"/>
                      <draw:equation draw:name="f12" draw:formula="0*logwidth/485775"/>
                      <draw:equation draw:name="f13" draw:formula="0*logheight/45719"/>
                      <draw:equation draw:name="f14" draw:formula="logwidth"/>
                      <draw:equation draw:name="f15" draw:formula="logheight"/>
                    </draw:enhanced-geometry>
                  </draw:custom-shape>
                  <draw:custom-shape draw:name="Freeform: Shape 265" draw:style-name="gr41" draw:text-style-name="P43" draw:layer="layout" svg:width="0.511cm" svg:height="0.073cm" svg:x="29.967cm" svg:y="8.312cm">
                    <text:p text:style-name="P17"/>
                    <draw:enhanced-geometry draw:mirror-horizontal="false" draw:mirror-vertical="false" drawooo:sub-view-size="485775 69722" draw:text-areas="0 0 ?f12 ?f13" svg:viewBox="0 0 0 0" draw:type="ooxml-non-primitive" draw:enhanced-path="M 0 69723 L 485775 69723 447199 0 38576 0 0 69723 0 69723 Z N">
                      <draw:equation draw:name="f0" draw:formula="0*logwidth/485775"/>
                      <draw:equation draw:name="f1" draw:formula="69723*logheight/69722"/>
                      <draw:equation draw:name="f2" draw:formula="485775*logwidth/485775"/>
                      <draw:equation draw:name="f3" draw:formula="69723*logheight/69722"/>
                      <draw:equation draw:name="f4" draw:formula="447199*logwidth/485775"/>
                      <draw:equation draw:name="f5" draw:formula="0*logheight/69722"/>
                      <draw:equation draw:name="f6" draw:formula="38576*logwidth/485775"/>
                      <draw:equation draw:name="f7" draw:formula="0*logheight/69722"/>
                      <draw:equation draw:name="f8" draw:formula="0*logwidth/485775"/>
                      <draw:equation draw:name="f9" draw:formula="69723*logheight/69722"/>
                      <draw:equation draw:name="f10" draw:formula="0*logwidth/485775"/>
                      <draw:equation draw:name="f11" draw:formula="69723*logheight/69722"/>
                      <draw:equation draw:name="f12" draw:formula="logwidth"/>
                      <draw:equation draw:name="f13" draw:formula="logheight"/>
                    </draw:enhanced-geometry>
                  </draw:custom-shape>
                  <draw:custom-shape draw:name="Freeform: Shape 266" draw:style-name="gr9" draw:text-style-name="P23" draw:layer="layout" svg:width="0.339cm" svg:height="0.209cm" svg:x="30.052cm" svg:y="8.056cm">
                    <text:p text:style-name="P17"/>
                    <draw:enhanced-geometry draw:mirror-horizontal="false" draw:mirror-vertical="false" drawooo:sub-view-size="322326 198882" draw:text-areas="0 0 ?f12 ?f13" svg:viewBox="0 0 0 0" draw:type="ooxml-non-primitive" draw:enhanced-path="M 0 0 L 322326 0 322326 198882 0 198882 0 0 0 0 Z N">
                      <draw:equation draw:name="f0" draw:formula="0*logwidth/322326"/>
                      <draw:equation draw:name="f1" draw:formula="0*logheight/198882"/>
                      <draw:equation draw:name="f2" draw:formula="322326*logwidth/322326"/>
                      <draw:equation draw:name="f3" draw:formula="0*logheight/198882"/>
                      <draw:equation draw:name="f4" draw:formula="322326*logwidth/322326"/>
                      <draw:equation draw:name="f5" draw:formula="198882*logheight/198882"/>
                      <draw:equation draw:name="f6" draw:formula="0*logwidth/322326"/>
                      <draw:equation draw:name="f7" draw:formula="198882*logheight/198882"/>
                      <draw:equation draw:name="f8" draw:formula="0*logwidth/322326"/>
                      <draw:equation draw:name="f9" draw:formula="0*logheight/198882"/>
                      <draw:equation draw:name="f10" draw:formula="0*logwidth/322326"/>
                      <draw:equation draw:name="f11" draw:formula="0*logheight/198882"/>
                      <draw:equation draw:name="f12" draw:formula="logwidth"/>
                      <draw:equation draw:name="f13" draw:formula="logheight"/>
                    </draw:enhanced-geometry>
                  </draw:custom-shape>
                  <draw:custom-shape draw:name="Freeform: Shape 267" draw:style-name="gr39" draw:text-style-name="P42" draw:layer="layout" svg:width="0.281cm" svg:height="0.133cm" svg:x="30.083cm" svg:y="8.106cm">
                    <text:p text:style-name="P17"/>
                    <draw:enhanced-geometry draw:mirror-horizontal="false" draw:mirror-vertical="false" drawooo:sub-view-size="267462 126872" draw:text-areas="0 0 ?f12 ?f13" svg:viewBox="0 0 0 0" draw:type="ooxml-non-primitive" draw:enhanced-path="M 0 0 L 267462 0 267462 126873 0 126873 0 0 0 0 Z N">
                      <draw:equation draw:name="f0" draw:formula="0*logwidth/267462"/>
                      <draw:equation draw:name="f1" draw:formula="0*logheight/126872"/>
                      <draw:equation draw:name="f2" draw:formula="267462*logwidth/267462"/>
                      <draw:equation draw:name="f3" draw:formula="0*logheight/126872"/>
                      <draw:equation draw:name="f4" draw:formula="267462*logwidth/267462"/>
                      <draw:equation draw:name="f5" draw:formula="126873*logheight/126872"/>
                      <draw:equation draw:name="f6" draw:formula="0*logwidth/267462"/>
                      <draw:equation draw:name="f7" draw:formula="126873*logheight/126872"/>
                      <draw:equation draw:name="f8" draw:formula="0*logwidth/267462"/>
                      <draw:equation draw:name="f9" draw:formula="0*logheight/126872"/>
                      <draw:equation draw:name="f10" draw:formula="0*logwidth/267462"/>
                      <draw:equation draw:name="f11" draw:formula="0*logheight/126872"/>
                      <draw:equation draw:name="f12" draw:formula="logwidth"/>
                      <draw:equation draw:name="f13" draw:formula="logheight"/>
                    </draw:enhanced-geometry>
                  </draw:custom-shape>
                  <draw:custom-shape draw:name="Freeform: Shape 268" draw:style-name="gr5" draw:text-style-name="P20" draw:layer="layout" svg:width="0.281cm" svg:height="0.039cm" svg:x="30.083cm" svg:y="8.066cm">
                    <text:p text:style-name="P17"/>
                    <draw:enhanced-geometry draw:mirror-horizontal="false" draw:mirror-vertical="false" drawooo:sub-view-size="267462 37718" draw:text-areas="0 0 ?f12 ?f13" svg:viewBox="0 0 0 0" draw:type="ooxml-non-primitive" draw:enhanced-path="M 0 0 L 267462 0 267462 37719 0 37719 0 0 0 0 Z N">
                      <draw:equation draw:name="f0" draw:formula="0*logwidth/267462"/>
                      <draw:equation draw:name="f1" draw:formula="0*logheight/37718"/>
                      <draw:equation draw:name="f2" draw:formula="267462*logwidth/267462"/>
                      <draw:equation draw:name="f3" draw:formula="0*logheight/37718"/>
                      <draw:equation draw:name="f4" draw:formula="267462*logwidth/267462"/>
                      <draw:equation draw:name="f5" draw:formula="37719*logheight/37718"/>
                      <draw:equation draw:name="f6" draw:formula="0*logwidth/267462"/>
                      <draw:equation draw:name="f7" draw:formula="37719*logheight/37718"/>
                      <draw:equation draw:name="f8" draw:formula="0*logwidth/267462"/>
                      <draw:equation draw:name="f9" draw:formula="0*logheight/37718"/>
                      <draw:equation draw:name="f10" draw:formula="0*logwidth/267462"/>
                      <draw:equation draw:name="f11" draw:formula="0*logheight/37718"/>
                      <draw:equation draw:name="f12" draw:formula="logwidth"/>
                      <draw:equation draw:name="f13" draw:formula="logheight"/>
                    </draw:enhanced-geometry>
                  </draw:custom-shape>
                  <draw:custom-shape draw:name="Freeform: Shape 269" draw:style-name="gr9" draw:text-style-name="P23" draw:layer="layout" svg:width="0.01cm" svg:height="0.01cm" svg:x="30.336cm" svg:y="8.081cm">
                    <text:p text:style-name="P17"/>
                    <draw:enhanced-geometry draw:mirror-horizontal="false" draw:mirror-vertical="false" drawooo:sub-view-size="10286 10191" draw:text-areas="0 0 ?f18 ?f19" svg:viewBox="0 0 0 0" draw:type="ooxml-non-primitive" draw:enhanced-path="M 8858 1429 C 6953 -476 3524 -476 1524 1429 571 2381 0 3715 0 5048 0 6382 571 7715 1524 8668 2476 9620 3810 10192 5144 10192 6477 10192 7810 9620 8763 8668 9715 7715 10287 6382 10287 5048 10287 3715 9715 2381 8763 1334 L 8763 1334 Z N">
                      <draw:equation draw:name="f0" draw:formula="8858*logwidth/10286"/>
                      <draw:equation draw:name="f1" draw:formula="1429*logheight/10191"/>
                      <draw:equation draw:name="f2" draw:formula="1524*logwidth/10286"/>
                      <draw:equation draw:name="f3" draw:formula="1429*logheight/10191"/>
                      <draw:equation draw:name="f4" draw:formula="0*logwidth/10286"/>
                      <draw:equation draw:name="f5" draw:formula="5048*logheight/10191"/>
                      <draw:equation draw:name="f6" draw:formula="1524*logwidth/10286"/>
                      <draw:equation draw:name="f7" draw:formula="8668*logheight/10191"/>
                      <draw:equation draw:name="f8" draw:formula="5144*logwidth/10286"/>
                      <draw:equation draw:name="f9" draw:formula="10192*logheight/10191"/>
                      <draw:equation draw:name="f10" draw:formula="8763*logwidth/10286"/>
                      <draw:equation draw:name="f11" draw:formula="8668*logheight/10191"/>
                      <draw:equation draw:name="f12" draw:formula="10287*logwidth/10286"/>
                      <draw:equation draw:name="f13" draw:formula="5048*logheight/10191"/>
                      <draw:equation draw:name="f14" draw:formula="8763*logwidth/10286"/>
                      <draw:equation draw:name="f15" draw:formula="1334*logheight/10191"/>
                      <draw:equation draw:name="f16" draw:formula="8763*logwidth/10286"/>
                      <draw:equation draw:name="f17" draw:formula="1334*logheight/10191"/>
                      <draw:equation draw:name="f18" draw:formula="logwidth"/>
                      <draw:equation draw:name="f19" draw:formula="logheight"/>
                    </draw:enhanced-geometry>
                  </draw:custom-shape>
                  <draw:custom-shape draw:name="Freeform: Shape 270" draw:style-name="gr9" draw:text-style-name="P23" draw:layer="layout" svg:width="0.01cm" svg:height="0.01cm" svg:x="30.309cm" svg:y="8.081cm">
                    <text:p text:style-name="P17"/>
                    <draw:enhanced-geometry draw:mirror-horizontal="false" draw:mirror-vertical="false" drawooo:sub-view-size="10286 10287" draw:text-areas="0 0 ?f12 ?f13" svg:viewBox="0 0 0 0" draw:type="ooxml-non-primitive" draw:enhanced-path="M 10287 5144 C 10287 8001 8001 10287 5144 10287 2286 10287 0 8001 0 5144 0 2286 2286 0 5144 0 8001 0 10287 2286 10287 5144 L 10287 5144 Z N">
                      <draw:equation draw:name="f0" draw:formula="10287*logwidth/10286"/>
                      <draw:equation draw:name="f1" draw:formula="5144*logheight/10287"/>
                      <draw:equation draw:name="f2" draw:formula="5144*logwidth/10286"/>
                      <draw:equation draw:name="f3" draw:formula="10287*logheight/10287"/>
                      <draw:equation draw:name="f4" draw:formula="0*logwidth/10286"/>
                      <draw:equation draw:name="f5" draw:formula="5144*logheight/10287"/>
                      <draw:equation draw:name="f6" draw:formula="5144*logwidth/10286"/>
                      <draw:equation draw:name="f7" draw:formula="0*logheight/10287"/>
                      <draw:equation draw:name="f8" draw:formula="10287*logwidth/10286"/>
                      <draw:equation draw:name="f9" draw:formula="5144*logheight/10287"/>
                      <draw:equation draw:name="f10" draw:formula="10287*logwidth/10286"/>
                      <draw:equation draw:name="f11" draw:formula="5144*logheight/10287"/>
                      <draw:equation draw:name="f12" draw:formula="logwidth"/>
                      <draw:equation draw:name="f13" draw:formula="logheight"/>
                    </draw:enhanced-geometry>
                  </draw:custom-shape>
                  <draw:custom-shape draw:name="Freeform: Shape 271" draw:style-name="gr9" draw:text-style-name="P23" draw:layer="layout" svg:width="0.01cm" svg:height="0.01cm" svg:x="30.281cm" svg:y="8.081cm">
                    <text:p text:style-name="P17"/>
                    <draw:enhanced-geometry draw:mirror-horizontal="false" draw:mirror-vertical="false" drawooo:sub-view-size="10286 10191" draw:text-areas="0 0 ?f18 ?f19" svg:viewBox="0 0 0 0" draw:type="ooxml-non-primitive" draw:enhanced-path="M 1524 1429 C 571 2381 0 3715 0 5048 0 6382 571 7715 1524 8668 2476 9620 3810 10192 5144 10192 6477 10192 7810 9620 8763 8668 9716 7715 10287 6382 10287 5048 10287 3715 9716 2381 8763 1429 6858 -476 3429 -476 1429 1429 L 1429 1429 Z N">
                      <draw:equation draw:name="f0" draw:formula="1524*logwidth/10286"/>
                      <draw:equation draw:name="f1" draw:formula="1429*logheight/10191"/>
                      <draw:equation draw:name="f2" draw:formula="0*logwidth/10286"/>
                      <draw:equation draw:name="f3" draw:formula="5048*logheight/10191"/>
                      <draw:equation draw:name="f4" draw:formula="1524*logwidth/10286"/>
                      <draw:equation draw:name="f5" draw:formula="8668*logheight/10191"/>
                      <draw:equation draw:name="f6" draw:formula="5144*logwidth/10286"/>
                      <draw:equation draw:name="f7" draw:formula="10192*logheight/10191"/>
                      <draw:equation draw:name="f8" draw:formula="8763*logwidth/10286"/>
                      <draw:equation draw:name="f9" draw:formula="8668*logheight/10191"/>
                      <draw:equation draw:name="f10" draw:formula="10287*logwidth/10286"/>
                      <draw:equation draw:name="f11" draw:formula="5048*logheight/10191"/>
                      <draw:equation draw:name="f12" draw:formula="8763*logwidth/10286"/>
                      <draw:equation draw:name="f13" draw:formula="1429*logheight/10191"/>
                      <draw:equation draw:name="f14" draw:formula="1429*logwidth/10286"/>
                      <draw:equation draw:name="f15" draw:formula="1429*logheight/10191"/>
                      <draw:equation draw:name="f16" draw:formula="1429*logwidth/10286"/>
                      <draw:equation draw:name="f17" draw:formula="1429*logheight/10191"/>
                      <draw:equation draw:name="f18" draw:formula="logwidth"/>
                      <draw:equation draw:name="f19" draw:formula="logheight"/>
                    </draw:enhanced-geometry>
                  </draw:custom-shape>
                  <draw:custom-shape draw:name="Freeform: Shape 272" draw:style-name="gr8" draw:text-style-name="P16" draw:layer="layout" svg:width="0.107cm" svg:height="0.107cm" svg:x="30.17cm" svg:y="8.117cm">
                    <text:p text:style-name="P17"/>
                    <draw:enhanced-geometry draw:mirror-horizontal="false" draw:mirror-vertical="false" drawooo:sub-view-size="102869 102870" draw:text-areas="0 0 ?f144 ?f145" svg:viewBox="0 0 0 0" draw:type="ooxml-non-primitive" draw:enhanced-path="M 51626 0 L 51626 0 46196 286 41053 1238 36195 2381 31337 3905 26860 6287 22670 8763 18669 11716 15050 15050 11811 18669 8763 22574 6001 26765 3905 31242 2096 36100 952 40862 286 46006 0 51435 0 51435 286 56579 952 61627 2096 66770 3905 71247 6001 75819 8763 80010 11811 83915 15050 87821 18669 91154 22670 93821 26860 96583 31337 98679 36195 100489 41053 101632 46196 102584 51626 102870 51626 102870 56674 102584 61817 101632 66675 100489 71533 98679 76009 96583 80201 93821 84201 91154 87821 87821 91059 83915 94107 80010 96869 75819 98965 71247 100775 66770 101918 61627 102584 56579 102870 51435 102870 51435 102584 46006 101918 40862 100775 36100 98965 31242 96869 26765 94107 22574 91059 18669 87821 15050 84201 11716 80201 8763 76009 6287 71533 3905 66675 2381 61817 1238 56674 286 51626 0 51626 0 51626 0 51626 0 Z N">
                      <draw:equation draw:name="f0" draw:formula="51626*logwidth/102869"/>
                      <draw:equation draw:name="f1" draw:formula="0*logheight/102870"/>
                      <draw:equation draw:name="f2" draw:formula="51626*logwidth/102869"/>
                      <draw:equation draw:name="f3" draw:formula="0*logheight/102870"/>
                      <draw:equation draw:name="f4" draw:formula="46196*logwidth/102869"/>
                      <draw:equation draw:name="f5" draw:formula="286*logheight/102870"/>
                      <draw:equation draw:name="f6" draw:formula="41053*logwidth/102869"/>
                      <draw:equation draw:name="f7" draw:formula="1238*logheight/102870"/>
                      <draw:equation draw:name="f8" draw:formula="36195*logwidth/102869"/>
                      <draw:equation draw:name="f9" draw:formula="2381*logheight/102870"/>
                      <draw:equation draw:name="f10" draw:formula="31337*logwidth/102869"/>
                      <draw:equation draw:name="f11" draw:formula="3905*logheight/102870"/>
                      <draw:equation draw:name="f12" draw:formula="26860*logwidth/102869"/>
                      <draw:equation draw:name="f13" draw:formula="6287*logheight/102870"/>
                      <draw:equation draw:name="f14" draw:formula="22670*logwidth/102869"/>
                      <draw:equation draw:name="f15" draw:formula="8763*logheight/102870"/>
                      <draw:equation draw:name="f16" draw:formula="18669*logwidth/102869"/>
                      <draw:equation draw:name="f17" draw:formula="11716*logheight/102870"/>
                      <draw:equation draw:name="f18" draw:formula="15050*logwidth/102869"/>
                      <draw:equation draw:name="f19" draw:formula="15050*logheight/102870"/>
                      <draw:equation draw:name="f20" draw:formula="11811*logwidth/102869"/>
                      <draw:equation draw:name="f21" draw:formula="18669*logheight/102870"/>
                      <draw:equation draw:name="f22" draw:formula="8763*logwidth/102869"/>
                      <draw:equation draw:name="f23" draw:formula="22574*logheight/102870"/>
                      <draw:equation draw:name="f24" draw:formula="6001*logwidth/102869"/>
                      <draw:equation draw:name="f25" draw:formula="26765*logheight/102870"/>
                      <draw:equation draw:name="f26" draw:formula="3905*logwidth/102869"/>
                      <draw:equation draw:name="f27" draw:formula="31242*logheight/102870"/>
                      <draw:equation draw:name="f28" draw:formula="2096*logwidth/102869"/>
                      <draw:equation draw:name="f29" draw:formula="36100*logheight/102870"/>
                      <draw:equation draw:name="f30" draw:formula="952*logwidth/102869"/>
                      <draw:equation draw:name="f31" draw:formula="40862*logheight/102870"/>
                      <draw:equation draw:name="f32" draw:formula="286*logwidth/102869"/>
                      <draw:equation draw:name="f33" draw:formula="46006*logheight/102870"/>
                      <draw:equation draw:name="f34" draw:formula="0*logwidth/102869"/>
                      <draw:equation draw:name="f35" draw:formula="51435*logheight/102870"/>
                      <draw:equation draw:name="f36" draw:formula="0*logwidth/102869"/>
                      <draw:equation draw:name="f37" draw:formula="51435*logheight/102870"/>
                      <draw:equation draw:name="f38" draw:formula="286*logwidth/102869"/>
                      <draw:equation draw:name="f39" draw:formula="56579*logheight/102870"/>
                      <draw:equation draw:name="f40" draw:formula="952*logwidth/102869"/>
                      <draw:equation draw:name="f41" draw:formula="61627*logheight/102870"/>
                      <draw:equation draw:name="f42" draw:formula="2096*logwidth/102869"/>
                      <draw:equation draw:name="f43" draw:formula="66770*logheight/102870"/>
                      <draw:equation draw:name="f44" draw:formula="3905*logwidth/102869"/>
                      <draw:equation draw:name="f45" draw:formula="71247*logheight/102870"/>
                      <draw:equation draw:name="f46" draw:formula="6001*logwidth/102869"/>
                      <draw:equation draw:name="f47" draw:formula="75819*logheight/102870"/>
                      <draw:equation draw:name="f48" draw:formula="8763*logwidth/102869"/>
                      <draw:equation draw:name="f49" draw:formula="80010*logheight/102870"/>
                      <draw:equation draw:name="f50" draw:formula="11811*logwidth/102869"/>
                      <draw:equation draw:name="f51" draw:formula="83915*logheight/102870"/>
                      <draw:equation draw:name="f52" draw:formula="15050*logwidth/102869"/>
                      <draw:equation draw:name="f53" draw:formula="87821*logheight/102870"/>
                      <draw:equation draw:name="f54" draw:formula="18669*logwidth/102869"/>
                      <draw:equation draw:name="f55" draw:formula="91154*logheight/102870"/>
                      <draw:equation draw:name="f56" draw:formula="22670*logwidth/102869"/>
                      <draw:equation draw:name="f57" draw:formula="93821*logheight/102870"/>
                      <draw:equation draw:name="f58" draw:formula="26860*logwidth/102869"/>
                      <draw:equation draw:name="f59" draw:formula="96583*logheight/102870"/>
                      <draw:equation draw:name="f60" draw:formula="31337*logwidth/102869"/>
                      <draw:equation draw:name="f61" draw:formula="98679*logheight/102870"/>
                      <draw:equation draw:name="f62" draw:formula="36195*logwidth/102869"/>
                      <draw:equation draw:name="f63" draw:formula="100489*logheight/102870"/>
                      <draw:equation draw:name="f64" draw:formula="41053*logwidth/102869"/>
                      <draw:equation draw:name="f65" draw:formula="101632*logheight/102870"/>
                      <draw:equation draw:name="f66" draw:formula="46196*logwidth/102869"/>
                      <draw:equation draw:name="f67" draw:formula="102584*logheight/102870"/>
                      <draw:equation draw:name="f68" draw:formula="51626*logwidth/102869"/>
                      <draw:equation draw:name="f69" draw:formula="102870*logheight/102870"/>
                      <draw:equation draw:name="f70" draw:formula="51626*logwidth/102869"/>
                      <draw:equation draw:name="f71" draw:formula="102870*logheight/102870"/>
                      <draw:equation draw:name="f72" draw:formula="56674*logwidth/102869"/>
                      <draw:equation draw:name="f73" draw:formula="102584*logheight/102870"/>
                      <draw:equation draw:name="f74" draw:formula="61817*logwidth/102869"/>
                      <draw:equation draw:name="f75" draw:formula="101632*logheight/102870"/>
                      <draw:equation draw:name="f76" draw:formula="66675*logwidth/102869"/>
                      <draw:equation draw:name="f77" draw:formula="100489*logheight/102870"/>
                      <draw:equation draw:name="f78" draw:formula="71533*logwidth/102869"/>
                      <draw:equation draw:name="f79" draw:formula="98679*logheight/102870"/>
                      <draw:equation draw:name="f80" draw:formula="76009*logwidth/102869"/>
                      <draw:equation draw:name="f81" draw:formula="96583*logheight/102870"/>
                      <draw:equation draw:name="f82" draw:formula="80201*logwidth/102869"/>
                      <draw:equation draw:name="f83" draw:formula="93821*logheight/102870"/>
                      <draw:equation draw:name="f84" draw:formula="84201*logwidth/102869"/>
                      <draw:equation draw:name="f85" draw:formula="91154*logheight/102870"/>
                      <draw:equation draw:name="f86" draw:formula="87821*logwidth/102869"/>
                      <draw:equation draw:name="f87" draw:formula="87821*logheight/102870"/>
                      <draw:equation draw:name="f88" draw:formula="91059*logwidth/102869"/>
                      <draw:equation draw:name="f89" draw:formula="83915*logheight/102870"/>
                      <draw:equation draw:name="f90" draw:formula="94107*logwidth/102869"/>
                      <draw:equation draw:name="f91" draw:formula="80010*logheight/102870"/>
                      <draw:equation draw:name="f92" draw:formula="96869*logwidth/102869"/>
                      <draw:equation draw:name="f93" draw:formula="75819*logheight/102870"/>
                      <draw:equation draw:name="f94" draw:formula="98965*logwidth/102869"/>
                      <draw:equation draw:name="f95" draw:formula="71247*logheight/102870"/>
                      <draw:equation draw:name="f96" draw:formula="100775*logwidth/102869"/>
                      <draw:equation draw:name="f97" draw:formula="66770*logheight/102870"/>
                      <draw:equation draw:name="f98" draw:formula="101918*logwidth/102869"/>
                      <draw:equation draw:name="f99" draw:formula="61627*logheight/102870"/>
                      <draw:equation draw:name="f100" draw:formula="102584*logwidth/102869"/>
                      <draw:equation draw:name="f101" draw:formula="56579*logheight/102870"/>
                      <draw:equation draw:name="f102" draw:formula="102870*logwidth/102869"/>
                      <draw:equation draw:name="f103" draw:formula="51435*logheight/102870"/>
                      <draw:equation draw:name="f104" draw:formula="102870*logwidth/102869"/>
                      <draw:equation draw:name="f105" draw:formula="51435*logheight/102870"/>
                      <draw:equation draw:name="f106" draw:formula="102584*logwidth/102869"/>
                      <draw:equation draw:name="f107" draw:formula="46006*logheight/102870"/>
                      <draw:equation draw:name="f108" draw:formula="101918*logwidth/102869"/>
                      <draw:equation draw:name="f109" draw:formula="40862*logheight/102870"/>
                      <draw:equation draw:name="f110" draw:formula="100775*logwidth/102869"/>
                      <draw:equation draw:name="f111" draw:formula="36100*logheight/102870"/>
                      <draw:equation draw:name="f112" draw:formula="98965*logwidth/102869"/>
                      <draw:equation draw:name="f113" draw:formula="31242*logheight/102870"/>
                      <draw:equation draw:name="f114" draw:formula="96869*logwidth/102869"/>
                      <draw:equation draw:name="f115" draw:formula="26765*logheight/102870"/>
                      <draw:equation draw:name="f116" draw:formula="94107*logwidth/102869"/>
                      <draw:equation draw:name="f117" draw:formula="22574*logheight/102870"/>
                      <draw:equation draw:name="f118" draw:formula="91059*logwidth/102869"/>
                      <draw:equation draw:name="f119" draw:formula="18669*logheight/102870"/>
                      <draw:equation draw:name="f120" draw:formula="87821*logwidth/102869"/>
                      <draw:equation draw:name="f121" draw:formula="15050*logheight/102870"/>
                      <draw:equation draw:name="f122" draw:formula="84201*logwidth/102869"/>
                      <draw:equation draw:name="f123" draw:formula="11716*logheight/102870"/>
                      <draw:equation draw:name="f124" draw:formula="80201*logwidth/102869"/>
                      <draw:equation draw:name="f125" draw:formula="8763*logheight/102870"/>
                      <draw:equation draw:name="f126" draw:formula="76009*logwidth/102869"/>
                      <draw:equation draw:name="f127" draw:formula="6287*logheight/102870"/>
                      <draw:equation draw:name="f128" draw:formula="71533*logwidth/102869"/>
                      <draw:equation draw:name="f129" draw:formula="3905*logheight/102870"/>
                      <draw:equation draw:name="f130" draw:formula="66675*logwidth/102869"/>
                      <draw:equation draw:name="f131" draw:formula="2381*logheight/102870"/>
                      <draw:equation draw:name="f132" draw:formula="61817*logwidth/102869"/>
                      <draw:equation draw:name="f133" draw:formula="1238*logheight/102870"/>
                      <draw:equation draw:name="f134" draw:formula="56674*logwidth/102869"/>
                      <draw:equation draw:name="f135" draw:formula="286*logheight/102870"/>
                      <draw:equation draw:name="f136" draw:formula="51626*logwidth/102869"/>
                      <draw:equation draw:name="f137" draw:formula="0*logheight/102870"/>
                      <draw:equation draw:name="f138" draw:formula="51626*logwidth/102869"/>
                      <draw:equation draw:name="f139" draw:formula="0*logheight/102870"/>
                      <draw:equation draw:name="f140" draw:formula="51626*logwidth/102869"/>
                      <draw:equation draw:name="f141" draw:formula="0*logheight/102870"/>
                      <draw:equation draw:name="f142" draw:formula="51626*logwidth/102869"/>
                      <draw:equation draw:name="f143" draw:formula="0*logheight/102870"/>
                      <draw:equation draw:name="f144" draw:formula="logwidth"/>
                      <draw:equation draw:name="f145" draw:formula="logheight"/>
                    </draw:enhanced-geometry>
                  </draw:custom-shape>
                  <draw:custom-shape draw:name="Freeform: Shape 273" draw:style-name="gr9" draw:text-style-name="P23" draw:layer="layout" svg:width="0.057cm" svg:height="0.059cm" svg:x="30.196cm" svg:y="8.141cm">
                    <text:p text:style-name="P17"/>
                    <draw:enhanced-geometry draw:mirror-horizontal="false" draw:mirror-vertical="false" drawooo:sub-view-size="54863 57150" draw:text-areas="0 0 ?f112 ?f113" svg:viewBox="0 0 0 0" draw:type="ooxml-non-primitive" draw:enhanced-path="M 20383 57150 L 20383 57150 19145 56959 17812 56483 16859 55817 15811 54959 1143 35623 1143 35623 476 34576 191 33623 0 32575 0 31433 381 30385 857 29432 1524 28384 2381 27718 2381 27718 3239 27051 4381 26765 5429 26575 6572 26575 7620 26860 8573 27242 9620 27908 10287 28765 20002 41434 44291 2667 44291 2667 44958 1810 45815 1143 46768 476 47816 190 48768 0 50006 190 51149 381 52197 857 52197 857 53054 1715 53816 2477 54388 3334 54674 4477 54864 5525 54674 6667 54483 7715 54007 8668 25241 54483 25241 54483 24384 55435 23431 56293 22003 56959 20669 57150 20669 57150 20383 57150 20383 57150 20383 57150 20383 57150 Z N">
                      <draw:equation draw:name="f0" draw:formula="20383*logwidth/54863"/>
                      <draw:equation draw:name="f1" draw:formula="57150*logheight/57150"/>
                      <draw:equation draw:name="f2" draw:formula="20383*logwidth/54863"/>
                      <draw:equation draw:name="f3" draw:formula="57150*logheight/57150"/>
                      <draw:equation draw:name="f4" draw:formula="19145*logwidth/54863"/>
                      <draw:equation draw:name="f5" draw:formula="56959*logheight/57150"/>
                      <draw:equation draw:name="f6" draw:formula="17812*logwidth/54863"/>
                      <draw:equation draw:name="f7" draw:formula="56483*logheight/57150"/>
                      <draw:equation draw:name="f8" draw:formula="16859*logwidth/54863"/>
                      <draw:equation draw:name="f9" draw:formula="55817*logheight/57150"/>
                      <draw:equation draw:name="f10" draw:formula="15811*logwidth/54863"/>
                      <draw:equation draw:name="f11" draw:formula="54959*logheight/57150"/>
                      <draw:equation draw:name="f12" draw:formula="1143*logwidth/54863"/>
                      <draw:equation draw:name="f13" draw:formula="35623*logheight/57150"/>
                      <draw:equation draw:name="f14" draw:formula="1143*logwidth/54863"/>
                      <draw:equation draw:name="f15" draw:formula="35623*logheight/57150"/>
                      <draw:equation draw:name="f16" draw:formula="476*logwidth/54863"/>
                      <draw:equation draw:name="f17" draw:formula="34576*logheight/57150"/>
                      <draw:equation draw:name="f18" draw:formula="191*logwidth/54863"/>
                      <draw:equation draw:name="f19" draw:formula="33623*logheight/57150"/>
                      <draw:equation draw:name="f20" draw:formula="0*logwidth/54863"/>
                      <draw:equation draw:name="f21" draw:formula="32575*logheight/57150"/>
                      <draw:equation draw:name="f22" draw:formula="0*logwidth/54863"/>
                      <draw:equation draw:name="f23" draw:formula="31433*logheight/57150"/>
                      <draw:equation draw:name="f24" draw:formula="381*logwidth/54863"/>
                      <draw:equation draw:name="f25" draw:formula="30385*logheight/57150"/>
                      <draw:equation draw:name="f26" draw:formula="857*logwidth/54863"/>
                      <draw:equation draw:name="f27" draw:formula="29432*logheight/57150"/>
                      <draw:equation draw:name="f28" draw:formula="1524*logwidth/54863"/>
                      <draw:equation draw:name="f29" draw:formula="28384*logheight/57150"/>
                      <draw:equation draw:name="f30" draw:formula="2381*logwidth/54863"/>
                      <draw:equation draw:name="f31" draw:formula="27718*logheight/57150"/>
                      <draw:equation draw:name="f32" draw:formula="2381*logwidth/54863"/>
                      <draw:equation draw:name="f33" draw:formula="27718*logheight/57150"/>
                      <draw:equation draw:name="f34" draw:formula="3239*logwidth/54863"/>
                      <draw:equation draw:name="f35" draw:formula="27051*logheight/57150"/>
                      <draw:equation draw:name="f36" draw:formula="4381*logwidth/54863"/>
                      <draw:equation draw:name="f37" draw:formula="26765*logheight/57150"/>
                      <draw:equation draw:name="f38" draw:formula="5429*logwidth/54863"/>
                      <draw:equation draw:name="f39" draw:formula="26575*logheight/57150"/>
                      <draw:equation draw:name="f40" draw:formula="6572*logwidth/54863"/>
                      <draw:equation draw:name="f41" draw:formula="26575*logheight/57150"/>
                      <draw:equation draw:name="f42" draw:formula="7620*logwidth/54863"/>
                      <draw:equation draw:name="f43" draw:formula="26860*logheight/57150"/>
                      <draw:equation draw:name="f44" draw:formula="8573*logwidth/54863"/>
                      <draw:equation draw:name="f45" draw:formula="27242*logheight/57150"/>
                      <draw:equation draw:name="f46" draw:formula="9620*logwidth/54863"/>
                      <draw:equation draw:name="f47" draw:formula="27908*logheight/57150"/>
                      <draw:equation draw:name="f48" draw:formula="10287*logwidth/54863"/>
                      <draw:equation draw:name="f49" draw:formula="28765*logheight/57150"/>
                      <draw:equation draw:name="f50" draw:formula="20002*logwidth/54863"/>
                      <draw:equation draw:name="f51" draw:formula="41434*logheight/57150"/>
                      <draw:equation draw:name="f52" draw:formula="44291*logwidth/54863"/>
                      <draw:equation draw:name="f53" draw:formula="2667*logheight/57150"/>
                      <draw:equation draw:name="f54" draw:formula="44291*logwidth/54863"/>
                      <draw:equation draw:name="f55" draw:formula="2667*logheight/57150"/>
                      <draw:equation draw:name="f56" draw:formula="44958*logwidth/54863"/>
                      <draw:equation draw:name="f57" draw:formula="1810*logheight/57150"/>
                      <draw:equation draw:name="f58" draw:formula="45815*logwidth/54863"/>
                      <draw:equation draw:name="f59" draw:formula="1143*logheight/57150"/>
                      <draw:equation draw:name="f60" draw:formula="46768*logwidth/54863"/>
                      <draw:equation draw:name="f61" draw:formula="476*logheight/57150"/>
                      <draw:equation draw:name="f62" draw:formula="47816*logwidth/54863"/>
                      <draw:equation draw:name="f63" draw:formula="190*logheight/57150"/>
                      <draw:equation draw:name="f64" draw:formula="48768*logwidth/54863"/>
                      <draw:equation draw:name="f65" draw:formula="0*logheight/57150"/>
                      <draw:equation draw:name="f66" draw:formula="50006*logwidth/54863"/>
                      <draw:equation draw:name="f67" draw:formula="190*logheight/57150"/>
                      <draw:equation draw:name="f68" draw:formula="51149*logwidth/54863"/>
                      <draw:equation draw:name="f69" draw:formula="381*logheight/57150"/>
                      <draw:equation draw:name="f70" draw:formula="52197*logwidth/54863"/>
                      <draw:equation draw:name="f71" draw:formula="857*logheight/57150"/>
                      <draw:equation draw:name="f72" draw:formula="52197*logwidth/54863"/>
                      <draw:equation draw:name="f73" draw:formula="857*logheight/57150"/>
                      <draw:equation draw:name="f74" draw:formula="53054*logwidth/54863"/>
                      <draw:equation draw:name="f75" draw:formula="1715*logheight/57150"/>
                      <draw:equation draw:name="f76" draw:formula="53816*logwidth/54863"/>
                      <draw:equation draw:name="f77" draw:formula="2477*logheight/57150"/>
                      <draw:equation draw:name="f78" draw:formula="54388*logwidth/54863"/>
                      <draw:equation draw:name="f79" draw:formula="3334*logheight/57150"/>
                      <draw:equation draw:name="f80" draw:formula="54674*logwidth/54863"/>
                      <draw:equation draw:name="f81" draw:formula="4477*logheight/57150"/>
                      <draw:equation draw:name="f82" draw:formula="54864*logwidth/54863"/>
                      <draw:equation draw:name="f83" draw:formula="5525*logheight/57150"/>
                      <draw:equation draw:name="f84" draw:formula="54674*logwidth/54863"/>
                      <draw:equation draw:name="f85" draw:formula="6667*logheight/57150"/>
                      <draw:equation draw:name="f86" draw:formula="54483*logwidth/54863"/>
                      <draw:equation draw:name="f87" draw:formula="7715*logheight/57150"/>
                      <draw:equation draw:name="f88" draw:formula="54007*logwidth/54863"/>
                      <draw:equation draw:name="f89" draw:formula="8668*logheight/57150"/>
                      <draw:equation draw:name="f90" draw:formula="25241*logwidth/54863"/>
                      <draw:equation draw:name="f91" draw:formula="54483*logheight/57150"/>
                      <draw:equation draw:name="f92" draw:formula="25241*logwidth/54863"/>
                      <draw:equation draw:name="f93" draw:formula="54483*logheight/57150"/>
                      <draw:equation draw:name="f94" draw:formula="24384*logwidth/54863"/>
                      <draw:equation draw:name="f95" draw:formula="55435*logheight/57150"/>
                      <draw:equation draw:name="f96" draw:formula="23431*logwidth/54863"/>
                      <draw:equation draw:name="f97" draw:formula="56293*logheight/57150"/>
                      <draw:equation draw:name="f98" draw:formula="22003*logwidth/54863"/>
                      <draw:equation draw:name="f99" draw:formula="56959*logheight/57150"/>
                      <draw:equation draw:name="f100" draw:formula="20669*logwidth/54863"/>
                      <draw:equation draw:name="f101" draw:formula="57150*logheight/57150"/>
                      <draw:equation draw:name="f102" draw:formula="20669*logwidth/54863"/>
                      <draw:equation draw:name="f103" draw:formula="57150*logheight/57150"/>
                      <draw:equation draw:name="f104" draw:formula="20383*logwidth/54863"/>
                      <draw:equation draw:name="f105" draw:formula="57150*logheight/57150"/>
                      <draw:equation draw:name="f106" draw:formula="20383*logwidth/54863"/>
                      <draw:equation draw:name="f107" draw:formula="57150*logheight/57150"/>
                      <draw:equation draw:name="f108" draw:formula="20383*logwidth/54863"/>
                      <draw:equation draw:name="f109" draw:formula="57150*logheight/57150"/>
                      <draw:equation draw:name="f110" draw:formula="20383*logwidth/54863"/>
                      <draw:equation draw:name="f111" draw:formula="57150*logheight/57150"/>
                      <draw:equation draw:name="f112" draw:formula="logwidth"/>
                      <draw:equation draw:name="f113" draw:formula="logheight"/>
                    </draw:enhanced-geometry>
                  </draw:custom-shape>
                </draw:g>
              </draw:g>
              <draw:g draw:name="Group 489">
                <draw:custom-shape draw:name="Freeform: Shape 98" draw:style-name="gr9" draw:text-style-name="P23" draw:layer="layout" svg:width="1.084cm" svg:height="0.364cm" svg:x="29.675cm" svg:y="9.604cm">
                  <text:p text:style-name="P17"/>
                  <draw:enhanced-geometry draw:mirror-horizontal="false" draw:mirror-vertical="false" drawooo:sub-view-size="1028700 346329" draw:text-areas="0 0 ?f12 ?f13" svg:viewBox="0 0 0 0" draw:type="ooxml-non-primitive" draw:enhanced-path="M 0 0 L 1028700 0 1028700 346329 0 346329 0 0 0 0 Z N">
                    <draw:equation draw:name="f0" draw:formula="0*logwidth/1028700"/>
                    <draw:equation draw:name="f1" draw:formula="0*logheight/346329"/>
                    <draw:equation draw:name="f2" draw:formula="1028700*logwidth/1028700"/>
                    <draw:equation draw:name="f3" draw:formula="0*logheight/346329"/>
                    <draw:equation draw:name="f4" draw:formula="1028700*logwidth/1028700"/>
                    <draw:equation draw:name="f5" draw:formula="346329*logheight/346329"/>
                    <draw:equation draw:name="f6" draw:formula="0*logwidth/1028700"/>
                    <draw:equation draw:name="f7" draw:formula="346329*logheight/346329"/>
                    <draw:equation draw:name="f8" draw:formula="0*logwidth/1028700"/>
                    <draw:equation draw:name="f9" draw:formula="0*logheight/346329"/>
                    <draw:equation draw:name="f10" draw:formula="0*logwidth/1028700"/>
                    <draw:equation draw:name="f11" draw:formula="0*logheight/346329"/>
                    <draw:equation draw:name="f12" draw:formula="logwidth"/>
                    <draw:equation draw:name="f13" draw:formula="logheight"/>
                  </draw:enhanced-geometry>
                </draw:custom-shape>
                <draw:custom-shape draw:name="Freeform: Shape 99" draw:style-name="gr42" draw:text-style-name="P44" draw:layer="layout" svg:width="0.588cm" svg:height="0.185cm" svg:x="29.923cm" svg:y="9.178cm">
                  <text:p text:style-name="P17"/>
                  <draw:enhanced-geometry draw:mirror-horizontal="false" draw:mirror-vertical="false" drawooo:sub-view-size="558927 176022" draw:text-areas="0 0 ?f12 ?f13" svg:viewBox="0 0 0 0" draw:type="ooxml-non-primitive" draw:enhanced-path="M 558927 176022 L 0 176022 C 0 78772 78867 0 176213 0 L 383381 0 C 479965 762 558832 79534 558832 176022 L 558832 176022 Z N">
                    <draw:equation draw:name="f0" draw:formula="558927*logwidth/558927"/>
                    <draw:equation draw:name="f1" draw:formula="176022*logheight/176022"/>
                    <draw:equation draw:name="f2" draw:formula="0*logwidth/558927"/>
                    <draw:equation draw:name="f3" draw:formula="176022*logheight/176022"/>
                    <draw:equation draw:name="f4" draw:formula="176213*logwidth/558927"/>
                    <draw:equation draw:name="f5" draw:formula="0*logheight/176022"/>
                    <draw:equation draw:name="f6" draw:formula="383381*logwidth/558927"/>
                    <draw:equation draw:name="f7" draw:formula="0*logheight/176022"/>
                    <draw:equation draw:name="f8" draw:formula="558832*logwidth/558927"/>
                    <draw:equation draw:name="f9" draw:formula="176022*logheight/176022"/>
                    <draw:equation draw:name="f10" draw:formula="558832*logwidth/558927"/>
                    <draw:equation draw:name="f11" draw:formula="176022*logheight/176022"/>
                    <draw:equation draw:name="f12" draw:formula="logwidth"/>
                    <draw:equation draw:name="f13" draw:formula="logheight"/>
                  </draw:enhanced-geometry>
                </draw:custom-shape>
                <draw:custom-shape draw:name="Freeform: Shape 100" draw:style-name="gr42" draw:text-style-name="P44" draw:layer="layout" svg:width="1.083cm" svg:height="0.066cm" svg:x="29.677cm" svg:y="9.537cm">
                  <text:p text:style-name="P17"/>
                  <draw:enhanced-geometry draw:mirror-horizontal="false" draw:mirror-vertical="false" drawooo:sub-view-size="1028699 64008" draw:text-areas="0 0 ?f12 ?f13" svg:viewBox="0 0 0 0" draw:type="ooxml-non-primitive" draw:enhanced-path="M 791623 0 L 64294 0 C 28861 0 0 28670 0 64008 L 1028700 64008 C 1028700 28670 999935 0 964406 0 L 791623 0 Z N">
                    <draw:equation draw:name="f0" draw:formula="791623*logwidth/1028699"/>
                    <draw:equation draw:name="f1" draw:formula="0*logheight/64008"/>
                    <draw:equation draw:name="f2" draw:formula="64294*logwidth/1028699"/>
                    <draw:equation draw:name="f3" draw:formula="0*logheight/64008"/>
                    <draw:equation draw:name="f4" draw:formula="0*logwidth/1028699"/>
                    <draw:equation draw:name="f5" draw:formula="64008*logheight/64008"/>
                    <draw:equation draw:name="f6" draw:formula="1028700*logwidth/1028699"/>
                    <draw:equation draw:name="f7" draw:formula="64008*logheight/64008"/>
                    <draw:equation draw:name="f8" draw:formula="964406*logwidth/1028699"/>
                    <draw:equation draw:name="f9" draw:formula="0*logheight/64008"/>
                    <draw:equation draw:name="f10" draw:formula="791623*logwidth/1028699"/>
                    <draw:equation draw:name="f11" draw:formula="0*logheight/64008"/>
                    <draw:equation draw:name="f12" draw:formula="logwidth"/>
                    <draw:equation draw:name="f13" draw:formula="logheight"/>
                  </draw:enhanced-geometry>
                </draw:custom-shape>
                <draw:custom-shape draw:name="Freeform: Shape 101" draw:style-name="gr9" draw:text-style-name="P23" draw:layer="layout" svg:width="0.587cm" svg:height="0.173cm" svg:x="29.923cm" svg:y="9.363cm">
                  <text:p text:style-name="P17"/>
                  <draw:enhanced-geometry draw:mirror-horizontal="false" draw:mirror-vertical="false" drawooo:sub-view-size="557783 164591" draw:text-areas="0 0 ?f12 ?f13" svg:viewBox="0 0 0 0" draw:type="ooxml-non-primitive" draw:enhanced-path="M 0 0 L 557784 0 557784 164592 0 164592 0 0 0 0 Z N">
                    <draw:equation draw:name="f0" draw:formula="0*logwidth/557783"/>
                    <draw:equation draw:name="f1" draw:formula="0*logheight/164591"/>
                    <draw:equation draw:name="f2" draw:formula="557784*logwidth/557783"/>
                    <draw:equation draw:name="f3" draw:formula="0*logheight/164591"/>
                    <draw:equation draw:name="f4" draw:formula="557784*logwidth/557783"/>
                    <draw:equation draw:name="f5" draw:formula="164592*logheight/164591"/>
                    <draw:equation draw:name="f6" draw:formula="0*logwidth/557783"/>
                    <draw:equation draw:name="f7" draw:formula="164592*logheight/164591"/>
                    <draw:equation draw:name="f8" draw:formula="0*logwidth/557783"/>
                    <draw:equation draw:name="f9" draw:formula="0*logheight/164591"/>
                    <draw:equation draw:name="f10" draw:formula="0*logwidth/557783"/>
                    <draw:equation draw:name="f11" draw:formula="0*logheight/164591"/>
                    <draw:equation draw:name="f12" draw:formula="logwidth"/>
                    <draw:equation draw:name="f13" draw:formula="logheight"/>
                  </draw:enhanced-geometry>
                </draw:custom-shape>
                <draw:custom-shape draw:name="Freeform: Shape 102" draw:style-name="gr42" draw:text-style-name="P44" draw:layer="layout" svg:width="0.08cm" svg:height="0.107cm" svg:x="30.028cm" svg:y="9.429cm">
                  <text:p text:style-name="P17"/>
                  <draw:enhanced-geometry draw:mirror-horizontal="false" draw:mirror-vertical="false" drawooo:sub-view-size="76581 102870" draw:text-areas="0 0 ?f12 ?f13" svg:viewBox="0 0 0 0" draw:type="ooxml-non-primitive" draw:enhanced-path="M 0 0 L 76581 0 76581 102870 0 102870 0 0 0 0 Z N">
                    <draw:equation draw:name="f0" draw:formula="0*logwidth/76581"/>
                    <draw:equation draw:name="f1" draw:formula="0*logheight/102870"/>
                    <draw:equation draw:name="f2" draw:formula="76581*logwidth/76581"/>
                    <draw:equation draw:name="f3" draw:formula="0*logheight/102870"/>
                    <draw:equation draw:name="f4" draw:formula="76581*logwidth/76581"/>
                    <draw:equation draw:name="f5" draw:formula="102870*logheight/102870"/>
                    <draw:equation draw:name="f6" draw:formula="0*logwidth/76581"/>
                    <draw:equation draw:name="f7" draw:formula="102870*logheight/102870"/>
                    <draw:equation draw:name="f8" draw:formula="0*logwidth/76581"/>
                    <draw:equation draw:name="f9" draw:formula="0*logheight/102870"/>
                    <draw:equation draw:name="f10" draw:formula="0*logwidth/76581"/>
                    <draw:equation draw:name="f11" draw:formula="0*logheight/102870"/>
                    <draw:equation draw:name="f12" draw:formula="logwidth"/>
                    <draw:equation draw:name="f13" draw:formula="logheight"/>
                  </draw:enhanced-geometry>
                </draw:custom-shape>
                <draw:custom-shape draw:name="Freeform: Shape 103" draw:style-name="gr42" draw:text-style-name="P44" draw:layer="layout" svg:width="0.08cm" svg:height="0.107cm" svg:x="30.326cm" svg:y="9.429cm">
                  <text:p text:style-name="P17"/>
                  <draw:enhanced-geometry draw:mirror-horizontal="false" draw:mirror-vertical="false" drawooo:sub-view-size="76580 102870" draw:text-areas="0 0 ?f12 ?f13" svg:viewBox="0 0 0 0" draw:type="ooxml-non-primitive" draw:enhanced-path="M 0 0 L 76581 0 76581 102870 0 102870 0 0 0 0 Z N">
                    <draw:equation draw:name="f0" draw:formula="0*logwidth/76580"/>
                    <draw:equation draw:name="f1" draw:formula="0*logheight/102870"/>
                    <draw:equation draw:name="f2" draw:formula="76581*logwidth/76580"/>
                    <draw:equation draw:name="f3" draw:formula="0*logheight/102870"/>
                    <draw:equation draw:name="f4" draw:formula="76581*logwidth/76580"/>
                    <draw:equation draw:name="f5" draw:formula="102870*logheight/102870"/>
                    <draw:equation draw:name="f6" draw:formula="0*logwidth/76580"/>
                    <draw:equation draw:name="f7" draw:formula="102870*logheight/102870"/>
                    <draw:equation draw:name="f8" draw:formula="0*logwidth/76580"/>
                    <draw:equation draw:name="f9" draw:formula="0*logheight/102870"/>
                    <draw:equation draw:name="f10" draw:formula="0*logwidth/76580"/>
                    <draw:equation draw:name="f11" draw:formula="0*logheight/102870"/>
                    <draw:equation draw:name="f12" draw:formula="logwidth"/>
                    <draw:equation draw:name="f13" draw:formula="logheight"/>
                  </draw:enhanced-geometry>
                </draw:custom-shape>
                <draw:custom-shape draw:name="Freeform: Shape 104" draw:style-name="gr42" draw:text-style-name="P44" draw:layer="layout" svg:width="0.163cm" svg:height="0.073cm" svg:x="30.136cm" svg:y="9.105cm">
                  <text:p text:style-name="P17"/>
                  <draw:enhanced-geometry draw:mirror-horizontal="false" draw:mirror-vertical="false" drawooo:sub-view-size="155447 69723" draw:text-areas="0 0 ?f16 ?f17" svg:viewBox="0 0 0 0" draw:type="ooxml-non-primitive" draw:enhanced-path="M 155448 69723 L 0 69723 0 22479 C 0 9716 9620 0 22098 0 L 133350 0 C 145828 0 155448 9716 155448 22479 L 155448 69723 155448 69723 Z N">
                    <draw:equation draw:name="f0" draw:formula="155448*logwidth/155447"/>
                    <draw:equation draw:name="f1" draw:formula="69723*logheight/69723"/>
                    <draw:equation draw:name="f2" draw:formula="0*logwidth/155447"/>
                    <draw:equation draw:name="f3" draw:formula="69723*logheight/69723"/>
                    <draw:equation draw:name="f4" draw:formula="0*logwidth/155447"/>
                    <draw:equation draw:name="f5" draw:formula="22479*logheight/69723"/>
                    <draw:equation draw:name="f6" draw:formula="22098*logwidth/155447"/>
                    <draw:equation draw:name="f7" draw:formula="0*logheight/69723"/>
                    <draw:equation draw:name="f8" draw:formula="133350*logwidth/155447"/>
                    <draw:equation draw:name="f9" draw:formula="0*logheight/69723"/>
                    <draw:equation draw:name="f10" draw:formula="155448*logwidth/155447"/>
                    <draw:equation draw:name="f11" draw:formula="22479*logheight/69723"/>
                    <draw:equation draw:name="f12" draw:formula="155448*logwidth/155447"/>
                    <draw:equation draw:name="f13" draw:formula="69723*logheight/69723"/>
                    <draw:equation draw:name="f14" draw:formula="155448*logwidth/155447"/>
                    <draw:equation draw:name="f15" draw:formula="69723*logheight/69723"/>
                    <draw:equation draw:name="f16" draw:formula="logwidth"/>
                    <draw:equation draw:name="f17" draw:formula="logheight"/>
                  </draw:enhanced-geometry>
                </draw:custom-shape>
                <draw:g draw:name="Graphic 71">
                  <draw:custom-shape draw:name="Freeform: Shape 118" draw:style-name="gr42" draw:text-style-name="P44" draw:layer="layout" svg:width="0.183cm" svg:height="0.132cm" svg:x="29.712cm" svg:y="9.652cm">
                    <text:p text:style-name="P17"/>
                    <draw:enhanced-geometry draw:mirror-horizontal="false" draw:mirror-vertical="false" drawooo:sub-view-size="174878 125730" draw:text-areas="0 0 ?f12 ?f13" svg:viewBox="0 0 0 0" draw:type="ooxml-non-primitive" draw:enhanced-path="M 0 0 L 174879 0 174879 125730 0 125730 0 0 0 0 Z N">
                      <draw:equation draw:name="f0" draw:formula="0*logwidth/174878"/>
                      <draw:equation draw:name="f1" draw:formula="0*logheight/125730"/>
                      <draw:equation draw:name="f2" draw:formula="174879*logwidth/174878"/>
                      <draw:equation draw:name="f3" draw:formula="0*logheight/125730"/>
                      <draw:equation draw:name="f4" draw:formula="174879*logwidth/174878"/>
                      <draw:equation draw:name="f5" draw:formula="125730*logheight/125730"/>
                      <draw:equation draw:name="f6" draw:formula="0*logwidth/174878"/>
                      <draw:equation draw:name="f7" draw:formula="125730*logheight/125730"/>
                      <draw:equation draw:name="f8" draw:formula="0*logwidth/174878"/>
                      <draw:equation draw:name="f9" draw:formula="0*logheight/125730"/>
                      <draw:equation draw:name="f10" draw:formula="0*logwidth/174878"/>
                      <draw:equation draw:name="f11" draw:formula="0*logheight/125730"/>
                      <draw:equation draw:name="f12" draw:formula="logwidth"/>
                      <draw:equation draw:name="f13" draw:formula="logheight"/>
                    </draw:enhanced-geometry>
                  </draw:custom-shape>
                  <draw:custom-shape draw:name="Freeform: Shape 119" draw:style-name="gr42" draw:text-style-name="P44" draw:layer="layout" svg:width="0.183cm" svg:height="0.132cm" svg:x="29.934cm" svg:y="9.652cm">
                    <text:p text:style-name="P17"/>
                    <draw:enhanced-geometry draw:mirror-horizontal="false" draw:mirror-vertical="false" drawooo:sub-view-size="174879 125730" draw:text-areas="0 0 ?f12 ?f13" svg:viewBox="0 0 0 0" draw:type="ooxml-non-primitive" draw:enhanced-path="M 0 0 L 174879 0 174879 125730 0 125730 0 0 0 0 Z N">
                      <draw:equation draw:name="f0" draw:formula="0*logwidth/174879"/>
                      <draw:equation draw:name="f1" draw:formula="0*logheight/125730"/>
                      <draw:equation draw:name="f2" draw:formula="174879*logwidth/174879"/>
                      <draw:equation draw:name="f3" draw:formula="0*logheight/125730"/>
                      <draw:equation draw:name="f4" draw:formula="174879*logwidth/174879"/>
                      <draw:equation draw:name="f5" draw:formula="125730*logheight/125730"/>
                      <draw:equation draw:name="f6" draw:formula="0*logwidth/174879"/>
                      <draw:equation draw:name="f7" draw:formula="125730*logheight/125730"/>
                      <draw:equation draw:name="f8" draw:formula="0*logwidth/174879"/>
                      <draw:equation draw:name="f9" draw:formula="0*logheight/125730"/>
                      <draw:equation draw:name="f10" draw:formula="0*logwidth/174879"/>
                      <draw:equation draw:name="f11" draw:formula="0*logheight/125730"/>
                      <draw:equation draw:name="f12" draw:formula="logwidth"/>
                      <draw:equation draw:name="f13" draw:formula="logheight"/>
                    </draw:enhanced-geometry>
                  </draw:custom-shape>
                  <draw:custom-shape draw:name="Freeform: Shape 124" draw:style-name="gr42" draw:text-style-name="P44" draw:layer="layout" svg:width="0.185cm" svg:height="0.132cm" svg:x="30.316cm" svg:y="9.652cm">
                    <text:p text:style-name="P17"/>
                    <draw:enhanced-geometry draw:mirror-horizontal="false" draw:mirror-vertical="false" drawooo:sub-view-size="176021 125730" draw:text-areas="0 0 ?f12 ?f13" svg:viewBox="0 0 0 0" draw:type="ooxml-non-primitive" draw:enhanced-path="M 0 0 L 176022 0 176022 125730 0 125730 0 0 0 0 Z N">
                      <draw:equation draw:name="f0" draw:formula="0*logwidth/176021"/>
                      <draw:equation draw:name="f1" draw:formula="0*logheight/125730"/>
                      <draw:equation draw:name="f2" draw:formula="176022*logwidth/176021"/>
                      <draw:equation draw:name="f3" draw:formula="0*logheight/125730"/>
                      <draw:equation draw:name="f4" draw:formula="176022*logwidth/176021"/>
                      <draw:equation draw:name="f5" draw:formula="125730*logheight/125730"/>
                      <draw:equation draw:name="f6" draw:formula="0*logwidth/176021"/>
                      <draw:equation draw:name="f7" draw:formula="125730*logheight/125730"/>
                      <draw:equation draw:name="f8" draw:formula="0*logwidth/176021"/>
                      <draw:equation draw:name="f9" draw:formula="0*logheight/125730"/>
                      <draw:equation draw:name="f10" draw:formula="0*logwidth/176021"/>
                      <draw:equation draw:name="f11" draw:formula="0*logheight/125730"/>
                      <draw:equation draw:name="f12" draw:formula="logwidth"/>
                      <draw:equation draw:name="f13" draw:formula="logheight"/>
                    </draw:enhanced-geometry>
                  </draw:custom-shape>
                  <draw:custom-shape draw:name="Freeform: Shape 125" draw:style-name="gr42" draw:text-style-name="P44" draw:layer="layout" svg:width="0.185cm" svg:height="0.132cm" svg:x="30.538cm" svg:y="9.652cm">
                    <text:p text:style-name="P17"/>
                    <draw:enhanced-geometry draw:mirror-horizontal="false" draw:mirror-vertical="false" drawooo:sub-view-size="176022 125730" draw:text-areas="0 0 ?f12 ?f13" svg:viewBox="0 0 0 0" draw:type="ooxml-non-primitive" draw:enhanced-path="M 0 0 L 176022 0 176022 125730 0 125730 0 0 0 0 Z N">
                      <draw:equation draw:name="f0" draw:formula="0*logwidth/176022"/>
                      <draw:equation draw:name="f1" draw:formula="0*logheight/125730"/>
                      <draw:equation draw:name="f2" draw:formula="176022*logwidth/176022"/>
                      <draw:equation draw:name="f3" draw:formula="0*logheight/125730"/>
                      <draw:equation draw:name="f4" draw:formula="176022*logwidth/176022"/>
                      <draw:equation draw:name="f5" draw:formula="125730*logheight/125730"/>
                      <draw:equation draw:name="f6" draw:formula="0*logwidth/176022"/>
                      <draw:equation draw:name="f7" draw:formula="125730*logheight/125730"/>
                      <draw:equation draw:name="f8" draw:formula="0*logwidth/176022"/>
                      <draw:equation draw:name="f9" draw:formula="0*logheight/125730"/>
                      <draw:equation draw:name="f10" draw:formula="0*logwidth/176022"/>
                      <draw:equation draw:name="f11" draw:formula="0*logheight/125730"/>
                      <draw:equation draw:name="f12" draw:formula="logwidth"/>
                      <draw:equation draw:name="f13" draw:formula="logheight"/>
                    </draw:enhanced-geometry>
                  </draw:custom-shape>
                </draw:g>
                <draw:g draw:name="Graphic 71">
                  <draw:custom-shape draw:name="Freeform: Shape 107" draw:style-name="gr5" draw:text-style-name="P20" draw:layer="layout" svg:width="0.43cm" svg:height="0.301cm" svg:x="30.006cm" svg:y="9.731cm">
                    <text:p text:style-name="P17"/>
                    <draw:enhanced-geometry draw:mirror-horizontal="false" draw:mirror-vertical="false" drawooo:sub-view-size="409193 286893" draw:text-areas="0 0 ?f16 ?f17" svg:viewBox="0 0 0 0" draw:type="ooxml-non-primitive" draw:enhanced-path="M 409194 24765 C 409194 11144 398145 0 384619 0 L 24575 0 C 10954 0 0 11049 0 24765 L 0 286893 409194 286893 409194 24765 409194 24765 Z N">
                      <draw:equation draw:name="f0" draw:formula="409194*logwidth/409193"/>
                      <draw:equation draw:name="f1" draw:formula="24765*logheight/286893"/>
                      <draw:equation draw:name="f2" draw:formula="384619*logwidth/409193"/>
                      <draw:equation draw:name="f3" draw:formula="0*logheight/286893"/>
                      <draw:equation draw:name="f4" draw:formula="24575*logwidth/409193"/>
                      <draw:equation draw:name="f5" draw:formula="0*logheight/286893"/>
                      <draw:equation draw:name="f6" draw:formula="0*logwidth/409193"/>
                      <draw:equation draw:name="f7" draw:formula="24765*logheight/286893"/>
                      <draw:equation draw:name="f8" draw:formula="0*logwidth/409193"/>
                      <draw:equation draw:name="f9" draw:formula="286893*logheight/286893"/>
                      <draw:equation draw:name="f10" draw:formula="409194*logwidth/409193"/>
                      <draw:equation draw:name="f11" draw:formula="286893*logheight/286893"/>
                      <draw:equation draw:name="f12" draw:formula="409194*logwidth/409193"/>
                      <draw:equation draw:name="f13" draw:formula="24765*logheight/286893"/>
                      <draw:equation draw:name="f14" draw:formula="409194*logwidth/409193"/>
                      <draw:equation draw:name="f15" draw:formula="24765*logheight/286893"/>
                      <draw:equation draw:name="f16" draw:formula="logwidth"/>
                      <draw:equation draw:name="f17" draw:formula="logheight"/>
                    </draw:enhanced-geometry>
                  </draw:custom-shape>
                  <draw:custom-shape draw:name="Freeform: Shape 108" draw:style-name="gr42" draw:text-style-name="P44" draw:layer="layout" svg:width="0.511cm" svg:height="0.047cm" svg:x="29.967cm" svg:y="10.107cm">
                    <text:p text:style-name="P17"/>
                    <draw:enhanced-geometry draw:mirror-horizontal="false" draw:mirror-vertical="false" drawooo:sub-view-size="485775 45719" draw:text-areas="0 0 ?f14 ?f15" svg:viewBox="0 0 0 0" draw:type="ooxml-non-primitive" draw:enhanced-path="M 0 0 L 0 22860 C 0 35528 10192 45720 22765 45720 L 463010 45720 C 475583 45720 485775 35528 485775 22860 L 485775 0 0 0 Z N">
                      <draw:equation draw:name="f0" draw:formula="0*logwidth/485775"/>
                      <draw:equation draw:name="f1" draw:formula="0*logheight/45719"/>
                      <draw:equation draw:name="f2" draw:formula="0*logwidth/485775"/>
                      <draw:equation draw:name="f3" draw:formula="22860*logheight/45719"/>
                      <draw:equation draw:name="f4" draw:formula="22765*logwidth/485775"/>
                      <draw:equation draw:name="f5" draw:formula="45720*logheight/45719"/>
                      <draw:equation draw:name="f6" draw:formula="463010*logwidth/485775"/>
                      <draw:equation draw:name="f7" draw:formula="45720*logheight/45719"/>
                      <draw:equation draw:name="f8" draw:formula="485775*logwidth/485775"/>
                      <draw:equation draw:name="f9" draw:formula="22860*logheight/45719"/>
                      <draw:equation draw:name="f10" draw:formula="485775*logwidth/485775"/>
                      <draw:equation draw:name="f11" draw:formula="0*logheight/45719"/>
                      <draw:equation draw:name="f12" draw:formula="0*logwidth/485775"/>
                      <draw:equation draw:name="f13" draw:formula="0*logheight/45719"/>
                      <draw:equation draw:name="f14" draw:formula="logwidth"/>
                      <draw:equation draw:name="f15" draw:formula="logheight"/>
                    </draw:enhanced-geometry>
                  </draw:custom-shape>
                  <draw:custom-shape draw:name="Freeform: Shape 109" draw:style-name="gr43" draw:text-style-name="P45" draw:layer="layout" svg:width="0.511cm" svg:height="0.073cm" svg:x="29.967cm" svg:y="10.033cm">
                    <text:p text:style-name="P17"/>
                    <draw:enhanced-geometry draw:mirror-horizontal="false" draw:mirror-vertical="false" drawooo:sub-view-size="485775 69722" draw:text-areas="0 0 ?f12 ?f13" svg:viewBox="0 0 0 0" draw:type="ooxml-non-primitive" draw:enhanced-path="M 0 69723 L 485775 69723 447199 0 38576 0 0 69723 0 69723 Z N">
                      <draw:equation draw:name="f0" draw:formula="0*logwidth/485775"/>
                      <draw:equation draw:name="f1" draw:formula="69723*logheight/69722"/>
                      <draw:equation draw:name="f2" draw:formula="485775*logwidth/485775"/>
                      <draw:equation draw:name="f3" draw:formula="69723*logheight/69722"/>
                      <draw:equation draw:name="f4" draw:formula="447199*logwidth/485775"/>
                      <draw:equation draw:name="f5" draw:formula="0*logheight/69722"/>
                      <draw:equation draw:name="f6" draw:formula="38576*logwidth/485775"/>
                      <draw:equation draw:name="f7" draw:formula="0*logheight/69722"/>
                      <draw:equation draw:name="f8" draw:formula="0*logwidth/485775"/>
                      <draw:equation draw:name="f9" draw:formula="69723*logheight/69722"/>
                      <draw:equation draw:name="f10" draw:formula="0*logwidth/485775"/>
                      <draw:equation draw:name="f11" draw:formula="69723*logheight/69722"/>
                      <draw:equation draw:name="f12" draw:formula="logwidth"/>
                      <draw:equation draw:name="f13" draw:formula="logheight"/>
                    </draw:enhanced-geometry>
                  </draw:custom-shape>
                  <draw:custom-shape draw:name="Freeform: Shape 110" draw:style-name="gr9" draw:text-style-name="P23" draw:layer="layout" svg:width="0.339cm" svg:height="0.209cm" svg:x="30.052cm" svg:y="9.776cm">
                    <text:p text:style-name="P17"/>
                    <draw:enhanced-geometry draw:mirror-horizontal="false" draw:mirror-vertical="false" drawooo:sub-view-size="322326 198882" draw:text-areas="0 0 ?f12 ?f13" svg:viewBox="0 0 0 0" draw:type="ooxml-non-primitive" draw:enhanced-path="M 0 0 L 322326 0 322326 198882 0 198882 0 0 0 0 Z N">
                      <draw:equation draw:name="f0" draw:formula="0*logwidth/322326"/>
                      <draw:equation draw:name="f1" draw:formula="0*logheight/198882"/>
                      <draw:equation draw:name="f2" draw:formula="322326*logwidth/322326"/>
                      <draw:equation draw:name="f3" draw:formula="0*logheight/198882"/>
                      <draw:equation draw:name="f4" draw:formula="322326*logwidth/322326"/>
                      <draw:equation draw:name="f5" draw:formula="198882*logheight/198882"/>
                      <draw:equation draw:name="f6" draw:formula="0*logwidth/322326"/>
                      <draw:equation draw:name="f7" draw:formula="198882*logheight/198882"/>
                      <draw:equation draw:name="f8" draw:formula="0*logwidth/322326"/>
                      <draw:equation draw:name="f9" draw:formula="0*logheight/198882"/>
                      <draw:equation draw:name="f10" draw:formula="0*logwidth/322326"/>
                      <draw:equation draw:name="f11" draw:formula="0*logheight/198882"/>
                      <draw:equation draw:name="f12" draw:formula="logwidth"/>
                      <draw:equation draw:name="f13" draw:formula="logheight"/>
                    </draw:enhanced-geometry>
                  </draw:custom-shape>
                  <draw:custom-shape draw:name="Freeform: Shape 111" draw:style-name="gr39" draw:text-style-name="P42" draw:layer="layout" svg:width="0.281cm" svg:height="0.133cm" svg:x="30.083cm" svg:y="9.827cm">
                    <text:p text:style-name="P17"/>
                    <draw:enhanced-geometry draw:mirror-horizontal="false" draw:mirror-vertical="false" drawooo:sub-view-size="267462 126872" draw:text-areas="0 0 ?f12 ?f13" svg:viewBox="0 0 0 0" draw:type="ooxml-non-primitive" draw:enhanced-path="M 0 0 L 267462 0 267462 126873 0 126873 0 0 0 0 Z N">
                      <draw:equation draw:name="f0" draw:formula="0*logwidth/267462"/>
                      <draw:equation draw:name="f1" draw:formula="0*logheight/126872"/>
                      <draw:equation draw:name="f2" draw:formula="267462*logwidth/267462"/>
                      <draw:equation draw:name="f3" draw:formula="0*logheight/126872"/>
                      <draw:equation draw:name="f4" draw:formula="267462*logwidth/267462"/>
                      <draw:equation draw:name="f5" draw:formula="126873*logheight/126872"/>
                      <draw:equation draw:name="f6" draw:formula="0*logwidth/267462"/>
                      <draw:equation draw:name="f7" draw:formula="126873*logheight/126872"/>
                      <draw:equation draw:name="f8" draw:formula="0*logwidth/267462"/>
                      <draw:equation draw:name="f9" draw:formula="0*logheight/126872"/>
                      <draw:equation draw:name="f10" draw:formula="0*logwidth/267462"/>
                      <draw:equation draw:name="f11" draw:formula="0*logheight/126872"/>
                      <draw:equation draw:name="f12" draw:formula="logwidth"/>
                      <draw:equation draw:name="f13" draw:formula="logheight"/>
                    </draw:enhanced-geometry>
                  </draw:custom-shape>
                  <draw:custom-shape draw:name="Freeform: Shape 112" draw:style-name="gr5" draw:text-style-name="P20" draw:layer="layout" svg:width="0.281cm" svg:height="0.039cm" svg:x="30.083cm" svg:y="9.787cm">
                    <text:p text:style-name="P17"/>
                    <draw:enhanced-geometry draw:mirror-horizontal="false" draw:mirror-vertical="false" drawooo:sub-view-size="267462 37718" draw:text-areas="0 0 ?f12 ?f13" svg:viewBox="0 0 0 0" draw:type="ooxml-non-primitive" draw:enhanced-path="M 0 0 L 267462 0 267462 37719 0 37719 0 0 0 0 Z N">
                      <draw:equation draw:name="f0" draw:formula="0*logwidth/267462"/>
                      <draw:equation draw:name="f1" draw:formula="0*logheight/37718"/>
                      <draw:equation draw:name="f2" draw:formula="267462*logwidth/267462"/>
                      <draw:equation draw:name="f3" draw:formula="0*logheight/37718"/>
                      <draw:equation draw:name="f4" draw:formula="267462*logwidth/267462"/>
                      <draw:equation draw:name="f5" draw:formula="37719*logheight/37718"/>
                      <draw:equation draw:name="f6" draw:formula="0*logwidth/267462"/>
                      <draw:equation draw:name="f7" draw:formula="37719*logheight/37718"/>
                      <draw:equation draw:name="f8" draw:formula="0*logwidth/267462"/>
                      <draw:equation draw:name="f9" draw:formula="0*logheight/37718"/>
                      <draw:equation draw:name="f10" draw:formula="0*logwidth/267462"/>
                      <draw:equation draw:name="f11" draw:formula="0*logheight/37718"/>
                      <draw:equation draw:name="f12" draw:formula="logwidth"/>
                      <draw:equation draw:name="f13" draw:formula="logheight"/>
                    </draw:enhanced-geometry>
                  </draw:custom-shape>
                  <draw:custom-shape draw:name="Freeform: Shape 113" draw:style-name="gr9" draw:text-style-name="P23" draw:layer="layout" svg:width="0.01cm" svg:height="0.01cm" svg:x="30.336cm" svg:y="9.802cm">
                    <text:p text:style-name="P17"/>
                    <draw:enhanced-geometry draw:mirror-horizontal="false" draw:mirror-vertical="false" drawooo:sub-view-size="10286 10191" draw:text-areas="0 0 ?f18 ?f19" svg:viewBox="0 0 0 0" draw:type="ooxml-non-primitive" draw:enhanced-path="M 8858 1429 C 6953 -476 3524 -476 1524 1429 571 2381 0 3715 0 5048 0 6382 571 7715 1524 8668 2476 9620 3810 10192 5144 10192 6477 10192 7810 9620 8763 8668 9715 7715 10287 6382 10287 5048 10287 3715 9715 2381 8763 1334 L 8763 1334 Z N">
                      <draw:equation draw:name="f0" draw:formula="8858*logwidth/10286"/>
                      <draw:equation draw:name="f1" draw:formula="1429*logheight/10191"/>
                      <draw:equation draw:name="f2" draw:formula="1524*logwidth/10286"/>
                      <draw:equation draw:name="f3" draw:formula="1429*logheight/10191"/>
                      <draw:equation draw:name="f4" draw:formula="0*logwidth/10286"/>
                      <draw:equation draw:name="f5" draw:formula="5048*logheight/10191"/>
                      <draw:equation draw:name="f6" draw:formula="1524*logwidth/10286"/>
                      <draw:equation draw:name="f7" draw:formula="8668*logheight/10191"/>
                      <draw:equation draw:name="f8" draw:formula="5144*logwidth/10286"/>
                      <draw:equation draw:name="f9" draw:formula="10192*logheight/10191"/>
                      <draw:equation draw:name="f10" draw:formula="8763*logwidth/10286"/>
                      <draw:equation draw:name="f11" draw:formula="8668*logheight/10191"/>
                      <draw:equation draw:name="f12" draw:formula="10287*logwidth/10286"/>
                      <draw:equation draw:name="f13" draw:formula="5048*logheight/10191"/>
                      <draw:equation draw:name="f14" draw:formula="8763*logwidth/10286"/>
                      <draw:equation draw:name="f15" draw:formula="1334*logheight/10191"/>
                      <draw:equation draw:name="f16" draw:formula="8763*logwidth/10286"/>
                      <draw:equation draw:name="f17" draw:formula="1334*logheight/10191"/>
                      <draw:equation draw:name="f18" draw:formula="logwidth"/>
                      <draw:equation draw:name="f19" draw:formula="logheight"/>
                    </draw:enhanced-geometry>
                  </draw:custom-shape>
                  <draw:custom-shape draw:name="Freeform: Shape 114" draw:style-name="gr9" draw:text-style-name="P23" draw:layer="layout" svg:width="0.01cm" svg:height="0.01cm" svg:x="30.309cm" svg:y="9.802cm">
                    <text:p text:style-name="P17"/>
                    <draw:enhanced-geometry draw:mirror-horizontal="false" draw:mirror-vertical="false" drawooo:sub-view-size="10286 10287" draw:text-areas="0 0 ?f12 ?f13" svg:viewBox="0 0 0 0" draw:type="ooxml-non-primitive" draw:enhanced-path="M 10287 5144 C 10287 8001 8001 10287 5144 10287 2286 10287 0 8001 0 5144 0 2286 2286 0 5144 0 8001 0 10287 2286 10287 5144 L 10287 5144 Z N">
                      <draw:equation draw:name="f0" draw:formula="10287*logwidth/10286"/>
                      <draw:equation draw:name="f1" draw:formula="5144*logheight/10287"/>
                      <draw:equation draw:name="f2" draw:formula="5144*logwidth/10286"/>
                      <draw:equation draw:name="f3" draw:formula="10287*logheight/10287"/>
                      <draw:equation draw:name="f4" draw:formula="0*logwidth/10286"/>
                      <draw:equation draw:name="f5" draw:formula="5144*logheight/10287"/>
                      <draw:equation draw:name="f6" draw:formula="5144*logwidth/10286"/>
                      <draw:equation draw:name="f7" draw:formula="0*logheight/10287"/>
                      <draw:equation draw:name="f8" draw:formula="10287*logwidth/10286"/>
                      <draw:equation draw:name="f9" draw:formula="5144*logheight/10287"/>
                      <draw:equation draw:name="f10" draw:formula="10287*logwidth/10286"/>
                      <draw:equation draw:name="f11" draw:formula="5144*logheight/10287"/>
                      <draw:equation draw:name="f12" draw:formula="logwidth"/>
                      <draw:equation draw:name="f13" draw:formula="logheight"/>
                    </draw:enhanced-geometry>
                  </draw:custom-shape>
                  <draw:custom-shape draw:name="Freeform: Shape 115" draw:style-name="gr9" draw:text-style-name="P23" draw:layer="layout" svg:width="0.01cm" svg:height="0.01cm" svg:x="30.281cm" svg:y="9.802cm">
                    <text:p text:style-name="P17"/>
                    <draw:enhanced-geometry draw:mirror-horizontal="false" draw:mirror-vertical="false" drawooo:sub-view-size="10286 10191" draw:text-areas="0 0 ?f18 ?f19" svg:viewBox="0 0 0 0" draw:type="ooxml-non-primitive" draw:enhanced-path="M 1524 1429 C 571 2381 0 3715 0 5048 0 6382 571 7715 1524 8668 2476 9620 3810 10192 5144 10192 6477 10192 7810 9620 8763 8668 9716 7715 10287 6382 10287 5048 10287 3715 9716 2381 8763 1429 6858 -476 3429 -476 1429 1429 L 1429 1429 Z N">
                      <draw:equation draw:name="f0" draw:formula="1524*logwidth/10286"/>
                      <draw:equation draw:name="f1" draw:formula="1429*logheight/10191"/>
                      <draw:equation draw:name="f2" draw:formula="0*logwidth/10286"/>
                      <draw:equation draw:name="f3" draw:formula="5048*logheight/10191"/>
                      <draw:equation draw:name="f4" draw:formula="1524*logwidth/10286"/>
                      <draw:equation draw:name="f5" draw:formula="8668*logheight/10191"/>
                      <draw:equation draw:name="f6" draw:formula="5144*logwidth/10286"/>
                      <draw:equation draw:name="f7" draw:formula="10192*logheight/10191"/>
                      <draw:equation draw:name="f8" draw:formula="8763*logwidth/10286"/>
                      <draw:equation draw:name="f9" draw:formula="8668*logheight/10191"/>
                      <draw:equation draw:name="f10" draw:formula="10287*logwidth/10286"/>
                      <draw:equation draw:name="f11" draw:formula="5048*logheight/10191"/>
                      <draw:equation draw:name="f12" draw:formula="8763*logwidth/10286"/>
                      <draw:equation draw:name="f13" draw:formula="1429*logheight/10191"/>
                      <draw:equation draw:name="f14" draw:formula="1429*logwidth/10286"/>
                      <draw:equation draw:name="f15" draw:formula="1429*logheight/10191"/>
                      <draw:equation draw:name="f16" draw:formula="1429*logwidth/10286"/>
                      <draw:equation draw:name="f17" draw:formula="1429*logheight/10191"/>
                      <draw:equation draw:name="f18" draw:formula="logwidth"/>
                      <draw:equation draw:name="f19" draw:formula="logheight"/>
                    </draw:enhanced-geometry>
                  </draw:custom-shape>
                  <draw:custom-shape draw:name="Freeform: Shape 116" draw:style-name="gr8" draw:text-style-name="P16" draw:layer="layout" svg:width="0.107cm" svg:height="0.107cm" svg:x="30.17cm" svg:y="9.838cm">
                    <text:p text:style-name="P17"/>
                    <draw:enhanced-geometry draw:mirror-horizontal="false" draw:mirror-vertical="false" drawooo:sub-view-size="102869 102870" draw:text-areas="0 0 ?f144 ?f145" svg:viewBox="0 0 0 0" draw:type="ooxml-non-primitive" draw:enhanced-path="M 51626 0 L 51626 0 46196 286 41053 1238 36195 2381 31337 3905 26860 6287 22670 8763 18669 11716 15050 15050 11811 18669 8763 22574 6001 26765 3905 31242 2096 36100 952 40862 286 46006 0 51435 0 51435 286 56579 952 61627 2096 66770 3905 71247 6001 75819 8763 80010 11811 83915 15050 87821 18669 91154 22670 93821 26860 96583 31337 98679 36195 100489 41053 101632 46196 102584 51626 102870 51626 102870 56674 102584 61817 101632 66675 100489 71533 98679 76009 96583 80201 93821 84201 91154 87821 87821 91059 83915 94107 80010 96869 75819 98965 71247 100775 66770 101918 61627 102584 56579 102870 51435 102870 51435 102584 46006 101918 40862 100775 36100 98965 31242 96869 26765 94107 22574 91059 18669 87821 15050 84201 11716 80201 8763 76009 6287 71533 3905 66675 2381 61817 1238 56674 286 51626 0 51626 0 51626 0 51626 0 Z N">
                      <draw:equation draw:name="f0" draw:formula="51626*logwidth/102869"/>
                      <draw:equation draw:name="f1" draw:formula="0*logheight/102870"/>
                      <draw:equation draw:name="f2" draw:formula="51626*logwidth/102869"/>
                      <draw:equation draw:name="f3" draw:formula="0*logheight/102870"/>
                      <draw:equation draw:name="f4" draw:formula="46196*logwidth/102869"/>
                      <draw:equation draw:name="f5" draw:formula="286*logheight/102870"/>
                      <draw:equation draw:name="f6" draw:formula="41053*logwidth/102869"/>
                      <draw:equation draw:name="f7" draw:formula="1238*logheight/102870"/>
                      <draw:equation draw:name="f8" draw:formula="36195*logwidth/102869"/>
                      <draw:equation draw:name="f9" draw:formula="2381*logheight/102870"/>
                      <draw:equation draw:name="f10" draw:formula="31337*logwidth/102869"/>
                      <draw:equation draw:name="f11" draw:formula="3905*logheight/102870"/>
                      <draw:equation draw:name="f12" draw:formula="26860*logwidth/102869"/>
                      <draw:equation draw:name="f13" draw:formula="6287*logheight/102870"/>
                      <draw:equation draw:name="f14" draw:formula="22670*logwidth/102869"/>
                      <draw:equation draw:name="f15" draw:formula="8763*logheight/102870"/>
                      <draw:equation draw:name="f16" draw:formula="18669*logwidth/102869"/>
                      <draw:equation draw:name="f17" draw:formula="11716*logheight/102870"/>
                      <draw:equation draw:name="f18" draw:formula="15050*logwidth/102869"/>
                      <draw:equation draw:name="f19" draw:formula="15050*logheight/102870"/>
                      <draw:equation draw:name="f20" draw:formula="11811*logwidth/102869"/>
                      <draw:equation draw:name="f21" draw:formula="18669*logheight/102870"/>
                      <draw:equation draw:name="f22" draw:formula="8763*logwidth/102869"/>
                      <draw:equation draw:name="f23" draw:formula="22574*logheight/102870"/>
                      <draw:equation draw:name="f24" draw:formula="6001*logwidth/102869"/>
                      <draw:equation draw:name="f25" draw:formula="26765*logheight/102870"/>
                      <draw:equation draw:name="f26" draw:formula="3905*logwidth/102869"/>
                      <draw:equation draw:name="f27" draw:formula="31242*logheight/102870"/>
                      <draw:equation draw:name="f28" draw:formula="2096*logwidth/102869"/>
                      <draw:equation draw:name="f29" draw:formula="36100*logheight/102870"/>
                      <draw:equation draw:name="f30" draw:formula="952*logwidth/102869"/>
                      <draw:equation draw:name="f31" draw:formula="40862*logheight/102870"/>
                      <draw:equation draw:name="f32" draw:formula="286*logwidth/102869"/>
                      <draw:equation draw:name="f33" draw:formula="46006*logheight/102870"/>
                      <draw:equation draw:name="f34" draw:formula="0*logwidth/102869"/>
                      <draw:equation draw:name="f35" draw:formula="51435*logheight/102870"/>
                      <draw:equation draw:name="f36" draw:formula="0*logwidth/102869"/>
                      <draw:equation draw:name="f37" draw:formula="51435*logheight/102870"/>
                      <draw:equation draw:name="f38" draw:formula="286*logwidth/102869"/>
                      <draw:equation draw:name="f39" draw:formula="56579*logheight/102870"/>
                      <draw:equation draw:name="f40" draw:formula="952*logwidth/102869"/>
                      <draw:equation draw:name="f41" draw:formula="61627*logheight/102870"/>
                      <draw:equation draw:name="f42" draw:formula="2096*logwidth/102869"/>
                      <draw:equation draw:name="f43" draw:formula="66770*logheight/102870"/>
                      <draw:equation draw:name="f44" draw:formula="3905*logwidth/102869"/>
                      <draw:equation draw:name="f45" draw:formula="71247*logheight/102870"/>
                      <draw:equation draw:name="f46" draw:formula="6001*logwidth/102869"/>
                      <draw:equation draw:name="f47" draw:formula="75819*logheight/102870"/>
                      <draw:equation draw:name="f48" draw:formula="8763*logwidth/102869"/>
                      <draw:equation draw:name="f49" draw:formula="80010*logheight/102870"/>
                      <draw:equation draw:name="f50" draw:formula="11811*logwidth/102869"/>
                      <draw:equation draw:name="f51" draw:formula="83915*logheight/102870"/>
                      <draw:equation draw:name="f52" draw:formula="15050*logwidth/102869"/>
                      <draw:equation draw:name="f53" draw:formula="87821*logheight/102870"/>
                      <draw:equation draw:name="f54" draw:formula="18669*logwidth/102869"/>
                      <draw:equation draw:name="f55" draw:formula="91154*logheight/102870"/>
                      <draw:equation draw:name="f56" draw:formula="22670*logwidth/102869"/>
                      <draw:equation draw:name="f57" draw:formula="93821*logheight/102870"/>
                      <draw:equation draw:name="f58" draw:formula="26860*logwidth/102869"/>
                      <draw:equation draw:name="f59" draw:formula="96583*logheight/102870"/>
                      <draw:equation draw:name="f60" draw:formula="31337*logwidth/102869"/>
                      <draw:equation draw:name="f61" draw:formula="98679*logheight/102870"/>
                      <draw:equation draw:name="f62" draw:formula="36195*logwidth/102869"/>
                      <draw:equation draw:name="f63" draw:formula="100489*logheight/102870"/>
                      <draw:equation draw:name="f64" draw:formula="41053*logwidth/102869"/>
                      <draw:equation draw:name="f65" draw:formula="101632*logheight/102870"/>
                      <draw:equation draw:name="f66" draw:formula="46196*logwidth/102869"/>
                      <draw:equation draw:name="f67" draw:formula="102584*logheight/102870"/>
                      <draw:equation draw:name="f68" draw:formula="51626*logwidth/102869"/>
                      <draw:equation draw:name="f69" draw:formula="102870*logheight/102870"/>
                      <draw:equation draw:name="f70" draw:formula="51626*logwidth/102869"/>
                      <draw:equation draw:name="f71" draw:formula="102870*logheight/102870"/>
                      <draw:equation draw:name="f72" draw:formula="56674*logwidth/102869"/>
                      <draw:equation draw:name="f73" draw:formula="102584*logheight/102870"/>
                      <draw:equation draw:name="f74" draw:formula="61817*logwidth/102869"/>
                      <draw:equation draw:name="f75" draw:formula="101632*logheight/102870"/>
                      <draw:equation draw:name="f76" draw:formula="66675*logwidth/102869"/>
                      <draw:equation draw:name="f77" draw:formula="100489*logheight/102870"/>
                      <draw:equation draw:name="f78" draw:formula="71533*logwidth/102869"/>
                      <draw:equation draw:name="f79" draw:formula="98679*logheight/102870"/>
                      <draw:equation draw:name="f80" draw:formula="76009*logwidth/102869"/>
                      <draw:equation draw:name="f81" draw:formula="96583*logheight/102870"/>
                      <draw:equation draw:name="f82" draw:formula="80201*logwidth/102869"/>
                      <draw:equation draw:name="f83" draw:formula="93821*logheight/102870"/>
                      <draw:equation draw:name="f84" draw:formula="84201*logwidth/102869"/>
                      <draw:equation draw:name="f85" draw:formula="91154*logheight/102870"/>
                      <draw:equation draw:name="f86" draw:formula="87821*logwidth/102869"/>
                      <draw:equation draw:name="f87" draw:formula="87821*logheight/102870"/>
                      <draw:equation draw:name="f88" draw:formula="91059*logwidth/102869"/>
                      <draw:equation draw:name="f89" draw:formula="83915*logheight/102870"/>
                      <draw:equation draw:name="f90" draw:formula="94107*logwidth/102869"/>
                      <draw:equation draw:name="f91" draw:formula="80010*logheight/102870"/>
                      <draw:equation draw:name="f92" draw:formula="96869*logwidth/102869"/>
                      <draw:equation draw:name="f93" draw:formula="75819*logheight/102870"/>
                      <draw:equation draw:name="f94" draw:formula="98965*logwidth/102869"/>
                      <draw:equation draw:name="f95" draw:formula="71247*logheight/102870"/>
                      <draw:equation draw:name="f96" draw:formula="100775*logwidth/102869"/>
                      <draw:equation draw:name="f97" draw:formula="66770*logheight/102870"/>
                      <draw:equation draw:name="f98" draw:formula="101918*logwidth/102869"/>
                      <draw:equation draw:name="f99" draw:formula="61627*logheight/102870"/>
                      <draw:equation draw:name="f100" draw:formula="102584*logwidth/102869"/>
                      <draw:equation draw:name="f101" draw:formula="56579*logheight/102870"/>
                      <draw:equation draw:name="f102" draw:formula="102870*logwidth/102869"/>
                      <draw:equation draw:name="f103" draw:formula="51435*logheight/102870"/>
                      <draw:equation draw:name="f104" draw:formula="102870*logwidth/102869"/>
                      <draw:equation draw:name="f105" draw:formula="51435*logheight/102870"/>
                      <draw:equation draw:name="f106" draw:formula="102584*logwidth/102869"/>
                      <draw:equation draw:name="f107" draw:formula="46006*logheight/102870"/>
                      <draw:equation draw:name="f108" draw:formula="101918*logwidth/102869"/>
                      <draw:equation draw:name="f109" draw:formula="40862*logheight/102870"/>
                      <draw:equation draw:name="f110" draw:formula="100775*logwidth/102869"/>
                      <draw:equation draw:name="f111" draw:formula="36100*logheight/102870"/>
                      <draw:equation draw:name="f112" draw:formula="98965*logwidth/102869"/>
                      <draw:equation draw:name="f113" draw:formula="31242*logheight/102870"/>
                      <draw:equation draw:name="f114" draw:formula="96869*logwidth/102869"/>
                      <draw:equation draw:name="f115" draw:formula="26765*logheight/102870"/>
                      <draw:equation draw:name="f116" draw:formula="94107*logwidth/102869"/>
                      <draw:equation draw:name="f117" draw:formula="22574*logheight/102870"/>
                      <draw:equation draw:name="f118" draw:formula="91059*logwidth/102869"/>
                      <draw:equation draw:name="f119" draw:formula="18669*logheight/102870"/>
                      <draw:equation draw:name="f120" draw:formula="87821*logwidth/102869"/>
                      <draw:equation draw:name="f121" draw:formula="15050*logheight/102870"/>
                      <draw:equation draw:name="f122" draw:formula="84201*logwidth/102869"/>
                      <draw:equation draw:name="f123" draw:formula="11716*logheight/102870"/>
                      <draw:equation draw:name="f124" draw:formula="80201*logwidth/102869"/>
                      <draw:equation draw:name="f125" draw:formula="8763*logheight/102870"/>
                      <draw:equation draw:name="f126" draw:formula="76009*logwidth/102869"/>
                      <draw:equation draw:name="f127" draw:formula="6287*logheight/102870"/>
                      <draw:equation draw:name="f128" draw:formula="71533*logwidth/102869"/>
                      <draw:equation draw:name="f129" draw:formula="3905*logheight/102870"/>
                      <draw:equation draw:name="f130" draw:formula="66675*logwidth/102869"/>
                      <draw:equation draw:name="f131" draw:formula="2381*logheight/102870"/>
                      <draw:equation draw:name="f132" draw:formula="61817*logwidth/102869"/>
                      <draw:equation draw:name="f133" draw:formula="1238*logheight/102870"/>
                      <draw:equation draw:name="f134" draw:formula="56674*logwidth/102869"/>
                      <draw:equation draw:name="f135" draw:formula="286*logheight/102870"/>
                      <draw:equation draw:name="f136" draw:formula="51626*logwidth/102869"/>
                      <draw:equation draw:name="f137" draw:formula="0*logheight/102870"/>
                      <draw:equation draw:name="f138" draw:formula="51626*logwidth/102869"/>
                      <draw:equation draw:name="f139" draw:formula="0*logheight/102870"/>
                      <draw:equation draw:name="f140" draw:formula="51626*logwidth/102869"/>
                      <draw:equation draw:name="f141" draw:formula="0*logheight/102870"/>
                      <draw:equation draw:name="f142" draw:formula="51626*logwidth/102869"/>
                      <draw:equation draw:name="f143" draw:formula="0*logheight/102870"/>
                      <draw:equation draw:name="f144" draw:formula="logwidth"/>
                      <draw:equation draw:name="f145" draw:formula="logheight"/>
                    </draw:enhanced-geometry>
                  </draw:custom-shape>
                  <draw:custom-shape draw:name="Freeform: Shape 117" draw:style-name="gr9" draw:text-style-name="P23" draw:layer="layout" svg:width="0.057cm" svg:height="0.059cm" svg:x="30.196cm" svg:y="9.862cm">
                    <text:p text:style-name="P17"/>
                    <draw:enhanced-geometry draw:mirror-horizontal="false" draw:mirror-vertical="false" drawooo:sub-view-size="54863 57150" draw:text-areas="0 0 ?f112 ?f113" svg:viewBox="0 0 0 0" draw:type="ooxml-non-primitive" draw:enhanced-path="M 20383 57150 L 20383 57150 19145 56959 17812 56483 16859 55817 15811 54959 1143 35623 1143 35623 476 34576 191 33623 0 32575 0 31433 381 30385 857 29432 1524 28384 2381 27718 2381 27718 3239 27051 4381 26765 5429 26575 6572 26575 7620 26860 8573 27242 9620 27908 10287 28765 20002 41434 44291 2667 44291 2667 44958 1810 45815 1143 46768 476 47816 190 48768 0 50006 190 51149 381 52197 857 52197 857 53054 1715 53816 2477 54388 3334 54674 4477 54864 5525 54674 6667 54483 7715 54007 8668 25241 54483 25241 54483 24384 55435 23431 56293 22003 56959 20669 57150 20669 57150 20383 57150 20383 57150 20383 57150 20383 57150 Z N">
                      <draw:equation draw:name="f0" draw:formula="20383*logwidth/54863"/>
                      <draw:equation draw:name="f1" draw:formula="57150*logheight/57150"/>
                      <draw:equation draw:name="f2" draw:formula="20383*logwidth/54863"/>
                      <draw:equation draw:name="f3" draw:formula="57150*logheight/57150"/>
                      <draw:equation draw:name="f4" draw:formula="19145*logwidth/54863"/>
                      <draw:equation draw:name="f5" draw:formula="56959*logheight/57150"/>
                      <draw:equation draw:name="f6" draw:formula="17812*logwidth/54863"/>
                      <draw:equation draw:name="f7" draw:formula="56483*logheight/57150"/>
                      <draw:equation draw:name="f8" draw:formula="16859*logwidth/54863"/>
                      <draw:equation draw:name="f9" draw:formula="55817*logheight/57150"/>
                      <draw:equation draw:name="f10" draw:formula="15811*logwidth/54863"/>
                      <draw:equation draw:name="f11" draw:formula="54959*logheight/57150"/>
                      <draw:equation draw:name="f12" draw:formula="1143*logwidth/54863"/>
                      <draw:equation draw:name="f13" draw:formula="35623*logheight/57150"/>
                      <draw:equation draw:name="f14" draw:formula="1143*logwidth/54863"/>
                      <draw:equation draw:name="f15" draw:formula="35623*logheight/57150"/>
                      <draw:equation draw:name="f16" draw:formula="476*logwidth/54863"/>
                      <draw:equation draw:name="f17" draw:formula="34576*logheight/57150"/>
                      <draw:equation draw:name="f18" draw:formula="191*logwidth/54863"/>
                      <draw:equation draw:name="f19" draw:formula="33623*logheight/57150"/>
                      <draw:equation draw:name="f20" draw:formula="0*logwidth/54863"/>
                      <draw:equation draw:name="f21" draw:formula="32575*logheight/57150"/>
                      <draw:equation draw:name="f22" draw:formula="0*logwidth/54863"/>
                      <draw:equation draw:name="f23" draw:formula="31433*logheight/57150"/>
                      <draw:equation draw:name="f24" draw:formula="381*logwidth/54863"/>
                      <draw:equation draw:name="f25" draw:formula="30385*logheight/57150"/>
                      <draw:equation draw:name="f26" draw:formula="857*logwidth/54863"/>
                      <draw:equation draw:name="f27" draw:formula="29432*logheight/57150"/>
                      <draw:equation draw:name="f28" draw:formula="1524*logwidth/54863"/>
                      <draw:equation draw:name="f29" draw:formula="28384*logheight/57150"/>
                      <draw:equation draw:name="f30" draw:formula="2381*logwidth/54863"/>
                      <draw:equation draw:name="f31" draw:formula="27718*logheight/57150"/>
                      <draw:equation draw:name="f32" draw:formula="2381*logwidth/54863"/>
                      <draw:equation draw:name="f33" draw:formula="27718*logheight/57150"/>
                      <draw:equation draw:name="f34" draw:formula="3239*logwidth/54863"/>
                      <draw:equation draw:name="f35" draw:formula="27051*logheight/57150"/>
                      <draw:equation draw:name="f36" draw:formula="4381*logwidth/54863"/>
                      <draw:equation draw:name="f37" draw:formula="26765*logheight/57150"/>
                      <draw:equation draw:name="f38" draw:formula="5429*logwidth/54863"/>
                      <draw:equation draw:name="f39" draw:formula="26575*logheight/57150"/>
                      <draw:equation draw:name="f40" draw:formula="6572*logwidth/54863"/>
                      <draw:equation draw:name="f41" draw:formula="26575*logheight/57150"/>
                      <draw:equation draw:name="f42" draw:formula="7620*logwidth/54863"/>
                      <draw:equation draw:name="f43" draw:formula="26860*logheight/57150"/>
                      <draw:equation draw:name="f44" draw:formula="8573*logwidth/54863"/>
                      <draw:equation draw:name="f45" draw:formula="27242*logheight/57150"/>
                      <draw:equation draw:name="f46" draw:formula="9620*logwidth/54863"/>
                      <draw:equation draw:name="f47" draw:formula="27908*logheight/57150"/>
                      <draw:equation draw:name="f48" draw:formula="10287*logwidth/54863"/>
                      <draw:equation draw:name="f49" draw:formula="28765*logheight/57150"/>
                      <draw:equation draw:name="f50" draw:formula="20002*logwidth/54863"/>
                      <draw:equation draw:name="f51" draw:formula="41434*logheight/57150"/>
                      <draw:equation draw:name="f52" draw:formula="44291*logwidth/54863"/>
                      <draw:equation draw:name="f53" draw:formula="2667*logheight/57150"/>
                      <draw:equation draw:name="f54" draw:formula="44291*logwidth/54863"/>
                      <draw:equation draw:name="f55" draw:formula="2667*logheight/57150"/>
                      <draw:equation draw:name="f56" draw:formula="44958*logwidth/54863"/>
                      <draw:equation draw:name="f57" draw:formula="1810*logheight/57150"/>
                      <draw:equation draw:name="f58" draw:formula="45815*logwidth/54863"/>
                      <draw:equation draw:name="f59" draw:formula="1143*logheight/57150"/>
                      <draw:equation draw:name="f60" draw:formula="46768*logwidth/54863"/>
                      <draw:equation draw:name="f61" draw:formula="476*logheight/57150"/>
                      <draw:equation draw:name="f62" draw:formula="47816*logwidth/54863"/>
                      <draw:equation draw:name="f63" draw:formula="190*logheight/57150"/>
                      <draw:equation draw:name="f64" draw:formula="48768*logwidth/54863"/>
                      <draw:equation draw:name="f65" draw:formula="0*logheight/57150"/>
                      <draw:equation draw:name="f66" draw:formula="50006*logwidth/54863"/>
                      <draw:equation draw:name="f67" draw:formula="190*logheight/57150"/>
                      <draw:equation draw:name="f68" draw:formula="51149*logwidth/54863"/>
                      <draw:equation draw:name="f69" draw:formula="381*logheight/57150"/>
                      <draw:equation draw:name="f70" draw:formula="52197*logwidth/54863"/>
                      <draw:equation draw:name="f71" draw:formula="857*logheight/57150"/>
                      <draw:equation draw:name="f72" draw:formula="52197*logwidth/54863"/>
                      <draw:equation draw:name="f73" draw:formula="857*logheight/57150"/>
                      <draw:equation draw:name="f74" draw:formula="53054*logwidth/54863"/>
                      <draw:equation draw:name="f75" draw:formula="1715*logheight/57150"/>
                      <draw:equation draw:name="f76" draw:formula="53816*logwidth/54863"/>
                      <draw:equation draw:name="f77" draw:formula="2477*logheight/57150"/>
                      <draw:equation draw:name="f78" draw:formula="54388*logwidth/54863"/>
                      <draw:equation draw:name="f79" draw:formula="3334*logheight/57150"/>
                      <draw:equation draw:name="f80" draw:formula="54674*logwidth/54863"/>
                      <draw:equation draw:name="f81" draw:formula="4477*logheight/57150"/>
                      <draw:equation draw:name="f82" draw:formula="54864*logwidth/54863"/>
                      <draw:equation draw:name="f83" draw:formula="5525*logheight/57150"/>
                      <draw:equation draw:name="f84" draw:formula="54674*logwidth/54863"/>
                      <draw:equation draw:name="f85" draw:formula="6667*logheight/57150"/>
                      <draw:equation draw:name="f86" draw:formula="54483*logwidth/54863"/>
                      <draw:equation draw:name="f87" draw:formula="7715*logheight/57150"/>
                      <draw:equation draw:name="f88" draw:formula="54007*logwidth/54863"/>
                      <draw:equation draw:name="f89" draw:formula="8668*logheight/57150"/>
                      <draw:equation draw:name="f90" draw:formula="25241*logwidth/54863"/>
                      <draw:equation draw:name="f91" draw:formula="54483*logheight/57150"/>
                      <draw:equation draw:name="f92" draw:formula="25241*logwidth/54863"/>
                      <draw:equation draw:name="f93" draw:formula="54483*logheight/57150"/>
                      <draw:equation draw:name="f94" draw:formula="24384*logwidth/54863"/>
                      <draw:equation draw:name="f95" draw:formula="55435*logheight/57150"/>
                      <draw:equation draw:name="f96" draw:formula="23431*logwidth/54863"/>
                      <draw:equation draw:name="f97" draw:formula="56293*logheight/57150"/>
                      <draw:equation draw:name="f98" draw:formula="22003*logwidth/54863"/>
                      <draw:equation draw:name="f99" draw:formula="56959*logheight/57150"/>
                      <draw:equation draw:name="f100" draw:formula="20669*logwidth/54863"/>
                      <draw:equation draw:name="f101" draw:formula="57150*logheight/57150"/>
                      <draw:equation draw:name="f102" draw:formula="20669*logwidth/54863"/>
                      <draw:equation draw:name="f103" draw:formula="57150*logheight/57150"/>
                      <draw:equation draw:name="f104" draw:formula="20383*logwidth/54863"/>
                      <draw:equation draw:name="f105" draw:formula="57150*logheight/57150"/>
                      <draw:equation draw:name="f106" draw:formula="20383*logwidth/54863"/>
                      <draw:equation draw:name="f107" draw:formula="57150*logheight/57150"/>
                      <draw:equation draw:name="f108" draw:formula="20383*logwidth/54863"/>
                      <draw:equation draw:name="f109" draw:formula="57150*logheight/57150"/>
                      <draw:equation draw:name="f110" draw:formula="20383*logwidth/54863"/>
                      <draw:equation draw:name="f111" draw:formula="57150*logheight/57150"/>
                      <draw:equation draw:name="f112" draw:formula="logwidth"/>
                      <draw:equation draw:name="f113" draw:formula="logheight"/>
                    </draw:enhanced-geometry>
                  </draw:custom-shape>
                </draw:g>
              </draw:g>
              <draw:g draw:name="Group 491">
                <draw:custom-shape draw:name="Freeform: Shape 74" draw:style-name="gr9" draw:text-style-name="P23" draw:layer="layout" svg:width="1.084cm" svg:height="0.364cm" svg:x="29.675cm" svg:y="11.269cm">
                  <text:p text:style-name="P17"/>
                  <draw:enhanced-geometry draw:mirror-horizontal="false" draw:mirror-vertical="false" drawooo:sub-view-size="1028700 346329" draw:text-areas="0 0 ?f12 ?f13" svg:viewBox="0 0 0 0" draw:type="ooxml-non-primitive" draw:enhanced-path="M 0 0 L 1028700 0 1028700 346329 0 346329 0 0 0 0 Z N">
                    <draw:equation draw:name="f0" draw:formula="0*logwidth/1028700"/>
                    <draw:equation draw:name="f1" draw:formula="0*logheight/346329"/>
                    <draw:equation draw:name="f2" draw:formula="1028700*logwidth/1028700"/>
                    <draw:equation draw:name="f3" draw:formula="0*logheight/346329"/>
                    <draw:equation draw:name="f4" draw:formula="1028700*logwidth/1028700"/>
                    <draw:equation draw:name="f5" draw:formula="346329*logheight/346329"/>
                    <draw:equation draw:name="f6" draw:formula="0*logwidth/1028700"/>
                    <draw:equation draw:name="f7" draw:formula="346329*logheight/346329"/>
                    <draw:equation draw:name="f8" draw:formula="0*logwidth/1028700"/>
                    <draw:equation draw:name="f9" draw:formula="0*logheight/346329"/>
                    <draw:equation draw:name="f10" draw:formula="0*logwidth/1028700"/>
                    <draw:equation draw:name="f11" draw:formula="0*logheight/346329"/>
                    <draw:equation draw:name="f12" draw:formula="logwidth"/>
                    <draw:equation draw:name="f13" draw:formula="logheight"/>
                  </draw:enhanced-geometry>
                </draw:custom-shape>
                <draw:custom-shape draw:name="Freeform: Shape 75" draw:style-name="gr7" draw:text-style-name="P22" draw:layer="layout" svg:width="0.588cm" svg:height="0.185cm" svg:x="29.923cm" svg:y="10.843cm">
                  <text:p text:style-name="P17"/>
                  <draw:enhanced-geometry draw:mirror-horizontal="false" draw:mirror-vertical="false" drawooo:sub-view-size="558927 176022" draw:text-areas="0 0 ?f12 ?f13" svg:viewBox="0 0 0 0" draw:type="ooxml-non-primitive" draw:enhanced-path="M 558927 176022 L 0 176022 C 0 78772 78867 0 176213 0 L 383381 0 C 479965 762 558832 79534 558832 176022 L 558832 176022 Z N">
                    <draw:equation draw:name="f0" draw:formula="558927*logwidth/558927"/>
                    <draw:equation draw:name="f1" draw:formula="176022*logheight/176022"/>
                    <draw:equation draw:name="f2" draw:formula="0*logwidth/558927"/>
                    <draw:equation draw:name="f3" draw:formula="176022*logheight/176022"/>
                    <draw:equation draw:name="f4" draw:formula="176213*logwidth/558927"/>
                    <draw:equation draw:name="f5" draw:formula="0*logheight/176022"/>
                    <draw:equation draw:name="f6" draw:formula="383381*logwidth/558927"/>
                    <draw:equation draw:name="f7" draw:formula="0*logheight/176022"/>
                    <draw:equation draw:name="f8" draw:formula="558832*logwidth/558927"/>
                    <draw:equation draw:name="f9" draw:formula="176022*logheight/176022"/>
                    <draw:equation draw:name="f10" draw:formula="558832*logwidth/558927"/>
                    <draw:equation draw:name="f11" draw:formula="176022*logheight/176022"/>
                    <draw:equation draw:name="f12" draw:formula="logwidth"/>
                    <draw:equation draw:name="f13" draw:formula="logheight"/>
                  </draw:enhanced-geometry>
                </draw:custom-shape>
                <draw:custom-shape draw:name="Freeform: Shape 76" draw:style-name="gr7" draw:text-style-name="P22" draw:layer="layout" svg:width="1.083cm" svg:height="0.066cm" svg:x="29.677cm" svg:y="11.202cm">
                  <text:p text:style-name="P17"/>
                  <draw:enhanced-geometry draw:mirror-horizontal="false" draw:mirror-vertical="false" drawooo:sub-view-size="1028699 64008" draw:text-areas="0 0 ?f12 ?f13" svg:viewBox="0 0 0 0" draw:type="ooxml-non-primitive" draw:enhanced-path="M 791623 0 L 64294 0 C 28861 0 0 28670 0 64008 L 1028700 64008 C 1028700 28670 999935 0 964406 0 L 791623 0 Z N">
                    <draw:equation draw:name="f0" draw:formula="791623*logwidth/1028699"/>
                    <draw:equation draw:name="f1" draw:formula="0*logheight/64008"/>
                    <draw:equation draw:name="f2" draw:formula="64294*logwidth/1028699"/>
                    <draw:equation draw:name="f3" draw:formula="0*logheight/64008"/>
                    <draw:equation draw:name="f4" draw:formula="0*logwidth/1028699"/>
                    <draw:equation draw:name="f5" draw:formula="64008*logheight/64008"/>
                    <draw:equation draw:name="f6" draw:formula="1028700*logwidth/1028699"/>
                    <draw:equation draw:name="f7" draw:formula="64008*logheight/64008"/>
                    <draw:equation draw:name="f8" draw:formula="964406*logwidth/1028699"/>
                    <draw:equation draw:name="f9" draw:formula="0*logheight/64008"/>
                    <draw:equation draw:name="f10" draw:formula="791623*logwidth/1028699"/>
                    <draw:equation draw:name="f11" draw:formula="0*logheight/64008"/>
                    <draw:equation draw:name="f12" draw:formula="logwidth"/>
                    <draw:equation draw:name="f13" draw:formula="logheight"/>
                  </draw:enhanced-geometry>
                </draw:custom-shape>
                <draw:custom-shape draw:name="Freeform: Shape 77" draw:style-name="gr9" draw:text-style-name="P23" draw:layer="layout" svg:width="0.587cm" svg:height="0.173cm" svg:x="29.923cm" svg:y="11.028cm">
                  <text:p text:style-name="P17"/>
                  <draw:enhanced-geometry draw:mirror-horizontal="false" draw:mirror-vertical="false" drawooo:sub-view-size="557783 164591" draw:text-areas="0 0 ?f12 ?f13" svg:viewBox="0 0 0 0" draw:type="ooxml-non-primitive" draw:enhanced-path="M 0 0 L 557784 0 557784 164592 0 164592 0 0 0 0 Z N">
                    <draw:equation draw:name="f0" draw:formula="0*logwidth/557783"/>
                    <draw:equation draw:name="f1" draw:formula="0*logheight/164591"/>
                    <draw:equation draw:name="f2" draw:formula="557784*logwidth/557783"/>
                    <draw:equation draw:name="f3" draw:formula="0*logheight/164591"/>
                    <draw:equation draw:name="f4" draw:formula="557784*logwidth/557783"/>
                    <draw:equation draw:name="f5" draw:formula="164592*logheight/164591"/>
                    <draw:equation draw:name="f6" draw:formula="0*logwidth/557783"/>
                    <draw:equation draw:name="f7" draw:formula="164592*logheight/164591"/>
                    <draw:equation draw:name="f8" draw:formula="0*logwidth/557783"/>
                    <draw:equation draw:name="f9" draw:formula="0*logheight/164591"/>
                    <draw:equation draw:name="f10" draw:formula="0*logwidth/557783"/>
                    <draw:equation draw:name="f11" draw:formula="0*logheight/164591"/>
                    <draw:equation draw:name="f12" draw:formula="logwidth"/>
                    <draw:equation draw:name="f13" draw:formula="logheight"/>
                  </draw:enhanced-geometry>
                </draw:custom-shape>
                <draw:custom-shape draw:name="Freeform: Shape 78" draw:style-name="gr7" draw:text-style-name="P22" draw:layer="layout" svg:width="0.08cm" svg:height="0.107cm" svg:x="30.028cm" svg:y="11.095cm">
                  <text:p text:style-name="P17"/>
                  <draw:enhanced-geometry draw:mirror-horizontal="false" draw:mirror-vertical="false" drawooo:sub-view-size="76581 102870" draw:text-areas="0 0 ?f12 ?f13" svg:viewBox="0 0 0 0" draw:type="ooxml-non-primitive" draw:enhanced-path="M 0 0 L 76581 0 76581 102870 0 102870 0 0 0 0 Z N">
                    <draw:equation draw:name="f0" draw:formula="0*logwidth/76581"/>
                    <draw:equation draw:name="f1" draw:formula="0*logheight/102870"/>
                    <draw:equation draw:name="f2" draw:formula="76581*logwidth/76581"/>
                    <draw:equation draw:name="f3" draw:formula="0*logheight/102870"/>
                    <draw:equation draw:name="f4" draw:formula="76581*logwidth/76581"/>
                    <draw:equation draw:name="f5" draw:formula="102870*logheight/102870"/>
                    <draw:equation draw:name="f6" draw:formula="0*logwidth/76581"/>
                    <draw:equation draw:name="f7" draw:formula="102870*logheight/102870"/>
                    <draw:equation draw:name="f8" draw:formula="0*logwidth/76581"/>
                    <draw:equation draw:name="f9" draw:formula="0*logheight/102870"/>
                    <draw:equation draw:name="f10" draw:formula="0*logwidth/76581"/>
                    <draw:equation draw:name="f11" draw:formula="0*logheight/102870"/>
                    <draw:equation draw:name="f12" draw:formula="logwidth"/>
                    <draw:equation draw:name="f13" draw:formula="logheight"/>
                  </draw:enhanced-geometry>
                </draw:custom-shape>
                <draw:custom-shape draw:name="Freeform: Shape 79" draw:style-name="gr7" draw:text-style-name="P22" draw:layer="layout" svg:width="0.08cm" svg:height="0.107cm" svg:x="30.326cm" svg:y="11.095cm">
                  <text:p text:style-name="P17"/>
                  <draw:enhanced-geometry draw:mirror-horizontal="false" draw:mirror-vertical="false" drawooo:sub-view-size="76580 102870" draw:text-areas="0 0 ?f12 ?f13" svg:viewBox="0 0 0 0" draw:type="ooxml-non-primitive" draw:enhanced-path="M 0 0 L 76581 0 76581 102870 0 102870 0 0 0 0 Z N">
                    <draw:equation draw:name="f0" draw:formula="0*logwidth/76580"/>
                    <draw:equation draw:name="f1" draw:formula="0*logheight/102870"/>
                    <draw:equation draw:name="f2" draw:formula="76581*logwidth/76580"/>
                    <draw:equation draw:name="f3" draw:formula="0*logheight/102870"/>
                    <draw:equation draw:name="f4" draw:formula="76581*logwidth/76580"/>
                    <draw:equation draw:name="f5" draw:formula="102870*logheight/102870"/>
                    <draw:equation draw:name="f6" draw:formula="0*logwidth/76580"/>
                    <draw:equation draw:name="f7" draw:formula="102870*logheight/102870"/>
                    <draw:equation draw:name="f8" draw:formula="0*logwidth/76580"/>
                    <draw:equation draw:name="f9" draw:formula="0*logheight/102870"/>
                    <draw:equation draw:name="f10" draw:formula="0*logwidth/76580"/>
                    <draw:equation draw:name="f11" draw:formula="0*logheight/102870"/>
                    <draw:equation draw:name="f12" draw:formula="logwidth"/>
                    <draw:equation draw:name="f13" draw:formula="logheight"/>
                  </draw:enhanced-geometry>
                </draw:custom-shape>
                <draw:custom-shape draw:name="Freeform: Shape 80" draw:style-name="gr7" draw:text-style-name="P22" draw:layer="layout" svg:width="0.163cm" svg:height="0.073cm" svg:x="30.136cm" svg:y="10.771cm">
                  <text:p text:style-name="P17"/>
                  <draw:enhanced-geometry draw:mirror-horizontal="false" draw:mirror-vertical="false" drawooo:sub-view-size="155447 69723" draw:text-areas="0 0 ?f16 ?f17" svg:viewBox="0 0 0 0" draw:type="ooxml-non-primitive" draw:enhanced-path="M 155448 69723 L 0 69723 0 22479 C 0 9716 9620 0 22098 0 L 133350 0 C 145828 0 155448 9716 155448 22479 L 155448 69723 155448 69723 Z N">
                    <draw:equation draw:name="f0" draw:formula="155448*logwidth/155447"/>
                    <draw:equation draw:name="f1" draw:formula="69723*logheight/69723"/>
                    <draw:equation draw:name="f2" draw:formula="0*logwidth/155447"/>
                    <draw:equation draw:name="f3" draw:formula="69723*logheight/69723"/>
                    <draw:equation draw:name="f4" draw:formula="0*logwidth/155447"/>
                    <draw:equation draw:name="f5" draw:formula="22479*logheight/69723"/>
                    <draw:equation draw:name="f6" draw:formula="22098*logwidth/155447"/>
                    <draw:equation draw:name="f7" draw:formula="0*logheight/69723"/>
                    <draw:equation draw:name="f8" draw:formula="133350*logwidth/155447"/>
                    <draw:equation draw:name="f9" draw:formula="0*logheight/69723"/>
                    <draw:equation draw:name="f10" draw:formula="155448*logwidth/155447"/>
                    <draw:equation draw:name="f11" draw:formula="22479*logheight/69723"/>
                    <draw:equation draw:name="f12" draw:formula="155448*logwidth/155447"/>
                    <draw:equation draw:name="f13" draw:formula="69723*logheight/69723"/>
                    <draw:equation draw:name="f14" draw:formula="155448*logwidth/155447"/>
                    <draw:equation draw:name="f15" draw:formula="69723*logheight/69723"/>
                    <draw:equation draw:name="f16" draw:formula="logwidth"/>
                    <draw:equation draw:name="f17" draw:formula="logheight"/>
                  </draw:enhanced-geometry>
                </draw:custom-shape>
                <draw:g draw:name="Graphic 99">
                  <draw:custom-shape draw:name="Freeform: Shape 94" draw:style-name="gr7" draw:text-style-name="P22" draw:layer="layout" svg:width="0.183cm" svg:height="0.132cm" svg:x="29.712cm" svg:y="11.318cm">
                    <text:p text:style-name="P17"/>
                    <draw:enhanced-geometry draw:mirror-horizontal="false" draw:mirror-vertical="false" drawooo:sub-view-size="174878 125730" draw:text-areas="0 0 ?f12 ?f13" svg:viewBox="0 0 0 0" draw:type="ooxml-non-primitive" draw:enhanced-path="M 0 0 L 174879 0 174879 125730 0 125730 0 0 0 0 Z N">
                      <draw:equation draw:name="f0" draw:formula="0*logwidth/174878"/>
                      <draw:equation draw:name="f1" draw:formula="0*logheight/125730"/>
                      <draw:equation draw:name="f2" draw:formula="174879*logwidth/174878"/>
                      <draw:equation draw:name="f3" draw:formula="0*logheight/125730"/>
                      <draw:equation draw:name="f4" draw:formula="174879*logwidth/174878"/>
                      <draw:equation draw:name="f5" draw:formula="125730*logheight/125730"/>
                      <draw:equation draw:name="f6" draw:formula="0*logwidth/174878"/>
                      <draw:equation draw:name="f7" draw:formula="125730*logheight/125730"/>
                      <draw:equation draw:name="f8" draw:formula="0*logwidth/174878"/>
                      <draw:equation draw:name="f9" draw:formula="0*logheight/125730"/>
                      <draw:equation draw:name="f10" draw:formula="0*logwidth/174878"/>
                      <draw:equation draw:name="f11" draw:formula="0*logheight/125730"/>
                      <draw:equation draw:name="f12" draw:formula="logwidth"/>
                      <draw:equation draw:name="f13" draw:formula="logheight"/>
                    </draw:enhanced-geometry>
                  </draw:custom-shape>
                  <draw:custom-shape draw:name="Freeform: Shape 95" draw:style-name="gr7" draw:text-style-name="P22" draw:layer="layout" svg:width="0.183cm" svg:height="0.132cm" svg:x="29.934cm" svg:y="11.318cm">
                    <text:p text:style-name="P17"/>
                    <draw:enhanced-geometry draw:mirror-horizontal="false" draw:mirror-vertical="false" drawooo:sub-view-size="174879 125730" draw:text-areas="0 0 ?f12 ?f13" svg:viewBox="0 0 0 0" draw:type="ooxml-non-primitive" draw:enhanced-path="M 0 0 L 174879 0 174879 125730 0 125730 0 0 0 0 Z N">
                      <draw:equation draw:name="f0" draw:formula="0*logwidth/174879"/>
                      <draw:equation draw:name="f1" draw:formula="0*logheight/125730"/>
                      <draw:equation draw:name="f2" draw:formula="174879*logwidth/174879"/>
                      <draw:equation draw:name="f3" draw:formula="0*logheight/125730"/>
                      <draw:equation draw:name="f4" draw:formula="174879*logwidth/174879"/>
                      <draw:equation draw:name="f5" draw:formula="125730*logheight/125730"/>
                      <draw:equation draw:name="f6" draw:formula="0*logwidth/174879"/>
                      <draw:equation draw:name="f7" draw:formula="125730*logheight/125730"/>
                      <draw:equation draw:name="f8" draw:formula="0*logwidth/174879"/>
                      <draw:equation draw:name="f9" draw:formula="0*logheight/125730"/>
                      <draw:equation draw:name="f10" draw:formula="0*logwidth/174879"/>
                      <draw:equation draw:name="f11" draw:formula="0*logheight/125730"/>
                      <draw:equation draw:name="f12" draw:formula="logwidth"/>
                      <draw:equation draw:name="f13" draw:formula="logheight"/>
                    </draw:enhanced-geometry>
                  </draw:custom-shape>
                  <draw:custom-shape draw:name="Freeform: Shape 96" draw:style-name="gr7" draw:text-style-name="P22" draw:layer="layout" svg:width="0.185cm" svg:height="0.132cm" svg:x="30.316cm" svg:y="11.318cm">
                    <text:p text:style-name="P17"/>
                    <draw:enhanced-geometry draw:mirror-horizontal="false" draw:mirror-vertical="false" drawooo:sub-view-size="176021 125730" draw:text-areas="0 0 ?f12 ?f13" svg:viewBox="0 0 0 0" draw:type="ooxml-non-primitive" draw:enhanced-path="M 0 0 L 176022 0 176022 125730 0 125730 0 0 0 0 Z N">
                      <draw:equation draw:name="f0" draw:formula="0*logwidth/176021"/>
                      <draw:equation draw:name="f1" draw:formula="0*logheight/125730"/>
                      <draw:equation draw:name="f2" draw:formula="176022*logwidth/176021"/>
                      <draw:equation draw:name="f3" draw:formula="0*logheight/125730"/>
                      <draw:equation draw:name="f4" draw:formula="176022*logwidth/176021"/>
                      <draw:equation draw:name="f5" draw:formula="125730*logheight/125730"/>
                      <draw:equation draw:name="f6" draw:formula="0*logwidth/176021"/>
                      <draw:equation draw:name="f7" draw:formula="125730*logheight/125730"/>
                      <draw:equation draw:name="f8" draw:formula="0*logwidth/176021"/>
                      <draw:equation draw:name="f9" draw:formula="0*logheight/125730"/>
                      <draw:equation draw:name="f10" draw:formula="0*logwidth/176021"/>
                      <draw:equation draw:name="f11" draw:formula="0*logheight/125730"/>
                      <draw:equation draw:name="f12" draw:formula="logwidth"/>
                      <draw:equation draw:name="f13" draw:formula="logheight"/>
                    </draw:enhanced-geometry>
                  </draw:custom-shape>
                  <draw:custom-shape draw:name="Freeform: Shape 97" draw:style-name="gr7" draw:text-style-name="P22" draw:layer="layout" svg:width="0.185cm" svg:height="0.132cm" svg:x="30.538cm" svg:y="11.318cm">
                    <text:p text:style-name="P17"/>
                    <draw:enhanced-geometry draw:mirror-horizontal="false" draw:mirror-vertical="false" drawooo:sub-view-size="176022 125730" draw:text-areas="0 0 ?f12 ?f13" svg:viewBox="0 0 0 0" draw:type="ooxml-non-primitive" draw:enhanced-path="M 0 0 L 176022 0 176022 125730 0 125730 0 0 0 0 Z N">
                      <draw:equation draw:name="f0" draw:formula="0*logwidth/176022"/>
                      <draw:equation draw:name="f1" draw:formula="0*logheight/125730"/>
                      <draw:equation draw:name="f2" draw:formula="176022*logwidth/176022"/>
                      <draw:equation draw:name="f3" draw:formula="0*logheight/125730"/>
                      <draw:equation draw:name="f4" draw:formula="176022*logwidth/176022"/>
                      <draw:equation draw:name="f5" draw:formula="125730*logheight/125730"/>
                      <draw:equation draw:name="f6" draw:formula="0*logwidth/176022"/>
                      <draw:equation draw:name="f7" draw:formula="125730*logheight/125730"/>
                      <draw:equation draw:name="f8" draw:formula="0*logwidth/176022"/>
                      <draw:equation draw:name="f9" draw:formula="0*logheight/125730"/>
                      <draw:equation draw:name="f10" draw:formula="0*logwidth/176022"/>
                      <draw:equation draw:name="f11" draw:formula="0*logheight/125730"/>
                      <draw:equation draw:name="f12" draw:formula="logwidth"/>
                      <draw:equation draw:name="f13" draw:formula="logheight"/>
                    </draw:enhanced-geometry>
                  </draw:custom-shape>
                </draw:g>
                <draw:g draw:name="Graphic 99">
                  <draw:custom-shape draw:name="Freeform: Shape 83" draw:style-name="gr5" draw:text-style-name="P20" draw:layer="layout" svg:width="0.43cm" svg:height="0.301cm" svg:x="30.006cm" svg:y="11.396cm">
                    <text:p text:style-name="P17"/>
                    <draw:enhanced-geometry draw:mirror-horizontal="false" draw:mirror-vertical="false" drawooo:sub-view-size="409193 286893" draw:text-areas="0 0 ?f16 ?f17" svg:viewBox="0 0 0 0" draw:type="ooxml-non-primitive" draw:enhanced-path="M 409194 24765 C 409194 11144 398145 0 384619 0 L 24575 0 C 10954 0 0 11049 0 24765 L 0 286893 409194 286893 409194 24765 409194 24765 Z N">
                      <draw:equation draw:name="f0" draw:formula="409194*logwidth/409193"/>
                      <draw:equation draw:name="f1" draw:formula="24765*logheight/286893"/>
                      <draw:equation draw:name="f2" draw:formula="384619*logwidth/409193"/>
                      <draw:equation draw:name="f3" draw:formula="0*logheight/286893"/>
                      <draw:equation draw:name="f4" draw:formula="24575*logwidth/409193"/>
                      <draw:equation draw:name="f5" draw:formula="0*logheight/286893"/>
                      <draw:equation draw:name="f6" draw:formula="0*logwidth/409193"/>
                      <draw:equation draw:name="f7" draw:formula="24765*logheight/286893"/>
                      <draw:equation draw:name="f8" draw:formula="0*logwidth/409193"/>
                      <draw:equation draw:name="f9" draw:formula="286893*logheight/286893"/>
                      <draw:equation draw:name="f10" draw:formula="409194*logwidth/409193"/>
                      <draw:equation draw:name="f11" draw:formula="286893*logheight/286893"/>
                      <draw:equation draw:name="f12" draw:formula="409194*logwidth/409193"/>
                      <draw:equation draw:name="f13" draw:formula="24765*logheight/286893"/>
                      <draw:equation draw:name="f14" draw:formula="409194*logwidth/409193"/>
                      <draw:equation draw:name="f15" draw:formula="24765*logheight/286893"/>
                      <draw:equation draw:name="f16" draw:formula="logwidth"/>
                      <draw:equation draw:name="f17" draw:formula="logheight"/>
                    </draw:enhanced-geometry>
                  </draw:custom-shape>
                  <draw:custom-shape draw:name="Freeform: Shape 84" draw:style-name="gr7" draw:text-style-name="P22" draw:layer="layout" svg:width="0.511cm" svg:height="0.047cm" svg:x="29.967cm" svg:y="11.772cm">
                    <text:p text:style-name="P17"/>
                    <draw:enhanced-geometry draw:mirror-horizontal="false" draw:mirror-vertical="false" drawooo:sub-view-size="485775 45719" draw:text-areas="0 0 ?f14 ?f15" svg:viewBox="0 0 0 0" draw:type="ooxml-non-primitive" draw:enhanced-path="M 0 0 L 0 22860 C 0 35528 10192 45720 22765 45720 L 463010 45720 C 475583 45720 485775 35528 485775 22860 L 485775 0 0 0 Z N">
                      <draw:equation draw:name="f0" draw:formula="0*logwidth/485775"/>
                      <draw:equation draw:name="f1" draw:formula="0*logheight/45719"/>
                      <draw:equation draw:name="f2" draw:formula="0*logwidth/485775"/>
                      <draw:equation draw:name="f3" draw:formula="22860*logheight/45719"/>
                      <draw:equation draw:name="f4" draw:formula="22765*logwidth/485775"/>
                      <draw:equation draw:name="f5" draw:formula="45720*logheight/45719"/>
                      <draw:equation draw:name="f6" draw:formula="463010*logwidth/485775"/>
                      <draw:equation draw:name="f7" draw:formula="45720*logheight/45719"/>
                      <draw:equation draw:name="f8" draw:formula="485775*logwidth/485775"/>
                      <draw:equation draw:name="f9" draw:formula="22860*logheight/45719"/>
                      <draw:equation draw:name="f10" draw:formula="485775*logwidth/485775"/>
                      <draw:equation draw:name="f11" draw:formula="0*logheight/45719"/>
                      <draw:equation draw:name="f12" draw:formula="0*logwidth/485775"/>
                      <draw:equation draw:name="f13" draw:formula="0*logheight/45719"/>
                      <draw:equation draw:name="f14" draw:formula="logwidth"/>
                      <draw:equation draw:name="f15" draw:formula="logheight"/>
                    </draw:enhanced-geometry>
                  </draw:custom-shape>
                  <draw:custom-shape draw:name="Freeform: Shape 85" draw:style-name="gr44" draw:text-style-name="P46" draw:layer="layout" svg:width="0.511cm" svg:height="0.073cm" svg:x="29.967cm" svg:y="11.698cm">
                    <text:p text:style-name="P17"/>
                    <draw:enhanced-geometry draw:mirror-horizontal="false" draw:mirror-vertical="false" drawooo:sub-view-size="485775 69722" draw:text-areas="0 0 ?f12 ?f13" svg:viewBox="0 0 0 0" draw:type="ooxml-non-primitive" draw:enhanced-path="M 0 69723 L 485775 69723 447199 0 38576 0 0 69723 0 69723 Z N">
                      <draw:equation draw:name="f0" draw:formula="0*logwidth/485775"/>
                      <draw:equation draw:name="f1" draw:formula="69723*logheight/69722"/>
                      <draw:equation draw:name="f2" draw:formula="485775*logwidth/485775"/>
                      <draw:equation draw:name="f3" draw:formula="69723*logheight/69722"/>
                      <draw:equation draw:name="f4" draw:formula="447199*logwidth/485775"/>
                      <draw:equation draw:name="f5" draw:formula="0*logheight/69722"/>
                      <draw:equation draw:name="f6" draw:formula="38576*logwidth/485775"/>
                      <draw:equation draw:name="f7" draw:formula="0*logheight/69722"/>
                      <draw:equation draw:name="f8" draw:formula="0*logwidth/485775"/>
                      <draw:equation draw:name="f9" draw:formula="69723*logheight/69722"/>
                      <draw:equation draw:name="f10" draw:formula="0*logwidth/485775"/>
                      <draw:equation draw:name="f11" draw:formula="69723*logheight/69722"/>
                      <draw:equation draw:name="f12" draw:formula="logwidth"/>
                      <draw:equation draw:name="f13" draw:formula="logheight"/>
                    </draw:enhanced-geometry>
                  </draw:custom-shape>
                  <draw:custom-shape draw:name="Freeform: Shape 86" draw:style-name="gr9" draw:text-style-name="P23" draw:layer="layout" svg:width="0.339cm" svg:height="0.209cm" svg:x="30.052cm" svg:y="11.442cm">
                    <text:p text:style-name="P17"/>
                    <draw:enhanced-geometry draw:mirror-horizontal="false" draw:mirror-vertical="false" drawooo:sub-view-size="322326 198882" draw:text-areas="0 0 ?f12 ?f13" svg:viewBox="0 0 0 0" draw:type="ooxml-non-primitive" draw:enhanced-path="M 0 0 L 322326 0 322326 198882 0 198882 0 0 0 0 Z N">
                      <draw:equation draw:name="f0" draw:formula="0*logwidth/322326"/>
                      <draw:equation draw:name="f1" draw:formula="0*logheight/198882"/>
                      <draw:equation draw:name="f2" draw:formula="322326*logwidth/322326"/>
                      <draw:equation draw:name="f3" draw:formula="0*logheight/198882"/>
                      <draw:equation draw:name="f4" draw:formula="322326*logwidth/322326"/>
                      <draw:equation draw:name="f5" draw:formula="198882*logheight/198882"/>
                      <draw:equation draw:name="f6" draw:formula="0*logwidth/322326"/>
                      <draw:equation draw:name="f7" draw:formula="198882*logheight/198882"/>
                      <draw:equation draw:name="f8" draw:formula="0*logwidth/322326"/>
                      <draw:equation draw:name="f9" draw:formula="0*logheight/198882"/>
                      <draw:equation draw:name="f10" draw:formula="0*logwidth/322326"/>
                      <draw:equation draw:name="f11" draw:formula="0*logheight/198882"/>
                      <draw:equation draw:name="f12" draw:formula="logwidth"/>
                      <draw:equation draw:name="f13" draw:formula="logheight"/>
                    </draw:enhanced-geometry>
                  </draw:custom-shape>
                  <draw:custom-shape draw:name="Freeform: Shape 87" draw:style-name="gr39" draw:text-style-name="P42" draw:layer="layout" svg:width="0.281cm" svg:height="0.133cm" svg:x="30.083cm" svg:y="11.492cm">
                    <text:p text:style-name="P17"/>
                    <draw:enhanced-geometry draw:mirror-horizontal="false" draw:mirror-vertical="false" drawooo:sub-view-size="267462 126872" draw:text-areas="0 0 ?f12 ?f13" svg:viewBox="0 0 0 0" draw:type="ooxml-non-primitive" draw:enhanced-path="M 0 0 L 267462 0 267462 126873 0 126873 0 0 0 0 Z N">
                      <draw:equation draw:name="f0" draw:formula="0*logwidth/267462"/>
                      <draw:equation draw:name="f1" draw:formula="0*logheight/126872"/>
                      <draw:equation draw:name="f2" draw:formula="267462*logwidth/267462"/>
                      <draw:equation draw:name="f3" draw:formula="0*logheight/126872"/>
                      <draw:equation draw:name="f4" draw:formula="267462*logwidth/267462"/>
                      <draw:equation draw:name="f5" draw:formula="126873*logheight/126872"/>
                      <draw:equation draw:name="f6" draw:formula="0*logwidth/267462"/>
                      <draw:equation draw:name="f7" draw:formula="126873*logheight/126872"/>
                      <draw:equation draw:name="f8" draw:formula="0*logwidth/267462"/>
                      <draw:equation draw:name="f9" draw:formula="0*logheight/126872"/>
                      <draw:equation draw:name="f10" draw:formula="0*logwidth/267462"/>
                      <draw:equation draw:name="f11" draw:formula="0*logheight/126872"/>
                      <draw:equation draw:name="f12" draw:formula="logwidth"/>
                      <draw:equation draw:name="f13" draw:formula="logheight"/>
                    </draw:enhanced-geometry>
                  </draw:custom-shape>
                  <draw:custom-shape draw:name="Freeform: Shape 88" draw:style-name="gr5" draw:text-style-name="P20" draw:layer="layout" svg:width="0.281cm" svg:height="0.039cm" svg:x="30.083cm" svg:y="11.453cm">
                    <text:p text:style-name="P17"/>
                    <draw:enhanced-geometry draw:mirror-horizontal="false" draw:mirror-vertical="false" drawooo:sub-view-size="267462 37718" draw:text-areas="0 0 ?f12 ?f13" svg:viewBox="0 0 0 0" draw:type="ooxml-non-primitive" draw:enhanced-path="M 0 0 L 267462 0 267462 37719 0 37719 0 0 0 0 Z N">
                      <draw:equation draw:name="f0" draw:formula="0*logwidth/267462"/>
                      <draw:equation draw:name="f1" draw:formula="0*logheight/37718"/>
                      <draw:equation draw:name="f2" draw:formula="267462*logwidth/267462"/>
                      <draw:equation draw:name="f3" draw:formula="0*logheight/37718"/>
                      <draw:equation draw:name="f4" draw:formula="267462*logwidth/267462"/>
                      <draw:equation draw:name="f5" draw:formula="37719*logheight/37718"/>
                      <draw:equation draw:name="f6" draw:formula="0*logwidth/267462"/>
                      <draw:equation draw:name="f7" draw:formula="37719*logheight/37718"/>
                      <draw:equation draw:name="f8" draw:formula="0*logwidth/267462"/>
                      <draw:equation draw:name="f9" draw:formula="0*logheight/37718"/>
                      <draw:equation draw:name="f10" draw:formula="0*logwidth/267462"/>
                      <draw:equation draw:name="f11" draw:formula="0*logheight/37718"/>
                      <draw:equation draw:name="f12" draw:formula="logwidth"/>
                      <draw:equation draw:name="f13" draw:formula="logheight"/>
                    </draw:enhanced-geometry>
                  </draw:custom-shape>
                  <draw:custom-shape draw:name="Freeform: Shape 89" draw:style-name="gr9" draw:text-style-name="P23" draw:layer="layout" svg:width="0.01cm" svg:height="0.01cm" svg:x="30.336cm" svg:y="11.467cm">
                    <text:p text:style-name="P17"/>
                    <draw:enhanced-geometry draw:mirror-horizontal="false" draw:mirror-vertical="false" drawooo:sub-view-size="10286 10191" draw:text-areas="0 0 ?f18 ?f19" svg:viewBox="0 0 0 0" draw:type="ooxml-non-primitive" draw:enhanced-path="M 8858 1429 C 6953 -476 3524 -476 1524 1429 571 2381 0 3715 0 5048 0 6382 571 7715 1524 8668 2476 9620 3810 10192 5144 10192 6477 10192 7810 9620 8763 8668 9715 7715 10287 6382 10287 5048 10287 3715 9715 2381 8763 1334 L 8763 1334 Z N">
                      <draw:equation draw:name="f0" draw:formula="8858*logwidth/10286"/>
                      <draw:equation draw:name="f1" draw:formula="1429*logheight/10191"/>
                      <draw:equation draw:name="f2" draw:formula="1524*logwidth/10286"/>
                      <draw:equation draw:name="f3" draw:formula="1429*logheight/10191"/>
                      <draw:equation draw:name="f4" draw:formula="0*logwidth/10286"/>
                      <draw:equation draw:name="f5" draw:formula="5048*logheight/10191"/>
                      <draw:equation draw:name="f6" draw:formula="1524*logwidth/10286"/>
                      <draw:equation draw:name="f7" draw:formula="8668*logheight/10191"/>
                      <draw:equation draw:name="f8" draw:formula="5144*logwidth/10286"/>
                      <draw:equation draw:name="f9" draw:formula="10192*logheight/10191"/>
                      <draw:equation draw:name="f10" draw:formula="8763*logwidth/10286"/>
                      <draw:equation draw:name="f11" draw:formula="8668*logheight/10191"/>
                      <draw:equation draw:name="f12" draw:formula="10287*logwidth/10286"/>
                      <draw:equation draw:name="f13" draw:formula="5048*logheight/10191"/>
                      <draw:equation draw:name="f14" draw:formula="8763*logwidth/10286"/>
                      <draw:equation draw:name="f15" draw:formula="1334*logheight/10191"/>
                      <draw:equation draw:name="f16" draw:formula="8763*logwidth/10286"/>
                      <draw:equation draw:name="f17" draw:formula="1334*logheight/10191"/>
                      <draw:equation draw:name="f18" draw:formula="logwidth"/>
                      <draw:equation draw:name="f19" draw:formula="logheight"/>
                    </draw:enhanced-geometry>
                  </draw:custom-shape>
                  <draw:custom-shape draw:name="Freeform: Shape 90" draw:style-name="gr9" draw:text-style-name="P23" draw:layer="layout" svg:width="0.01cm" svg:height="0.01cm" svg:x="30.309cm" svg:y="11.467cm">
                    <text:p text:style-name="P17"/>
                    <draw:enhanced-geometry draw:mirror-horizontal="false" draw:mirror-vertical="false" drawooo:sub-view-size="10286 10287" draw:text-areas="0 0 ?f12 ?f13" svg:viewBox="0 0 0 0" draw:type="ooxml-non-primitive" draw:enhanced-path="M 10287 5144 C 10287 8001 8001 10287 5144 10287 2286 10287 0 8001 0 5144 0 2286 2286 0 5144 0 8001 0 10287 2286 10287 5144 L 10287 5144 Z N">
                      <draw:equation draw:name="f0" draw:formula="10287*logwidth/10286"/>
                      <draw:equation draw:name="f1" draw:formula="5144*logheight/10287"/>
                      <draw:equation draw:name="f2" draw:formula="5144*logwidth/10286"/>
                      <draw:equation draw:name="f3" draw:formula="10287*logheight/10287"/>
                      <draw:equation draw:name="f4" draw:formula="0*logwidth/10286"/>
                      <draw:equation draw:name="f5" draw:formula="5144*logheight/10287"/>
                      <draw:equation draw:name="f6" draw:formula="5144*logwidth/10286"/>
                      <draw:equation draw:name="f7" draw:formula="0*logheight/10287"/>
                      <draw:equation draw:name="f8" draw:formula="10287*logwidth/10286"/>
                      <draw:equation draw:name="f9" draw:formula="5144*logheight/10287"/>
                      <draw:equation draw:name="f10" draw:formula="10287*logwidth/10286"/>
                      <draw:equation draw:name="f11" draw:formula="5144*logheight/10287"/>
                      <draw:equation draw:name="f12" draw:formula="logwidth"/>
                      <draw:equation draw:name="f13" draw:formula="logheight"/>
                    </draw:enhanced-geometry>
                  </draw:custom-shape>
                  <draw:custom-shape draw:name="Freeform: Shape 91" draw:style-name="gr9" draw:text-style-name="P23" draw:layer="layout" svg:width="0.01cm" svg:height="0.01cm" svg:x="30.281cm" svg:y="11.467cm">
                    <text:p text:style-name="P17"/>
                    <draw:enhanced-geometry draw:mirror-horizontal="false" draw:mirror-vertical="false" drawooo:sub-view-size="10286 10191" draw:text-areas="0 0 ?f18 ?f19" svg:viewBox="0 0 0 0" draw:type="ooxml-non-primitive" draw:enhanced-path="M 1524 1429 C 571 2381 0 3715 0 5048 0 6382 571 7715 1524 8668 2476 9620 3810 10192 5144 10192 6477 10192 7810 9620 8763 8668 9716 7715 10287 6382 10287 5048 10287 3715 9716 2381 8763 1429 6858 -476 3429 -476 1429 1429 L 1429 1429 Z N">
                      <draw:equation draw:name="f0" draw:formula="1524*logwidth/10286"/>
                      <draw:equation draw:name="f1" draw:formula="1429*logheight/10191"/>
                      <draw:equation draw:name="f2" draw:formula="0*logwidth/10286"/>
                      <draw:equation draw:name="f3" draw:formula="5048*logheight/10191"/>
                      <draw:equation draw:name="f4" draw:formula="1524*logwidth/10286"/>
                      <draw:equation draw:name="f5" draw:formula="8668*logheight/10191"/>
                      <draw:equation draw:name="f6" draw:formula="5144*logwidth/10286"/>
                      <draw:equation draw:name="f7" draw:formula="10192*logheight/10191"/>
                      <draw:equation draw:name="f8" draw:formula="8763*logwidth/10286"/>
                      <draw:equation draw:name="f9" draw:formula="8668*logheight/10191"/>
                      <draw:equation draw:name="f10" draw:formula="10287*logwidth/10286"/>
                      <draw:equation draw:name="f11" draw:formula="5048*logheight/10191"/>
                      <draw:equation draw:name="f12" draw:formula="8763*logwidth/10286"/>
                      <draw:equation draw:name="f13" draw:formula="1429*logheight/10191"/>
                      <draw:equation draw:name="f14" draw:formula="1429*logwidth/10286"/>
                      <draw:equation draw:name="f15" draw:formula="1429*logheight/10191"/>
                      <draw:equation draw:name="f16" draw:formula="1429*logwidth/10286"/>
                      <draw:equation draw:name="f17" draw:formula="1429*logheight/10191"/>
                      <draw:equation draw:name="f18" draw:formula="logwidth"/>
                      <draw:equation draw:name="f19" draw:formula="logheight"/>
                    </draw:enhanced-geometry>
                  </draw:custom-shape>
                  <draw:custom-shape draw:name="Freeform: Shape 92" draw:style-name="gr8" draw:text-style-name="P16" draw:layer="layout" svg:width="0.107cm" svg:height="0.107cm" svg:x="30.17cm" svg:y="11.503cm">
                    <text:p text:style-name="P17"/>
                    <draw:enhanced-geometry draw:mirror-horizontal="false" draw:mirror-vertical="false" drawooo:sub-view-size="102869 102870" draw:text-areas="0 0 ?f144 ?f145" svg:viewBox="0 0 0 0" draw:type="ooxml-non-primitive" draw:enhanced-path="M 51626 0 L 51626 0 46196 286 41053 1238 36195 2381 31337 3905 26860 6287 22670 8763 18669 11716 15050 15050 11811 18669 8763 22574 6001 26765 3905 31242 2096 36100 952 40862 286 46006 0 51435 0 51435 286 56579 952 61627 2096 66770 3905 71247 6001 75819 8763 80010 11811 83915 15050 87821 18669 91154 22670 93821 26860 96583 31337 98679 36195 100489 41053 101632 46196 102584 51626 102870 51626 102870 56674 102584 61817 101632 66675 100489 71533 98679 76009 96583 80201 93821 84201 91154 87821 87821 91059 83915 94107 80010 96869 75819 98965 71247 100775 66770 101918 61627 102584 56579 102870 51435 102870 51435 102584 46006 101918 40862 100775 36100 98965 31242 96869 26765 94107 22574 91059 18669 87821 15050 84201 11716 80201 8763 76009 6287 71533 3905 66675 2381 61817 1238 56674 286 51626 0 51626 0 51626 0 51626 0 Z N">
                      <draw:equation draw:name="f0" draw:formula="51626*logwidth/102869"/>
                      <draw:equation draw:name="f1" draw:formula="0*logheight/102870"/>
                      <draw:equation draw:name="f2" draw:formula="51626*logwidth/102869"/>
                      <draw:equation draw:name="f3" draw:formula="0*logheight/102870"/>
                      <draw:equation draw:name="f4" draw:formula="46196*logwidth/102869"/>
                      <draw:equation draw:name="f5" draw:formula="286*logheight/102870"/>
                      <draw:equation draw:name="f6" draw:formula="41053*logwidth/102869"/>
                      <draw:equation draw:name="f7" draw:formula="1238*logheight/102870"/>
                      <draw:equation draw:name="f8" draw:formula="36195*logwidth/102869"/>
                      <draw:equation draw:name="f9" draw:formula="2381*logheight/102870"/>
                      <draw:equation draw:name="f10" draw:formula="31337*logwidth/102869"/>
                      <draw:equation draw:name="f11" draw:formula="3905*logheight/102870"/>
                      <draw:equation draw:name="f12" draw:formula="26860*logwidth/102869"/>
                      <draw:equation draw:name="f13" draw:formula="6287*logheight/102870"/>
                      <draw:equation draw:name="f14" draw:formula="22670*logwidth/102869"/>
                      <draw:equation draw:name="f15" draw:formula="8763*logheight/102870"/>
                      <draw:equation draw:name="f16" draw:formula="18669*logwidth/102869"/>
                      <draw:equation draw:name="f17" draw:formula="11716*logheight/102870"/>
                      <draw:equation draw:name="f18" draw:formula="15050*logwidth/102869"/>
                      <draw:equation draw:name="f19" draw:formula="15050*logheight/102870"/>
                      <draw:equation draw:name="f20" draw:formula="11811*logwidth/102869"/>
                      <draw:equation draw:name="f21" draw:formula="18669*logheight/102870"/>
                      <draw:equation draw:name="f22" draw:formula="8763*logwidth/102869"/>
                      <draw:equation draw:name="f23" draw:formula="22574*logheight/102870"/>
                      <draw:equation draw:name="f24" draw:formula="6001*logwidth/102869"/>
                      <draw:equation draw:name="f25" draw:formula="26765*logheight/102870"/>
                      <draw:equation draw:name="f26" draw:formula="3905*logwidth/102869"/>
                      <draw:equation draw:name="f27" draw:formula="31242*logheight/102870"/>
                      <draw:equation draw:name="f28" draw:formula="2096*logwidth/102869"/>
                      <draw:equation draw:name="f29" draw:formula="36100*logheight/102870"/>
                      <draw:equation draw:name="f30" draw:formula="952*logwidth/102869"/>
                      <draw:equation draw:name="f31" draw:formula="40862*logheight/102870"/>
                      <draw:equation draw:name="f32" draw:formula="286*logwidth/102869"/>
                      <draw:equation draw:name="f33" draw:formula="46006*logheight/102870"/>
                      <draw:equation draw:name="f34" draw:formula="0*logwidth/102869"/>
                      <draw:equation draw:name="f35" draw:formula="51435*logheight/102870"/>
                      <draw:equation draw:name="f36" draw:formula="0*logwidth/102869"/>
                      <draw:equation draw:name="f37" draw:formula="51435*logheight/102870"/>
                      <draw:equation draw:name="f38" draw:formula="286*logwidth/102869"/>
                      <draw:equation draw:name="f39" draw:formula="56579*logheight/102870"/>
                      <draw:equation draw:name="f40" draw:formula="952*logwidth/102869"/>
                      <draw:equation draw:name="f41" draw:formula="61627*logheight/102870"/>
                      <draw:equation draw:name="f42" draw:formula="2096*logwidth/102869"/>
                      <draw:equation draw:name="f43" draw:formula="66770*logheight/102870"/>
                      <draw:equation draw:name="f44" draw:formula="3905*logwidth/102869"/>
                      <draw:equation draw:name="f45" draw:formula="71247*logheight/102870"/>
                      <draw:equation draw:name="f46" draw:formula="6001*logwidth/102869"/>
                      <draw:equation draw:name="f47" draw:formula="75819*logheight/102870"/>
                      <draw:equation draw:name="f48" draw:formula="8763*logwidth/102869"/>
                      <draw:equation draw:name="f49" draw:formula="80010*logheight/102870"/>
                      <draw:equation draw:name="f50" draw:formula="11811*logwidth/102869"/>
                      <draw:equation draw:name="f51" draw:formula="83915*logheight/102870"/>
                      <draw:equation draw:name="f52" draw:formula="15050*logwidth/102869"/>
                      <draw:equation draw:name="f53" draw:formula="87821*logheight/102870"/>
                      <draw:equation draw:name="f54" draw:formula="18669*logwidth/102869"/>
                      <draw:equation draw:name="f55" draw:formula="91154*logheight/102870"/>
                      <draw:equation draw:name="f56" draw:formula="22670*logwidth/102869"/>
                      <draw:equation draw:name="f57" draw:formula="93821*logheight/102870"/>
                      <draw:equation draw:name="f58" draw:formula="26860*logwidth/102869"/>
                      <draw:equation draw:name="f59" draw:formula="96583*logheight/102870"/>
                      <draw:equation draw:name="f60" draw:formula="31337*logwidth/102869"/>
                      <draw:equation draw:name="f61" draw:formula="98679*logheight/102870"/>
                      <draw:equation draw:name="f62" draw:formula="36195*logwidth/102869"/>
                      <draw:equation draw:name="f63" draw:formula="100489*logheight/102870"/>
                      <draw:equation draw:name="f64" draw:formula="41053*logwidth/102869"/>
                      <draw:equation draw:name="f65" draw:formula="101632*logheight/102870"/>
                      <draw:equation draw:name="f66" draw:formula="46196*logwidth/102869"/>
                      <draw:equation draw:name="f67" draw:formula="102584*logheight/102870"/>
                      <draw:equation draw:name="f68" draw:formula="51626*logwidth/102869"/>
                      <draw:equation draw:name="f69" draw:formula="102870*logheight/102870"/>
                      <draw:equation draw:name="f70" draw:formula="51626*logwidth/102869"/>
                      <draw:equation draw:name="f71" draw:formula="102870*logheight/102870"/>
                      <draw:equation draw:name="f72" draw:formula="56674*logwidth/102869"/>
                      <draw:equation draw:name="f73" draw:formula="102584*logheight/102870"/>
                      <draw:equation draw:name="f74" draw:formula="61817*logwidth/102869"/>
                      <draw:equation draw:name="f75" draw:formula="101632*logheight/102870"/>
                      <draw:equation draw:name="f76" draw:formula="66675*logwidth/102869"/>
                      <draw:equation draw:name="f77" draw:formula="100489*logheight/102870"/>
                      <draw:equation draw:name="f78" draw:formula="71533*logwidth/102869"/>
                      <draw:equation draw:name="f79" draw:formula="98679*logheight/102870"/>
                      <draw:equation draw:name="f80" draw:formula="76009*logwidth/102869"/>
                      <draw:equation draw:name="f81" draw:formula="96583*logheight/102870"/>
                      <draw:equation draw:name="f82" draw:formula="80201*logwidth/102869"/>
                      <draw:equation draw:name="f83" draw:formula="93821*logheight/102870"/>
                      <draw:equation draw:name="f84" draw:formula="84201*logwidth/102869"/>
                      <draw:equation draw:name="f85" draw:formula="91154*logheight/102870"/>
                      <draw:equation draw:name="f86" draw:formula="87821*logwidth/102869"/>
                      <draw:equation draw:name="f87" draw:formula="87821*logheight/102870"/>
                      <draw:equation draw:name="f88" draw:formula="91059*logwidth/102869"/>
                      <draw:equation draw:name="f89" draw:formula="83915*logheight/102870"/>
                      <draw:equation draw:name="f90" draw:formula="94107*logwidth/102869"/>
                      <draw:equation draw:name="f91" draw:formula="80010*logheight/102870"/>
                      <draw:equation draw:name="f92" draw:formula="96869*logwidth/102869"/>
                      <draw:equation draw:name="f93" draw:formula="75819*logheight/102870"/>
                      <draw:equation draw:name="f94" draw:formula="98965*logwidth/102869"/>
                      <draw:equation draw:name="f95" draw:formula="71247*logheight/102870"/>
                      <draw:equation draw:name="f96" draw:formula="100775*logwidth/102869"/>
                      <draw:equation draw:name="f97" draw:formula="66770*logheight/102870"/>
                      <draw:equation draw:name="f98" draw:formula="101918*logwidth/102869"/>
                      <draw:equation draw:name="f99" draw:formula="61627*logheight/102870"/>
                      <draw:equation draw:name="f100" draw:formula="102584*logwidth/102869"/>
                      <draw:equation draw:name="f101" draw:formula="56579*logheight/102870"/>
                      <draw:equation draw:name="f102" draw:formula="102870*logwidth/102869"/>
                      <draw:equation draw:name="f103" draw:formula="51435*logheight/102870"/>
                      <draw:equation draw:name="f104" draw:formula="102870*logwidth/102869"/>
                      <draw:equation draw:name="f105" draw:formula="51435*logheight/102870"/>
                      <draw:equation draw:name="f106" draw:formula="102584*logwidth/102869"/>
                      <draw:equation draw:name="f107" draw:formula="46006*logheight/102870"/>
                      <draw:equation draw:name="f108" draw:formula="101918*logwidth/102869"/>
                      <draw:equation draw:name="f109" draw:formula="40862*logheight/102870"/>
                      <draw:equation draw:name="f110" draw:formula="100775*logwidth/102869"/>
                      <draw:equation draw:name="f111" draw:formula="36100*logheight/102870"/>
                      <draw:equation draw:name="f112" draw:formula="98965*logwidth/102869"/>
                      <draw:equation draw:name="f113" draw:formula="31242*logheight/102870"/>
                      <draw:equation draw:name="f114" draw:formula="96869*logwidth/102869"/>
                      <draw:equation draw:name="f115" draw:formula="26765*logheight/102870"/>
                      <draw:equation draw:name="f116" draw:formula="94107*logwidth/102869"/>
                      <draw:equation draw:name="f117" draw:formula="22574*logheight/102870"/>
                      <draw:equation draw:name="f118" draw:formula="91059*logwidth/102869"/>
                      <draw:equation draw:name="f119" draw:formula="18669*logheight/102870"/>
                      <draw:equation draw:name="f120" draw:formula="87821*logwidth/102869"/>
                      <draw:equation draw:name="f121" draw:formula="15050*logheight/102870"/>
                      <draw:equation draw:name="f122" draw:formula="84201*logwidth/102869"/>
                      <draw:equation draw:name="f123" draw:formula="11716*logheight/102870"/>
                      <draw:equation draw:name="f124" draw:formula="80201*logwidth/102869"/>
                      <draw:equation draw:name="f125" draw:formula="8763*logheight/102870"/>
                      <draw:equation draw:name="f126" draw:formula="76009*logwidth/102869"/>
                      <draw:equation draw:name="f127" draw:formula="6287*logheight/102870"/>
                      <draw:equation draw:name="f128" draw:formula="71533*logwidth/102869"/>
                      <draw:equation draw:name="f129" draw:formula="3905*logheight/102870"/>
                      <draw:equation draw:name="f130" draw:formula="66675*logwidth/102869"/>
                      <draw:equation draw:name="f131" draw:formula="2381*logheight/102870"/>
                      <draw:equation draw:name="f132" draw:formula="61817*logwidth/102869"/>
                      <draw:equation draw:name="f133" draw:formula="1238*logheight/102870"/>
                      <draw:equation draw:name="f134" draw:formula="56674*logwidth/102869"/>
                      <draw:equation draw:name="f135" draw:formula="286*logheight/102870"/>
                      <draw:equation draw:name="f136" draw:formula="51626*logwidth/102869"/>
                      <draw:equation draw:name="f137" draw:formula="0*logheight/102870"/>
                      <draw:equation draw:name="f138" draw:formula="51626*logwidth/102869"/>
                      <draw:equation draw:name="f139" draw:formula="0*logheight/102870"/>
                      <draw:equation draw:name="f140" draw:formula="51626*logwidth/102869"/>
                      <draw:equation draw:name="f141" draw:formula="0*logheight/102870"/>
                      <draw:equation draw:name="f142" draw:formula="51626*logwidth/102869"/>
                      <draw:equation draw:name="f143" draw:formula="0*logheight/102870"/>
                      <draw:equation draw:name="f144" draw:formula="logwidth"/>
                      <draw:equation draw:name="f145" draw:formula="logheight"/>
                    </draw:enhanced-geometry>
                  </draw:custom-shape>
                  <draw:custom-shape draw:name="Freeform: Shape 93" draw:style-name="gr9" draw:text-style-name="P23" draw:layer="layout" svg:width="0.057cm" svg:height="0.059cm" svg:x="30.196cm" svg:y="11.527cm">
                    <text:p text:style-name="P17"/>
                    <draw:enhanced-geometry draw:mirror-horizontal="false" draw:mirror-vertical="false" drawooo:sub-view-size="54863 57150" draw:text-areas="0 0 ?f112 ?f113" svg:viewBox="0 0 0 0" draw:type="ooxml-non-primitive" draw:enhanced-path="M 20383 57150 L 20383 57150 19145 56959 17812 56483 16859 55817 15811 54959 1143 35623 1143 35623 476 34576 191 33623 0 32575 0 31433 381 30385 857 29432 1524 28384 2381 27718 2381 27718 3239 27051 4381 26765 5429 26575 6572 26575 7620 26860 8573 27242 9620 27908 10287 28765 20002 41434 44291 2667 44291 2667 44958 1810 45815 1143 46768 476 47816 190 48768 0 50006 190 51149 381 52197 857 52197 857 53054 1715 53816 2477 54388 3334 54674 4477 54864 5525 54674 6667 54483 7715 54007 8668 25241 54483 25241 54483 24384 55435 23431 56293 22003 56959 20669 57150 20669 57150 20383 57150 20383 57150 20383 57150 20383 57150 Z N">
                      <draw:equation draw:name="f0" draw:formula="20383*logwidth/54863"/>
                      <draw:equation draw:name="f1" draw:formula="57150*logheight/57150"/>
                      <draw:equation draw:name="f2" draw:formula="20383*logwidth/54863"/>
                      <draw:equation draw:name="f3" draw:formula="57150*logheight/57150"/>
                      <draw:equation draw:name="f4" draw:formula="19145*logwidth/54863"/>
                      <draw:equation draw:name="f5" draw:formula="56959*logheight/57150"/>
                      <draw:equation draw:name="f6" draw:formula="17812*logwidth/54863"/>
                      <draw:equation draw:name="f7" draw:formula="56483*logheight/57150"/>
                      <draw:equation draw:name="f8" draw:formula="16859*logwidth/54863"/>
                      <draw:equation draw:name="f9" draw:formula="55817*logheight/57150"/>
                      <draw:equation draw:name="f10" draw:formula="15811*logwidth/54863"/>
                      <draw:equation draw:name="f11" draw:formula="54959*logheight/57150"/>
                      <draw:equation draw:name="f12" draw:formula="1143*logwidth/54863"/>
                      <draw:equation draw:name="f13" draw:formula="35623*logheight/57150"/>
                      <draw:equation draw:name="f14" draw:formula="1143*logwidth/54863"/>
                      <draw:equation draw:name="f15" draw:formula="35623*logheight/57150"/>
                      <draw:equation draw:name="f16" draw:formula="476*logwidth/54863"/>
                      <draw:equation draw:name="f17" draw:formula="34576*logheight/57150"/>
                      <draw:equation draw:name="f18" draw:formula="191*logwidth/54863"/>
                      <draw:equation draw:name="f19" draw:formula="33623*logheight/57150"/>
                      <draw:equation draw:name="f20" draw:formula="0*logwidth/54863"/>
                      <draw:equation draw:name="f21" draw:formula="32575*logheight/57150"/>
                      <draw:equation draw:name="f22" draw:formula="0*logwidth/54863"/>
                      <draw:equation draw:name="f23" draw:formula="31433*logheight/57150"/>
                      <draw:equation draw:name="f24" draw:formula="381*logwidth/54863"/>
                      <draw:equation draw:name="f25" draw:formula="30385*logheight/57150"/>
                      <draw:equation draw:name="f26" draw:formula="857*logwidth/54863"/>
                      <draw:equation draw:name="f27" draw:formula="29432*logheight/57150"/>
                      <draw:equation draw:name="f28" draw:formula="1524*logwidth/54863"/>
                      <draw:equation draw:name="f29" draw:formula="28384*logheight/57150"/>
                      <draw:equation draw:name="f30" draw:formula="2381*logwidth/54863"/>
                      <draw:equation draw:name="f31" draw:formula="27718*logheight/57150"/>
                      <draw:equation draw:name="f32" draw:formula="2381*logwidth/54863"/>
                      <draw:equation draw:name="f33" draw:formula="27718*logheight/57150"/>
                      <draw:equation draw:name="f34" draw:formula="3239*logwidth/54863"/>
                      <draw:equation draw:name="f35" draw:formula="27051*logheight/57150"/>
                      <draw:equation draw:name="f36" draw:formula="4381*logwidth/54863"/>
                      <draw:equation draw:name="f37" draw:formula="26765*logheight/57150"/>
                      <draw:equation draw:name="f38" draw:formula="5429*logwidth/54863"/>
                      <draw:equation draw:name="f39" draw:formula="26575*logheight/57150"/>
                      <draw:equation draw:name="f40" draw:formula="6572*logwidth/54863"/>
                      <draw:equation draw:name="f41" draw:formula="26575*logheight/57150"/>
                      <draw:equation draw:name="f42" draw:formula="7620*logwidth/54863"/>
                      <draw:equation draw:name="f43" draw:formula="26860*logheight/57150"/>
                      <draw:equation draw:name="f44" draw:formula="8573*logwidth/54863"/>
                      <draw:equation draw:name="f45" draw:formula="27242*logheight/57150"/>
                      <draw:equation draw:name="f46" draw:formula="9620*logwidth/54863"/>
                      <draw:equation draw:name="f47" draw:formula="27908*logheight/57150"/>
                      <draw:equation draw:name="f48" draw:formula="10287*logwidth/54863"/>
                      <draw:equation draw:name="f49" draw:formula="28765*logheight/57150"/>
                      <draw:equation draw:name="f50" draw:formula="20002*logwidth/54863"/>
                      <draw:equation draw:name="f51" draw:formula="41434*logheight/57150"/>
                      <draw:equation draw:name="f52" draw:formula="44291*logwidth/54863"/>
                      <draw:equation draw:name="f53" draw:formula="2667*logheight/57150"/>
                      <draw:equation draw:name="f54" draw:formula="44291*logwidth/54863"/>
                      <draw:equation draw:name="f55" draw:formula="2667*logheight/57150"/>
                      <draw:equation draw:name="f56" draw:formula="44958*logwidth/54863"/>
                      <draw:equation draw:name="f57" draw:formula="1810*logheight/57150"/>
                      <draw:equation draw:name="f58" draw:formula="45815*logwidth/54863"/>
                      <draw:equation draw:name="f59" draw:formula="1143*logheight/57150"/>
                      <draw:equation draw:name="f60" draw:formula="46768*logwidth/54863"/>
                      <draw:equation draw:name="f61" draw:formula="476*logheight/57150"/>
                      <draw:equation draw:name="f62" draw:formula="47816*logwidth/54863"/>
                      <draw:equation draw:name="f63" draw:formula="190*logheight/57150"/>
                      <draw:equation draw:name="f64" draw:formula="48768*logwidth/54863"/>
                      <draw:equation draw:name="f65" draw:formula="0*logheight/57150"/>
                      <draw:equation draw:name="f66" draw:formula="50006*logwidth/54863"/>
                      <draw:equation draw:name="f67" draw:formula="190*logheight/57150"/>
                      <draw:equation draw:name="f68" draw:formula="51149*logwidth/54863"/>
                      <draw:equation draw:name="f69" draw:formula="381*logheight/57150"/>
                      <draw:equation draw:name="f70" draw:formula="52197*logwidth/54863"/>
                      <draw:equation draw:name="f71" draw:formula="857*logheight/57150"/>
                      <draw:equation draw:name="f72" draw:formula="52197*logwidth/54863"/>
                      <draw:equation draw:name="f73" draw:formula="857*logheight/57150"/>
                      <draw:equation draw:name="f74" draw:formula="53054*logwidth/54863"/>
                      <draw:equation draw:name="f75" draw:formula="1715*logheight/57150"/>
                      <draw:equation draw:name="f76" draw:formula="53816*logwidth/54863"/>
                      <draw:equation draw:name="f77" draw:formula="2477*logheight/57150"/>
                      <draw:equation draw:name="f78" draw:formula="54388*logwidth/54863"/>
                      <draw:equation draw:name="f79" draw:formula="3334*logheight/57150"/>
                      <draw:equation draw:name="f80" draw:formula="54674*logwidth/54863"/>
                      <draw:equation draw:name="f81" draw:formula="4477*logheight/57150"/>
                      <draw:equation draw:name="f82" draw:formula="54864*logwidth/54863"/>
                      <draw:equation draw:name="f83" draw:formula="5525*logheight/57150"/>
                      <draw:equation draw:name="f84" draw:formula="54674*logwidth/54863"/>
                      <draw:equation draw:name="f85" draw:formula="6667*logheight/57150"/>
                      <draw:equation draw:name="f86" draw:formula="54483*logwidth/54863"/>
                      <draw:equation draw:name="f87" draw:formula="7715*logheight/57150"/>
                      <draw:equation draw:name="f88" draw:formula="54007*logwidth/54863"/>
                      <draw:equation draw:name="f89" draw:formula="8668*logheight/57150"/>
                      <draw:equation draw:name="f90" draw:formula="25241*logwidth/54863"/>
                      <draw:equation draw:name="f91" draw:formula="54483*logheight/57150"/>
                      <draw:equation draw:name="f92" draw:formula="25241*logwidth/54863"/>
                      <draw:equation draw:name="f93" draw:formula="54483*logheight/57150"/>
                      <draw:equation draw:name="f94" draw:formula="24384*logwidth/54863"/>
                      <draw:equation draw:name="f95" draw:formula="55435*logheight/57150"/>
                      <draw:equation draw:name="f96" draw:formula="23431*logwidth/54863"/>
                      <draw:equation draw:name="f97" draw:formula="56293*logheight/57150"/>
                      <draw:equation draw:name="f98" draw:formula="22003*logwidth/54863"/>
                      <draw:equation draw:name="f99" draw:formula="56959*logheight/57150"/>
                      <draw:equation draw:name="f100" draw:formula="20669*logwidth/54863"/>
                      <draw:equation draw:name="f101" draw:formula="57150*logheight/57150"/>
                      <draw:equation draw:name="f102" draw:formula="20669*logwidth/54863"/>
                      <draw:equation draw:name="f103" draw:formula="57150*logheight/57150"/>
                      <draw:equation draw:name="f104" draw:formula="20383*logwidth/54863"/>
                      <draw:equation draw:name="f105" draw:formula="57150*logheight/57150"/>
                      <draw:equation draw:name="f106" draw:formula="20383*logwidth/54863"/>
                      <draw:equation draw:name="f107" draw:formula="57150*logheight/57150"/>
                      <draw:equation draw:name="f108" draw:formula="20383*logwidth/54863"/>
                      <draw:equation draw:name="f109" draw:formula="57150*logheight/57150"/>
                      <draw:equation draw:name="f110" draw:formula="20383*logwidth/54863"/>
                      <draw:equation draw:name="f111" draw:formula="57150*logheight/57150"/>
                      <draw:equation draw:name="f112" draw:formula="logwidth"/>
                      <draw:equation draw:name="f113" draw:formula="logheight"/>
                    </draw:enhanced-geometry>
                  </draw:custom-shape>
                </draw:g>
              </draw:g>
              <draw:g draw:name="Group 492">
                <draw:custom-shape draw:name="Freeform: Shape 498" draw:style-name="gr9" draw:text-style-name="P23" draw:layer="layout" svg:width="1.084cm" svg:height="0.364cm" svg:x="29.675cm" svg:y="12.972cm">
                  <text:p text:style-name="P17"/>
                  <draw:enhanced-geometry draw:mirror-horizontal="false" draw:mirror-vertical="false" drawooo:sub-view-size="1028700 346329" draw:text-areas="0 0 ?f12 ?f13" svg:viewBox="0 0 0 0" draw:type="ooxml-non-primitive" draw:enhanced-path="M 0 0 L 1028700 0 1028700 346329 0 346329 0 0 0 0 Z N">
                    <draw:equation draw:name="f0" draw:formula="0*logwidth/1028700"/>
                    <draw:equation draw:name="f1" draw:formula="0*logheight/346329"/>
                    <draw:equation draw:name="f2" draw:formula="1028700*logwidth/1028700"/>
                    <draw:equation draw:name="f3" draw:formula="0*logheight/346329"/>
                    <draw:equation draw:name="f4" draw:formula="1028700*logwidth/1028700"/>
                    <draw:equation draw:name="f5" draw:formula="346329*logheight/346329"/>
                    <draw:equation draw:name="f6" draw:formula="0*logwidth/1028700"/>
                    <draw:equation draw:name="f7" draw:formula="346329*logheight/346329"/>
                    <draw:equation draw:name="f8" draw:formula="0*logwidth/1028700"/>
                    <draw:equation draw:name="f9" draw:formula="0*logheight/346329"/>
                    <draw:equation draw:name="f10" draw:formula="0*logwidth/1028700"/>
                    <draw:equation draw:name="f11" draw:formula="0*logheight/346329"/>
                    <draw:equation draw:name="f12" draw:formula="logwidth"/>
                    <draw:equation draw:name="f13" draw:formula="logheight"/>
                  </draw:enhanced-geometry>
                </draw:custom-shape>
                <draw:custom-shape draw:name="Freeform: Shape 499" draw:style-name="gr45" draw:text-style-name="P47" draw:layer="layout" svg:width="0.588cm" svg:height="0.185cm" svg:x="29.924cm" svg:y="12.546cm">
                  <text:p text:style-name="P17"/>
                  <draw:enhanced-geometry draw:mirror-horizontal="false" draw:mirror-vertical="false" drawooo:sub-view-size="558927 176022" draw:text-areas="0 0 ?f12 ?f13" svg:viewBox="0 0 0 0" draw:type="ooxml-non-primitive" draw:enhanced-path="M 558927 176022 L 0 176022 C 0 78772 78867 0 176213 0 L 383381 0 C 479965 762 558832 79534 558832 176022 L 558832 176022 Z N">
                    <draw:equation draw:name="f0" draw:formula="558927*logwidth/558927"/>
                    <draw:equation draw:name="f1" draw:formula="176022*logheight/176022"/>
                    <draw:equation draw:name="f2" draw:formula="0*logwidth/558927"/>
                    <draw:equation draw:name="f3" draw:formula="176022*logheight/176022"/>
                    <draw:equation draw:name="f4" draw:formula="176213*logwidth/558927"/>
                    <draw:equation draw:name="f5" draw:formula="0*logheight/176022"/>
                    <draw:equation draw:name="f6" draw:formula="383381*logwidth/558927"/>
                    <draw:equation draw:name="f7" draw:formula="0*logheight/176022"/>
                    <draw:equation draw:name="f8" draw:formula="558832*logwidth/558927"/>
                    <draw:equation draw:name="f9" draw:formula="176022*logheight/176022"/>
                    <draw:equation draw:name="f10" draw:formula="558832*logwidth/558927"/>
                    <draw:equation draw:name="f11" draw:formula="176022*logheight/176022"/>
                    <draw:equation draw:name="f12" draw:formula="logwidth"/>
                    <draw:equation draw:name="f13" draw:formula="logheight"/>
                  </draw:enhanced-geometry>
                </draw:custom-shape>
                <draw:custom-shape draw:name="Freeform: Shape 500" draw:style-name="gr45" draw:text-style-name="P47" draw:layer="layout" svg:width="1.083cm" svg:height="0.066cm" svg:x="29.678cm" svg:y="12.905cm">
                  <text:p text:style-name="P17"/>
                  <draw:enhanced-geometry draw:mirror-horizontal="false" draw:mirror-vertical="false" drawooo:sub-view-size="1028699 64008" draw:text-areas="0 0 ?f12 ?f13" svg:viewBox="0 0 0 0" draw:type="ooxml-non-primitive" draw:enhanced-path="M 791623 0 L 64294 0 C 28861 0 0 28670 0 64008 L 1028700 64008 C 1028700 28670 999935 0 964406 0 L 791623 0 Z N">
                    <draw:equation draw:name="f0" draw:formula="791623*logwidth/1028699"/>
                    <draw:equation draw:name="f1" draw:formula="0*logheight/64008"/>
                    <draw:equation draw:name="f2" draw:formula="64294*logwidth/1028699"/>
                    <draw:equation draw:name="f3" draw:formula="0*logheight/64008"/>
                    <draw:equation draw:name="f4" draw:formula="0*logwidth/1028699"/>
                    <draw:equation draw:name="f5" draw:formula="64008*logheight/64008"/>
                    <draw:equation draw:name="f6" draw:formula="1028700*logwidth/1028699"/>
                    <draw:equation draw:name="f7" draw:formula="64008*logheight/64008"/>
                    <draw:equation draw:name="f8" draw:formula="964406*logwidth/1028699"/>
                    <draw:equation draw:name="f9" draw:formula="0*logheight/64008"/>
                    <draw:equation draw:name="f10" draw:formula="791623*logwidth/1028699"/>
                    <draw:equation draw:name="f11" draw:formula="0*logheight/64008"/>
                    <draw:equation draw:name="f12" draw:formula="logwidth"/>
                    <draw:equation draw:name="f13" draw:formula="logheight"/>
                  </draw:enhanced-geometry>
                </draw:custom-shape>
                <draw:custom-shape draw:name="Freeform: Shape 501" draw:style-name="gr9" draw:text-style-name="P23" draw:layer="layout" svg:width="0.587cm" svg:height="0.173cm" svg:x="29.924cm" svg:y="12.731cm">
                  <text:p text:style-name="P17"/>
                  <draw:enhanced-geometry draw:mirror-horizontal="false" draw:mirror-vertical="false" drawooo:sub-view-size="557783 164591" draw:text-areas="0 0 ?f12 ?f13" svg:viewBox="0 0 0 0" draw:type="ooxml-non-primitive" draw:enhanced-path="M 0 0 L 557784 0 557784 164592 0 164592 0 0 0 0 Z N">
                    <draw:equation draw:name="f0" draw:formula="0*logwidth/557783"/>
                    <draw:equation draw:name="f1" draw:formula="0*logheight/164591"/>
                    <draw:equation draw:name="f2" draw:formula="557784*logwidth/557783"/>
                    <draw:equation draw:name="f3" draw:formula="0*logheight/164591"/>
                    <draw:equation draw:name="f4" draw:formula="557784*logwidth/557783"/>
                    <draw:equation draw:name="f5" draw:formula="164592*logheight/164591"/>
                    <draw:equation draw:name="f6" draw:formula="0*logwidth/557783"/>
                    <draw:equation draw:name="f7" draw:formula="164592*logheight/164591"/>
                    <draw:equation draw:name="f8" draw:formula="0*logwidth/557783"/>
                    <draw:equation draw:name="f9" draw:formula="0*logheight/164591"/>
                    <draw:equation draw:name="f10" draw:formula="0*logwidth/557783"/>
                    <draw:equation draw:name="f11" draw:formula="0*logheight/164591"/>
                    <draw:equation draw:name="f12" draw:formula="logwidth"/>
                    <draw:equation draw:name="f13" draw:formula="logheight"/>
                  </draw:enhanced-geometry>
                </draw:custom-shape>
                <draw:custom-shape draw:name="Freeform: Shape 502" draw:style-name="gr45" draw:text-style-name="P47" draw:layer="layout" svg:width="0.08cm" svg:height="0.107cm" svg:x="30.028cm" svg:y="12.797cm">
                  <text:p text:style-name="P17"/>
                  <draw:enhanced-geometry draw:mirror-horizontal="false" draw:mirror-vertical="false" drawooo:sub-view-size="76581 102870" draw:text-areas="0 0 ?f12 ?f13" svg:viewBox="0 0 0 0" draw:type="ooxml-non-primitive" draw:enhanced-path="M 0 0 L 76581 0 76581 102870 0 102870 0 0 0 0 Z N">
                    <draw:equation draw:name="f0" draw:formula="0*logwidth/76581"/>
                    <draw:equation draw:name="f1" draw:formula="0*logheight/102870"/>
                    <draw:equation draw:name="f2" draw:formula="76581*logwidth/76581"/>
                    <draw:equation draw:name="f3" draw:formula="0*logheight/102870"/>
                    <draw:equation draw:name="f4" draw:formula="76581*logwidth/76581"/>
                    <draw:equation draw:name="f5" draw:formula="102870*logheight/102870"/>
                    <draw:equation draw:name="f6" draw:formula="0*logwidth/76581"/>
                    <draw:equation draw:name="f7" draw:formula="102870*logheight/102870"/>
                    <draw:equation draw:name="f8" draw:formula="0*logwidth/76581"/>
                    <draw:equation draw:name="f9" draw:formula="0*logheight/102870"/>
                    <draw:equation draw:name="f10" draw:formula="0*logwidth/76581"/>
                    <draw:equation draw:name="f11" draw:formula="0*logheight/102870"/>
                    <draw:equation draw:name="f12" draw:formula="logwidth"/>
                    <draw:equation draw:name="f13" draw:formula="logheight"/>
                  </draw:enhanced-geometry>
                </draw:custom-shape>
                <draw:custom-shape draw:name="Freeform: Shape 503" draw:style-name="gr45" draw:text-style-name="P47" draw:layer="layout" svg:width="0.08cm" svg:height="0.107cm" svg:x="30.326cm" svg:y="12.797cm">
                  <text:p text:style-name="P17"/>
                  <draw:enhanced-geometry draw:mirror-horizontal="false" draw:mirror-vertical="false" drawooo:sub-view-size="76580 102870" draw:text-areas="0 0 ?f12 ?f13" svg:viewBox="0 0 0 0" draw:type="ooxml-non-primitive" draw:enhanced-path="M 0 0 L 76581 0 76581 102870 0 102870 0 0 0 0 Z N">
                    <draw:equation draw:name="f0" draw:formula="0*logwidth/76580"/>
                    <draw:equation draw:name="f1" draw:formula="0*logheight/102870"/>
                    <draw:equation draw:name="f2" draw:formula="76581*logwidth/76580"/>
                    <draw:equation draw:name="f3" draw:formula="0*logheight/102870"/>
                    <draw:equation draw:name="f4" draw:formula="76581*logwidth/76580"/>
                    <draw:equation draw:name="f5" draw:formula="102870*logheight/102870"/>
                    <draw:equation draw:name="f6" draw:formula="0*logwidth/76580"/>
                    <draw:equation draw:name="f7" draw:formula="102870*logheight/102870"/>
                    <draw:equation draw:name="f8" draw:formula="0*logwidth/76580"/>
                    <draw:equation draw:name="f9" draw:formula="0*logheight/102870"/>
                    <draw:equation draw:name="f10" draw:formula="0*logwidth/76580"/>
                    <draw:equation draw:name="f11" draw:formula="0*logheight/102870"/>
                    <draw:equation draw:name="f12" draw:formula="logwidth"/>
                    <draw:equation draw:name="f13" draw:formula="logheight"/>
                  </draw:enhanced-geometry>
                </draw:custom-shape>
                <draw:custom-shape draw:name="Freeform: Shape 504" draw:style-name="gr45" draw:text-style-name="P47" draw:layer="layout" svg:width="0.163cm" svg:height="0.073cm" svg:x="30.137cm" svg:y="12.473cm">
                  <text:p text:style-name="P17"/>
                  <draw:enhanced-geometry draw:mirror-horizontal="false" draw:mirror-vertical="false" drawooo:sub-view-size="155447 69723" draw:text-areas="0 0 ?f16 ?f17" svg:viewBox="0 0 0 0" draw:type="ooxml-non-primitive" draw:enhanced-path="M 155448 69723 L 0 69723 0 22479 C 0 9716 9620 0 22098 0 L 133350 0 C 145828 0 155448 9716 155448 22479 L 155448 69723 155448 69723 Z N">
                    <draw:equation draw:name="f0" draw:formula="155448*logwidth/155447"/>
                    <draw:equation draw:name="f1" draw:formula="69723*logheight/69723"/>
                    <draw:equation draw:name="f2" draw:formula="0*logwidth/155447"/>
                    <draw:equation draw:name="f3" draw:formula="69723*logheight/69723"/>
                    <draw:equation draw:name="f4" draw:formula="0*logwidth/155447"/>
                    <draw:equation draw:name="f5" draw:formula="22479*logheight/69723"/>
                    <draw:equation draw:name="f6" draw:formula="22098*logwidth/155447"/>
                    <draw:equation draw:name="f7" draw:formula="0*logheight/69723"/>
                    <draw:equation draw:name="f8" draw:formula="133350*logwidth/155447"/>
                    <draw:equation draw:name="f9" draw:formula="0*logheight/69723"/>
                    <draw:equation draw:name="f10" draw:formula="155448*logwidth/155447"/>
                    <draw:equation draw:name="f11" draw:formula="22479*logheight/69723"/>
                    <draw:equation draw:name="f12" draw:formula="155448*logwidth/155447"/>
                    <draw:equation draw:name="f13" draw:formula="69723*logheight/69723"/>
                    <draw:equation draw:name="f14" draw:formula="155448*logwidth/155447"/>
                    <draw:equation draw:name="f15" draw:formula="69723*logheight/69723"/>
                    <draw:equation draw:name="f16" draw:formula="logwidth"/>
                    <draw:equation draw:name="f17" draw:formula="logheight"/>
                  </draw:enhanced-geometry>
                </draw:custom-shape>
                <draw:g draw:name="Graphic 291">
                  <draw:custom-shape draw:name="Freeform: Shape 70" draw:style-name="gr45" draw:text-style-name="P47" draw:layer="layout" svg:width="0.183cm" svg:height="0.132cm" svg:x="29.713cm" svg:y="13.02cm">
                    <text:p text:style-name="P17"/>
                    <draw:enhanced-geometry draw:mirror-horizontal="false" draw:mirror-vertical="false" drawooo:sub-view-size="174878 125730" draw:text-areas="0 0 ?f12 ?f13" svg:viewBox="0 0 0 0" draw:type="ooxml-non-primitive" draw:enhanced-path="M 0 0 L 174879 0 174879 125730 0 125730 0 0 0 0 Z N">
                      <draw:equation draw:name="f0" draw:formula="0*logwidth/174878"/>
                      <draw:equation draw:name="f1" draw:formula="0*logheight/125730"/>
                      <draw:equation draw:name="f2" draw:formula="174879*logwidth/174878"/>
                      <draw:equation draw:name="f3" draw:formula="0*logheight/125730"/>
                      <draw:equation draw:name="f4" draw:formula="174879*logwidth/174878"/>
                      <draw:equation draw:name="f5" draw:formula="125730*logheight/125730"/>
                      <draw:equation draw:name="f6" draw:formula="0*logwidth/174878"/>
                      <draw:equation draw:name="f7" draw:formula="125730*logheight/125730"/>
                      <draw:equation draw:name="f8" draw:formula="0*logwidth/174878"/>
                      <draw:equation draw:name="f9" draw:formula="0*logheight/125730"/>
                      <draw:equation draw:name="f10" draw:formula="0*logwidth/174878"/>
                      <draw:equation draw:name="f11" draw:formula="0*logheight/125730"/>
                      <draw:equation draw:name="f12" draw:formula="logwidth"/>
                      <draw:equation draw:name="f13" draw:formula="logheight"/>
                    </draw:enhanced-geometry>
                  </draw:custom-shape>
                  <draw:custom-shape draw:name="Freeform: Shape 71" draw:style-name="gr45" draw:text-style-name="P47" draw:layer="layout" svg:width="0.183cm" svg:height="0.132cm" svg:x="29.934cm" svg:y="13.02cm">
                    <text:p text:style-name="P17"/>
                    <draw:enhanced-geometry draw:mirror-horizontal="false" draw:mirror-vertical="false" drawooo:sub-view-size="174879 125730" draw:text-areas="0 0 ?f12 ?f13" svg:viewBox="0 0 0 0" draw:type="ooxml-non-primitive" draw:enhanced-path="M 0 0 L 174879 0 174879 125730 0 125730 0 0 0 0 Z N">
                      <draw:equation draw:name="f0" draw:formula="0*logwidth/174879"/>
                      <draw:equation draw:name="f1" draw:formula="0*logheight/125730"/>
                      <draw:equation draw:name="f2" draw:formula="174879*logwidth/174879"/>
                      <draw:equation draw:name="f3" draw:formula="0*logheight/125730"/>
                      <draw:equation draw:name="f4" draw:formula="174879*logwidth/174879"/>
                      <draw:equation draw:name="f5" draw:formula="125730*logheight/125730"/>
                      <draw:equation draw:name="f6" draw:formula="0*logwidth/174879"/>
                      <draw:equation draw:name="f7" draw:formula="125730*logheight/125730"/>
                      <draw:equation draw:name="f8" draw:formula="0*logwidth/174879"/>
                      <draw:equation draw:name="f9" draw:formula="0*logheight/125730"/>
                      <draw:equation draw:name="f10" draw:formula="0*logwidth/174879"/>
                      <draw:equation draw:name="f11" draw:formula="0*logheight/125730"/>
                      <draw:equation draw:name="f12" draw:formula="logwidth"/>
                      <draw:equation draw:name="f13" draw:formula="logheight"/>
                    </draw:enhanced-geometry>
                  </draw:custom-shape>
                  <draw:custom-shape draw:name="Freeform: Shape 72" draw:style-name="gr45" draw:text-style-name="P47" draw:layer="layout" svg:width="0.185cm" svg:height="0.132cm" svg:x="30.316cm" svg:y="13.02cm">
                    <text:p text:style-name="P17"/>
                    <draw:enhanced-geometry draw:mirror-horizontal="false" draw:mirror-vertical="false" drawooo:sub-view-size="176021 125730" draw:text-areas="0 0 ?f12 ?f13" svg:viewBox="0 0 0 0" draw:type="ooxml-non-primitive" draw:enhanced-path="M 0 0 L 176022 0 176022 125730 0 125730 0 0 0 0 Z N">
                      <draw:equation draw:name="f0" draw:formula="0*logwidth/176021"/>
                      <draw:equation draw:name="f1" draw:formula="0*logheight/125730"/>
                      <draw:equation draw:name="f2" draw:formula="176022*logwidth/176021"/>
                      <draw:equation draw:name="f3" draw:formula="0*logheight/125730"/>
                      <draw:equation draw:name="f4" draw:formula="176022*logwidth/176021"/>
                      <draw:equation draw:name="f5" draw:formula="125730*logheight/125730"/>
                      <draw:equation draw:name="f6" draw:formula="0*logwidth/176021"/>
                      <draw:equation draw:name="f7" draw:formula="125730*logheight/125730"/>
                      <draw:equation draw:name="f8" draw:formula="0*logwidth/176021"/>
                      <draw:equation draw:name="f9" draw:formula="0*logheight/125730"/>
                      <draw:equation draw:name="f10" draw:formula="0*logwidth/176021"/>
                      <draw:equation draw:name="f11" draw:formula="0*logheight/125730"/>
                      <draw:equation draw:name="f12" draw:formula="logwidth"/>
                      <draw:equation draw:name="f13" draw:formula="logheight"/>
                    </draw:enhanced-geometry>
                  </draw:custom-shape>
                  <draw:custom-shape draw:name="Freeform: Shape 73" draw:style-name="gr45" draw:text-style-name="P47" draw:layer="layout" svg:width="0.185cm" svg:height="0.132cm" svg:x="30.538cm" svg:y="13.02cm">
                    <text:p text:style-name="P17"/>
                    <draw:enhanced-geometry draw:mirror-horizontal="false" draw:mirror-vertical="false" drawooo:sub-view-size="176022 125730" draw:text-areas="0 0 ?f12 ?f13" svg:viewBox="0 0 0 0" draw:type="ooxml-non-primitive" draw:enhanced-path="M 0 0 L 176022 0 176022 125730 0 125730 0 0 0 0 Z N">
                      <draw:equation draw:name="f0" draw:formula="0*logwidth/176022"/>
                      <draw:equation draw:name="f1" draw:formula="0*logheight/125730"/>
                      <draw:equation draw:name="f2" draw:formula="176022*logwidth/176022"/>
                      <draw:equation draw:name="f3" draw:formula="0*logheight/125730"/>
                      <draw:equation draw:name="f4" draw:formula="176022*logwidth/176022"/>
                      <draw:equation draw:name="f5" draw:formula="125730*logheight/125730"/>
                      <draw:equation draw:name="f6" draw:formula="0*logwidth/176022"/>
                      <draw:equation draw:name="f7" draw:formula="125730*logheight/125730"/>
                      <draw:equation draw:name="f8" draw:formula="0*logwidth/176022"/>
                      <draw:equation draw:name="f9" draw:formula="0*logheight/125730"/>
                      <draw:equation draw:name="f10" draw:formula="0*logwidth/176022"/>
                      <draw:equation draw:name="f11" draw:formula="0*logheight/125730"/>
                      <draw:equation draw:name="f12" draw:formula="logwidth"/>
                      <draw:equation draw:name="f13" draw:formula="logheight"/>
                    </draw:enhanced-geometry>
                  </draw:custom-shape>
                </draw:g>
                <draw:g draw:name="Graphic 291">
                  <draw:custom-shape draw:name="Freeform: Shape 507" draw:style-name="gr5" draw:text-style-name="P20" draw:layer="layout" svg:width="0.43cm" svg:height="0.301cm" svg:x="30.007cm" svg:y="13.099cm">
                    <text:p text:style-name="P17"/>
                    <draw:enhanced-geometry draw:mirror-horizontal="false" draw:mirror-vertical="false" drawooo:sub-view-size="409193 286893" draw:text-areas="0 0 ?f16 ?f17" svg:viewBox="0 0 0 0" draw:type="ooxml-non-primitive" draw:enhanced-path="M 409194 24765 C 409194 11144 398145 0 384619 0 L 24575 0 C 10954 0 0 11049 0 24765 L 0 286893 409194 286893 409194 24765 409194 24765 Z N">
                      <draw:equation draw:name="f0" draw:formula="409194*logwidth/409193"/>
                      <draw:equation draw:name="f1" draw:formula="24765*logheight/286893"/>
                      <draw:equation draw:name="f2" draw:formula="384619*logwidth/409193"/>
                      <draw:equation draw:name="f3" draw:formula="0*logheight/286893"/>
                      <draw:equation draw:name="f4" draw:formula="24575*logwidth/409193"/>
                      <draw:equation draw:name="f5" draw:formula="0*logheight/286893"/>
                      <draw:equation draw:name="f6" draw:formula="0*logwidth/409193"/>
                      <draw:equation draw:name="f7" draw:formula="24765*logheight/286893"/>
                      <draw:equation draw:name="f8" draw:formula="0*logwidth/409193"/>
                      <draw:equation draw:name="f9" draw:formula="286893*logheight/286893"/>
                      <draw:equation draw:name="f10" draw:formula="409194*logwidth/409193"/>
                      <draw:equation draw:name="f11" draw:formula="286893*logheight/286893"/>
                      <draw:equation draw:name="f12" draw:formula="409194*logwidth/409193"/>
                      <draw:equation draw:name="f13" draw:formula="24765*logheight/286893"/>
                      <draw:equation draw:name="f14" draw:formula="409194*logwidth/409193"/>
                      <draw:equation draw:name="f15" draw:formula="24765*logheight/286893"/>
                      <draw:equation draw:name="f16" draw:formula="logwidth"/>
                      <draw:equation draw:name="f17" draw:formula="logheight"/>
                    </draw:enhanced-geometry>
                  </draw:custom-shape>
                  <draw:custom-shape draw:name="Freeform: Shape 508" draw:style-name="gr45" draw:text-style-name="P47" draw:layer="layout" svg:width="0.511cm" svg:height="0.047cm" svg:x="29.967cm" svg:y="13.475cm">
                    <text:p text:style-name="P17"/>
                    <draw:enhanced-geometry draw:mirror-horizontal="false" draw:mirror-vertical="false" drawooo:sub-view-size="485775 45719" draw:text-areas="0 0 ?f14 ?f15" svg:viewBox="0 0 0 0" draw:type="ooxml-non-primitive" draw:enhanced-path="M 0 0 L 0 22860 C 0 35528 10192 45720 22765 45720 L 463010 45720 C 475583 45720 485775 35528 485775 22860 L 485775 0 0 0 Z N">
                      <draw:equation draw:name="f0" draw:formula="0*logwidth/485775"/>
                      <draw:equation draw:name="f1" draw:formula="0*logheight/45719"/>
                      <draw:equation draw:name="f2" draw:formula="0*logwidth/485775"/>
                      <draw:equation draw:name="f3" draw:formula="22860*logheight/45719"/>
                      <draw:equation draw:name="f4" draw:formula="22765*logwidth/485775"/>
                      <draw:equation draw:name="f5" draw:formula="45720*logheight/45719"/>
                      <draw:equation draw:name="f6" draw:formula="463010*logwidth/485775"/>
                      <draw:equation draw:name="f7" draw:formula="45720*logheight/45719"/>
                      <draw:equation draw:name="f8" draw:formula="485775*logwidth/485775"/>
                      <draw:equation draw:name="f9" draw:formula="22860*logheight/45719"/>
                      <draw:equation draw:name="f10" draw:formula="485775*logwidth/485775"/>
                      <draw:equation draw:name="f11" draw:formula="0*logheight/45719"/>
                      <draw:equation draw:name="f12" draw:formula="0*logwidth/485775"/>
                      <draw:equation draw:name="f13" draw:formula="0*logheight/45719"/>
                      <draw:equation draw:name="f14" draw:formula="logwidth"/>
                      <draw:equation draw:name="f15" draw:formula="logheight"/>
                    </draw:enhanced-geometry>
                  </draw:custom-shape>
                  <draw:custom-shape draw:name="Freeform: Shape 509" draw:style-name="gr46" draw:text-style-name="P48" draw:layer="layout" svg:width="0.511cm" svg:height="0.073cm" svg:x="29.967cm" svg:y="13.401cm">
                    <text:p text:style-name="P17"/>
                    <draw:enhanced-geometry draw:mirror-horizontal="false" draw:mirror-vertical="false" drawooo:sub-view-size="485775 69722" draw:text-areas="0 0 ?f12 ?f13" svg:viewBox="0 0 0 0" draw:type="ooxml-non-primitive" draw:enhanced-path="M 0 69723 L 485775 69723 447199 0 38576 0 0 69723 0 69723 Z N">
                      <draw:equation draw:name="f0" draw:formula="0*logwidth/485775"/>
                      <draw:equation draw:name="f1" draw:formula="69723*logheight/69722"/>
                      <draw:equation draw:name="f2" draw:formula="485775*logwidth/485775"/>
                      <draw:equation draw:name="f3" draw:formula="69723*logheight/69722"/>
                      <draw:equation draw:name="f4" draw:formula="447199*logwidth/485775"/>
                      <draw:equation draw:name="f5" draw:formula="0*logheight/69722"/>
                      <draw:equation draw:name="f6" draw:formula="38576*logwidth/485775"/>
                      <draw:equation draw:name="f7" draw:formula="0*logheight/69722"/>
                      <draw:equation draw:name="f8" draw:formula="0*logwidth/485775"/>
                      <draw:equation draw:name="f9" draw:formula="69723*logheight/69722"/>
                      <draw:equation draw:name="f10" draw:formula="0*logwidth/485775"/>
                      <draw:equation draw:name="f11" draw:formula="69723*logheight/69722"/>
                      <draw:equation draw:name="f12" draw:formula="logwidth"/>
                      <draw:equation draw:name="f13" draw:formula="logheight"/>
                    </draw:enhanced-geometry>
                  </draw:custom-shape>
                  <draw:custom-shape draw:name="Freeform: Shape 510" draw:style-name="gr9" draw:text-style-name="P23" draw:layer="layout" svg:width="0.339cm" svg:height="0.209cm" svg:x="30.053cm" svg:y="13.144cm">
                    <text:p text:style-name="P17"/>
                    <draw:enhanced-geometry draw:mirror-horizontal="false" draw:mirror-vertical="false" drawooo:sub-view-size="322326 198882" draw:text-areas="0 0 ?f12 ?f13" svg:viewBox="0 0 0 0" draw:type="ooxml-non-primitive" draw:enhanced-path="M 0 0 L 322326 0 322326 198882 0 198882 0 0 0 0 Z N">
                      <draw:equation draw:name="f0" draw:formula="0*logwidth/322326"/>
                      <draw:equation draw:name="f1" draw:formula="0*logheight/198882"/>
                      <draw:equation draw:name="f2" draw:formula="322326*logwidth/322326"/>
                      <draw:equation draw:name="f3" draw:formula="0*logheight/198882"/>
                      <draw:equation draw:name="f4" draw:formula="322326*logwidth/322326"/>
                      <draw:equation draw:name="f5" draw:formula="198882*logheight/198882"/>
                      <draw:equation draw:name="f6" draw:formula="0*logwidth/322326"/>
                      <draw:equation draw:name="f7" draw:formula="198882*logheight/198882"/>
                      <draw:equation draw:name="f8" draw:formula="0*logwidth/322326"/>
                      <draw:equation draw:name="f9" draw:formula="0*logheight/198882"/>
                      <draw:equation draw:name="f10" draw:formula="0*logwidth/322326"/>
                      <draw:equation draw:name="f11" draw:formula="0*logheight/198882"/>
                      <draw:equation draw:name="f12" draw:formula="logwidth"/>
                      <draw:equation draw:name="f13" draw:formula="logheight"/>
                    </draw:enhanced-geometry>
                  </draw:custom-shape>
                  <draw:custom-shape draw:name="Freeform: Shape 63" draw:style-name="gr39" draw:text-style-name="P42" draw:layer="layout" svg:width="0.281cm" svg:height="0.133cm" svg:x="30.084cm" svg:y="13.195cm">
                    <text:p text:style-name="P17"/>
                    <draw:enhanced-geometry draw:mirror-horizontal="false" draw:mirror-vertical="false" drawooo:sub-view-size="267462 126872" draw:text-areas="0 0 ?f12 ?f13" svg:viewBox="0 0 0 0" draw:type="ooxml-non-primitive" draw:enhanced-path="M 0 0 L 267462 0 267462 126873 0 126873 0 0 0 0 Z N">
                      <draw:equation draw:name="f0" draw:formula="0*logwidth/267462"/>
                      <draw:equation draw:name="f1" draw:formula="0*logheight/126872"/>
                      <draw:equation draw:name="f2" draw:formula="267462*logwidth/267462"/>
                      <draw:equation draw:name="f3" draw:formula="0*logheight/126872"/>
                      <draw:equation draw:name="f4" draw:formula="267462*logwidth/267462"/>
                      <draw:equation draw:name="f5" draw:formula="126873*logheight/126872"/>
                      <draw:equation draw:name="f6" draw:formula="0*logwidth/267462"/>
                      <draw:equation draw:name="f7" draw:formula="126873*logheight/126872"/>
                      <draw:equation draw:name="f8" draw:formula="0*logwidth/267462"/>
                      <draw:equation draw:name="f9" draw:formula="0*logheight/126872"/>
                      <draw:equation draw:name="f10" draw:formula="0*logwidth/267462"/>
                      <draw:equation draw:name="f11" draw:formula="0*logheight/126872"/>
                      <draw:equation draw:name="f12" draw:formula="logwidth"/>
                      <draw:equation draw:name="f13" draw:formula="logheight"/>
                    </draw:enhanced-geometry>
                  </draw:custom-shape>
                  <draw:custom-shape draw:name="Freeform: Shape 64" draw:style-name="gr5" draw:text-style-name="P20" draw:layer="layout" svg:width="0.281cm" svg:height="0.039cm" svg:x="30.084cm" svg:y="13.155cm">
                    <text:p text:style-name="P17"/>
                    <draw:enhanced-geometry draw:mirror-horizontal="false" draw:mirror-vertical="false" drawooo:sub-view-size="267462 37718" draw:text-areas="0 0 ?f12 ?f13" svg:viewBox="0 0 0 0" draw:type="ooxml-non-primitive" draw:enhanced-path="M 0 0 L 267462 0 267462 37719 0 37719 0 0 0 0 Z N">
                      <draw:equation draw:name="f0" draw:formula="0*logwidth/267462"/>
                      <draw:equation draw:name="f1" draw:formula="0*logheight/37718"/>
                      <draw:equation draw:name="f2" draw:formula="267462*logwidth/267462"/>
                      <draw:equation draw:name="f3" draw:formula="0*logheight/37718"/>
                      <draw:equation draw:name="f4" draw:formula="267462*logwidth/267462"/>
                      <draw:equation draw:name="f5" draw:formula="37719*logheight/37718"/>
                      <draw:equation draw:name="f6" draw:formula="0*logwidth/267462"/>
                      <draw:equation draw:name="f7" draw:formula="37719*logheight/37718"/>
                      <draw:equation draw:name="f8" draw:formula="0*logwidth/267462"/>
                      <draw:equation draw:name="f9" draw:formula="0*logheight/37718"/>
                      <draw:equation draw:name="f10" draw:formula="0*logwidth/267462"/>
                      <draw:equation draw:name="f11" draw:formula="0*logheight/37718"/>
                      <draw:equation draw:name="f12" draw:formula="logwidth"/>
                      <draw:equation draw:name="f13" draw:formula="logheight"/>
                    </draw:enhanced-geometry>
                  </draw:custom-shape>
                  <draw:custom-shape draw:name="Freeform: Shape 65" draw:style-name="gr9" draw:text-style-name="P23" draw:layer="layout" svg:width="0.01cm" svg:height="0.01cm" svg:x="30.337cm" svg:y="13.17cm">
                    <text:p text:style-name="P17"/>
                    <draw:enhanced-geometry draw:mirror-horizontal="false" draw:mirror-vertical="false" drawooo:sub-view-size="10286 10191" draw:text-areas="0 0 ?f18 ?f19" svg:viewBox="0 0 0 0" draw:type="ooxml-non-primitive" draw:enhanced-path="M 8858 1429 C 6953 -476 3524 -476 1524 1429 571 2381 0 3715 0 5048 0 6382 571 7715 1524 8668 2476 9620 3810 10192 5144 10192 6477 10192 7810 9620 8763 8668 9715 7715 10287 6382 10287 5048 10287 3715 9715 2381 8763 1334 L 8763 1334 Z N">
                      <draw:equation draw:name="f0" draw:formula="8858*logwidth/10286"/>
                      <draw:equation draw:name="f1" draw:formula="1429*logheight/10191"/>
                      <draw:equation draw:name="f2" draw:formula="1524*logwidth/10286"/>
                      <draw:equation draw:name="f3" draw:formula="1429*logheight/10191"/>
                      <draw:equation draw:name="f4" draw:formula="0*logwidth/10286"/>
                      <draw:equation draw:name="f5" draw:formula="5048*logheight/10191"/>
                      <draw:equation draw:name="f6" draw:formula="1524*logwidth/10286"/>
                      <draw:equation draw:name="f7" draw:formula="8668*logheight/10191"/>
                      <draw:equation draw:name="f8" draw:formula="5144*logwidth/10286"/>
                      <draw:equation draw:name="f9" draw:formula="10192*logheight/10191"/>
                      <draw:equation draw:name="f10" draw:formula="8763*logwidth/10286"/>
                      <draw:equation draw:name="f11" draw:formula="8668*logheight/10191"/>
                      <draw:equation draw:name="f12" draw:formula="10287*logwidth/10286"/>
                      <draw:equation draw:name="f13" draw:formula="5048*logheight/10191"/>
                      <draw:equation draw:name="f14" draw:formula="8763*logwidth/10286"/>
                      <draw:equation draw:name="f15" draw:formula="1334*logheight/10191"/>
                      <draw:equation draw:name="f16" draw:formula="8763*logwidth/10286"/>
                      <draw:equation draw:name="f17" draw:formula="1334*logheight/10191"/>
                      <draw:equation draw:name="f18" draw:formula="logwidth"/>
                      <draw:equation draw:name="f19" draw:formula="logheight"/>
                    </draw:enhanced-geometry>
                  </draw:custom-shape>
                  <draw:custom-shape draw:name="Freeform: Shape 66" draw:style-name="gr9" draw:text-style-name="P23" draw:layer="layout" svg:width="0.01cm" svg:height="0.01cm" svg:x="30.309cm" svg:y="13.17cm">
                    <text:p text:style-name="P17"/>
                    <draw:enhanced-geometry draw:mirror-horizontal="false" draw:mirror-vertical="false" drawooo:sub-view-size="10286 10287" draw:text-areas="0 0 ?f12 ?f13" svg:viewBox="0 0 0 0" draw:type="ooxml-non-primitive" draw:enhanced-path="M 10287 5144 C 10287 8001 8001 10287 5144 10287 2286 10287 0 8001 0 5144 0 2286 2286 0 5144 0 8001 0 10287 2286 10287 5144 L 10287 5144 Z N">
                      <draw:equation draw:name="f0" draw:formula="10287*logwidth/10286"/>
                      <draw:equation draw:name="f1" draw:formula="5144*logheight/10287"/>
                      <draw:equation draw:name="f2" draw:formula="5144*logwidth/10286"/>
                      <draw:equation draw:name="f3" draw:formula="10287*logheight/10287"/>
                      <draw:equation draw:name="f4" draw:formula="0*logwidth/10286"/>
                      <draw:equation draw:name="f5" draw:formula="5144*logheight/10287"/>
                      <draw:equation draw:name="f6" draw:formula="5144*logwidth/10286"/>
                      <draw:equation draw:name="f7" draw:formula="0*logheight/10287"/>
                      <draw:equation draw:name="f8" draw:formula="10287*logwidth/10286"/>
                      <draw:equation draw:name="f9" draw:formula="5144*logheight/10287"/>
                      <draw:equation draw:name="f10" draw:formula="10287*logwidth/10286"/>
                      <draw:equation draw:name="f11" draw:formula="5144*logheight/10287"/>
                      <draw:equation draw:name="f12" draw:formula="logwidth"/>
                      <draw:equation draw:name="f13" draw:formula="logheight"/>
                    </draw:enhanced-geometry>
                  </draw:custom-shape>
                  <draw:custom-shape draw:name="Freeform: Shape 67" draw:style-name="gr9" draw:text-style-name="P23" draw:layer="layout" svg:width="0.01cm" svg:height="0.01cm" svg:x="30.282cm" svg:y="13.17cm">
                    <text:p text:style-name="P17"/>
                    <draw:enhanced-geometry draw:mirror-horizontal="false" draw:mirror-vertical="false" drawooo:sub-view-size="10286 10191" draw:text-areas="0 0 ?f18 ?f19" svg:viewBox="0 0 0 0" draw:type="ooxml-non-primitive" draw:enhanced-path="M 1524 1429 C 571 2381 0 3715 0 5048 0 6382 571 7715 1524 8668 2476 9620 3810 10192 5144 10192 6477 10192 7810 9620 8763 8668 9716 7715 10287 6382 10287 5048 10287 3715 9716 2381 8763 1429 6858 -476 3429 -476 1429 1429 L 1429 1429 Z N">
                      <draw:equation draw:name="f0" draw:formula="1524*logwidth/10286"/>
                      <draw:equation draw:name="f1" draw:formula="1429*logheight/10191"/>
                      <draw:equation draw:name="f2" draw:formula="0*logwidth/10286"/>
                      <draw:equation draw:name="f3" draw:formula="5048*logheight/10191"/>
                      <draw:equation draw:name="f4" draw:formula="1524*logwidth/10286"/>
                      <draw:equation draw:name="f5" draw:formula="8668*logheight/10191"/>
                      <draw:equation draw:name="f6" draw:formula="5144*logwidth/10286"/>
                      <draw:equation draw:name="f7" draw:formula="10192*logheight/10191"/>
                      <draw:equation draw:name="f8" draw:formula="8763*logwidth/10286"/>
                      <draw:equation draw:name="f9" draw:formula="8668*logheight/10191"/>
                      <draw:equation draw:name="f10" draw:formula="10287*logwidth/10286"/>
                      <draw:equation draw:name="f11" draw:formula="5048*logheight/10191"/>
                      <draw:equation draw:name="f12" draw:formula="8763*logwidth/10286"/>
                      <draw:equation draw:name="f13" draw:formula="1429*logheight/10191"/>
                      <draw:equation draw:name="f14" draw:formula="1429*logwidth/10286"/>
                      <draw:equation draw:name="f15" draw:formula="1429*logheight/10191"/>
                      <draw:equation draw:name="f16" draw:formula="1429*logwidth/10286"/>
                      <draw:equation draw:name="f17" draw:formula="1429*logheight/10191"/>
                      <draw:equation draw:name="f18" draw:formula="logwidth"/>
                      <draw:equation draw:name="f19" draw:formula="logheight"/>
                    </draw:enhanced-geometry>
                  </draw:custom-shape>
                  <draw:custom-shape draw:name="Freeform: Shape 68" draw:style-name="gr8" draw:text-style-name="P16" draw:layer="layout" svg:width="0.107cm" svg:height="0.107cm" svg:x="30.171cm" svg:y="13.206cm">
                    <text:p text:style-name="P17"/>
                    <draw:enhanced-geometry draw:mirror-horizontal="false" draw:mirror-vertical="false" drawooo:sub-view-size="102869 102870" draw:text-areas="0 0 ?f144 ?f145" svg:viewBox="0 0 0 0" draw:type="ooxml-non-primitive" draw:enhanced-path="M 51626 0 L 51626 0 46196 286 41053 1238 36195 2381 31337 3905 26860 6287 22670 8763 18669 11716 15050 15050 11811 18669 8763 22574 6001 26765 3905 31242 2096 36100 952 40862 286 46006 0 51435 0 51435 286 56579 952 61627 2096 66770 3905 71247 6001 75819 8763 80010 11811 83915 15050 87821 18669 91154 22670 93821 26860 96583 31337 98679 36195 100489 41053 101632 46196 102584 51626 102870 51626 102870 56674 102584 61817 101632 66675 100489 71533 98679 76009 96583 80201 93821 84201 91154 87821 87821 91059 83915 94107 80010 96869 75819 98965 71247 100775 66770 101918 61627 102584 56579 102870 51435 102870 51435 102584 46006 101918 40862 100775 36100 98965 31242 96869 26765 94107 22574 91059 18669 87821 15050 84201 11716 80201 8763 76009 6287 71533 3905 66675 2381 61817 1238 56674 286 51626 0 51626 0 51626 0 51626 0 Z N">
                      <draw:equation draw:name="f0" draw:formula="51626*logwidth/102869"/>
                      <draw:equation draw:name="f1" draw:formula="0*logheight/102870"/>
                      <draw:equation draw:name="f2" draw:formula="51626*logwidth/102869"/>
                      <draw:equation draw:name="f3" draw:formula="0*logheight/102870"/>
                      <draw:equation draw:name="f4" draw:formula="46196*logwidth/102869"/>
                      <draw:equation draw:name="f5" draw:formula="286*logheight/102870"/>
                      <draw:equation draw:name="f6" draw:formula="41053*logwidth/102869"/>
                      <draw:equation draw:name="f7" draw:formula="1238*logheight/102870"/>
                      <draw:equation draw:name="f8" draw:formula="36195*logwidth/102869"/>
                      <draw:equation draw:name="f9" draw:formula="2381*logheight/102870"/>
                      <draw:equation draw:name="f10" draw:formula="31337*logwidth/102869"/>
                      <draw:equation draw:name="f11" draw:formula="3905*logheight/102870"/>
                      <draw:equation draw:name="f12" draw:formula="26860*logwidth/102869"/>
                      <draw:equation draw:name="f13" draw:formula="6287*logheight/102870"/>
                      <draw:equation draw:name="f14" draw:formula="22670*logwidth/102869"/>
                      <draw:equation draw:name="f15" draw:formula="8763*logheight/102870"/>
                      <draw:equation draw:name="f16" draw:formula="18669*logwidth/102869"/>
                      <draw:equation draw:name="f17" draw:formula="11716*logheight/102870"/>
                      <draw:equation draw:name="f18" draw:formula="15050*logwidth/102869"/>
                      <draw:equation draw:name="f19" draw:formula="15050*logheight/102870"/>
                      <draw:equation draw:name="f20" draw:formula="11811*logwidth/102869"/>
                      <draw:equation draw:name="f21" draw:formula="18669*logheight/102870"/>
                      <draw:equation draw:name="f22" draw:formula="8763*logwidth/102869"/>
                      <draw:equation draw:name="f23" draw:formula="22574*logheight/102870"/>
                      <draw:equation draw:name="f24" draw:formula="6001*logwidth/102869"/>
                      <draw:equation draw:name="f25" draw:formula="26765*logheight/102870"/>
                      <draw:equation draw:name="f26" draw:formula="3905*logwidth/102869"/>
                      <draw:equation draw:name="f27" draw:formula="31242*logheight/102870"/>
                      <draw:equation draw:name="f28" draw:formula="2096*logwidth/102869"/>
                      <draw:equation draw:name="f29" draw:formula="36100*logheight/102870"/>
                      <draw:equation draw:name="f30" draw:formula="952*logwidth/102869"/>
                      <draw:equation draw:name="f31" draw:formula="40862*logheight/102870"/>
                      <draw:equation draw:name="f32" draw:formula="286*logwidth/102869"/>
                      <draw:equation draw:name="f33" draw:formula="46006*logheight/102870"/>
                      <draw:equation draw:name="f34" draw:formula="0*logwidth/102869"/>
                      <draw:equation draw:name="f35" draw:formula="51435*logheight/102870"/>
                      <draw:equation draw:name="f36" draw:formula="0*logwidth/102869"/>
                      <draw:equation draw:name="f37" draw:formula="51435*logheight/102870"/>
                      <draw:equation draw:name="f38" draw:formula="286*logwidth/102869"/>
                      <draw:equation draw:name="f39" draw:formula="56579*logheight/102870"/>
                      <draw:equation draw:name="f40" draw:formula="952*logwidth/102869"/>
                      <draw:equation draw:name="f41" draw:formula="61627*logheight/102870"/>
                      <draw:equation draw:name="f42" draw:formula="2096*logwidth/102869"/>
                      <draw:equation draw:name="f43" draw:formula="66770*logheight/102870"/>
                      <draw:equation draw:name="f44" draw:formula="3905*logwidth/102869"/>
                      <draw:equation draw:name="f45" draw:formula="71247*logheight/102870"/>
                      <draw:equation draw:name="f46" draw:formula="6001*logwidth/102869"/>
                      <draw:equation draw:name="f47" draw:formula="75819*logheight/102870"/>
                      <draw:equation draw:name="f48" draw:formula="8763*logwidth/102869"/>
                      <draw:equation draw:name="f49" draw:formula="80010*logheight/102870"/>
                      <draw:equation draw:name="f50" draw:formula="11811*logwidth/102869"/>
                      <draw:equation draw:name="f51" draw:formula="83915*logheight/102870"/>
                      <draw:equation draw:name="f52" draw:formula="15050*logwidth/102869"/>
                      <draw:equation draw:name="f53" draw:formula="87821*logheight/102870"/>
                      <draw:equation draw:name="f54" draw:formula="18669*logwidth/102869"/>
                      <draw:equation draw:name="f55" draw:formula="91154*logheight/102870"/>
                      <draw:equation draw:name="f56" draw:formula="22670*logwidth/102869"/>
                      <draw:equation draw:name="f57" draw:formula="93821*logheight/102870"/>
                      <draw:equation draw:name="f58" draw:formula="26860*logwidth/102869"/>
                      <draw:equation draw:name="f59" draw:formula="96583*logheight/102870"/>
                      <draw:equation draw:name="f60" draw:formula="31337*logwidth/102869"/>
                      <draw:equation draw:name="f61" draw:formula="98679*logheight/102870"/>
                      <draw:equation draw:name="f62" draw:formula="36195*logwidth/102869"/>
                      <draw:equation draw:name="f63" draw:formula="100489*logheight/102870"/>
                      <draw:equation draw:name="f64" draw:formula="41053*logwidth/102869"/>
                      <draw:equation draw:name="f65" draw:formula="101632*logheight/102870"/>
                      <draw:equation draw:name="f66" draw:formula="46196*logwidth/102869"/>
                      <draw:equation draw:name="f67" draw:formula="102584*logheight/102870"/>
                      <draw:equation draw:name="f68" draw:formula="51626*logwidth/102869"/>
                      <draw:equation draw:name="f69" draw:formula="102870*logheight/102870"/>
                      <draw:equation draw:name="f70" draw:formula="51626*logwidth/102869"/>
                      <draw:equation draw:name="f71" draw:formula="102870*logheight/102870"/>
                      <draw:equation draw:name="f72" draw:formula="56674*logwidth/102869"/>
                      <draw:equation draw:name="f73" draw:formula="102584*logheight/102870"/>
                      <draw:equation draw:name="f74" draw:formula="61817*logwidth/102869"/>
                      <draw:equation draw:name="f75" draw:formula="101632*logheight/102870"/>
                      <draw:equation draw:name="f76" draw:formula="66675*logwidth/102869"/>
                      <draw:equation draw:name="f77" draw:formula="100489*logheight/102870"/>
                      <draw:equation draw:name="f78" draw:formula="71533*logwidth/102869"/>
                      <draw:equation draw:name="f79" draw:formula="98679*logheight/102870"/>
                      <draw:equation draw:name="f80" draw:formula="76009*logwidth/102869"/>
                      <draw:equation draw:name="f81" draw:formula="96583*logheight/102870"/>
                      <draw:equation draw:name="f82" draw:formula="80201*logwidth/102869"/>
                      <draw:equation draw:name="f83" draw:formula="93821*logheight/102870"/>
                      <draw:equation draw:name="f84" draw:formula="84201*logwidth/102869"/>
                      <draw:equation draw:name="f85" draw:formula="91154*logheight/102870"/>
                      <draw:equation draw:name="f86" draw:formula="87821*logwidth/102869"/>
                      <draw:equation draw:name="f87" draw:formula="87821*logheight/102870"/>
                      <draw:equation draw:name="f88" draw:formula="91059*logwidth/102869"/>
                      <draw:equation draw:name="f89" draw:formula="83915*logheight/102870"/>
                      <draw:equation draw:name="f90" draw:formula="94107*logwidth/102869"/>
                      <draw:equation draw:name="f91" draw:formula="80010*logheight/102870"/>
                      <draw:equation draw:name="f92" draw:formula="96869*logwidth/102869"/>
                      <draw:equation draw:name="f93" draw:formula="75819*logheight/102870"/>
                      <draw:equation draw:name="f94" draw:formula="98965*logwidth/102869"/>
                      <draw:equation draw:name="f95" draw:formula="71247*logheight/102870"/>
                      <draw:equation draw:name="f96" draw:formula="100775*logwidth/102869"/>
                      <draw:equation draw:name="f97" draw:formula="66770*logheight/102870"/>
                      <draw:equation draw:name="f98" draw:formula="101918*logwidth/102869"/>
                      <draw:equation draw:name="f99" draw:formula="61627*logheight/102870"/>
                      <draw:equation draw:name="f100" draw:formula="102584*logwidth/102869"/>
                      <draw:equation draw:name="f101" draw:formula="56579*logheight/102870"/>
                      <draw:equation draw:name="f102" draw:formula="102870*logwidth/102869"/>
                      <draw:equation draw:name="f103" draw:formula="51435*logheight/102870"/>
                      <draw:equation draw:name="f104" draw:formula="102870*logwidth/102869"/>
                      <draw:equation draw:name="f105" draw:formula="51435*logheight/102870"/>
                      <draw:equation draw:name="f106" draw:formula="102584*logwidth/102869"/>
                      <draw:equation draw:name="f107" draw:formula="46006*logheight/102870"/>
                      <draw:equation draw:name="f108" draw:formula="101918*logwidth/102869"/>
                      <draw:equation draw:name="f109" draw:formula="40862*logheight/102870"/>
                      <draw:equation draw:name="f110" draw:formula="100775*logwidth/102869"/>
                      <draw:equation draw:name="f111" draw:formula="36100*logheight/102870"/>
                      <draw:equation draw:name="f112" draw:formula="98965*logwidth/102869"/>
                      <draw:equation draw:name="f113" draw:formula="31242*logheight/102870"/>
                      <draw:equation draw:name="f114" draw:formula="96869*logwidth/102869"/>
                      <draw:equation draw:name="f115" draw:formula="26765*logheight/102870"/>
                      <draw:equation draw:name="f116" draw:formula="94107*logwidth/102869"/>
                      <draw:equation draw:name="f117" draw:formula="22574*logheight/102870"/>
                      <draw:equation draw:name="f118" draw:formula="91059*logwidth/102869"/>
                      <draw:equation draw:name="f119" draw:formula="18669*logheight/102870"/>
                      <draw:equation draw:name="f120" draw:formula="87821*logwidth/102869"/>
                      <draw:equation draw:name="f121" draw:formula="15050*logheight/102870"/>
                      <draw:equation draw:name="f122" draw:formula="84201*logwidth/102869"/>
                      <draw:equation draw:name="f123" draw:formula="11716*logheight/102870"/>
                      <draw:equation draw:name="f124" draw:formula="80201*logwidth/102869"/>
                      <draw:equation draw:name="f125" draw:formula="8763*logheight/102870"/>
                      <draw:equation draw:name="f126" draw:formula="76009*logwidth/102869"/>
                      <draw:equation draw:name="f127" draw:formula="6287*logheight/102870"/>
                      <draw:equation draw:name="f128" draw:formula="71533*logwidth/102869"/>
                      <draw:equation draw:name="f129" draw:formula="3905*logheight/102870"/>
                      <draw:equation draw:name="f130" draw:formula="66675*logwidth/102869"/>
                      <draw:equation draw:name="f131" draw:formula="2381*logheight/102870"/>
                      <draw:equation draw:name="f132" draw:formula="61817*logwidth/102869"/>
                      <draw:equation draw:name="f133" draw:formula="1238*logheight/102870"/>
                      <draw:equation draw:name="f134" draw:formula="56674*logwidth/102869"/>
                      <draw:equation draw:name="f135" draw:formula="286*logheight/102870"/>
                      <draw:equation draw:name="f136" draw:formula="51626*logwidth/102869"/>
                      <draw:equation draw:name="f137" draw:formula="0*logheight/102870"/>
                      <draw:equation draw:name="f138" draw:formula="51626*logwidth/102869"/>
                      <draw:equation draw:name="f139" draw:formula="0*logheight/102870"/>
                      <draw:equation draw:name="f140" draw:formula="51626*logwidth/102869"/>
                      <draw:equation draw:name="f141" draw:formula="0*logheight/102870"/>
                      <draw:equation draw:name="f142" draw:formula="51626*logwidth/102869"/>
                      <draw:equation draw:name="f143" draw:formula="0*logheight/102870"/>
                      <draw:equation draw:name="f144" draw:formula="logwidth"/>
                      <draw:equation draw:name="f145" draw:formula="logheight"/>
                    </draw:enhanced-geometry>
                  </draw:custom-shape>
                  <draw:custom-shape draw:name="Freeform: Shape 69" draw:style-name="gr9" draw:text-style-name="P23" draw:layer="layout" svg:width="0.057cm" svg:height="0.059cm" svg:x="30.196cm" svg:y="13.23cm">
                    <text:p text:style-name="P17"/>
                    <draw:enhanced-geometry draw:mirror-horizontal="false" draw:mirror-vertical="false" drawooo:sub-view-size="54863 57150" draw:text-areas="0 0 ?f112 ?f113" svg:viewBox="0 0 0 0" draw:type="ooxml-non-primitive" draw:enhanced-path="M 20383 57150 L 20383 57150 19145 56959 17812 56483 16859 55817 15811 54959 1143 35623 1143 35623 476 34576 191 33623 0 32575 0 31433 381 30385 857 29432 1524 28384 2381 27718 2381 27718 3239 27051 4381 26765 5429 26575 6572 26575 7620 26860 8573 27242 9620 27908 10287 28765 20002 41434 44291 2667 44291 2667 44958 1810 45815 1143 46768 476 47816 190 48768 0 50006 190 51149 381 52197 857 52197 857 53054 1715 53816 2477 54388 3334 54674 4477 54864 5525 54674 6667 54483 7715 54007 8668 25241 54483 25241 54483 24384 55435 23431 56293 22003 56959 20669 57150 20669 57150 20383 57150 20383 57150 20383 57150 20383 57150 Z N">
                      <draw:equation draw:name="f0" draw:formula="20383*logwidth/54863"/>
                      <draw:equation draw:name="f1" draw:formula="57150*logheight/57150"/>
                      <draw:equation draw:name="f2" draw:formula="20383*logwidth/54863"/>
                      <draw:equation draw:name="f3" draw:formula="57150*logheight/57150"/>
                      <draw:equation draw:name="f4" draw:formula="19145*logwidth/54863"/>
                      <draw:equation draw:name="f5" draw:formula="56959*logheight/57150"/>
                      <draw:equation draw:name="f6" draw:formula="17812*logwidth/54863"/>
                      <draw:equation draw:name="f7" draw:formula="56483*logheight/57150"/>
                      <draw:equation draw:name="f8" draw:formula="16859*logwidth/54863"/>
                      <draw:equation draw:name="f9" draw:formula="55817*logheight/57150"/>
                      <draw:equation draw:name="f10" draw:formula="15811*logwidth/54863"/>
                      <draw:equation draw:name="f11" draw:formula="54959*logheight/57150"/>
                      <draw:equation draw:name="f12" draw:formula="1143*logwidth/54863"/>
                      <draw:equation draw:name="f13" draw:formula="35623*logheight/57150"/>
                      <draw:equation draw:name="f14" draw:formula="1143*logwidth/54863"/>
                      <draw:equation draw:name="f15" draw:formula="35623*logheight/57150"/>
                      <draw:equation draw:name="f16" draw:formula="476*logwidth/54863"/>
                      <draw:equation draw:name="f17" draw:formula="34576*logheight/57150"/>
                      <draw:equation draw:name="f18" draw:formula="191*logwidth/54863"/>
                      <draw:equation draw:name="f19" draw:formula="33623*logheight/57150"/>
                      <draw:equation draw:name="f20" draw:formula="0*logwidth/54863"/>
                      <draw:equation draw:name="f21" draw:formula="32575*logheight/57150"/>
                      <draw:equation draw:name="f22" draw:formula="0*logwidth/54863"/>
                      <draw:equation draw:name="f23" draw:formula="31433*logheight/57150"/>
                      <draw:equation draw:name="f24" draw:formula="381*logwidth/54863"/>
                      <draw:equation draw:name="f25" draw:formula="30385*logheight/57150"/>
                      <draw:equation draw:name="f26" draw:formula="857*logwidth/54863"/>
                      <draw:equation draw:name="f27" draw:formula="29432*logheight/57150"/>
                      <draw:equation draw:name="f28" draw:formula="1524*logwidth/54863"/>
                      <draw:equation draw:name="f29" draw:formula="28384*logheight/57150"/>
                      <draw:equation draw:name="f30" draw:formula="2381*logwidth/54863"/>
                      <draw:equation draw:name="f31" draw:formula="27718*logheight/57150"/>
                      <draw:equation draw:name="f32" draw:formula="2381*logwidth/54863"/>
                      <draw:equation draw:name="f33" draw:formula="27718*logheight/57150"/>
                      <draw:equation draw:name="f34" draw:formula="3239*logwidth/54863"/>
                      <draw:equation draw:name="f35" draw:formula="27051*logheight/57150"/>
                      <draw:equation draw:name="f36" draw:formula="4381*logwidth/54863"/>
                      <draw:equation draw:name="f37" draw:formula="26765*logheight/57150"/>
                      <draw:equation draw:name="f38" draw:formula="5429*logwidth/54863"/>
                      <draw:equation draw:name="f39" draw:formula="26575*logheight/57150"/>
                      <draw:equation draw:name="f40" draw:formula="6572*logwidth/54863"/>
                      <draw:equation draw:name="f41" draw:formula="26575*logheight/57150"/>
                      <draw:equation draw:name="f42" draw:formula="7620*logwidth/54863"/>
                      <draw:equation draw:name="f43" draw:formula="26860*logheight/57150"/>
                      <draw:equation draw:name="f44" draw:formula="8573*logwidth/54863"/>
                      <draw:equation draw:name="f45" draw:formula="27242*logheight/57150"/>
                      <draw:equation draw:name="f46" draw:formula="9620*logwidth/54863"/>
                      <draw:equation draw:name="f47" draw:formula="27908*logheight/57150"/>
                      <draw:equation draw:name="f48" draw:formula="10287*logwidth/54863"/>
                      <draw:equation draw:name="f49" draw:formula="28765*logheight/57150"/>
                      <draw:equation draw:name="f50" draw:formula="20002*logwidth/54863"/>
                      <draw:equation draw:name="f51" draw:formula="41434*logheight/57150"/>
                      <draw:equation draw:name="f52" draw:formula="44291*logwidth/54863"/>
                      <draw:equation draw:name="f53" draw:formula="2667*logheight/57150"/>
                      <draw:equation draw:name="f54" draw:formula="44291*logwidth/54863"/>
                      <draw:equation draw:name="f55" draw:formula="2667*logheight/57150"/>
                      <draw:equation draw:name="f56" draw:formula="44958*logwidth/54863"/>
                      <draw:equation draw:name="f57" draw:formula="1810*logheight/57150"/>
                      <draw:equation draw:name="f58" draw:formula="45815*logwidth/54863"/>
                      <draw:equation draw:name="f59" draw:formula="1143*logheight/57150"/>
                      <draw:equation draw:name="f60" draw:formula="46768*logwidth/54863"/>
                      <draw:equation draw:name="f61" draw:formula="476*logheight/57150"/>
                      <draw:equation draw:name="f62" draw:formula="47816*logwidth/54863"/>
                      <draw:equation draw:name="f63" draw:formula="190*logheight/57150"/>
                      <draw:equation draw:name="f64" draw:formula="48768*logwidth/54863"/>
                      <draw:equation draw:name="f65" draw:formula="0*logheight/57150"/>
                      <draw:equation draw:name="f66" draw:formula="50006*logwidth/54863"/>
                      <draw:equation draw:name="f67" draw:formula="190*logheight/57150"/>
                      <draw:equation draw:name="f68" draw:formula="51149*logwidth/54863"/>
                      <draw:equation draw:name="f69" draw:formula="381*logheight/57150"/>
                      <draw:equation draw:name="f70" draw:formula="52197*logwidth/54863"/>
                      <draw:equation draw:name="f71" draw:formula="857*logheight/57150"/>
                      <draw:equation draw:name="f72" draw:formula="52197*logwidth/54863"/>
                      <draw:equation draw:name="f73" draw:formula="857*logheight/57150"/>
                      <draw:equation draw:name="f74" draw:formula="53054*logwidth/54863"/>
                      <draw:equation draw:name="f75" draw:formula="1715*logheight/57150"/>
                      <draw:equation draw:name="f76" draw:formula="53816*logwidth/54863"/>
                      <draw:equation draw:name="f77" draw:formula="2477*logheight/57150"/>
                      <draw:equation draw:name="f78" draw:formula="54388*logwidth/54863"/>
                      <draw:equation draw:name="f79" draw:formula="3334*logheight/57150"/>
                      <draw:equation draw:name="f80" draw:formula="54674*logwidth/54863"/>
                      <draw:equation draw:name="f81" draw:formula="4477*logheight/57150"/>
                      <draw:equation draw:name="f82" draw:formula="54864*logwidth/54863"/>
                      <draw:equation draw:name="f83" draw:formula="5525*logheight/57150"/>
                      <draw:equation draw:name="f84" draw:formula="54674*logwidth/54863"/>
                      <draw:equation draw:name="f85" draw:formula="6667*logheight/57150"/>
                      <draw:equation draw:name="f86" draw:formula="54483*logwidth/54863"/>
                      <draw:equation draw:name="f87" draw:formula="7715*logheight/57150"/>
                      <draw:equation draw:name="f88" draw:formula="54007*logwidth/54863"/>
                      <draw:equation draw:name="f89" draw:formula="8668*logheight/57150"/>
                      <draw:equation draw:name="f90" draw:formula="25241*logwidth/54863"/>
                      <draw:equation draw:name="f91" draw:formula="54483*logheight/57150"/>
                      <draw:equation draw:name="f92" draw:formula="25241*logwidth/54863"/>
                      <draw:equation draw:name="f93" draw:formula="54483*logheight/57150"/>
                      <draw:equation draw:name="f94" draw:formula="24384*logwidth/54863"/>
                      <draw:equation draw:name="f95" draw:formula="55435*logheight/57150"/>
                      <draw:equation draw:name="f96" draw:formula="23431*logwidth/54863"/>
                      <draw:equation draw:name="f97" draw:formula="56293*logheight/57150"/>
                      <draw:equation draw:name="f98" draw:formula="22003*logwidth/54863"/>
                      <draw:equation draw:name="f99" draw:formula="56959*logheight/57150"/>
                      <draw:equation draw:name="f100" draw:formula="20669*logwidth/54863"/>
                      <draw:equation draw:name="f101" draw:formula="57150*logheight/57150"/>
                      <draw:equation draw:name="f102" draw:formula="20669*logwidth/54863"/>
                      <draw:equation draw:name="f103" draw:formula="57150*logheight/57150"/>
                      <draw:equation draw:name="f104" draw:formula="20383*logwidth/54863"/>
                      <draw:equation draw:name="f105" draw:formula="57150*logheight/57150"/>
                      <draw:equation draw:name="f106" draw:formula="20383*logwidth/54863"/>
                      <draw:equation draw:name="f107" draw:formula="57150*logheight/57150"/>
                      <draw:equation draw:name="f108" draw:formula="20383*logwidth/54863"/>
                      <draw:equation draw:name="f109" draw:formula="57150*logheight/57150"/>
                      <draw:equation draw:name="f110" draw:formula="20383*logwidth/54863"/>
                      <draw:equation draw:name="f111" draw:formula="57150*logheight/57150"/>
                      <draw:equation draw:name="f112" draw:formula="logwidth"/>
                      <draw:equation draw:name="f113" draw:formula="logheight"/>
                    </draw:enhanced-geometry>
                  </draw:custom-shape>
                </draw:g>
              </draw:g>
              <draw:custom-shape draw:name="TextBox 493" draw:style-name="gr37" draw:text-style-name="P11" draw:layer="layout" svg:width="0.77cm" svg:height="0.708cm" svg:x="28.654cm" svg:y="5.844cm">
                <text:p text:style-name="P39"><text:span text:style-name="T46">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494" draw:style-name="gr37" draw:text-style-name="P11" draw:layer="layout" svg:width="0.77cm" svg:height="0.708cm" svg:x="28.654cm" svg:y="7.58cm">
                <text:p text:style-name="P39"><text:span text:style-name="T46">B</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495" draw:style-name="gr37" draw:text-style-name="P11" draw:layer="layout" svg:width="1.033cm" svg:height="1.16cm" svg:x="28.454cm" svg:y="8.97cm">
                <text:p text:style-name="P39"><text:span text:style-name="T46">. .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496" draw:style-name="gr37" draw:text-style-name="P11" draw:layer="layout" svg:width="1.033cm" svg:height="1.16cm" svg:x="28.454cm" svg:y="10.655cm">
                <text:p text:style-name="P39"><text:span text:style-name="T46">. .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497" draw:style-name="gr37" draw:text-style-name="P11" draw:layer="layout" svg:width="1.033cm" svg:height="1.16cm" svg:x="28.454cm" svg:y="12.405cm">
                <text:p text:style-name="P39"><text:span text:style-name="T46">. .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g>
          <draw:g draw:name="Group 302">
            <draw:g draw:name="Group 303">
              <draw:custom-shape draw:name="Oval 392" draw:style-name="gr47" draw:text-style-name="P24" draw:layer="layout" svg:width="4.147cm" svg:height="4.147cm" svg:x="20.657cm" svg:y="7.594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TextBox 393" draw:style-name="gr37" draw:text-style-name="P11" draw:layer="layout" svg:width="3.868cm" svg:height="2.072cm" svg:x="20.796cm" svg:y="7.805cm">
                <text:p text:style-name="P39"><text:span text:style-name="T47">OA Switchboard (Message hub)</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name="Group 394">
                <draw:custom-shape draw:name="Freeform: Shape 395" draw:style-name="gr5" draw:text-style-name="P20" draw:layer="layout" svg:width="1.493cm" svg:height="1.423cm" svg:x="21.983cm" svg:y="9.768cm">
                  <text:p text:style-name="P17"/>
                  <draw:enhanced-geometry draw:mirror-horizontal="false" draw:mirror-vertical="false" drawooo:sub-view-size="1635918 1558670" draw:text-areas="0 0 ?f14 ?f15" svg:viewBox="0 0 0 0" draw:type="ooxml-non-primitive" draw:enhanced-path="M 0 599504 L 738664 27146 C 785336 -9049 850583 -9049 897255 27146 L 1635919 599504 1635919 1558671 0 1558671 0 599504 Z N">
                    <draw:equation draw:name="f0" draw:formula="0*logwidth/1635918"/>
                    <draw:equation draw:name="f1" draw:formula="599504*logheight/1558670"/>
                    <draw:equation draw:name="f2" draw:formula="738664*logwidth/1635918"/>
                    <draw:equation draw:name="f3" draw:formula="27146*logheight/1558670"/>
                    <draw:equation draw:name="f4" draw:formula="897255*logwidth/1635918"/>
                    <draw:equation draw:name="f5" draw:formula="27146*logheight/1558670"/>
                    <draw:equation draw:name="f6" draw:formula="1635919*logwidth/1635918"/>
                    <draw:equation draw:name="f7" draw:formula="599504*logheight/1558670"/>
                    <draw:equation draw:name="f8" draw:formula="1635919*logwidth/1635918"/>
                    <draw:equation draw:name="f9" draw:formula="1558671*logheight/1558670"/>
                    <draw:equation draw:name="f10" draw:formula="0*logwidth/1635918"/>
                    <draw:equation draw:name="f11" draw:formula="1558671*logheight/1558670"/>
                    <draw:equation draw:name="f12" draw:formula="0*logwidth/1635918"/>
                    <draw:equation draw:name="f13" draw:formula="599504*logheight/1558670"/>
                    <draw:equation draw:name="f14" draw:formula="logwidth"/>
                    <draw:equation draw:name="f15" draw:formula="logheight"/>
                  </draw:enhanced-geometry>
                </draw:custom-shape>
                <draw:g draw:name="Graphic 605">
                  <draw:custom-shape draw:name="Freeform: Shape 401" draw:style-name="gr48" draw:text-style-name="P49" draw:layer="layout" svg:width="1.148cm" svg:height="1.262cm" svg:x="22.156cm" svg:y="9.851cm">
                    <text:p text:style-name="P17"/>
                    <draw:enhanced-geometry draw:mirror-horizontal="false" draw:mirror-vertical="false" drawooo:sub-view-size="1257395 1382839" draw:text-areas="0 0 ?f8 ?f9" svg:viewBox="0 0 0 0" draw:type="ooxml-non-primitive" draw:enhanced-path="M 0 0 L 1257395 0 1257395 1382840 0 1382840 Z N">
                      <draw:equation draw:name="f0" draw:formula="0*logwidth/1257395"/>
                      <draw:equation draw:name="f1" draw:formula="0*logheight/1382839"/>
                      <draw:equation draw:name="f2" draw:formula="1257395*logwidth/1257395"/>
                      <draw:equation draw:name="f3" draw:formula="0*logheight/1382839"/>
                      <draw:equation draw:name="f4" draw:formula="1257395*logwidth/1257395"/>
                      <draw:equation draw:name="f5" draw:formula="1382840*logheight/1382839"/>
                      <draw:equation draw:name="f6" draw:formula="0*logwidth/1257395"/>
                      <draw:equation draw:name="f7" draw:formula="1382840*logheight/1382839"/>
                      <draw:equation draw:name="f8" draw:formula="logwidth"/>
                      <draw:equation draw:name="f9" draw:formula="logheight"/>
                    </draw:enhanced-geometry>
                  </draw:custom-shape>
                  <draw:custom-shape draw:name="Freeform: Shape 402" draw:style-name="gr40" draw:text-style-name="P24" draw:layer="layout" svg:width="1.009cm" svg:height="0.038cm" svg:x="22.225cm" svg:y="9.927cm">
                    <text:p text:style-name="P17"/>
                    <draw:enhanced-geometry draw:mirror-horizontal="false" draw:mirror-vertical="false" drawooo:sub-view-size="1106043 42195" draw:text-areas="0 0 ?f8 ?f9" svg:viewBox="0 0 0 0" draw:type="ooxml-non-primitive" draw:enhanced-path="M 0 0 L 1106043 0 1106043 42196 0 42196 Z N">
                      <draw:equation draw:name="f0" draw:formula="0*logwidth/1106043"/>
                      <draw:equation draw:name="f1" draw:formula="0*logheight/42195"/>
                      <draw:equation draw:name="f2" draw:formula="1106043*logwidth/1106043"/>
                      <draw:equation draw:name="f3" draw:formula="0*logheight/42195"/>
                      <draw:equation draw:name="f4" draw:formula="1106043*logwidth/1106043"/>
                      <draw:equation draw:name="f5" draw:formula="42196*logheight/42195"/>
                      <draw:equation draw:name="f6" draw:formula="0*logwidth/1106043"/>
                      <draw:equation draw:name="f7" draw:formula="42196*logheight/42195"/>
                      <draw:equation draw:name="f8" draw:formula="logwidth"/>
                      <draw:equation draw:name="f9" draw:formula="logheight"/>
                    </draw:enhanced-geometry>
                  </draw:custom-shape>
                  <draw:custom-shape draw:name="Freeform: Shape 403" draw:style-name="gr40" draw:text-style-name="P24" draw:layer="layout" svg:width="0.858cm" svg:height="0.038cm" svg:x="22.225cm" svg:y="10.005cm">
                    <text:p text:style-name="P17"/>
                    <draw:enhanced-geometry draw:mirror-horizontal="false" draw:mirror-vertical="false" drawooo:sub-view-size="939927 42195" draw:text-areas="0 0 ?f8 ?f9" svg:viewBox="0 0 0 0" draw:type="ooxml-non-primitive" draw:enhanced-path="M 0 0 L 939927 0 939927 42196 0 42196 Z N">
                      <draw:equation draw:name="f0" draw:formula="0*logwidth/939927"/>
                      <draw:equation draw:name="f1" draw:formula="0*logheight/42195"/>
                      <draw:equation draw:name="f2" draw:formula="939927*logwidth/939927"/>
                      <draw:equation draw:name="f3" draw:formula="0*logheight/42195"/>
                      <draw:equation draw:name="f4" draw:formula="939927*logwidth/939927"/>
                      <draw:equation draw:name="f5" draw:formula="42196*logheight/42195"/>
                      <draw:equation draw:name="f6" draw:formula="0*logwidth/939927"/>
                      <draw:equation draw:name="f7" draw:formula="42196*logheight/42195"/>
                      <draw:equation draw:name="f8" draw:formula="logwidth"/>
                      <draw:equation draw:name="f9" draw:formula="logheight"/>
                    </draw:enhanced-geometry>
                  </draw:custom-shape>
                  <draw:custom-shape draw:name="Freeform: Shape 404" draw:style-name="gr40" draw:text-style-name="P24" draw:layer="layout" svg:width="0.718cm" svg:height="0.038cm" svg:x="22.225cm" svg:y="10.082cm">
                    <text:p text:style-name="P17"/>
                    <draw:enhanced-geometry draw:mirror-horizontal="false" draw:mirror-vertical="false" drawooo:sub-view-size="787431 42195" draw:text-areas="0 0 ?f8 ?f9" svg:viewBox="0 0 0 0" draw:type="ooxml-non-primitive" draw:enhanced-path="M 0 0 L 787432 0 787432 42196 0 42196 Z N">
                      <draw:equation draw:name="f0" draw:formula="0*logwidth/787431"/>
                      <draw:equation draw:name="f1" draw:formula="0*logheight/42195"/>
                      <draw:equation draw:name="f2" draw:formula="787432*logwidth/787431"/>
                      <draw:equation draw:name="f3" draw:formula="0*logheight/42195"/>
                      <draw:equation draw:name="f4" draw:formula="787432*logwidth/787431"/>
                      <draw:equation draw:name="f5" draw:formula="42196*logheight/42195"/>
                      <draw:equation draw:name="f6" draw:formula="0*logwidth/787431"/>
                      <draw:equation draw:name="f7" draw:formula="42196*logheight/42195"/>
                      <draw:equation draw:name="f8" draw:formula="logwidth"/>
                      <draw:equation draw:name="f9" draw:formula="logheight"/>
                    </draw:enhanced-geometry>
                  </draw:custom-shape>
                  <draw:custom-shape draw:name="Freeform: Shape 405" draw:style-name="gr40" draw:text-style-name="P24" draw:layer="layout" svg:width="0.718cm" svg:height="0.038cm" svg:x="22.225cm" svg:y="10.231cm">
                    <text:p text:style-name="P17"/>
                    <draw:enhanced-geometry draw:mirror-horizontal="false" draw:mirror-vertical="false" drawooo:sub-view-size="787431 42195" draw:text-areas="0 0 ?f8 ?f9" svg:viewBox="0 0 0 0" draw:type="ooxml-non-primitive" draw:enhanced-path="M 0 0 L 787432 0 787432 42196 0 42196 Z N">
                      <draw:equation draw:name="f0" draw:formula="0*logwidth/787431"/>
                      <draw:equation draw:name="f1" draw:formula="0*logheight/42195"/>
                      <draw:equation draw:name="f2" draw:formula="787432*logwidth/787431"/>
                      <draw:equation draw:name="f3" draw:formula="0*logheight/42195"/>
                      <draw:equation draw:name="f4" draw:formula="787432*logwidth/787431"/>
                      <draw:equation draw:name="f5" draw:formula="42196*logheight/42195"/>
                      <draw:equation draw:name="f6" draw:formula="0*logwidth/787431"/>
                      <draw:equation draw:name="f7" draw:formula="42196*logheight/42195"/>
                      <draw:equation draw:name="f8" draw:formula="logwidth"/>
                      <draw:equation draw:name="f9" draw:formula="logheight"/>
                    </draw:enhanced-geometry>
                  </draw:custom-shape>
                  <draw:custom-shape draw:name="Freeform: Shape 406" draw:style-name="gr40" draw:text-style-name="P24" draw:layer="layout" svg:width="0.533cm" svg:height="0.038cm" svg:x="22.225cm" svg:y="10.305cm">
                    <text:p text:style-name="P17"/>
                    <draw:enhanced-geometry draw:mirror-horizontal="false" draw:mirror-vertical="false" drawooo:sub-view-size="584072 42195" draw:text-areas="0 0 ?f8 ?f9" svg:viewBox="0 0 0 0" draw:type="ooxml-non-primitive" draw:enhanced-path="M 0 0 L 584073 0 584073 42196 0 42196 Z N">
                      <draw:equation draw:name="f0" draw:formula="0*logwidth/584072"/>
                      <draw:equation draw:name="f1" draw:formula="0*logheight/42195"/>
                      <draw:equation draw:name="f2" draw:formula="584073*logwidth/584072"/>
                      <draw:equation draw:name="f3" draw:formula="0*logheight/42195"/>
                      <draw:equation draw:name="f4" draw:formula="584073*logwidth/584072"/>
                      <draw:equation draw:name="f5" draw:formula="42196*logheight/42195"/>
                      <draw:equation draw:name="f6" draw:formula="0*logwidth/584072"/>
                      <draw:equation draw:name="f7" draw:formula="42196*logheight/42195"/>
                      <draw:equation draw:name="f8" draw:formula="logwidth"/>
                      <draw:equation draw:name="f9" draw:formula="logheight"/>
                    </draw:enhanced-geometry>
                  </draw:custom-shape>
                  <draw:custom-shape draw:name="Freeform: Shape 407" draw:style-name="gr40" draw:text-style-name="P24" draw:layer="layout" svg:width="0.533cm" svg:height="0.038cm" svg:x="22.731cm" svg:y="10.461cm">
                    <text:p text:style-name="P17"/>
                    <draw:enhanced-geometry draw:mirror-horizontal="false" draw:mirror-vertical="false" drawooo:sub-view-size="584072 42195" draw:text-areas="0 0 ?f8 ?f9" svg:viewBox="0 0 0 0" draw:type="ooxml-non-primitive" draw:enhanced-path="M 0 0 L 584073 0 584073 42196 0 42196 Z N">
                      <draw:equation draw:name="f0" draw:formula="0*logwidth/584072"/>
                      <draw:equation draw:name="f1" draw:formula="0*logheight/42195"/>
                      <draw:equation draw:name="f2" draw:formula="584073*logwidth/584072"/>
                      <draw:equation draw:name="f3" draw:formula="0*logheight/42195"/>
                      <draw:equation draw:name="f4" draw:formula="584073*logwidth/584072"/>
                      <draw:equation draw:name="f5" draw:formula="42196*logheight/42195"/>
                      <draw:equation draw:name="f6" draw:formula="0*logwidth/584072"/>
                      <draw:equation draw:name="f7" draw:formula="42196*logheight/42195"/>
                      <draw:equation draw:name="f8" draw:formula="logwidth"/>
                      <draw:equation draw:name="f9" draw:formula="logheight"/>
                    </draw:enhanced-geometry>
                  </draw:custom-shape>
                  <draw:custom-shape draw:name="Freeform: Shape 408" draw:style-name="gr40" draw:text-style-name="P24" draw:layer="layout" svg:width="0.433cm" svg:height="0.038cm" svg:x="22.83cm" svg:y="10.537cm">
                    <text:p text:style-name="P17"/>
                    <draw:enhanced-geometry draw:mirror-horizontal="false" draw:mirror-vertical="false" drawooo:sub-view-size="475106 42195" draw:text-areas="0 0 ?f8 ?f9" svg:viewBox="0 0 0 0" draw:type="ooxml-non-primitive" draw:enhanced-path="M 0 0 L 475107 0 475107 42196 0 42196 Z N">
                      <draw:equation draw:name="f0" draw:formula="0*logwidth/475106"/>
                      <draw:equation draw:name="f1" draw:formula="0*logheight/42195"/>
                      <draw:equation draw:name="f2" draw:formula="475107*logwidth/475106"/>
                      <draw:equation draw:name="f3" draw:formula="0*logheight/42195"/>
                      <draw:equation draw:name="f4" draw:formula="475107*logwidth/475106"/>
                      <draw:equation draw:name="f5" draw:formula="42196*logheight/42195"/>
                      <draw:equation draw:name="f6" draw:formula="0*logwidth/475106"/>
                      <draw:equation draw:name="f7" draw:formula="42196*logheight/42195"/>
                      <draw:equation draw:name="f8" draw:formula="logwidth"/>
                      <draw:equation draw:name="f9" draw:formula="logheight"/>
                    </draw:enhanced-geometry>
                  </draw:custom-shape>
                </draw:g>
                <draw:g draw:name="Graphic 605">
                  <draw:custom-shape draw:name="Freeform: Shape 398" draw:style-name="gr6" draw:text-style-name="P21" draw:layer="layout" svg:width="0.746cm" svg:height="0.875cm" svg:x="21.983cm" svg:y="10.316cm">
                    <text:p text:style-name="P17"/>
                    <draw:enhanced-geometry draw:mirror-horizontal="false" draw:mirror-vertical="false" drawooo:sub-view-size="817911 958595" draw:text-areas="0 0 ?f8 ?f9" svg:viewBox="0 0 0 0" draw:type="ooxml-non-primitive" draw:enhanced-path="M 817912 479298 L 0 0 0 958596 817912 479298 Z N">
                      <draw:equation draw:name="f0" draw:formula="817912*logwidth/817911"/>
                      <draw:equation draw:name="f1" draw:formula="479298*logheight/958595"/>
                      <draw:equation draw:name="f2" draw:formula="0*logwidth/817911"/>
                      <draw:equation draw:name="f3" draw:formula="0*logheight/958595"/>
                      <draw:equation draw:name="f4" draw:formula="0*logwidth/817911"/>
                      <draw:equation draw:name="f5" draw:formula="958596*logheight/958595"/>
                      <draw:equation draw:name="f6" draw:formula="817912*logwidth/817911"/>
                      <draw:equation draw:name="f7" draw:formula="479298*logheight/958595"/>
                      <draw:equation draw:name="f8" draw:formula="logwidth"/>
                      <draw:equation draw:name="f9" draw:formula="logheight"/>
                    </draw:enhanced-geometry>
                  </draw:custom-shape>
                  <draw:custom-shape draw:name="Freeform: Shape 399" draw:style-name="gr6" draw:text-style-name="P21" draw:layer="layout" svg:width="0.746cm" svg:height="0.875cm" svg:x="22.731cm" svg:y="10.316cm">
                    <text:p text:style-name="P17"/>
                    <draw:enhanced-geometry draw:mirror-horizontal="false" draw:mirror-vertical="false" drawooo:sub-view-size="818006 958595" draw:text-areas="0 0 ?f8 ?f9" svg:viewBox="0 0 0 0" draw:type="ooxml-non-primitive" draw:enhanced-path="M 0 479298 L 818007 0 818007 958596 0 479298 Z N">
                      <draw:equation draw:name="f0" draw:formula="0*logwidth/818006"/>
                      <draw:equation draw:name="f1" draw:formula="479298*logheight/958595"/>
                      <draw:equation draw:name="f2" draw:formula="818007*logwidth/818006"/>
                      <draw:equation draw:name="f3" draw:formula="0*logheight/958595"/>
                      <draw:equation draw:name="f4" draw:formula="818007*logwidth/818006"/>
                      <draw:equation draw:name="f5" draw:formula="958596*logheight/958595"/>
                      <draw:equation draw:name="f6" draw:formula="0*logwidth/818006"/>
                      <draw:equation draw:name="f7" draw:formula="479298*logheight/958595"/>
                      <draw:equation draw:name="f8" draw:formula="logwidth"/>
                      <draw:equation draw:name="f9" draw:formula="logheight"/>
                    </draw:enhanced-geometry>
                  </draw:custom-shape>
                  <draw:custom-shape draw:name="Freeform: Shape 400" draw:style-name="gr7" draw:text-style-name="P22" draw:layer="layout" svg:width="1.493cm" svg:height="0.547cm" svg:x="21.983cm" svg:y="10.644cm">
                    <text:p text:style-name="P17"/>
                    <draw:enhanced-geometry draw:mirror-horizontal="false" draw:mirror-vertical="false" drawooo:sub-view-size="1635918 599503" draw:text-areas="0 0 ?f10 ?f11" svg:viewBox="0 0 0 0" draw:type="ooxml-non-primitive" draw:enhanced-path="M 738664 27146 L 0 599504 1635919 599504 897255 27146 C 850583 -9049 785336 -9049 738664 27146 Z N">
                      <draw:equation draw:name="f0" draw:formula="738664*logwidth/1635918"/>
                      <draw:equation draw:name="f1" draw:formula="27146*logheight/599503"/>
                      <draw:equation draw:name="f2" draw:formula="0*logwidth/1635918"/>
                      <draw:equation draw:name="f3" draw:formula="599504*logheight/599503"/>
                      <draw:equation draw:name="f4" draw:formula="1635919*logwidth/1635918"/>
                      <draw:equation draw:name="f5" draw:formula="599504*logheight/599503"/>
                      <draw:equation draw:name="f6" draw:formula="897255*logwidth/1635918"/>
                      <draw:equation draw:name="f7" draw:formula="27146*logheight/599503"/>
                      <draw:equation draw:name="f8" draw:formula="738664*logwidth/1635918"/>
                      <draw:equation draw:name="f9" draw:formula="27146*logheight/599503"/>
                      <draw:equation draw:name="f10" draw:formula="logwidth"/>
                      <draw:equation draw:name="f11" draw:formula="logheight"/>
                    </draw:enhanced-geometry>
                  </draw:custom-shape>
                </draw:g>
              </draw:g>
            </draw:g>
            <draw:g draw:name="Group 304">
              <draw:g draw:name="Graphic 1393">
                <draw:custom-shape draw:name="Freeform: Shape 386" draw:style-name="gr49" draw:text-style-name="P11" draw:layer="layout" svg:width="4.167cm" svg:height="1.832cm" svg:x="24.335cm" svg:y="6.262cm">
                  <text:p text:style-name="P17"/>
                  <draw:enhanced-geometry draw:mirror-horizontal="true" draw:mirror-vertical="false" drawooo:sub-view-size="1976727 869548" draw:text-areas="0 0 ?f6 ?f7" svg:viewBox="0 0 0 0" draw:type="ooxml-non-primitive" draw:enhanced-path="M 0 0 L 1107178 0 1976727 869549 N">
                    <draw:equation draw:name="f0" draw:formula="0*logwidth/1976727"/>
                    <draw:equation draw:name="f1" draw:formula="0*logheight/869548"/>
                    <draw:equation draw:name="f2" draw:formula="1107178*logwidth/1976727"/>
                    <draw:equation draw:name="f3" draw:formula="0*logheight/869548"/>
                    <draw:equation draw:name="f4" draw:formula="1976727*logwidth/1976727"/>
                    <draw:equation draw:name="f5" draw:formula="869549*logheight/869548"/>
                    <draw:equation draw:name="f6" draw:formula="logwidth"/>
                    <draw:equation draw:name="f7" draw:formula="logheight"/>
                  </draw:enhanced-geometry>
                </draw:custom-shape>
                <draw:custom-shape draw:name="Freeform: Shape 387" draw:style-name="gr50" draw:text-style-name="P50" draw:layer="layout" svg:width="0.254cm" svg:height="0.254cm" svg:x="24.203cm" svg:y="7.974cm">
                  <text:p text:style-name="P17"/>
                  <draw:enhanced-geometry draw:mirror-horizontal="true" draw:mirror-vertical="false" drawooo:sub-view-size="121078 121140" draw:text-areas="0 0 ?f8 ?f9" svg:viewBox="0 0 0 0" draw:type="ooxml-non-primitive" draw:enhanced-path="M 0 88703 L 121078 121141 88640 0 0 88703 Z N">
                    <draw:equation draw:name="f0" draw:formula="0*logwidth/121078"/>
                    <draw:equation draw:name="f1" draw:formula="88703*logheight/121140"/>
                    <draw:equation draw:name="f2" draw:formula="121078*logwidth/121078"/>
                    <draw:equation draw:name="f3" draw:formula="121141*logheight/121140"/>
                    <draw:equation draw:name="f4" draw:formula="88640*logwidth/121078"/>
                    <draw:equation draw:name="f5" draw:formula="0*logheight/121140"/>
                    <draw:equation draw:name="f6" draw:formula="0*logwidth/121078"/>
                    <draw:equation draw:name="f7" draw:formula="88703*logheight/121140"/>
                    <draw:equation draw:name="f8" draw:formula="logwidth"/>
                    <draw:equation draw:name="f9" draw:formula="logheight"/>
                  </draw:enhanced-geometry>
                </draw:custom-shape>
              </draw:g>
              <draw:g draw:name="Graphic 1393">
                <draw:custom-shape draw:name="Freeform: Shape 384" draw:style-name="gr49" draw:text-style-name="P11" draw:layer="layout" svg:width="3.688cm" svg:height="0.821cm" svg:x="24.816cm" svg:y="7.954cm">
                  <text:p text:style-name="P17"/>
                  <draw:enhanced-geometry draw:mirror-horizontal="true" draw:mirror-vertical="false" drawooo:sub-view-size="1749595 389637" draw:text-areas="0 0 ?f6 ?f7" svg:viewBox="0 0 0 0" draw:type="ooxml-non-primitive" draw:enhanced-path="M 0 0 L 1107178 0 1749596 389637 N">
                    <draw:equation draw:name="f0" draw:formula="0*logwidth/1749595"/>
                    <draw:equation draw:name="f1" draw:formula="0*logheight/389637"/>
                    <draw:equation draw:name="f2" draw:formula="1107178*logwidth/1749595"/>
                    <draw:equation draw:name="f3" draw:formula="0*logheight/389637"/>
                    <draw:equation draw:name="f4" draw:formula="1749596*logwidth/1749595"/>
                    <draw:equation draw:name="f5" draw:formula="389637*logheight/389637"/>
                    <draw:equation draw:name="f6" draw:formula="logwidth"/>
                    <draw:equation draw:name="f7" draw:formula="logheight"/>
                  </draw:enhanced-geometry>
                </draw:custom-shape>
                <draw:custom-shape draw:name="Freeform: Shape 385" draw:style-name="gr50" draw:text-style-name="P50" draw:layer="layout" svg:width="0.263cm" svg:height="0.231cm" svg:x="24.652cm" svg:y="8.642cm">
                  <text:p text:style-name="P17"/>
                  <draw:enhanced-geometry draw:mirror-horizontal="true" draw:mirror-vertical="false" drawooo:sub-view-size="125352 109950" draw:text-areas="0 0 ?f8 ?f9" svg:viewBox="0 0 0 0" draw:type="ooxml-non-primitive" draw:enhanced-path="M 0 107248 L 125353 109951 65002 0 0 107248 Z N">
                    <draw:equation draw:name="f0" draw:formula="0*logwidth/125352"/>
                    <draw:equation draw:name="f1" draw:formula="107248*logheight/109950"/>
                    <draw:equation draw:name="f2" draw:formula="125353*logwidth/125352"/>
                    <draw:equation draw:name="f3" draw:formula="109951*logheight/109950"/>
                    <draw:equation draw:name="f4" draw:formula="65002*logwidth/125352"/>
                    <draw:equation draw:name="f5" draw:formula="0*logheight/109950"/>
                    <draw:equation draw:name="f6" draw:formula="0*logwidth/125352"/>
                    <draw:equation draw:name="f7" draw:formula="107248*logheight/109950"/>
                    <draw:equation draw:name="f8" draw:formula="logwidth"/>
                    <draw:equation draw:name="f9" draw:formula="logheight"/>
                  </draw:enhanced-geometry>
                </draw:custom-shape>
              </draw:g>
              <draw:g draw:name="Graphic 1393">
                <draw:custom-shape draw:name="Freeform: Shape 318" draw:style-name="gr49" draw:text-style-name="P11" draw:layer="layout" svg:width="4.167cm" svg:height="1.832cm" svg:x="24.335cm" svg:y="11.219cm">
                  <text:p text:style-name="P17"/>
                  <draw:enhanced-geometry draw:mirror-horizontal="true" draw:mirror-vertical="false" drawooo:sub-view-size="1976727 869485" draw:text-areas="0 0 ?f6 ?f7" svg:viewBox="0 0 0 0" draw:type="ooxml-non-primitive" draw:enhanced-path="M 0 869486 L 1107178 869486 1976727 0 N">
                    <draw:equation draw:name="f0" draw:formula="0*logwidth/1976727"/>
                    <draw:equation draw:name="f1" draw:formula="869486*logheight/869485"/>
                    <draw:equation draw:name="f2" draw:formula="1107178*logwidth/1976727"/>
                    <draw:equation draw:name="f3" draw:formula="869486*logheight/869485"/>
                    <draw:equation draw:name="f4" draw:formula="1976727*logwidth/1976727"/>
                    <draw:equation draw:name="f5" draw:formula="0*logheight/869485"/>
                    <draw:equation draw:name="f6" draw:formula="logwidth"/>
                    <draw:equation draw:name="f7" draw:formula="logheight"/>
                  </draw:enhanced-geometry>
                </draw:custom-shape>
                <draw:custom-shape draw:name="Freeform: Shape 383" draw:style-name="gr50" draw:text-style-name="P50" draw:layer="layout" svg:width="0.254cm" svg:height="0.254cm" svg:x="24.203cm" svg:y="11.084cm">
                  <text:p text:style-name="P17"/>
                  <draw:enhanced-geometry draw:mirror-horizontal="true" draw:mirror-vertical="false" drawooo:sub-view-size="121078 121078" draw:text-areas="0 0 ?f8 ?f9" svg:viewBox="0 0 0 0" draw:type="ooxml-non-primitive" draw:enhanced-path="M 88640 121078 L 121078 0 0 32438 88640 121078 Z N">
                    <draw:equation draw:name="f0" draw:formula="88640*logwidth/121078"/>
                    <draw:equation draw:name="f1" draw:formula="121078*logheight/121078"/>
                    <draw:equation draw:name="f2" draw:formula="121078*logwidth/121078"/>
                    <draw:equation draw:name="f3" draw:formula="0*logheight/121078"/>
                    <draw:equation draw:name="f4" draw:formula="0*logwidth/121078"/>
                    <draw:equation draw:name="f5" draw:formula="32438*logheight/121078"/>
                    <draw:equation draw:name="f6" draw:formula="88640*logwidth/121078"/>
                    <draw:equation draw:name="f7" draw:formula="121078*logheight/121078"/>
                    <draw:equation draw:name="f8" draw:formula="logwidth"/>
                    <draw:equation draw:name="f9" draw:formula="logheight"/>
                  </draw:enhanced-geometry>
                </draw:custom-shape>
              </draw:g>
              <draw:g draw:name="Graphic 1393">
                <draw:custom-shape draw:name="Freeform: Shape 316" draw:style-name="gr49" draw:text-style-name="P11" draw:layer="layout" svg:width="3.688cm" svg:height="0.821cm" svg:x="24.816cm" svg:y="10.538cm">
                  <text:p text:style-name="P17"/>
                  <draw:enhanced-geometry draw:mirror-horizontal="true" draw:mirror-vertical="false" drawooo:sub-view-size="1749595 389700" draw:text-areas="0 0 ?f6 ?f7" svg:viewBox="0 0 0 0" draw:type="ooxml-non-primitive" draw:enhanced-path="M 0 389700 L 1107178 389700 1749596 0 N">
                    <draw:equation draw:name="f0" draw:formula="0*logwidth/1749595"/>
                    <draw:equation draw:name="f1" draw:formula="389700*logheight/389700"/>
                    <draw:equation draw:name="f2" draw:formula="1107178*logwidth/1749595"/>
                    <draw:equation draw:name="f3" draw:formula="389700*logheight/389700"/>
                    <draw:equation draw:name="f4" draw:formula="1749596*logwidth/1749595"/>
                    <draw:equation draw:name="f5" draw:formula="0*logheight/389700"/>
                    <draw:equation draw:name="f6" draw:formula="logwidth"/>
                    <draw:equation draw:name="f7" draw:formula="logheight"/>
                  </draw:enhanced-geometry>
                </draw:custom-shape>
                <draw:custom-shape draw:name="Freeform: Shape 317" draw:style-name="gr50" draw:text-style-name="P50" draw:layer="layout" svg:width="0.263cm" svg:height="0.231cm" svg:x="24.652cm" svg:y="10.439cm">
                  <text:p text:style-name="P17"/>
                  <draw:enhanced-geometry draw:mirror-horizontal="true" draw:mirror-vertical="false" drawooo:sub-view-size="125352 109888" draw:text-areas="0 0 ?f8 ?f9" svg:viewBox="0 0 0 0" draw:type="ooxml-non-primitive" draw:enhanced-path="M 65002 109888 L 125353 0 0 2703 65002 109888 Z N">
                    <draw:equation draw:name="f0" draw:formula="65002*logwidth/125352"/>
                    <draw:equation draw:name="f1" draw:formula="109888*logheight/109888"/>
                    <draw:equation draw:name="f2" draw:formula="125353*logwidth/125352"/>
                    <draw:equation draw:name="f3" draw:formula="0*logheight/109888"/>
                    <draw:equation draw:name="f4" draw:formula="0*logwidth/125352"/>
                    <draw:equation draw:name="f5" draw:formula="2703*logheight/109888"/>
                    <draw:equation draw:name="f6" draw:formula="65002*logwidth/125352"/>
                    <draw:equation draw:name="f7" draw:formula="109888*logheight/109888"/>
                    <draw:equation draw:name="f8" draw:formula="logwidth"/>
                    <draw:equation draw:name="f9" draw:formula="logheight"/>
                  </draw:enhanced-geometry>
                </draw:custom-shape>
              </draw:g>
              <draw:g draw:name="Graphic 1393">
                <draw:custom-shape draw:name="Freeform: Shape 314" draw:style-name="gr49" draw:text-style-name="P11" draw:layer="layout" svg:width="3.489cm" svg:height="0.012cm" svg:x="25.013cm" svg:y="9.657cm">
                  <text:p text:style-name="P17"/>
                  <draw:enhanced-geometry draw:mirror-horizontal="true" draw:mirror-vertical="false" drawooo:sub-view-size="1655424 6286" draw:text-areas="0 0 ?f4 ?f5" svg:viewBox="0 0 0 0" draw:type="ooxml-non-primitive" draw:enhanced-path="M 1655424 0 L 0 0 N">
                    <draw:equation draw:name="f0" draw:formula="1655424*logwidth/1655424"/>
                    <draw:equation draw:name="f1" draw:formula="0*logheight/6286"/>
                    <draw:equation draw:name="f2" draw:formula="0*logwidth/1655424"/>
                    <draw:equation draw:name="f3" draw:formula="0*logheight/6286"/>
                    <draw:equation draw:name="f4" draw:formula="logwidth"/>
                    <draw:equation draw:name="f5" draw:formula="logheight"/>
                  </draw:enhanced-geometry>
                </draw:custom-shape>
                <draw:custom-shape draw:name="Freeform: Shape 315" draw:style-name="gr50" draw:text-style-name="P50" draw:layer="layout" svg:width="0.228cm" svg:height="0.263cm" svg:x="24.825cm" svg:y="9.525cm">
                  <text:p text:style-name="P17"/>
                  <draw:enhanced-geometry draw:mirror-horizontal="true" draw:mirror-vertical="false" drawooo:sub-view-size="108567 125415" draw:text-areas="0 0 ?f8 ?f9" svg:viewBox="0 0 0 0" draw:type="ooxml-non-primitive" draw:enhanced-path="M 0 0 L 108568 62739 0 125416 0 0 Z N">
                    <draw:equation draw:name="f0" draw:formula="0*logwidth/108567"/>
                    <draw:equation draw:name="f1" draw:formula="0*logheight/125415"/>
                    <draw:equation draw:name="f2" draw:formula="108568*logwidth/108567"/>
                    <draw:equation draw:name="f3" draw:formula="62739*logheight/125415"/>
                    <draw:equation draw:name="f4" draw:formula="0*logwidth/108567"/>
                    <draw:equation draw:name="f5" draw:formula="125416*logheight/125415"/>
                    <draw:equation draw:name="f6" draw:formula="0*logwidth/108567"/>
                    <draw:equation draw:name="f7" draw:formula="0*logheight/125415"/>
                    <draw:equation draw:name="f8" draw:formula="logwidth"/>
                    <draw:equation draw:name="f9" draw:formula="logheight"/>
                  </draw:enhanced-geometry>
                </draw:custom-shape>
              </draw:g>
            </draw:g>
          </draw:g>
        </draw:g>
        <draw:g draw:name="Graphic 422">
          <draw:custom-shape draw:name="Freeform: Shape 52" draw:style-name="gr49" draw:text-style-name="P11" draw:layer="layout" svg:width="10.747cm" svg:height="2.794cm" svg:x="5.213cm" svg:y="3.678cm">
            <text:p text:style-name="P17"/>
            <draw:enhanced-geometry draw:mirror-horizontal="false" draw:mirror-vertical="false" drawooo:sub-view-size="3869127 1006082" draw:text-areas="0 0 ?f6 ?f7" svg:viewBox="0 0 0 0" draw:type="ooxml-non-primitive" draw:enhanced-path="M 0 0 L 3869128 0 3869128 1006083 N">
              <draw:equation draw:name="f0" draw:formula="0*logwidth/3869127"/>
              <draw:equation draw:name="f1" draw:formula="0*logheight/1006082"/>
              <draw:equation draw:name="f2" draw:formula="3869128*logwidth/3869127"/>
              <draw:equation draw:name="f3" draw:formula="0*logheight/1006082"/>
              <draw:equation draw:name="f4" draw:formula="3869128*logwidth/3869127"/>
              <draw:equation draw:name="f5" draw:formula="1006083*logheight/1006082"/>
              <draw:equation draw:name="f6" draw:formula="logwidth"/>
              <draw:equation draw:name="f7" draw:formula="logheight"/>
            </draw:enhanced-geometry>
          </draw:custom-shape>
          <draw:custom-shape draw:name="Freeform: Shape 53" draw:style-name="gr51" draw:text-style-name="P50" draw:layer="layout" svg:width="0.352cm" svg:height="0.305cm" svg:x="15.784cm" svg:y="6.421cm">
            <text:p text:style-name="P17"/>
            <draw:enhanced-geometry draw:mirror-horizontal="false" draw:mirror-vertical="false" drawooo:sub-view-size="127252 110212" draw:text-areas="0 0 ?f8 ?f9" svg:viewBox="0 0 0 0" draw:type="ooxml-non-primitive" draw:enhanced-path="M 0 0 L 63626 110213 127252 0 0 0 Z N">
              <draw:equation draw:name="f0" draw:formula="0*logwidth/127252"/>
              <draw:equation draw:name="f1" draw:formula="0*logheight/110212"/>
              <draw:equation draw:name="f2" draw:formula="63626*logwidth/127252"/>
              <draw:equation draw:name="f3" draw:formula="110213*logheight/110212"/>
              <draw:equation draw:name="f4" draw:formula="127252*logwidth/127252"/>
              <draw:equation draw:name="f5" draw:formula="0*logheight/110212"/>
              <draw:equation draw:name="f6" draw:formula="0*logwidth/127252"/>
              <draw:equation draw:name="f7" draw:formula="0*logheight/110212"/>
              <draw:equation draw:name="f8" draw:formula="logwidth"/>
              <draw:equation draw:name="f9" draw:formula="logheight"/>
            </draw:enhanced-geometry>
          </draw:custom-shape>
        </draw:g>
        <draw:g draw:name="Graphic 422">
          <draw:custom-shape draw:name="Freeform: Shape 55" draw:style-name="gr49" draw:text-style-name="P11" draw:layer="layout" svg:width="1.59cm" svg:height="0.017cm" svg:x="19.137cm" svg:y="9.635cm">
            <text:p text:style-name="P17"/>
            <draw:enhanced-geometry draw:mirror-horizontal="false" draw:mirror-vertical="false" drawooo:sub-view-size="572825 6381" draw:text-areas="0 0 ?f4 ?f5" svg:viewBox="0 0 0 0" draw:type="ooxml-non-primitive" draw:enhanced-path="M 572826 0 L 0 0 N">
              <draw:equation draw:name="f0" draw:formula="572826*logwidth/572825"/>
              <draw:equation draw:name="f1" draw:formula="0*logheight/6381"/>
              <draw:equation draw:name="f2" draw:formula="0*logwidth/572825"/>
              <draw:equation draw:name="f3" draw:formula="0*logheight/6381"/>
              <draw:equation draw:name="f4" draw:formula="logwidth"/>
              <draw:equation draw:name="f5" draw:formula="logheight"/>
            </draw:enhanced-geometry>
          </draw:custom-shape>
          <draw:custom-shape draw:name="Freeform: Shape 56" draw:style-name="gr51" draw:text-style-name="P50" draw:layer="layout" svg:width="0.305cm" svg:height="0.352cm" svg:x="18.882cm" svg:y="9.459cm">
            <text:p text:style-name="P17"/>
            <draw:enhanced-geometry draw:mirror-horizontal="false" draw:mirror-vertical="false" drawooo:sub-view-size="110212 127252" draw:text-areas="0 0 ?f8 ?f9" svg:viewBox="0 0 0 0" draw:type="ooxml-non-primitive" draw:enhanced-path="M 110213 0 L 0 63626 110213 127252 110213 0 Z N">
              <draw:equation draw:name="f0" draw:formula="110213*logwidth/110212"/>
              <draw:equation draw:name="f1" draw:formula="0*logheight/127252"/>
              <draw:equation draw:name="f2" draw:formula="0*logwidth/110212"/>
              <draw:equation draw:name="f3" draw:formula="63626*logheight/127252"/>
              <draw:equation draw:name="f4" draw:formula="110213*logwidth/110212"/>
              <draw:equation draw:name="f5" draw:formula="127252*logheight/127252"/>
              <draw:equation draw:name="f6" draw:formula="110213*logwidth/110212"/>
              <draw:equation draw:name="f7" draw:formula="0*logheight/127252"/>
              <draw:equation draw:name="f8" draw:formula="logwidth"/>
              <draw:equation draw:name="f9" draw:formula="logheight"/>
            </draw:enhanced-geometry>
          </draw:custom-shape>
        </draw:g>
        <draw:g draw:name="Graphic 422">
          <draw:custom-shape draw:name="Freeform: Shape 58" draw:style-name="gr49" draw:text-style-name="P11" draw:layer="layout" svg:width="3.63cm" svg:height="0.017cm" svg:x="9.475cm" svg:y="10.983cm">
            <text:p text:style-name="P17"/>
            <draw:enhanced-geometry draw:mirror-horizontal="false" draw:mirror-vertical="false" drawooo:sub-view-size="1307109 6381" draw:text-areas="0 0 ?f4 ?f5" svg:viewBox="0 0 0 0" draw:type="ooxml-non-primitive" draw:enhanced-path="M 0 0 L 1307110 0 N">
              <draw:equation draw:name="f0" draw:formula="0*logwidth/1307109"/>
              <draw:equation draw:name="f1" draw:formula="0*logheight/6381"/>
              <draw:equation draw:name="f2" draw:formula="1307110*logwidth/1307109"/>
              <draw:equation draw:name="f3" draw:formula="0*logheight/6381"/>
              <draw:equation draw:name="f4" draw:formula="logwidth"/>
              <draw:equation draw:name="f5" draw:formula="logheight"/>
            </draw:enhanced-geometry>
          </draw:custom-shape>
          <draw:custom-shape draw:name="Freeform: Shape 59" draw:style-name="gr51" draw:text-style-name="P50" draw:layer="layout" svg:width="0.305cm" svg:height="0.352cm" svg:x="13.055cm" svg:y="10.806cm">
            <text:p text:style-name="P17"/>
            <draw:enhanced-geometry draw:mirror-horizontal="false" draw:mirror-vertical="false" drawooo:sub-view-size="110212 127252" draw:text-areas="0 0 ?f8 ?f9" svg:viewBox="0 0 0 0" draw:type="ooxml-non-primitive" draw:enhanced-path="M 0 127252 L 110213 63626 0 0 0 127252 Z N">
              <draw:equation draw:name="f0" draw:formula="0*logwidth/110212"/>
              <draw:equation draw:name="f1" draw:formula="127252*logheight/127252"/>
              <draw:equation draw:name="f2" draw:formula="110213*logwidth/110212"/>
              <draw:equation draw:name="f3" draw:formula="63626*logheight/127252"/>
              <draw:equation draw:name="f4" draw:formula="0*logwidth/110212"/>
              <draw:equation draw:name="f5" draw:formula="0*logheight/127252"/>
              <draw:equation draw:name="f6" draw:formula="0*logwidth/110212"/>
              <draw:equation draw:name="f7" draw:formula="127252*logheight/127252"/>
              <draw:equation draw:name="f8" draw:formula="logwidth"/>
              <draw:equation draw:name="f9" draw:formula="logheight"/>
            </draw:enhanced-geometry>
          </draw:custom-shape>
        </draw:g>
        <draw:g draw:name="Graphic 422">
          <draw:custom-shape draw:name="Freeform: Shape 61" draw:style-name="gr49" draw:text-style-name="P11" draw:layer="layout" svg:width="0.017cm" svg:height="2.122cm" svg:x="17.628cm" svg:y="14.208cm">
            <text:p text:style-name="P17"/>
            <draw:enhanced-geometry draw:mirror-horizontal="false" draw:mirror-vertical="false" drawooo:sub-view-size="6381 764278" draw:text-areas="0 0 ?f4 ?f5" svg:viewBox="0 0 0 0" draw:type="ooxml-non-primitive" draw:enhanced-path="M 0 764278 L 0 0 N">
              <draw:equation draw:name="f0" draw:formula="0*logwidth/6381"/>
              <draw:equation draw:name="f1" draw:formula="764278*logheight/764278"/>
              <draw:equation draw:name="f2" draw:formula="0*logwidth/6381"/>
              <draw:equation draw:name="f3" draw:formula="0*logheight/764278"/>
              <draw:equation draw:name="f4" draw:formula="logwidth"/>
              <draw:equation draw:name="f5" draw:formula="logheight"/>
            </draw:enhanced-geometry>
          </draw:custom-shape>
          <draw:custom-shape draw:name="Freeform: Shape 62" draw:style-name="gr51" draw:text-style-name="P50" draw:layer="layout" svg:width="0.353cm" svg:height="0.305cm" svg:x="17.451cm" svg:y="13.954cm">
            <text:p text:style-name="P17"/>
            <draw:enhanced-geometry draw:mirror-horizontal="false" draw:mirror-vertical="false" drawooo:sub-view-size="127315 110212" draw:text-areas="0 0 ?f8 ?f9" svg:viewBox="0 0 0 0" draw:type="ooxml-non-primitive" draw:enhanced-path="M 127316 110213 L 63626 0 0 110213 127316 110213 Z N">
              <draw:equation draw:name="f0" draw:formula="127316*logwidth/127315"/>
              <draw:equation draw:name="f1" draw:formula="110213*logheight/110212"/>
              <draw:equation draw:name="f2" draw:formula="63626*logwidth/127315"/>
              <draw:equation draw:name="f3" draw:formula="0*logheight/110212"/>
              <draw:equation draw:name="f4" draw:formula="0*logwidth/127315"/>
              <draw:equation draw:name="f5" draw:formula="110213*logheight/110212"/>
              <draw:equation draw:name="f6" draw:formula="127316*logwidth/127315"/>
              <draw:equation draw:name="f7" draw:formula="110213*logheight/110212"/>
              <draw:equation draw:name="f8" draw:formula="logwidth"/>
              <draw:equation draw:name="f9" draw:formula="logheight"/>
            </draw:enhanced-geometry>
          </draw:custom-shape>
        </draw:g>
        <draw:g draw:name="Graphic 422">
          <draw:custom-shape draw:name="Freeform: Shape 448" draw:style-name="gr49" draw:text-style-name="P11" draw:layer="layout" svg:width="0.017cm" svg:height="2.122cm" svg:x="15.961cm" svg:y="14.208cm">
            <text:p text:style-name="P17"/>
            <draw:enhanced-geometry draw:mirror-horizontal="false" draw:mirror-vertical="false" drawooo:sub-view-size="6381 764278" draw:text-areas="0 0 ?f4 ?f5" svg:viewBox="0 0 0 0" draw:type="ooxml-non-primitive" draw:enhanced-path="M 0 764278 L 0 0 N">
              <draw:equation draw:name="f0" draw:formula="0*logwidth/6381"/>
              <draw:equation draw:name="f1" draw:formula="764278*logheight/764278"/>
              <draw:equation draw:name="f2" draw:formula="0*logwidth/6381"/>
              <draw:equation draw:name="f3" draw:formula="0*logheight/764278"/>
              <draw:equation draw:name="f4" draw:formula="logwidth"/>
              <draw:equation draw:name="f5" draw:formula="logheight"/>
            </draw:enhanced-geometry>
          </draw:custom-shape>
          <draw:custom-shape draw:name="Freeform: Shape 449" draw:style-name="gr51" draw:text-style-name="P50" draw:layer="layout" svg:width="0.352cm" svg:height="0.305cm" svg:x="15.784cm" svg:y="13.954cm">
            <text:p text:style-name="P17"/>
            <draw:enhanced-geometry draw:mirror-horizontal="false" draw:mirror-vertical="false" drawooo:sub-view-size="127252 110212" draw:text-areas="0 0 ?f8 ?f9" svg:viewBox="0 0 0 0" draw:type="ooxml-non-primitive" draw:enhanced-path="M 127252 110213 L 63626 0 0 110213 127252 110213 Z N">
              <draw:equation draw:name="f0" draw:formula="127252*logwidth/127252"/>
              <draw:equation draw:name="f1" draw:formula="110213*logheight/110212"/>
              <draw:equation draw:name="f2" draw:formula="63626*logwidth/127252"/>
              <draw:equation draw:name="f3" draw:formula="0*logheight/110212"/>
              <draw:equation draw:name="f4" draw:formula="0*logwidth/127252"/>
              <draw:equation draw:name="f5" draw:formula="110213*logheight/110212"/>
              <draw:equation draw:name="f6" draw:formula="127252*logwidth/127252"/>
              <draw:equation draw:name="f7" draw:formula="110213*logheight/110212"/>
              <draw:equation draw:name="f8" draw:formula="logwidth"/>
              <draw:equation draw:name="f9" draw:formula="logheight"/>
            </draw:enhanced-geometry>
          </draw:custom-shape>
        </draw:g>
        <draw:g draw:name="Graphic 422">
          <draw:custom-shape draw:name="Freeform: Shape 451" draw:style-name="gr49" draw:text-style-name="P11" draw:layer="layout" svg:width="9.069cm" svg:height="1.367cm" svg:x="5.224cm" svg:y="14.208cm">
            <text:p text:style-name="P17"/>
            <draw:enhanced-geometry draw:mirror-horizontal="false" draw:mirror-vertical="false" drawooo:sub-view-size="3265094 492607" draw:text-areas="0 0 ?f6 ?f7" svg:viewBox="0 0 0 0" draw:type="ooxml-non-primitive" draw:enhanced-path="M 3265095 0 L 3265095 492607 0 492607 N">
              <draw:equation draw:name="f0" draw:formula="3265095*logwidth/3265094"/>
              <draw:equation draw:name="f1" draw:formula="0*logheight/492607"/>
              <draw:equation draw:name="f2" draw:formula="3265095*logwidth/3265094"/>
              <draw:equation draw:name="f3" draw:formula="492607*logheight/492607"/>
              <draw:equation draw:name="f4" draw:formula="0*logwidth/3265094"/>
              <draw:equation draw:name="f5" draw:formula="492607*logheight/492607"/>
              <draw:equation draw:name="f6" draw:formula="logwidth"/>
              <draw:equation draw:name="f7" draw:formula="logheight"/>
            </draw:enhanced-geometry>
          </draw:custom-shape>
          <draw:custom-shape draw:name="Freeform: Shape 452" draw:style-name="gr51" draw:text-style-name="P50" draw:layer="layout" svg:width="0.353cm" svg:height="0.305cm" svg:x="14.117cm" svg:y="13.954cm">
            <text:p text:style-name="P17"/>
            <draw:enhanced-geometry draw:mirror-horizontal="false" draw:mirror-vertical="false" drawooo:sub-view-size="127315 110212" draw:text-areas="0 0 ?f8 ?f9" svg:viewBox="0 0 0 0" draw:type="ooxml-non-primitive" draw:enhanced-path="M 0 110213 L 63690 0 127316 110213 0 110213 Z N">
              <draw:equation draw:name="f0" draw:formula="0*logwidth/127315"/>
              <draw:equation draw:name="f1" draw:formula="110213*logheight/110212"/>
              <draw:equation draw:name="f2" draw:formula="63690*logwidth/127315"/>
              <draw:equation draw:name="f3" draw:formula="0*logheight/110212"/>
              <draw:equation draw:name="f4" draw:formula="127316*logwidth/127315"/>
              <draw:equation draw:name="f5" draw:formula="110213*logheight/110212"/>
              <draw:equation draw:name="f6" draw:formula="0*logwidth/127315"/>
              <draw:equation draw:name="f7" draw:formula="110213*logheight/110212"/>
              <draw:equation draw:name="f8" draw:formula="logwidth"/>
              <draw:equation draw:name="f9" draw:formula="logheight"/>
            </draw:enhanced-geometry>
          </draw:custom-shape>
        </draw:g>
        <draw:g draw:name="Graphic 422">
          <draw:custom-shape draw:name="Freeform: Shape 454" draw:style-name="gr49" draw:text-style-name="P11" draw:layer="layout" svg:width="4.077cm" svg:height="2.543cm" svg:x="9.475cm" svg:y="5.028cm">
            <text:p text:style-name="P17"/>
            <draw:enhanced-geometry draw:mirror-horizontal="false" draw:mirror-vertical="false" drawooo:sub-view-size="1468249 915717" draw:text-areas="0 0 ?f6 ?f7" svg:viewBox="0 0 0 0" draw:type="ooxml-non-primitive" draw:enhanced-path="M 0 0 L 753429 0 1468249 915717 N">
              <draw:equation draw:name="f0" draw:formula="0*logwidth/1468249"/>
              <draw:equation draw:name="f1" draw:formula="0*logheight/915717"/>
              <draw:equation draw:name="f2" draw:formula="753429*logwidth/1468249"/>
              <draw:equation draw:name="f3" draw:formula="0*logheight/915717"/>
              <draw:equation draw:name="f4" draw:formula="1468249*logwidth/1468249"/>
              <draw:equation draw:name="f5" draw:formula="915717*logheight/915717"/>
              <draw:equation draw:name="f6" draw:formula="logwidth"/>
              <draw:equation draw:name="f7" draw:formula="logheight"/>
            </draw:enhanced-geometry>
          </draw:custom-shape>
          <draw:custom-shape draw:name="Freeform: Shape 455" draw:style-name="gr51" draw:text-style-name="P50" draw:layer="layout" svg:width="0.327cm" svg:height="0.349cm" svg:x="13.383cm" svg:y="7.422cm">
            <text:p text:style-name="P17"/>
            <draw:enhanced-geometry draw:mirror-horizontal="false" draw:mirror-vertical="false" drawooo:sub-view-size="117998 126039" draw:text-areas="0 0 ?f8 ?f9" svg:viewBox="0 0 0 0" draw:type="ooxml-non-primitive" draw:enhanced-path="M 0 78304 L 117998 126040 100321 0 0 78304 Z N">
              <draw:equation draw:name="f0" draw:formula="0*logwidth/117998"/>
              <draw:equation draw:name="f1" draw:formula="78304*logheight/126039"/>
              <draw:equation draw:name="f2" draw:formula="117998*logwidth/117998"/>
              <draw:equation draw:name="f3" draw:formula="126040*logheight/126039"/>
              <draw:equation draw:name="f4" draw:formula="100321*logwidth/117998"/>
              <draw:equation draw:name="f5" draw:formula="0*logheight/126039"/>
              <draw:equation draw:name="f6" draw:formula="0*logwidth/117998"/>
              <draw:equation draw:name="f7" draw:formula="78304*logheight/126039"/>
              <draw:equation draw:name="f8" draw:formula="logwidth"/>
              <draw:equation draw:name="f9" draw:formula="logheight"/>
            </draw:enhanced-geometry>
          </draw:custom-shape>
        </draw:g>
        <draw:g draw:name="Group 15">
          <draw:custom-shape draw:name="Rectangle: Rounded Corners 310" draw:style-name="gr52" draw:text-style-name="P51" draw:layer="layout" svg:width="3.777cm" svg:height="5.139cm" svg:x="6.047cm" svg:y="10.061cm">
            <text:p text:style-name="P15"/>
            <draw:enhanced-geometry draw:mirror-horizontal="false" draw:mirror-vertical="false" draw:text-areas="?f5 ?f5 ?f6 ?f7" svg:viewBox="0 0 0 0" draw:type="ooxml-roundRect" draw:modifiers="334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Oval 335" draw:style-name="gr32" draw:text-style-name="P20" draw:layer="layout" svg:width="2.258cm" svg:height="2.258cm" svg:x="6.833cm" svg:y="12.226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Rectangle: Rounded Corners 311" draw:style-name="gr32" draw:text-style-name="P20" draw:layer="layout" svg:width="3.095cm" svg:height="1.225cm" svg:x="6.388cm" svg:y="10.4cm">
            <text:p text:style-name="P15"/>
            <draw:enhanced-geometry draw:mirror-horizontal="false" draw:mirror-vertical="false" draw:text-areas="?f5 ?f5 ?f6 ?f7" svg:viewBox="0 0 0 0" draw:type="ooxml-roundRect" draw:modifiers="608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TextBox 337" draw:style-name="gr37" draw:text-style-name="P11" draw:layer="layout" svg:width="2.654cm" svg:height="0.708cm" svg:x="6.608cm" svg:y="10.657cm">
            <text:p text:style-name="P39"><text:span text:style-name="T47">Portal</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338" draw:style-name="gr37" draw:text-style-name="P11" draw:layer="layout" svg:width="2.654cm" svg:height="1.16cm" svg:x="6.608cm" svg:y="14.242cm">
            <text:p text:style-name="P39"><text:span text:style-name="T48">Publisher</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raphic 427" draw:style-name="gr1" draw:text-style-name="P5" draw:layer="layout" svg:width="1.657cm" svg:height="1.611cm" svg:x="7.106cm" svg:y="12.454cm">
            <draw:image xlink:href="Pictures/10000201000001B0000001A4DD9A74CA44AE8CA0.png" xlink:type="simple" xlink:show="embed" xlink:actuate="onLoad" loext:mime-type="image/png">
              <text:p/>
            </draw:image>
          </draw:frame>
          <draw:line draw:name="Straight Connector 340" draw:style-name="gr53" draw:text-style-name="P5" draw:layer="layout" svg:x1="6.046cm" svg:y1="11.955cm" svg:x2="9.837cm" svg:y2="11.956cm">
            <text:p/>
          </draw:line>
          <draw:custom-shape draw:name="Rectangle: Rounded Corners 388" draw:style-name="gr52" draw:text-style-name="P51" draw:layer="layout" svg:width="3.777cm" svg:height="5.139cm" svg:x="1.454cm" svg:y="10.786cm">
            <text:p text:style-name="P15"/>
            <draw:enhanced-geometry draw:mirror-horizontal="false" draw:mirror-vertical="false" draw:text-areas="?f5 ?f5 ?f6 ?f7" svg:viewBox="0 0 0 0" draw:type="ooxml-roundRect" draw:modifiers="334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Oval 342" draw:style-name="gr32" draw:text-style-name="P20" draw:layer="layout" svg:width="2.258cm" svg:height="2.258cm" svg:x="2.239cm" svg:y="11.668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Rectangle: Rounded Corners 54" draw:style-name="gr52" draw:text-style-name="P51" draw:layer="layout" svg:width="3.777cm" svg:height="5.139cm" svg:x="1.441cm" svg:y="3.409cm">
            <text:p text:style-name="P15"/>
            <draw:enhanced-geometry draw:mirror-horizontal="false" draw:mirror-vertical="false" draw:text-areas="?f5 ?f5 ?f6 ?f7" svg:viewBox="0 0 0 0" draw:type="ooxml-roundRect" draw:modifiers="334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Oval 344" draw:style-name="gr32" draw:text-style-name="P20" draw:layer="layout" svg:width="2.258cm" svg:height="2.258cm" svg:x="2.239cm" svg:y="4.275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Rectangle: Rounded Corners 120" draw:style-name="gr52" draw:text-style-name="P51" draw:layer="layout" svg:width="3.777cm" svg:height="5.139cm" svg:x="6.047cm" svg:y="4.134cm">
            <text:p text:style-name="P15"/>
            <draw:enhanced-geometry draw:mirror-horizontal="false" draw:mirror-vertical="false" draw:text-areas="?f5 ?f5 ?f6 ?f7" svg:viewBox="0 0 0 0" draw:type="ooxml-roundRect" draw:modifiers="334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Oval 346" draw:style-name="gr32" draw:text-style-name="P20" draw:layer="layout" svg:width="2.258cm" svg:height="2.258cm" svg:x="6.833cm" svg:y="6.257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Rectangle: Rounded Corners 121" draw:style-name="gr32" draw:text-style-name="P20" draw:layer="layout" svg:width="3.095cm" svg:height="1.225cm" svg:x="6.388cm" svg:y="4.473cm">
            <text:p text:style-name="P15"/>
            <draw:enhanced-geometry draw:mirror-horizontal="false" draw:mirror-vertical="false" draw:text-areas="?f5 ?f5 ?f6 ?f7" svg:viewBox="0 0 0 0" draw:type="ooxml-roundRect" draw:modifiers="608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TextBox 348" draw:style-name="gr37" draw:text-style-name="P11" draw:layer="layout" svg:width="2.654cm" svg:height="0.708cm" svg:x="6.608cm" svg:y="4.73cm">
            <text:p text:style-name="P39"><text:span text:style-name="T47">Portal</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349" draw:style-name="gr37" draw:text-style-name="P11" draw:layer="layout" svg:width="2.654cm" svg:height="1.16cm" svg:x="6.608cm" svg:y="8.315cm">
            <text:p text:style-name="P39"><text:span text:style-name="T48">Publisher</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raphic 425" draw:style-name="gr1" draw:text-style-name="P5" draw:layer="layout" svg:width="1.657cm" svg:height="1.611cm" svg:x="7.106cm" svg:y="6.521cm">
            <draw:image xlink:href="Pictures/10000201000001B0000001A44A64F270FC658831.png" xlink:type="simple" xlink:show="embed" xlink:actuate="onLoad" loext:mime-type="image/png">
              <text:p/>
            </draw:image>
          </draw:frame>
          <draw:line draw:name="Straight Connector 351" draw:style-name="gr53" draw:text-style-name="P5" draw:layer="layout" svg:x1="6.032cm" svg:y1="6.028cm" svg:x2="9.824cm" svg:y2="6.029cm">
            <text:p/>
          </draw:line>
          <draw:custom-shape draw:name="TextBox 352" draw:style-name="gr37" draw:text-style-name="P11" draw:layer="layout" svg:width="2.654cm" svg:height="1.16cm" svg:x="2.002cm" svg:y="6.856cm">
            <text:p text:style-name="P39"><text:span text:style-name="T48">Publisher</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raphic 423" draw:style-name="gr1" draw:text-style-name="P5" draw:layer="layout" svg:width="1.556cm" svg:height="1.512cm" svg:x="2.61cm" svg:y="4.563cm">
            <draw:image xlink:href="Pictures/10000201000001B0000001A47AD73E3CD12D304D.png" xlink:type="simple" xlink:show="embed" xlink:actuate="onLoad" loext:mime-type="image/png">
              <text:p/>
            </draw:image>
          </draw:frame>
          <draw:custom-shape draw:name="TextBox 354" draw:style-name="gr37" draw:text-style-name="P11" draw:layer="layout" svg:width="2.654cm" svg:height="1.16cm" svg:x="2.016cm" svg:y="14.233cm">
            <text:p text:style-name="P39"><text:span text:style-name="T48">Publisher</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raphic 429" draw:style-name="gr1" draw:text-style-name="P5" draw:layer="layout" svg:width="1.646cm" svg:height="1.6cm" svg:x="2.52cm" svg:y="12.004cm">
            <draw:image xlink:href="Pictures/10000201000001B0000001A4598FAF793FDF6A9E.png" xlink:type="simple" xlink:show="embed" xlink:actuate="onLoad" loext:mime-type="image/png">
              <text:p/>
            </draw:image>
          </draw:frame>
        </draw:g>
        <presentation:notes draw:style-name="dp4">
          <draw:page-thumbnail draw:style-name="gr2" draw:layer="layout" svg:width="18.557cm" svg:height="10.438cm" svg:x="0.29cm" svg:y="2.115cm" draw:page-number="30" presentation:class="page"/>
          <draw:frame presentation:style-name="pr26" draw:text-style-name="P12" draw:layer="layout" svg:width="15.309cm" svg:height="12.526cm" svg:x="1.913cm" svg:y="13.223cm" presentation:class="notes" presentation:placeholder="true">
            <draw:text-box/>
          </draw:frame>
        </presentation:notes>
      </draw:page>
      <draw:page draw:name="page31" draw:style-name="dp1" draw:master-page-name="Title_20_and_20_Content">
        <draw:frame draw:name="Slide Number Placeholder 2" presentation:style-name="pr24" draw:text-style-name="P33" draw:layer="layout" svg:width="1.293cm" svg:height="0.572cm" svg:x="31.233cm" svg:y="18.098cm" presentation:class="page-number" presentation:user-transformed="true">
          <draw:text-box>
            <text:p text:style-name="P8"><text:span text:style-name="T41"><text:page-number>&lt;number&gt;</text:page-number></text:span></text:p>
          </draw:text-box>
        </draw:frame>
        <draw:frame draw:name="Title 7" presentation:style-name="pr25" draw:text-style-name="P34" draw:layer="layout" svg:width="33.107cm" svg:height="1.613cm" svg:x="0.379cm" svg:y="0.686cm" presentation:class="title" presentation:user-transformed="true">
          <draw:text-box>
            <text:p text:style-name="P15"><text:span text:style-name="T42">USE CASE 1: PUBLICATION NOTIFICATION AND REPORTING</text:span><text:span text:style-name="T43"><text:line-break/></text:span><text:span text:style-name="T43">Institution seeking to receive automated data feeds</text:span></text:p>
          </draw:text-box>
        </draw:frame>
        <draw:custom-shape draw:name="TextBox 1168" draw:style-name="gr3" draw:text-style-name="P11" draw:layer="layout" svg:width="7.105cm" svg:height="2.111cm" svg:x="16.465cm" svg:y="4.982cm">
          <text:p text:style-name="P17"><text:span text:style-name="T49">Structured data (JSON), pushed instantaneously upon publication, technically validated and automatically routed, via one API</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name="Group 1149">
          <draw:custom-shape draw:name="TextBox 4" draw:style-name="gr37" draw:text-style-name="P11" draw:layer="layout" svg:width="5.88cm" svg:height="0.784cm" svg:x="27.246cm" svg:y="3.383cm">
            <text:p text:style-name="P39"><text:span text:style-name="T50">Publisher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Rectangle: Rounded Corners 287" draw:style-name="gr38" draw:text-style-name="P41" draw:layer="layout" svg:width="5.88cm" svg:height="12.642cm" svg:x="27.246cm" svg:y="4.386cm">
            <text:p text:style-name="P15"/>
            <draw:enhanced-geometry draw:mirror-horizontal="false" draw:mirror-vertical="false" draw:text-areas="?f5 ?f5 ?f6 ?f7" svg:viewBox="0 0 0 0" draw:type="ooxml-roundRect" draw:modifiers="334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g draw:name="Group 1148">
            <draw:custom-shape draw:name="Oval 289" draw:style-name="gr32" draw:text-style-name="P20" draw:layer="layout" svg:width="2.071cm" svg:height="2.071cm" svg:x="29.15cm" svg:y="5.141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Oval 290" draw:style-name="gr32" draw:text-style-name="P20" draw:layer="layout" svg:width="2.071cm" svg:height="2.071cm" svg:x="29.15cm" svg:y="7.395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Oval 291" draw:style-name="gr32" draw:text-style-name="P20" draw:layer="layout" svg:width="2.071cm" svg:height="2.071cm" svg:x="29.15cm" svg:y="9.674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Oval 292" draw:style-name="gr32" draw:text-style-name="P20" draw:layer="layout" svg:width="2.071cm" svg:height="2.071cm" svg:x="29.15cm" svg:y="11.941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Oval 293" draw:style-name="gr32" draw:text-style-name="P20" draw:layer="layout" svg:width="2.071cm" svg:height="2.071cm" svg:x="29.15cm" svg:y="14.201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g draw:name="Group 294">
              <draw:custom-shape draw:name="Freeform: Shape 295" draw:style-name="gr9" draw:text-style-name="P23" draw:layer="layout" svg:width="1.428cm" svg:height="0.48cm" svg:x="29.47cm" svg:y="6.143cm">
                <text:p text:style-name="P17"/>
                <draw:enhanced-geometry draw:mirror-horizontal="false" draw:mirror-vertical="false" drawooo:sub-view-size="1028700 346329" draw:text-areas="0 0 ?f12 ?f13" svg:viewBox="0 0 0 0" draw:type="ooxml-non-primitive" draw:enhanced-path="M 0 0 L 1028700 0 1028700 346329 0 346329 0 0 0 0 Z N">
                  <draw:equation draw:name="f0" draw:formula="0*logwidth/1028700"/>
                  <draw:equation draw:name="f1" draw:formula="0*logheight/346329"/>
                  <draw:equation draw:name="f2" draw:formula="1028700*logwidth/1028700"/>
                  <draw:equation draw:name="f3" draw:formula="0*logheight/346329"/>
                  <draw:equation draw:name="f4" draw:formula="1028700*logwidth/1028700"/>
                  <draw:equation draw:name="f5" draw:formula="346329*logheight/346329"/>
                  <draw:equation draw:name="f6" draw:formula="0*logwidth/1028700"/>
                  <draw:equation draw:name="f7" draw:formula="346329*logheight/346329"/>
                  <draw:equation draw:name="f8" draw:formula="0*logwidth/1028700"/>
                  <draw:equation draw:name="f9" draw:formula="0*logheight/346329"/>
                  <draw:equation draw:name="f10" draw:formula="0*logwidth/1028700"/>
                  <draw:equation draw:name="f11" draw:formula="0*logheight/346329"/>
                  <draw:equation draw:name="f12" draw:formula="logwidth"/>
                  <draw:equation draw:name="f13" draw:formula="logheight"/>
                </draw:enhanced-geometry>
              </draw:custom-shape>
              <draw:custom-shape draw:name="Freeform: Shape 296" draw:style-name="gr6" draw:text-style-name="P21" draw:layer="layout" svg:width="0.775cm" svg:height="0.243cm" svg:x="29.797cm" svg:y="5.581cm">
                <text:p text:style-name="P17"/>
                <draw:enhanced-geometry draw:mirror-horizontal="false" draw:mirror-vertical="false" drawooo:sub-view-size="558927 176022" draw:text-areas="0 0 ?f12 ?f13" svg:viewBox="0 0 0 0" draw:type="ooxml-non-primitive" draw:enhanced-path="M 558927 176022 L 0 176022 C 0 78772 78867 0 176213 0 L 383381 0 C 479965 762 558832 79534 558832 176022 L 558832 176022 Z N">
                  <draw:equation draw:name="f0" draw:formula="558927*logwidth/558927"/>
                  <draw:equation draw:name="f1" draw:formula="176022*logheight/176022"/>
                  <draw:equation draw:name="f2" draw:formula="0*logwidth/558927"/>
                  <draw:equation draw:name="f3" draw:formula="176022*logheight/176022"/>
                  <draw:equation draw:name="f4" draw:formula="176213*logwidth/558927"/>
                  <draw:equation draw:name="f5" draw:formula="0*logheight/176022"/>
                  <draw:equation draw:name="f6" draw:formula="383381*logwidth/558927"/>
                  <draw:equation draw:name="f7" draw:formula="0*logheight/176022"/>
                  <draw:equation draw:name="f8" draw:formula="558832*logwidth/558927"/>
                  <draw:equation draw:name="f9" draw:formula="176022*logheight/176022"/>
                  <draw:equation draw:name="f10" draw:formula="558832*logwidth/558927"/>
                  <draw:equation draw:name="f11" draw:formula="176022*logheight/176022"/>
                  <draw:equation draw:name="f12" draw:formula="logwidth"/>
                  <draw:equation draw:name="f13" draw:formula="logheight"/>
                </draw:enhanced-geometry>
              </draw:custom-shape>
              <draw:custom-shape draw:name="Freeform: Shape 297" draw:style-name="gr6" draw:text-style-name="P21" draw:layer="layout" svg:width="1.428cm" svg:height="0.088cm" svg:x="29.473cm" svg:y="6.054cm">
                <text:p text:style-name="P17"/>
                <draw:enhanced-geometry draw:mirror-horizontal="false" draw:mirror-vertical="false" drawooo:sub-view-size="1028699 64008" draw:text-areas="0 0 ?f12 ?f13" svg:viewBox="0 0 0 0" draw:type="ooxml-non-primitive" draw:enhanced-path="M 791623 0 L 64294 0 C 28861 0 0 28670 0 64008 L 1028700 64008 C 1028700 28670 999935 0 964406 0 L 791623 0 Z N">
                  <draw:equation draw:name="f0" draw:formula="791623*logwidth/1028699"/>
                  <draw:equation draw:name="f1" draw:formula="0*logheight/64008"/>
                  <draw:equation draw:name="f2" draw:formula="64294*logwidth/1028699"/>
                  <draw:equation draw:name="f3" draw:formula="0*logheight/64008"/>
                  <draw:equation draw:name="f4" draw:formula="0*logwidth/1028699"/>
                  <draw:equation draw:name="f5" draw:formula="64008*logheight/64008"/>
                  <draw:equation draw:name="f6" draw:formula="1028700*logwidth/1028699"/>
                  <draw:equation draw:name="f7" draw:formula="64008*logheight/64008"/>
                  <draw:equation draw:name="f8" draw:formula="964406*logwidth/1028699"/>
                  <draw:equation draw:name="f9" draw:formula="0*logheight/64008"/>
                  <draw:equation draw:name="f10" draw:formula="791623*logwidth/1028699"/>
                  <draw:equation draw:name="f11" draw:formula="0*logheight/64008"/>
                  <draw:equation draw:name="f12" draw:formula="logwidth"/>
                  <draw:equation draw:name="f13" draw:formula="logheight"/>
                </draw:enhanced-geometry>
              </draw:custom-shape>
              <draw:custom-shape draw:name="Freeform: Shape 298" draw:style-name="gr9" draw:text-style-name="P23" draw:layer="layout" svg:width="0.774cm" svg:height="0.228cm" svg:x="29.797cm" svg:y="5.825cm">
                <text:p text:style-name="P17"/>
                <draw:enhanced-geometry draw:mirror-horizontal="false" draw:mirror-vertical="false" drawooo:sub-view-size="557783 164591" draw:text-areas="0 0 ?f12 ?f13" svg:viewBox="0 0 0 0" draw:type="ooxml-non-primitive" draw:enhanced-path="M 0 0 L 557784 0 557784 164592 0 164592 0 0 0 0 Z N">
                  <draw:equation draw:name="f0" draw:formula="0*logwidth/557783"/>
                  <draw:equation draw:name="f1" draw:formula="0*logheight/164591"/>
                  <draw:equation draw:name="f2" draw:formula="557784*logwidth/557783"/>
                  <draw:equation draw:name="f3" draw:formula="0*logheight/164591"/>
                  <draw:equation draw:name="f4" draw:formula="557784*logwidth/557783"/>
                  <draw:equation draw:name="f5" draw:formula="164592*logheight/164591"/>
                  <draw:equation draw:name="f6" draw:formula="0*logwidth/557783"/>
                  <draw:equation draw:name="f7" draw:formula="164592*logheight/164591"/>
                  <draw:equation draw:name="f8" draw:formula="0*logwidth/557783"/>
                  <draw:equation draw:name="f9" draw:formula="0*logheight/164591"/>
                  <draw:equation draw:name="f10" draw:formula="0*logwidth/557783"/>
                  <draw:equation draw:name="f11" draw:formula="0*logheight/164591"/>
                  <draw:equation draw:name="f12" draw:formula="logwidth"/>
                  <draw:equation draw:name="f13" draw:formula="logheight"/>
                </draw:enhanced-geometry>
              </draw:custom-shape>
              <draw:custom-shape draw:name="Freeform: Shape 299" draw:style-name="gr6" draw:text-style-name="P21" draw:layer="layout" svg:width="0.105cm" svg:height="0.142cm" svg:x="29.935cm" svg:y="5.913cm">
                <text:p text:style-name="P17"/>
                <draw:enhanced-geometry draw:mirror-horizontal="false" draw:mirror-vertical="false" drawooo:sub-view-size="76581 102870" draw:text-areas="0 0 ?f12 ?f13" svg:viewBox="0 0 0 0" draw:type="ooxml-non-primitive" draw:enhanced-path="M 0 0 L 76581 0 76581 102870 0 102870 0 0 0 0 Z N">
                  <draw:equation draw:name="f0" draw:formula="0*logwidth/76581"/>
                  <draw:equation draw:name="f1" draw:formula="0*logheight/102870"/>
                  <draw:equation draw:name="f2" draw:formula="76581*logwidth/76581"/>
                  <draw:equation draw:name="f3" draw:formula="0*logheight/102870"/>
                  <draw:equation draw:name="f4" draw:formula="76581*logwidth/76581"/>
                  <draw:equation draw:name="f5" draw:formula="102870*logheight/102870"/>
                  <draw:equation draw:name="f6" draw:formula="0*logwidth/76581"/>
                  <draw:equation draw:name="f7" draw:formula="102870*logheight/102870"/>
                  <draw:equation draw:name="f8" draw:formula="0*logwidth/76581"/>
                  <draw:equation draw:name="f9" draw:formula="0*logheight/102870"/>
                  <draw:equation draw:name="f10" draw:formula="0*logwidth/76581"/>
                  <draw:equation draw:name="f11" draw:formula="0*logheight/102870"/>
                  <draw:equation draw:name="f12" draw:formula="logwidth"/>
                  <draw:equation draw:name="f13" draw:formula="logheight"/>
                </draw:enhanced-geometry>
              </draw:custom-shape>
              <draw:custom-shape draw:name="Freeform: Shape 300" draw:style-name="gr6" draw:text-style-name="P21" draw:layer="layout" svg:width="0.105cm" svg:height="0.142cm" svg:x="30.327cm" svg:y="5.913cm">
                <text:p text:style-name="P17"/>
                <draw:enhanced-geometry draw:mirror-horizontal="false" draw:mirror-vertical="false" drawooo:sub-view-size="76580 102870" draw:text-areas="0 0 ?f12 ?f13" svg:viewBox="0 0 0 0" draw:type="ooxml-non-primitive" draw:enhanced-path="M 0 0 L 76581 0 76581 102870 0 102870 0 0 0 0 Z N">
                  <draw:equation draw:name="f0" draw:formula="0*logwidth/76580"/>
                  <draw:equation draw:name="f1" draw:formula="0*logheight/102870"/>
                  <draw:equation draw:name="f2" draw:formula="76581*logwidth/76580"/>
                  <draw:equation draw:name="f3" draw:formula="0*logheight/102870"/>
                  <draw:equation draw:name="f4" draw:formula="76581*logwidth/76580"/>
                  <draw:equation draw:name="f5" draw:formula="102870*logheight/102870"/>
                  <draw:equation draw:name="f6" draw:formula="0*logwidth/76580"/>
                  <draw:equation draw:name="f7" draw:formula="102870*logheight/102870"/>
                  <draw:equation draw:name="f8" draw:formula="0*logwidth/76580"/>
                  <draw:equation draw:name="f9" draw:formula="0*logheight/102870"/>
                  <draw:equation draw:name="f10" draw:formula="0*logwidth/76580"/>
                  <draw:equation draw:name="f11" draw:formula="0*logheight/102870"/>
                  <draw:equation draw:name="f12" draw:formula="logwidth"/>
                  <draw:equation draw:name="f13" draw:formula="logheight"/>
                </draw:enhanced-geometry>
              </draw:custom-shape>
              <draw:custom-shape draw:name="Freeform: Shape 301" draw:style-name="gr6" draw:text-style-name="P21" draw:layer="layout" svg:width="0.215cm" svg:height="0.096cm" svg:x="30.078cm" svg:y="5.485cm">
                <text:p text:style-name="P17"/>
                <draw:enhanced-geometry draw:mirror-horizontal="false" draw:mirror-vertical="false" drawooo:sub-view-size="155447 69723" draw:text-areas="0 0 ?f16 ?f17" svg:viewBox="0 0 0 0" draw:type="ooxml-non-primitive" draw:enhanced-path="M 155448 69723 L 0 69723 0 22479 C 0 9716 9620 0 22098 0 L 133350 0 C 145828 0 155448 9716 155448 22479 L 155448 69723 155448 69723 Z N">
                  <draw:equation draw:name="f0" draw:formula="155448*logwidth/155447"/>
                  <draw:equation draw:name="f1" draw:formula="69723*logheight/69723"/>
                  <draw:equation draw:name="f2" draw:formula="0*logwidth/155447"/>
                  <draw:equation draw:name="f3" draw:formula="69723*logheight/69723"/>
                  <draw:equation draw:name="f4" draw:formula="0*logwidth/155447"/>
                  <draw:equation draw:name="f5" draw:formula="22479*logheight/69723"/>
                  <draw:equation draw:name="f6" draw:formula="22098*logwidth/155447"/>
                  <draw:equation draw:name="f7" draw:formula="0*logheight/69723"/>
                  <draw:equation draw:name="f8" draw:formula="133350*logwidth/155447"/>
                  <draw:equation draw:name="f9" draw:formula="0*logheight/69723"/>
                  <draw:equation draw:name="f10" draw:formula="155448*logwidth/155447"/>
                  <draw:equation draw:name="f11" draw:formula="22479*logheight/69723"/>
                  <draw:equation draw:name="f12" draw:formula="155448*logwidth/155447"/>
                  <draw:equation draw:name="f13" draw:formula="69723*logheight/69723"/>
                  <draw:equation draw:name="f14" draw:formula="155448*logwidth/155447"/>
                  <draw:equation draw:name="f15" draw:formula="69723*logheight/69723"/>
                  <draw:equation draw:name="f16" draw:formula="logwidth"/>
                  <draw:equation draw:name="f17" draw:formula="logheight"/>
                </draw:enhanced-geometry>
              </draw:custom-shape>
              <draw:g draw:name="Graphic 15">
                <draw:custom-shape draw:name="Freeform: Shape 383" draw:style-name="gr6" draw:text-style-name="P21" draw:layer="layout" svg:width="0.242cm" svg:height="0.174cm" svg:x="29.519cm" svg:y="6.206cm">
                  <text:p text:style-name="P17"/>
                  <draw:enhanced-geometry draw:mirror-horizontal="false" draw:mirror-vertical="false" drawooo:sub-view-size="174878 125730" draw:text-areas="0 0 ?f12 ?f13" svg:viewBox="0 0 0 0" draw:type="ooxml-non-primitive" draw:enhanced-path="M 0 0 L 174879 0 174879 125730 0 125730 0 0 0 0 Z N">
                    <draw:equation draw:name="f0" draw:formula="0*logwidth/174878"/>
                    <draw:equation draw:name="f1" draw:formula="0*logheight/125730"/>
                    <draw:equation draw:name="f2" draw:formula="174879*logwidth/174878"/>
                    <draw:equation draw:name="f3" draw:formula="0*logheight/125730"/>
                    <draw:equation draw:name="f4" draw:formula="174879*logwidth/174878"/>
                    <draw:equation draw:name="f5" draw:formula="125730*logheight/125730"/>
                    <draw:equation draw:name="f6" draw:formula="0*logwidth/174878"/>
                    <draw:equation draw:name="f7" draw:formula="125730*logheight/125730"/>
                    <draw:equation draw:name="f8" draw:formula="0*logwidth/174878"/>
                    <draw:equation draw:name="f9" draw:formula="0*logheight/125730"/>
                    <draw:equation draw:name="f10" draw:formula="0*logwidth/174878"/>
                    <draw:equation draw:name="f11" draw:formula="0*logheight/125730"/>
                    <draw:equation draw:name="f12" draw:formula="logwidth"/>
                    <draw:equation draw:name="f13" draw:formula="logheight"/>
                  </draw:enhanced-geometry>
                </draw:custom-shape>
                <draw:custom-shape draw:name="Freeform: Shape 384" draw:style-name="gr6" draw:text-style-name="P21" draw:layer="layout" svg:width="0.242cm" svg:height="0.174cm" svg:x="29.811cm" svg:y="6.206cm">
                  <text:p text:style-name="P17"/>
                  <draw:enhanced-geometry draw:mirror-horizontal="false" draw:mirror-vertical="false" drawooo:sub-view-size="174879 125730" draw:text-areas="0 0 ?f12 ?f13" svg:viewBox="0 0 0 0" draw:type="ooxml-non-primitive" draw:enhanced-path="M 0 0 L 174879 0 174879 125730 0 125730 0 0 0 0 Z N">
                    <draw:equation draw:name="f0" draw:formula="0*logwidth/174879"/>
                    <draw:equation draw:name="f1" draw:formula="0*logheight/125730"/>
                    <draw:equation draw:name="f2" draw:formula="174879*logwidth/174879"/>
                    <draw:equation draw:name="f3" draw:formula="0*logheight/125730"/>
                    <draw:equation draw:name="f4" draw:formula="174879*logwidth/174879"/>
                    <draw:equation draw:name="f5" draw:formula="125730*logheight/125730"/>
                    <draw:equation draw:name="f6" draw:formula="0*logwidth/174879"/>
                    <draw:equation draw:name="f7" draw:formula="125730*logheight/125730"/>
                    <draw:equation draw:name="f8" draw:formula="0*logwidth/174879"/>
                    <draw:equation draw:name="f9" draw:formula="0*logheight/125730"/>
                    <draw:equation draw:name="f10" draw:formula="0*logwidth/174879"/>
                    <draw:equation draw:name="f11" draw:formula="0*logheight/125730"/>
                    <draw:equation draw:name="f12" draw:formula="logwidth"/>
                    <draw:equation draw:name="f13" draw:formula="logheight"/>
                  </draw:enhanced-geometry>
                </draw:custom-shape>
                <draw:custom-shape draw:name="Freeform: Shape 385" draw:style-name="gr6" draw:text-style-name="P21" draw:layer="layout" svg:width="0.243cm" svg:height="0.174cm" svg:x="30.315cm" svg:y="6.206cm">
                  <text:p text:style-name="P17"/>
                  <draw:enhanced-geometry draw:mirror-horizontal="false" draw:mirror-vertical="false" drawooo:sub-view-size="176021 125730" draw:text-areas="0 0 ?f12 ?f13" svg:viewBox="0 0 0 0" draw:type="ooxml-non-primitive" draw:enhanced-path="M 0 0 L 176022 0 176022 125730 0 125730 0 0 0 0 Z N">
                    <draw:equation draw:name="f0" draw:formula="0*logwidth/176021"/>
                    <draw:equation draw:name="f1" draw:formula="0*logheight/125730"/>
                    <draw:equation draw:name="f2" draw:formula="176022*logwidth/176021"/>
                    <draw:equation draw:name="f3" draw:formula="0*logheight/125730"/>
                    <draw:equation draw:name="f4" draw:formula="176022*logwidth/176021"/>
                    <draw:equation draw:name="f5" draw:formula="125730*logheight/125730"/>
                    <draw:equation draw:name="f6" draw:formula="0*logwidth/176021"/>
                    <draw:equation draw:name="f7" draw:formula="125730*logheight/125730"/>
                    <draw:equation draw:name="f8" draw:formula="0*logwidth/176021"/>
                    <draw:equation draw:name="f9" draw:formula="0*logheight/125730"/>
                    <draw:equation draw:name="f10" draw:formula="0*logwidth/176021"/>
                    <draw:equation draw:name="f11" draw:formula="0*logheight/125730"/>
                    <draw:equation draw:name="f12" draw:formula="logwidth"/>
                    <draw:equation draw:name="f13" draw:formula="logheight"/>
                  </draw:enhanced-geometry>
                </draw:custom-shape>
                <draw:custom-shape draw:name="Freeform: Shape 386" draw:style-name="gr6" draw:text-style-name="P21" draw:layer="layout" svg:width="0.243cm" svg:height="0.174cm" svg:x="30.607cm" svg:y="6.206cm">
                  <text:p text:style-name="P17"/>
                  <draw:enhanced-geometry draw:mirror-horizontal="false" draw:mirror-vertical="false" drawooo:sub-view-size="176022 125730" draw:text-areas="0 0 ?f12 ?f13" svg:viewBox="0 0 0 0" draw:type="ooxml-non-primitive" draw:enhanced-path="M 0 0 L 176022 0 176022 125730 0 125730 0 0 0 0 Z N">
                    <draw:equation draw:name="f0" draw:formula="0*logwidth/176022"/>
                    <draw:equation draw:name="f1" draw:formula="0*logheight/125730"/>
                    <draw:equation draw:name="f2" draw:formula="176022*logwidth/176022"/>
                    <draw:equation draw:name="f3" draw:formula="0*logheight/125730"/>
                    <draw:equation draw:name="f4" draw:formula="176022*logwidth/176022"/>
                    <draw:equation draw:name="f5" draw:formula="125730*logheight/125730"/>
                    <draw:equation draw:name="f6" draw:formula="0*logwidth/176022"/>
                    <draw:equation draw:name="f7" draw:formula="125730*logheight/125730"/>
                    <draw:equation draw:name="f8" draw:formula="0*logwidth/176022"/>
                    <draw:equation draw:name="f9" draw:formula="0*logheight/125730"/>
                    <draw:equation draw:name="f10" draw:formula="0*logwidth/176022"/>
                    <draw:equation draw:name="f11" draw:formula="0*logheight/125730"/>
                    <draw:equation draw:name="f12" draw:formula="logwidth"/>
                    <draw:equation draw:name="f13" draw:formula="logheight"/>
                  </draw:enhanced-geometry>
                </draw:custom-shape>
              </draw:g>
              <draw:g draw:name="Graphic 15">
                <draw:custom-shape draw:name="Freeform: Shape 304" draw:style-name="gr5" draw:text-style-name="P20" draw:layer="layout" svg:width="0.567cm" svg:height="0.397cm" svg:x="29.907cm" svg:y="6.309cm">
                  <text:p text:style-name="P17"/>
                  <draw:enhanced-geometry draw:mirror-horizontal="false" draw:mirror-vertical="false" drawooo:sub-view-size="409193 286893" draw:text-areas="0 0 ?f16 ?f17" svg:viewBox="0 0 0 0" draw:type="ooxml-non-primitive" draw:enhanced-path="M 409194 24765 C 409194 11144 398145 0 384619 0 L 24575 0 C 10954 0 0 11049 0 24765 L 0 286893 409194 286893 409194 24765 409194 24765 Z N">
                    <draw:equation draw:name="f0" draw:formula="409194*logwidth/409193"/>
                    <draw:equation draw:name="f1" draw:formula="24765*logheight/286893"/>
                    <draw:equation draw:name="f2" draw:formula="384619*logwidth/409193"/>
                    <draw:equation draw:name="f3" draw:formula="0*logheight/286893"/>
                    <draw:equation draw:name="f4" draw:formula="24575*logwidth/409193"/>
                    <draw:equation draw:name="f5" draw:formula="0*logheight/286893"/>
                    <draw:equation draw:name="f6" draw:formula="0*logwidth/409193"/>
                    <draw:equation draw:name="f7" draw:formula="24765*logheight/286893"/>
                    <draw:equation draw:name="f8" draw:formula="0*logwidth/409193"/>
                    <draw:equation draw:name="f9" draw:formula="286893*logheight/286893"/>
                    <draw:equation draw:name="f10" draw:formula="409194*logwidth/409193"/>
                    <draw:equation draw:name="f11" draw:formula="286893*logheight/286893"/>
                    <draw:equation draw:name="f12" draw:formula="409194*logwidth/409193"/>
                    <draw:equation draw:name="f13" draw:formula="24765*logheight/286893"/>
                    <draw:equation draw:name="f14" draw:formula="409194*logwidth/409193"/>
                    <draw:equation draw:name="f15" draw:formula="24765*logheight/286893"/>
                    <draw:equation draw:name="f16" draw:formula="logwidth"/>
                    <draw:equation draw:name="f17" draw:formula="logheight"/>
                  </draw:enhanced-geometry>
                </draw:custom-shape>
                <draw:custom-shape draw:name="Freeform: Shape 305" draw:style-name="gr6" draw:text-style-name="P21" draw:layer="layout" svg:width="0.674cm" svg:height="0.062cm" svg:x="29.854cm" svg:y="6.805cm">
                  <text:p text:style-name="P17"/>
                  <draw:enhanced-geometry draw:mirror-horizontal="false" draw:mirror-vertical="false" drawooo:sub-view-size="485775 45719" draw:text-areas="0 0 ?f14 ?f15" svg:viewBox="0 0 0 0" draw:type="ooxml-non-primitive" draw:enhanced-path="M 0 0 L 0 22860 C 0 35528 10192 45720 22765 45720 L 463010 45720 C 475583 45720 485775 35528 485775 22860 L 485775 0 0 0 Z N">
                    <draw:equation draw:name="f0" draw:formula="0*logwidth/485775"/>
                    <draw:equation draw:name="f1" draw:formula="0*logheight/45719"/>
                    <draw:equation draw:name="f2" draw:formula="0*logwidth/485775"/>
                    <draw:equation draw:name="f3" draw:formula="22860*logheight/45719"/>
                    <draw:equation draw:name="f4" draw:formula="22765*logwidth/485775"/>
                    <draw:equation draw:name="f5" draw:formula="45720*logheight/45719"/>
                    <draw:equation draw:name="f6" draw:formula="463010*logwidth/485775"/>
                    <draw:equation draw:name="f7" draw:formula="45720*logheight/45719"/>
                    <draw:equation draw:name="f8" draw:formula="485775*logwidth/485775"/>
                    <draw:equation draw:name="f9" draw:formula="22860*logheight/45719"/>
                    <draw:equation draw:name="f10" draw:formula="485775*logwidth/485775"/>
                    <draw:equation draw:name="f11" draw:formula="0*logheight/45719"/>
                    <draw:equation draw:name="f12" draw:formula="0*logwidth/485775"/>
                    <draw:equation draw:name="f13" draw:formula="0*logheight/45719"/>
                    <draw:equation draw:name="f14" draw:formula="logwidth"/>
                    <draw:equation draw:name="f15" draw:formula="logheight"/>
                  </draw:enhanced-geometry>
                </draw:custom-shape>
                <draw:custom-shape draw:name="Freeform: Shape 306" draw:style-name="gr33" draw:text-style-name="P35" draw:layer="layout" svg:width="0.674cm" svg:height="0.096cm" svg:x="29.854cm" svg:y="6.708cm">
                  <text:p text:style-name="P17"/>
                  <draw:enhanced-geometry draw:mirror-horizontal="false" draw:mirror-vertical="false" drawooo:sub-view-size="485775 69722" draw:text-areas="0 0 ?f12 ?f13" svg:viewBox="0 0 0 0" draw:type="ooxml-non-primitive" draw:enhanced-path="M 0 69723 L 485775 69723 447199 0 38576 0 0 69723 0 69723 Z N">
                    <draw:equation draw:name="f0" draw:formula="0*logwidth/485775"/>
                    <draw:equation draw:name="f1" draw:formula="69723*logheight/69722"/>
                    <draw:equation draw:name="f2" draw:formula="485775*logwidth/485775"/>
                    <draw:equation draw:name="f3" draw:formula="69723*logheight/69722"/>
                    <draw:equation draw:name="f4" draw:formula="447199*logwidth/485775"/>
                    <draw:equation draw:name="f5" draw:formula="0*logheight/69722"/>
                    <draw:equation draw:name="f6" draw:formula="38576*logwidth/485775"/>
                    <draw:equation draw:name="f7" draw:formula="0*logheight/69722"/>
                    <draw:equation draw:name="f8" draw:formula="0*logwidth/485775"/>
                    <draw:equation draw:name="f9" draw:formula="69723*logheight/69722"/>
                    <draw:equation draw:name="f10" draw:formula="0*logwidth/485775"/>
                    <draw:equation draw:name="f11" draw:formula="69723*logheight/69722"/>
                    <draw:equation draw:name="f12" draw:formula="logwidth"/>
                    <draw:equation draw:name="f13" draw:formula="logheight"/>
                  </draw:enhanced-geometry>
                </draw:custom-shape>
                <draw:custom-shape draw:name="Freeform: Shape 307" draw:style-name="gr9" draw:text-style-name="P23" draw:layer="layout" svg:width="0.447cm" svg:height="0.275cm" svg:x="29.967cm" svg:y="6.37cm">
                  <text:p text:style-name="P17"/>
                  <draw:enhanced-geometry draw:mirror-horizontal="false" draw:mirror-vertical="false" drawooo:sub-view-size="322326 198882" draw:text-areas="0 0 ?f12 ?f13" svg:viewBox="0 0 0 0" draw:type="ooxml-non-primitive" draw:enhanced-path="M 0 0 L 322326 0 322326 198882 0 198882 0 0 0 0 Z N">
                    <draw:equation draw:name="f0" draw:formula="0*logwidth/322326"/>
                    <draw:equation draw:name="f1" draw:formula="0*logheight/198882"/>
                    <draw:equation draw:name="f2" draw:formula="322326*logwidth/322326"/>
                    <draw:equation draw:name="f3" draw:formula="0*logheight/198882"/>
                    <draw:equation draw:name="f4" draw:formula="322326*logwidth/322326"/>
                    <draw:equation draw:name="f5" draw:formula="198882*logheight/198882"/>
                    <draw:equation draw:name="f6" draw:formula="0*logwidth/322326"/>
                    <draw:equation draw:name="f7" draw:formula="198882*logheight/198882"/>
                    <draw:equation draw:name="f8" draw:formula="0*logwidth/322326"/>
                    <draw:equation draw:name="f9" draw:formula="0*logheight/198882"/>
                    <draw:equation draw:name="f10" draw:formula="0*logwidth/322326"/>
                    <draw:equation draw:name="f11" draw:formula="0*logheight/198882"/>
                    <draw:equation draw:name="f12" draw:formula="logwidth"/>
                    <draw:equation draw:name="f13" draw:formula="logheight"/>
                  </draw:enhanced-geometry>
                </draw:custom-shape>
                <draw:custom-shape draw:name="Freeform: Shape 308" draw:style-name="gr39" draw:text-style-name="P42" draw:layer="layout" svg:width="0.37cm" svg:height="0.175cm" svg:x="30.008cm" svg:y="6.436cm">
                  <text:p text:style-name="P17"/>
                  <draw:enhanced-geometry draw:mirror-horizontal="false" draw:mirror-vertical="false" drawooo:sub-view-size="267462 126872" draw:text-areas="0 0 ?f12 ?f13" svg:viewBox="0 0 0 0" draw:type="ooxml-non-primitive" draw:enhanced-path="M 0 0 L 267462 0 267462 126873 0 126873 0 0 0 0 Z N">
                    <draw:equation draw:name="f0" draw:formula="0*logwidth/267462"/>
                    <draw:equation draw:name="f1" draw:formula="0*logheight/126872"/>
                    <draw:equation draw:name="f2" draw:formula="267462*logwidth/267462"/>
                    <draw:equation draw:name="f3" draw:formula="0*logheight/126872"/>
                    <draw:equation draw:name="f4" draw:formula="267462*logwidth/267462"/>
                    <draw:equation draw:name="f5" draw:formula="126873*logheight/126872"/>
                    <draw:equation draw:name="f6" draw:formula="0*logwidth/267462"/>
                    <draw:equation draw:name="f7" draw:formula="126873*logheight/126872"/>
                    <draw:equation draw:name="f8" draw:formula="0*logwidth/267462"/>
                    <draw:equation draw:name="f9" draw:formula="0*logheight/126872"/>
                    <draw:equation draw:name="f10" draw:formula="0*logwidth/267462"/>
                    <draw:equation draw:name="f11" draw:formula="0*logheight/126872"/>
                    <draw:equation draw:name="f12" draw:formula="logwidth"/>
                    <draw:equation draw:name="f13" draw:formula="logheight"/>
                  </draw:enhanced-geometry>
                </draw:custom-shape>
                <draw:custom-shape draw:name="Freeform: Shape 309" draw:style-name="gr5" draw:text-style-name="P20" draw:layer="layout" svg:width="0.37cm" svg:height="0.051cm" svg:x="30.008cm" svg:y="6.384cm">
                  <text:p text:style-name="P17"/>
                  <draw:enhanced-geometry draw:mirror-horizontal="false" draw:mirror-vertical="false" drawooo:sub-view-size="267462 37718" draw:text-areas="0 0 ?f12 ?f13" svg:viewBox="0 0 0 0" draw:type="ooxml-non-primitive" draw:enhanced-path="M 0 0 L 267462 0 267462 37719 0 37719 0 0 0 0 Z N">
                    <draw:equation draw:name="f0" draw:formula="0*logwidth/267462"/>
                    <draw:equation draw:name="f1" draw:formula="0*logheight/37718"/>
                    <draw:equation draw:name="f2" draw:formula="267462*logwidth/267462"/>
                    <draw:equation draw:name="f3" draw:formula="0*logheight/37718"/>
                    <draw:equation draw:name="f4" draw:formula="267462*logwidth/267462"/>
                    <draw:equation draw:name="f5" draw:formula="37719*logheight/37718"/>
                    <draw:equation draw:name="f6" draw:formula="0*logwidth/267462"/>
                    <draw:equation draw:name="f7" draw:formula="37719*logheight/37718"/>
                    <draw:equation draw:name="f8" draw:formula="0*logwidth/267462"/>
                    <draw:equation draw:name="f9" draw:formula="0*logheight/37718"/>
                    <draw:equation draw:name="f10" draw:formula="0*logwidth/267462"/>
                    <draw:equation draw:name="f11" draw:formula="0*logheight/37718"/>
                    <draw:equation draw:name="f12" draw:formula="logwidth"/>
                    <draw:equation draw:name="f13" draw:formula="logheight"/>
                  </draw:enhanced-geometry>
                </draw:custom-shape>
                <draw:custom-shape draw:name="Freeform: Shape 314" draw:style-name="gr9" draw:text-style-name="P23" draw:layer="layout" svg:width="0.013cm" svg:height="0.013cm" svg:x="30.341cm" svg:y="6.403cm">
                  <text:p text:style-name="P17"/>
                  <draw:enhanced-geometry draw:mirror-horizontal="false" draw:mirror-vertical="false" drawooo:sub-view-size="10286 10191" draw:text-areas="0 0 ?f18 ?f19" svg:viewBox="0 0 0 0" draw:type="ooxml-non-primitive" draw:enhanced-path="M 8858 1429 C 6953 -476 3524 -476 1524 1429 571 2381 0 3715 0 5048 0 6382 571 7715 1524 8668 2476 9620 3810 10192 5144 10192 6477 10192 7810 9620 8763 8668 9715 7715 10287 6382 10287 5048 10287 3715 9715 2381 8763 1334 L 8763 1334 Z N">
                    <draw:equation draw:name="f0" draw:formula="8858*logwidth/10286"/>
                    <draw:equation draw:name="f1" draw:formula="1429*logheight/10191"/>
                    <draw:equation draw:name="f2" draw:formula="1524*logwidth/10286"/>
                    <draw:equation draw:name="f3" draw:formula="1429*logheight/10191"/>
                    <draw:equation draw:name="f4" draw:formula="0*logwidth/10286"/>
                    <draw:equation draw:name="f5" draw:formula="5048*logheight/10191"/>
                    <draw:equation draw:name="f6" draw:formula="1524*logwidth/10286"/>
                    <draw:equation draw:name="f7" draw:formula="8668*logheight/10191"/>
                    <draw:equation draw:name="f8" draw:formula="5144*logwidth/10286"/>
                    <draw:equation draw:name="f9" draw:formula="10192*logheight/10191"/>
                    <draw:equation draw:name="f10" draw:formula="8763*logwidth/10286"/>
                    <draw:equation draw:name="f11" draw:formula="8668*logheight/10191"/>
                    <draw:equation draw:name="f12" draw:formula="10287*logwidth/10286"/>
                    <draw:equation draw:name="f13" draw:formula="5048*logheight/10191"/>
                    <draw:equation draw:name="f14" draw:formula="8763*logwidth/10286"/>
                    <draw:equation draw:name="f15" draw:formula="1334*logheight/10191"/>
                    <draw:equation draw:name="f16" draw:formula="8763*logwidth/10286"/>
                    <draw:equation draw:name="f17" draw:formula="1334*logheight/10191"/>
                    <draw:equation draw:name="f18" draw:formula="logwidth"/>
                    <draw:equation draw:name="f19" draw:formula="logheight"/>
                  </draw:enhanced-geometry>
                </draw:custom-shape>
                <draw:custom-shape draw:name="Freeform: Shape 315" draw:style-name="gr9" draw:text-style-name="P23" draw:layer="layout" svg:width="0.013cm" svg:height="0.013cm" svg:x="30.305cm" svg:y="6.403cm">
                  <text:p text:style-name="P17"/>
                  <draw:enhanced-geometry draw:mirror-horizontal="false" draw:mirror-vertical="false" drawooo:sub-view-size="10286 10287" draw:text-areas="0 0 ?f12 ?f13" svg:viewBox="0 0 0 0" draw:type="ooxml-non-primitive" draw:enhanced-path="M 10287 5144 C 10287 8001 8001 10287 5144 10287 2286 10287 0 8001 0 5144 0 2286 2286 0 5144 0 8001 0 10287 2286 10287 5144 L 10287 5144 Z N">
                    <draw:equation draw:name="f0" draw:formula="10287*logwidth/10286"/>
                    <draw:equation draw:name="f1" draw:formula="5144*logheight/10287"/>
                    <draw:equation draw:name="f2" draw:formula="5144*logwidth/10286"/>
                    <draw:equation draw:name="f3" draw:formula="10287*logheight/10287"/>
                    <draw:equation draw:name="f4" draw:formula="0*logwidth/10286"/>
                    <draw:equation draw:name="f5" draw:formula="5144*logheight/10287"/>
                    <draw:equation draw:name="f6" draw:formula="5144*logwidth/10286"/>
                    <draw:equation draw:name="f7" draw:formula="0*logheight/10287"/>
                    <draw:equation draw:name="f8" draw:formula="10287*logwidth/10286"/>
                    <draw:equation draw:name="f9" draw:formula="5144*logheight/10287"/>
                    <draw:equation draw:name="f10" draw:formula="10287*logwidth/10286"/>
                    <draw:equation draw:name="f11" draw:formula="5144*logheight/10287"/>
                    <draw:equation draw:name="f12" draw:formula="logwidth"/>
                    <draw:equation draw:name="f13" draw:formula="logheight"/>
                  </draw:enhanced-geometry>
                </draw:custom-shape>
                <draw:custom-shape draw:name="Freeform: Shape 316" draw:style-name="gr9" draw:text-style-name="P23" draw:layer="layout" svg:width="0.013cm" svg:height="0.013cm" svg:x="30.269cm" svg:y="6.403cm">
                  <text:p text:style-name="P17"/>
                  <draw:enhanced-geometry draw:mirror-horizontal="false" draw:mirror-vertical="false" drawooo:sub-view-size="10286 10191" draw:text-areas="0 0 ?f18 ?f19" svg:viewBox="0 0 0 0" draw:type="ooxml-non-primitive" draw:enhanced-path="M 1524 1429 C 571 2381 0 3715 0 5048 0 6382 571 7715 1524 8668 2476 9620 3810 10192 5144 10192 6477 10192 7810 9620 8763 8668 9716 7715 10287 6382 10287 5048 10287 3715 9716 2381 8763 1429 6858 -476 3429 -476 1429 1429 L 1429 1429 Z N">
                    <draw:equation draw:name="f0" draw:formula="1524*logwidth/10286"/>
                    <draw:equation draw:name="f1" draw:formula="1429*logheight/10191"/>
                    <draw:equation draw:name="f2" draw:formula="0*logwidth/10286"/>
                    <draw:equation draw:name="f3" draw:formula="5048*logheight/10191"/>
                    <draw:equation draw:name="f4" draw:formula="1524*logwidth/10286"/>
                    <draw:equation draw:name="f5" draw:formula="8668*logheight/10191"/>
                    <draw:equation draw:name="f6" draw:formula="5144*logwidth/10286"/>
                    <draw:equation draw:name="f7" draw:formula="10192*logheight/10191"/>
                    <draw:equation draw:name="f8" draw:formula="8763*logwidth/10286"/>
                    <draw:equation draw:name="f9" draw:formula="8668*logheight/10191"/>
                    <draw:equation draw:name="f10" draw:formula="10287*logwidth/10286"/>
                    <draw:equation draw:name="f11" draw:formula="5048*logheight/10191"/>
                    <draw:equation draw:name="f12" draw:formula="8763*logwidth/10286"/>
                    <draw:equation draw:name="f13" draw:formula="1429*logheight/10191"/>
                    <draw:equation draw:name="f14" draw:formula="1429*logwidth/10286"/>
                    <draw:equation draw:name="f15" draw:formula="1429*logheight/10191"/>
                    <draw:equation draw:name="f16" draw:formula="1429*logwidth/10286"/>
                    <draw:equation draw:name="f17" draw:formula="1429*logheight/10191"/>
                    <draw:equation draw:name="f18" draw:formula="logwidth"/>
                    <draw:equation draw:name="f19" draw:formula="logheight"/>
                  </draw:enhanced-geometry>
                </draw:custom-shape>
                <draw:custom-shape draw:name="Freeform: Shape 317" draw:style-name="gr8" draw:text-style-name="P16" draw:layer="layout" svg:width="0.142cm" svg:height="0.142cm" svg:x="30.122cm" svg:y="6.451cm">
                  <text:p text:style-name="P17"/>
                  <draw:enhanced-geometry draw:mirror-horizontal="false" draw:mirror-vertical="false" drawooo:sub-view-size="102869 102870" draw:text-areas="0 0 ?f144 ?f145" svg:viewBox="0 0 0 0" draw:type="ooxml-non-primitive" draw:enhanced-path="M 51626 0 L 51626 0 46196 286 41053 1238 36195 2381 31337 3905 26860 6287 22670 8763 18669 11716 15050 15050 11811 18669 8763 22574 6001 26765 3905 31242 2096 36100 952 40862 286 46006 0 51435 0 51435 286 56579 952 61627 2096 66770 3905 71247 6001 75819 8763 80010 11811 83915 15050 87821 18669 91154 22670 93821 26860 96583 31337 98679 36195 100489 41053 101632 46196 102584 51626 102870 51626 102870 56674 102584 61817 101632 66675 100489 71533 98679 76009 96583 80201 93821 84201 91154 87821 87821 91059 83915 94107 80010 96869 75819 98965 71247 100775 66770 101918 61627 102584 56579 102870 51435 102870 51435 102584 46006 101918 40862 100775 36100 98965 31242 96869 26765 94107 22574 91059 18669 87821 15050 84201 11716 80201 8763 76009 6287 71533 3905 66675 2381 61817 1238 56674 286 51626 0 51626 0 51626 0 51626 0 Z N">
                    <draw:equation draw:name="f0" draw:formula="51626*logwidth/102869"/>
                    <draw:equation draw:name="f1" draw:formula="0*logheight/102870"/>
                    <draw:equation draw:name="f2" draw:formula="51626*logwidth/102869"/>
                    <draw:equation draw:name="f3" draw:formula="0*logheight/102870"/>
                    <draw:equation draw:name="f4" draw:formula="46196*logwidth/102869"/>
                    <draw:equation draw:name="f5" draw:formula="286*logheight/102870"/>
                    <draw:equation draw:name="f6" draw:formula="41053*logwidth/102869"/>
                    <draw:equation draw:name="f7" draw:formula="1238*logheight/102870"/>
                    <draw:equation draw:name="f8" draw:formula="36195*logwidth/102869"/>
                    <draw:equation draw:name="f9" draw:formula="2381*logheight/102870"/>
                    <draw:equation draw:name="f10" draw:formula="31337*logwidth/102869"/>
                    <draw:equation draw:name="f11" draw:formula="3905*logheight/102870"/>
                    <draw:equation draw:name="f12" draw:formula="26860*logwidth/102869"/>
                    <draw:equation draw:name="f13" draw:formula="6287*logheight/102870"/>
                    <draw:equation draw:name="f14" draw:formula="22670*logwidth/102869"/>
                    <draw:equation draw:name="f15" draw:formula="8763*logheight/102870"/>
                    <draw:equation draw:name="f16" draw:formula="18669*logwidth/102869"/>
                    <draw:equation draw:name="f17" draw:formula="11716*logheight/102870"/>
                    <draw:equation draw:name="f18" draw:formula="15050*logwidth/102869"/>
                    <draw:equation draw:name="f19" draw:formula="15050*logheight/102870"/>
                    <draw:equation draw:name="f20" draw:formula="11811*logwidth/102869"/>
                    <draw:equation draw:name="f21" draw:formula="18669*logheight/102870"/>
                    <draw:equation draw:name="f22" draw:formula="8763*logwidth/102869"/>
                    <draw:equation draw:name="f23" draw:formula="22574*logheight/102870"/>
                    <draw:equation draw:name="f24" draw:formula="6001*logwidth/102869"/>
                    <draw:equation draw:name="f25" draw:formula="26765*logheight/102870"/>
                    <draw:equation draw:name="f26" draw:formula="3905*logwidth/102869"/>
                    <draw:equation draw:name="f27" draw:formula="31242*logheight/102870"/>
                    <draw:equation draw:name="f28" draw:formula="2096*logwidth/102869"/>
                    <draw:equation draw:name="f29" draw:formula="36100*logheight/102870"/>
                    <draw:equation draw:name="f30" draw:formula="952*logwidth/102869"/>
                    <draw:equation draw:name="f31" draw:formula="40862*logheight/102870"/>
                    <draw:equation draw:name="f32" draw:formula="286*logwidth/102869"/>
                    <draw:equation draw:name="f33" draw:formula="46006*logheight/102870"/>
                    <draw:equation draw:name="f34" draw:formula="0*logwidth/102869"/>
                    <draw:equation draw:name="f35" draw:formula="51435*logheight/102870"/>
                    <draw:equation draw:name="f36" draw:formula="0*logwidth/102869"/>
                    <draw:equation draw:name="f37" draw:formula="51435*logheight/102870"/>
                    <draw:equation draw:name="f38" draw:formula="286*logwidth/102869"/>
                    <draw:equation draw:name="f39" draw:formula="56579*logheight/102870"/>
                    <draw:equation draw:name="f40" draw:formula="952*logwidth/102869"/>
                    <draw:equation draw:name="f41" draw:formula="61627*logheight/102870"/>
                    <draw:equation draw:name="f42" draw:formula="2096*logwidth/102869"/>
                    <draw:equation draw:name="f43" draw:formula="66770*logheight/102870"/>
                    <draw:equation draw:name="f44" draw:formula="3905*logwidth/102869"/>
                    <draw:equation draw:name="f45" draw:formula="71247*logheight/102870"/>
                    <draw:equation draw:name="f46" draw:formula="6001*logwidth/102869"/>
                    <draw:equation draw:name="f47" draw:formula="75819*logheight/102870"/>
                    <draw:equation draw:name="f48" draw:formula="8763*logwidth/102869"/>
                    <draw:equation draw:name="f49" draw:formula="80010*logheight/102870"/>
                    <draw:equation draw:name="f50" draw:formula="11811*logwidth/102869"/>
                    <draw:equation draw:name="f51" draw:formula="83915*logheight/102870"/>
                    <draw:equation draw:name="f52" draw:formula="15050*logwidth/102869"/>
                    <draw:equation draw:name="f53" draw:formula="87821*logheight/102870"/>
                    <draw:equation draw:name="f54" draw:formula="18669*logwidth/102869"/>
                    <draw:equation draw:name="f55" draw:formula="91154*logheight/102870"/>
                    <draw:equation draw:name="f56" draw:formula="22670*logwidth/102869"/>
                    <draw:equation draw:name="f57" draw:formula="93821*logheight/102870"/>
                    <draw:equation draw:name="f58" draw:formula="26860*logwidth/102869"/>
                    <draw:equation draw:name="f59" draw:formula="96583*logheight/102870"/>
                    <draw:equation draw:name="f60" draw:formula="31337*logwidth/102869"/>
                    <draw:equation draw:name="f61" draw:formula="98679*logheight/102870"/>
                    <draw:equation draw:name="f62" draw:formula="36195*logwidth/102869"/>
                    <draw:equation draw:name="f63" draw:formula="100489*logheight/102870"/>
                    <draw:equation draw:name="f64" draw:formula="41053*logwidth/102869"/>
                    <draw:equation draw:name="f65" draw:formula="101632*logheight/102870"/>
                    <draw:equation draw:name="f66" draw:formula="46196*logwidth/102869"/>
                    <draw:equation draw:name="f67" draw:formula="102584*logheight/102870"/>
                    <draw:equation draw:name="f68" draw:formula="51626*logwidth/102869"/>
                    <draw:equation draw:name="f69" draw:formula="102870*logheight/102870"/>
                    <draw:equation draw:name="f70" draw:formula="51626*logwidth/102869"/>
                    <draw:equation draw:name="f71" draw:formula="102870*logheight/102870"/>
                    <draw:equation draw:name="f72" draw:formula="56674*logwidth/102869"/>
                    <draw:equation draw:name="f73" draw:formula="102584*logheight/102870"/>
                    <draw:equation draw:name="f74" draw:formula="61817*logwidth/102869"/>
                    <draw:equation draw:name="f75" draw:formula="101632*logheight/102870"/>
                    <draw:equation draw:name="f76" draw:formula="66675*logwidth/102869"/>
                    <draw:equation draw:name="f77" draw:formula="100489*logheight/102870"/>
                    <draw:equation draw:name="f78" draw:formula="71533*logwidth/102869"/>
                    <draw:equation draw:name="f79" draw:formula="98679*logheight/102870"/>
                    <draw:equation draw:name="f80" draw:formula="76009*logwidth/102869"/>
                    <draw:equation draw:name="f81" draw:formula="96583*logheight/102870"/>
                    <draw:equation draw:name="f82" draw:formula="80201*logwidth/102869"/>
                    <draw:equation draw:name="f83" draw:formula="93821*logheight/102870"/>
                    <draw:equation draw:name="f84" draw:formula="84201*logwidth/102869"/>
                    <draw:equation draw:name="f85" draw:formula="91154*logheight/102870"/>
                    <draw:equation draw:name="f86" draw:formula="87821*logwidth/102869"/>
                    <draw:equation draw:name="f87" draw:formula="87821*logheight/102870"/>
                    <draw:equation draw:name="f88" draw:formula="91059*logwidth/102869"/>
                    <draw:equation draw:name="f89" draw:formula="83915*logheight/102870"/>
                    <draw:equation draw:name="f90" draw:formula="94107*logwidth/102869"/>
                    <draw:equation draw:name="f91" draw:formula="80010*logheight/102870"/>
                    <draw:equation draw:name="f92" draw:formula="96869*logwidth/102869"/>
                    <draw:equation draw:name="f93" draw:formula="75819*logheight/102870"/>
                    <draw:equation draw:name="f94" draw:formula="98965*logwidth/102869"/>
                    <draw:equation draw:name="f95" draw:formula="71247*logheight/102870"/>
                    <draw:equation draw:name="f96" draw:formula="100775*logwidth/102869"/>
                    <draw:equation draw:name="f97" draw:formula="66770*logheight/102870"/>
                    <draw:equation draw:name="f98" draw:formula="101918*logwidth/102869"/>
                    <draw:equation draw:name="f99" draw:formula="61627*logheight/102870"/>
                    <draw:equation draw:name="f100" draw:formula="102584*logwidth/102869"/>
                    <draw:equation draw:name="f101" draw:formula="56579*logheight/102870"/>
                    <draw:equation draw:name="f102" draw:formula="102870*logwidth/102869"/>
                    <draw:equation draw:name="f103" draw:formula="51435*logheight/102870"/>
                    <draw:equation draw:name="f104" draw:formula="102870*logwidth/102869"/>
                    <draw:equation draw:name="f105" draw:formula="51435*logheight/102870"/>
                    <draw:equation draw:name="f106" draw:formula="102584*logwidth/102869"/>
                    <draw:equation draw:name="f107" draw:formula="46006*logheight/102870"/>
                    <draw:equation draw:name="f108" draw:formula="101918*logwidth/102869"/>
                    <draw:equation draw:name="f109" draw:formula="40862*logheight/102870"/>
                    <draw:equation draw:name="f110" draw:formula="100775*logwidth/102869"/>
                    <draw:equation draw:name="f111" draw:formula="36100*logheight/102870"/>
                    <draw:equation draw:name="f112" draw:formula="98965*logwidth/102869"/>
                    <draw:equation draw:name="f113" draw:formula="31242*logheight/102870"/>
                    <draw:equation draw:name="f114" draw:formula="96869*logwidth/102869"/>
                    <draw:equation draw:name="f115" draw:formula="26765*logheight/102870"/>
                    <draw:equation draw:name="f116" draw:formula="94107*logwidth/102869"/>
                    <draw:equation draw:name="f117" draw:formula="22574*logheight/102870"/>
                    <draw:equation draw:name="f118" draw:formula="91059*logwidth/102869"/>
                    <draw:equation draw:name="f119" draw:formula="18669*logheight/102870"/>
                    <draw:equation draw:name="f120" draw:formula="87821*logwidth/102869"/>
                    <draw:equation draw:name="f121" draw:formula="15050*logheight/102870"/>
                    <draw:equation draw:name="f122" draw:formula="84201*logwidth/102869"/>
                    <draw:equation draw:name="f123" draw:formula="11716*logheight/102870"/>
                    <draw:equation draw:name="f124" draw:formula="80201*logwidth/102869"/>
                    <draw:equation draw:name="f125" draw:formula="8763*logheight/102870"/>
                    <draw:equation draw:name="f126" draw:formula="76009*logwidth/102869"/>
                    <draw:equation draw:name="f127" draw:formula="6287*logheight/102870"/>
                    <draw:equation draw:name="f128" draw:formula="71533*logwidth/102869"/>
                    <draw:equation draw:name="f129" draw:formula="3905*logheight/102870"/>
                    <draw:equation draw:name="f130" draw:formula="66675*logwidth/102869"/>
                    <draw:equation draw:name="f131" draw:formula="2381*logheight/102870"/>
                    <draw:equation draw:name="f132" draw:formula="61817*logwidth/102869"/>
                    <draw:equation draw:name="f133" draw:formula="1238*logheight/102870"/>
                    <draw:equation draw:name="f134" draw:formula="56674*logwidth/102869"/>
                    <draw:equation draw:name="f135" draw:formula="286*logheight/102870"/>
                    <draw:equation draw:name="f136" draw:formula="51626*logwidth/102869"/>
                    <draw:equation draw:name="f137" draw:formula="0*logheight/102870"/>
                    <draw:equation draw:name="f138" draw:formula="51626*logwidth/102869"/>
                    <draw:equation draw:name="f139" draw:formula="0*logheight/102870"/>
                    <draw:equation draw:name="f140" draw:formula="51626*logwidth/102869"/>
                    <draw:equation draw:name="f141" draw:formula="0*logheight/102870"/>
                    <draw:equation draw:name="f142" draw:formula="51626*logwidth/102869"/>
                    <draw:equation draw:name="f143" draw:formula="0*logheight/102870"/>
                    <draw:equation draw:name="f144" draw:formula="logwidth"/>
                    <draw:equation draw:name="f145" draw:formula="logheight"/>
                  </draw:enhanced-geometry>
                </draw:custom-shape>
                <draw:custom-shape draw:name="Freeform: Shape 318" draw:style-name="gr9" draw:text-style-name="P23" draw:layer="layout" svg:width="0.075cm" svg:height="0.078cm" svg:x="30.156cm" svg:y="6.482cm">
                  <text:p text:style-name="P17"/>
                  <draw:enhanced-geometry draw:mirror-horizontal="false" draw:mirror-vertical="false" drawooo:sub-view-size="54863 57150" draw:text-areas="0 0 ?f112 ?f113" svg:viewBox="0 0 0 0" draw:type="ooxml-non-primitive" draw:enhanced-path="M 20383 57150 L 20383 57150 19145 56959 17812 56483 16859 55817 15811 54959 1143 35623 1143 35623 476 34576 191 33623 0 32575 0 31433 381 30385 857 29432 1524 28384 2381 27718 2381 27718 3239 27051 4381 26765 5429 26575 6572 26575 7620 26860 8573 27242 9620 27908 10287 28765 20002 41434 44291 2667 44291 2667 44958 1810 45815 1143 46768 476 47816 190 48768 0 50006 190 51149 381 52197 857 52197 857 53054 1715 53816 2477 54388 3334 54674 4477 54864 5525 54674 6667 54483 7715 54007 8668 25241 54483 25241 54483 24384 55435 23431 56293 22003 56959 20669 57150 20669 57150 20383 57150 20383 57150 20383 57150 20383 57150 Z N">
                    <draw:equation draw:name="f0" draw:formula="20383*logwidth/54863"/>
                    <draw:equation draw:name="f1" draw:formula="57150*logheight/57150"/>
                    <draw:equation draw:name="f2" draw:formula="20383*logwidth/54863"/>
                    <draw:equation draw:name="f3" draw:formula="57150*logheight/57150"/>
                    <draw:equation draw:name="f4" draw:formula="19145*logwidth/54863"/>
                    <draw:equation draw:name="f5" draw:formula="56959*logheight/57150"/>
                    <draw:equation draw:name="f6" draw:formula="17812*logwidth/54863"/>
                    <draw:equation draw:name="f7" draw:formula="56483*logheight/57150"/>
                    <draw:equation draw:name="f8" draw:formula="16859*logwidth/54863"/>
                    <draw:equation draw:name="f9" draw:formula="55817*logheight/57150"/>
                    <draw:equation draw:name="f10" draw:formula="15811*logwidth/54863"/>
                    <draw:equation draw:name="f11" draw:formula="54959*logheight/57150"/>
                    <draw:equation draw:name="f12" draw:formula="1143*logwidth/54863"/>
                    <draw:equation draw:name="f13" draw:formula="35623*logheight/57150"/>
                    <draw:equation draw:name="f14" draw:formula="1143*logwidth/54863"/>
                    <draw:equation draw:name="f15" draw:formula="35623*logheight/57150"/>
                    <draw:equation draw:name="f16" draw:formula="476*logwidth/54863"/>
                    <draw:equation draw:name="f17" draw:formula="34576*logheight/57150"/>
                    <draw:equation draw:name="f18" draw:formula="191*logwidth/54863"/>
                    <draw:equation draw:name="f19" draw:formula="33623*logheight/57150"/>
                    <draw:equation draw:name="f20" draw:formula="0*logwidth/54863"/>
                    <draw:equation draw:name="f21" draw:formula="32575*logheight/57150"/>
                    <draw:equation draw:name="f22" draw:formula="0*logwidth/54863"/>
                    <draw:equation draw:name="f23" draw:formula="31433*logheight/57150"/>
                    <draw:equation draw:name="f24" draw:formula="381*logwidth/54863"/>
                    <draw:equation draw:name="f25" draw:formula="30385*logheight/57150"/>
                    <draw:equation draw:name="f26" draw:formula="857*logwidth/54863"/>
                    <draw:equation draw:name="f27" draw:formula="29432*logheight/57150"/>
                    <draw:equation draw:name="f28" draw:formula="1524*logwidth/54863"/>
                    <draw:equation draw:name="f29" draw:formula="28384*logheight/57150"/>
                    <draw:equation draw:name="f30" draw:formula="2381*logwidth/54863"/>
                    <draw:equation draw:name="f31" draw:formula="27718*logheight/57150"/>
                    <draw:equation draw:name="f32" draw:formula="2381*logwidth/54863"/>
                    <draw:equation draw:name="f33" draw:formula="27718*logheight/57150"/>
                    <draw:equation draw:name="f34" draw:formula="3239*logwidth/54863"/>
                    <draw:equation draw:name="f35" draw:formula="27051*logheight/57150"/>
                    <draw:equation draw:name="f36" draw:formula="4381*logwidth/54863"/>
                    <draw:equation draw:name="f37" draw:formula="26765*logheight/57150"/>
                    <draw:equation draw:name="f38" draw:formula="5429*logwidth/54863"/>
                    <draw:equation draw:name="f39" draw:formula="26575*logheight/57150"/>
                    <draw:equation draw:name="f40" draw:formula="6572*logwidth/54863"/>
                    <draw:equation draw:name="f41" draw:formula="26575*logheight/57150"/>
                    <draw:equation draw:name="f42" draw:formula="7620*logwidth/54863"/>
                    <draw:equation draw:name="f43" draw:formula="26860*logheight/57150"/>
                    <draw:equation draw:name="f44" draw:formula="8573*logwidth/54863"/>
                    <draw:equation draw:name="f45" draw:formula="27242*logheight/57150"/>
                    <draw:equation draw:name="f46" draw:formula="9620*logwidth/54863"/>
                    <draw:equation draw:name="f47" draw:formula="27908*logheight/57150"/>
                    <draw:equation draw:name="f48" draw:formula="10287*logwidth/54863"/>
                    <draw:equation draw:name="f49" draw:formula="28765*logheight/57150"/>
                    <draw:equation draw:name="f50" draw:formula="20002*logwidth/54863"/>
                    <draw:equation draw:name="f51" draw:formula="41434*logheight/57150"/>
                    <draw:equation draw:name="f52" draw:formula="44291*logwidth/54863"/>
                    <draw:equation draw:name="f53" draw:formula="2667*logheight/57150"/>
                    <draw:equation draw:name="f54" draw:formula="44291*logwidth/54863"/>
                    <draw:equation draw:name="f55" draw:formula="2667*logheight/57150"/>
                    <draw:equation draw:name="f56" draw:formula="44958*logwidth/54863"/>
                    <draw:equation draw:name="f57" draw:formula="1810*logheight/57150"/>
                    <draw:equation draw:name="f58" draw:formula="45815*logwidth/54863"/>
                    <draw:equation draw:name="f59" draw:formula="1143*logheight/57150"/>
                    <draw:equation draw:name="f60" draw:formula="46768*logwidth/54863"/>
                    <draw:equation draw:name="f61" draw:formula="476*logheight/57150"/>
                    <draw:equation draw:name="f62" draw:formula="47816*logwidth/54863"/>
                    <draw:equation draw:name="f63" draw:formula="190*logheight/57150"/>
                    <draw:equation draw:name="f64" draw:formula="48768*logwidth/54863"/>
                    <draw:equation draw:name="f65" draw:formula="0*logheight/57150"/>
                    <draw:equation draw:name="f66" draw:formula="50006*logwidth/54863"/>
                    <draw:equation draw:name="f67" draw:formula="190*logheight/57150"/>
                    <draw:equation draw:name="f68" draw:formula="51149*logwidth/54863"/>
                    <draw:equation draw:name="f69" draw:formula="381*logheight/57150"/>
                    <draw:equation draw:name="f70" draw:formula="52197*logwidth/54863"/>
                    <draw:equation draw:name="f71" draw:formula="857*logheight/57150"/>
                    <draw:equation draw:name="f72" draw:formula="52197*logwidth/54863"/>
                    <draw:equation draw:name="f73" draw:formula="857*logheight/57150"/>
                    <draw:equation draw:name="f74" draw:formula="53054*logwidth/54863"/>
                    <draw:equation draw:name="f75" draw:formula="1715*logheight/57150"/>
                    <draw:equation draw:name="f76" draw:formula="53816*logwidth/54863"/>
                    <draw:equation draw:name="f77" draw:formula="2477*logheight/57150"/>
                    <draw:equation draw:name="f78" draw:formula="54388*logwidth/54863"/>
                    <draw:equation draw:name="f79" draw:formula="3334*logheight/57150"/>
                    <draw:equation draw:name="f80" draw:formula="54674*logwidth/54863"/>
                    <draw:equation draw:name="f81" draw:formula="4477*logheight/57150"/>
                    <draw:equation draw:name="f82" draw:formula="54864*logwidth/54863"/>
                    <draw:equation draw:name="f83" draw:formula="5525*logheight/57150"/>
                    <draw:equation draw:name="f84" draw:formula="54674*logwidth/54863"/>
                    <draw:equation draw:name="f85" draw:formula="6667*logheight/57150"/>
                    <draw:equation draw:name="f86" draw:formula="54483*logwidth/54863"/>
                    <draw:equation draw:name="f87" draw:formula="7715*logheight/57150"/>
                    <draw:equation draw:name="f88" draw:formula="54007*logwidth/54863"/>
                    <draw:equation draw:name="f89" draw:formula="8668*logheight/57150"/>
                    <draw:equation draw:name="f90" draw:formula="25241*logwidth/54863"/>
                    <draw:equation draw:name="f91" draw:formula="54483*logheight/57150"/>
                    <draw:equation draw:name="f92" draw:formula="25241*logwidth/54863"/>
                    <draw:equation draw:name="f93" draw:formula="54483*logheight/57150"/>
                    <draw:equation draw:name="f94" draw:formula="24384*logwidth/54863"/>
                    <draw:equation draw:name="f95" draw:formula="55435*logheight/57150"/>
                    <draw:equation draw:name="f96" draw:formula="23431*logwidth/54863"/>
                    <draw:equation draw:name="f97" draw:formula="56293*logheight/57150"/>
                    <draw:equation draw:name="f98" draw:formula="22003*logwidth/54863"/>
                    <draw:equation draw:name="f99" draw:formula="56959*logheight/57150"/>
                    <draw:equation draw:name="f100" draw:formula="20669*logwidth/54863"/>
                    <draw:equation draw:name="f101" draw:formula="57150*logheight/57150"/>
                    <draw:equation draw:name="f102" draw:formula="20669*logwidth/54863"/>
                    <draw:equation draw:name="f103" draw:formula="57150*logheight/57150"/>
                    <draw:equation draw:name="f104" draw:formula="20383*logwidth/54863"/>
                    <draw:equation draw:name="f105" draw:formula="57150*logheight/57150"/>
                    <draw:equation draw:name="f106" draw:formula="20383*logwidth/54863"/>
                    <draw:equation draw:name="f107" draw:formula="57150*logheight/57150"/>
                    <draw:equation draw:name="f108" draw:formula="20383*logwidth/54863"/>
                    <draw:equation draw:name="f109" draw:formula="57150*logheight/57150"/>
                    <draw:equation draw:name="f110" draw:formula="20383*logwidth/54863"/>
                    <draw:equation draw:name="f111" draw:formula="57150*logheight/57150"/>
                    <draw:equation draw:name="f112" draw:formula="logwidth"/>
                    <draw:equation draw:name="f113" draw:formula="logheight"/>
                  </draw:enhanced-geometry>
                </draw:custom-shape>
              </draw:g>
            </draw:g>
            <draw:g draw:name="Group 387">
              <draw:custom-shape draw:name="Freeform: Shape 392" draw:style-name="gr9" draw:text-style-name="P23" draw:layer="layout" svg:width="1.428cm" svg:height="0.48cm" svg:x="29.47cm" svg:y="8.398cm">
                <text:p text:style-name="P17"/>
                <draw:enhanced-geometry draw:mirror-horizontal="false" draw:mirror-vertical="false" drawooo:sub-view-size="1028700 346329" draw:text-areas="0 0 ?f12 ?f13" svg:viewBox="0 0 0 0" draw:type="ooxml-non-primitive" draw:enhanced-path="M 0 0 L 1028700 0 1028700 346329 0 346329 0 0 0 0 Z N">
                  <draw:equation draw:name="f0" draw:formula="0*logwidth/1028700"/>
                  <draw:equation draw:name="f1" draw:formula="0*logheight/346329"/>
                  <draw:equation draw:name="f2" draw:formula="1028700*logwidth/1028700"/>
                  <draw:equation draw:name="f3" draw:formula="0*logheight/346329"/>
                  <draw:equation draw:name="f4" draw:formula="1028700*logwidth/1028700"/>
                  <draw:equation draw:name="f5" draw:formula="346329*logheight/346329"/>
                  <draw:equation draw:name="f6" draw:formula="0*logwidth/1028700"/>
                  <draw:equation draw:name="f7" draw:formula="346329*logheight/346329"/>
                  <draw:equation draw:name="f8" draw:formula="0*logwidth/1028700"/>
                  <draw:equation draw:name="f9" draw:formula="0*logheight/346329"/>
                  <draw:equation draw:name="f10" draw:formula="0*logwidth/1028700"/>
                  <draw:equation draw:name="f11" draw:formula="0*logheight/346329"/>
                  <draw:equation draw:name="f12" draw:formula="logwidth"/>
                  <draw:equation draw:name="f13" draw:formula="logheight"/>
                </draw:enhanced-geometry>
              </draw:custom-shape>
              <draw:custom-shape draw:name="Freeform: Shape 393" draw:style-name="gr40" draw:text-style-name="P24" draw:layer="layout" svg:width="0.775cm" svg:height="0.243cm" svg:x="29.797cm" svg:y="7.836cm">
                <text:p text:style-name="P17"/>
                <draw:enhanced-geometry draw:mirror-horizontal="false" draw:mirror-vertical="false" drawooo:sub-view-size="558927 176022" draw:text-areas="0 0 ?f12 ?f13" svg:viewBox="0 0 0 0" draw:type="ooxml-non-primitive" draw:enhanced-path="M 558927 176022 L 0 176022 C 0 78772 78867 0 176213 0 L 383381 0 C 479965 762 558832 79534 558832 176022 L 558832 176022 Z N">
                  <draw:equation draw:name="f0" draw:formula="558927*logwidth/558927"/>
                  <draw:equation draw:name="f1" draw:formula="176022*logheight/176022"/>
                  <draw:equation draw:name="f2" draw:formula="0*logwidth/558927"/>
                  <draw:equation draw:name="f3" draw:formula="176022*logheight/176022"/>
                  <draw:equation draw:name="f4" draw:formula="176213*logwidth/558927"/>
                  <draw:equation draw:name="f5" draw:formula="0*logheight/176022"/>
                  <draw:equation draw:name="f6" draw:formula="383381*logwidth/558927"/>
                  <draw:equation draw:name="f7" draw:formula="0*logheight/176022"/>
                  <draw:equation draw:name="f8" draw:formula="558832*logwidth/558927"/>
                  <draw:equation draw:name="f9" draw:formula="176022*logheight/176022"/>
                  <draw:equation draw:name="f10" draw:formula="558832*logwidth/558927"/>
                  <draw:equation draw:name="f11" draw:formula="176022*logheight/176022"/>
                  <draw:equation draw:name="f12" draw:formula="logwidth"/>
                  <draw:equation draw:name="f13" draw:formula="logheight"/>
                </draw:enhanced-geometry>
              </draw:custom-shape>
              <draw:custom-shape draw:name="Freeform: Shape 394" draw:style-name="gr40" draw:text-style-name="P24" draw:layer="layout" svg:width="1.428cm" svg:height="0.088cm" svg:x="29.473cm" svg:y="8.309cm">
                <text:p text:style-name="P17"/>
                <draw:enhanced-geometry draw:mirror-horizontal="false" draw:mirror-vertical="false" drawooo:sub-view-size="1028699 64008" draw:text-areas="0 0 ?f12 ?f13" svg:viewBox="0 0 0 0" draw:type="ooxml-non-primitive" draw:enhanced-path="M 791623 0 L 64294 0 C 28861 0 0 28670 0 64008 L 1028700 64008 C 1028700 28670 999935 0 964406 0 L 791623 0 Z N">
                  <draw:equation draw:name="f0" draw:formula="791623*logwidth/1028699"/>
                  <draw:equation draw:name="f1" draw:formula="0*logheight/64008"/>
                  <draw:equation draw:name="f2" draw:formula="64294*logwidth/1028699"/>
                  <draw:equation draw:name="f3" draw:formula="0*logheight/64008"/>
                  <draw:equation draw:name="f4" draw:formula="0*logwidth/1028699"/>
                  <draw:equation draw:name="f5" draw:formula="64008*logheight/64008"/>
                  <draw:equation draw:name="f6" draw:formula="1028700*logwidth/1028699"/>
                  <draw:equation draw:name="f7" draw:formula="64008*logheight/64008"/>
                  <draw:equation draw:name="f8" draw:formula="964406*logwidth/1028699"/>
                  <draw:equation draw:name="f9" draw:formula="0*logheight/64008"/>
                  <draw:equation draw:name="f10" draw:formula="791623*logwidth/1028699"/>
                  <draw:equation draw:name="f11" draw:formula="0*logheight/64008"/>
                  <draw:equation draw:name="f12" draw:formula="logwidth"/>
                  <draw:equation draw:name="f13" draw:formula="logheight"/>
                </draw:enhanced-geometry>
              </draw:custom-shape>
              <draw:custom-shape draw:name="Freeform: Shape 395" draw:style-name="gr9" draw:text-style-name="P23" draw:layer="layout" svg:width="0.774cm" svg:height="0.228cm" svg:x="29.797cm" svg:y="8.08cm">
                <text:p text:style-name="P17"/>
                <draw:enhanced-geometry draw:mirror-horizontal="false" draw:mirror-vertical="false" drawooo:sub-view-size="557783 164591" draw:text-areas="0 0 ?f12 ?f13" svg:viewBox="0 0 0 0" draw:type="ooxml-non-primitive" draw:enhanced-path="M 0 0 L 557784 0 557784 164592 0 164592 0 0 0 0 Z N">
                  <draw:equation draw:name="f0" draw:formula="0*logwidth/557783"/>
                  <draw:equation draw:name="f1" draw:formula="0*logheight/164591"/>
                  <draw:equation draw:name="f2" draw:formula="557784*logwidth/557783"/>
                  <draw:equation draw:name="f3" draw:formula="0*logheight/164591"/>
                  <draw:equation draw:name="f4" draw:formula="557784*logwidth/557783"/>
                  <draw:equation draw:name="f5" draw:formula="164592*logheight/164591"/>
                  <draw:equation draw:name="f6" draw:formula="0*logwidth/557783"/>
                  <draw:equation draw:name="f7" draw:formula="164592*logheight/164591"/>
                  <draw:equation draw:name="f8" draw:formula="0*logwidth/557783"/>
                  <draw:equation draw:name="f9" draw:formula="0*logheight/164591"/>
                  <draw:equation draw:name="f10" draw:formula="0*logwidth/557783"/>
                  <draw:equation draw:name="f11" draw:formula="0*logheight/164591"/>
                  <draw:equation draw:name="f12" draw:formula="logwidth"/>
                  <draw:equation draw:name="f13" draw:formula="logheight"/>
                </draw:enhanced-geometry>
              </draw:custom-shape>
              <draw:custom-shape draw:name="Freeform: Shape 396" draw:style-name="gr40" draw:text-style-name="P24" draw:layer="layout" svg:width="0.105cm" svg:height="0.142cm" svg:x="29.935cm" svg:y="8.168cm">
                <text:p text:style-name="P17"/>
                <draw:enhanced-geometry draw:mirror-horizontal="false" draw:mirror-vertical="false" drawooo:sub-view-size="76581 102870" draw:text-areas="0 0 ?f12 ?f13" svg:viewBox="0 0 0 0" draw:type="ooxml-non-primitive" draw:enhanced-path="M 0 0 L 76581 0 76581 102870 0 102870 0 0 0 0 Z N">
                  <draw:equation draw:name="f0" draw:formula="0*logwidth/76581"/>
                  <draw:equation draw:name="f1" draw:formula="0*logheight/102870"/>
                  <draw:equation draw:name="f2" draw:formula="76581*logwidth/76581"/>
                  <draw:equation draw:name="f3" draw:formula="0*logheight/102870"/>
                  <draw:equation draw:name="f4" draw:formula="76581*logwidth/76581"/>
                  <draw:equation draw:name="f5" draw:formula="102870*logheight/102870"/>
                  <draw:equation draw:name="f6" draw:formula="0*logwidth/76581"/>
                  <draw:equation draw:name="f7" draw:formula="102870*logheight/102870"/>
                  <draw:equation draw:name="f8" draw:formula="0*logwidth/76581"/>
                  <draw:equation draw:name="f9" draw:formula="0*logheight/102870"/>
                  <draw:equation draw:name="f10" draw:formula="0*logwidth/76581"/>
                  <draw:equation draw:name="f11" draw:formula="0*logheight/102870"/>
                  <draw:equation draw:name="f12" draw:formula="logwidth"/>
                  <draw:equation draw:name="f13" draw:formula="logheight"/>
                </draw:enhanced-geometry>
              </draw:custom-shape>
              <draw:custom-shape draw:name="Freeform: Shape 397" draw:style-name="gr40" draw:text-style-name="P24" draw:layer="layout" svg:width="0.105cm" svg:height="0.142cm" svg:x="30.327cm" svg:y="8.168cm">
                <text:p text:style-name="P17"/>
                <draw:enhanced-geometry draw:mirror-horizontal="false" draw:mirror-vertical="false" drawooo:sub-view-size="76580 102870" draw:text-areas="0 0 ?f12 ?f13" svg:viewBox="0 0 0 0" draw:type="ooxml-non-primitive" draw:enhanced-path="M 0 0 L 76581 0 76581 102870 0 102870 0 0 0 0 Z N">
                  <draw:equation draw:name="f0" draw:formula="0*logwidth/76580"/>
                  <draw:equation draw:name="f1" draw:formula="0*logheight/102870"/>
                  <draw:equation draw:name="f2" draw:formula="76581*logwidth/76580"/>
                  <draw:equation draw:name="f3" draw:formula="0*logheight/102870"/>
                  <draw:equation draw:name="f4" draw:formula="76581*logwidth/76580"/>
                  <draw:equation draw:name="f5" draw:formula="102870*logheight/102870"/>
                  <draw:equation draw:name="f6" draw:formula="0*logwidth/76580"/>
                  <draw:equation draw:name="f7" draw:formula="102870*logheight/102870"/>
                  <draw:equation draw:name="f8" draw:formula="0*logwidth/76580"/>
                  <draw:equation draw:name="f9" draw:formula="0*logheight/102870"/>
                  <draw:equation draw:name="f10" draw:formula="0*logwidth/76580"/>
                  <draw:equation draw:name="f11" draw:formula="0*logheight/102870"/>
                  <draw:equation draw:name="f12" draw:formula="logwidth"/>
                  <draw:equation draw:name="f13" draw:formula="logheight"/>
                </draw:enhanced-geometry>
              </draw:custom-shape>
              <draw:custom-shape draw:name="Freeform: Shape 398" draw:style-name="gr40" draw:text-style-name="P24" draw:layer="layout" svg:width="0.215cm" svg:height="0.096cm" svg:x="30.078cm" svg:y="7.741cm">
                <text:p text:style-name="P17"/>
                <draw:enhanced-geometry draw:mirror-horizontal="false" draw:mirror-vertical="false" drawooo:sub-view-size="155447 69723" draw:text-areas="0 0 ?f16 ?f17" svg:viewBox="0 0 0 0" draw:type="ooxml-non-primitive" draw:enhanced-path="M 155448 69723 L 0 69723 0 22479 C 0 9716 9620 0 22098 0 L 133350 0 C 145828 0 155448 9716 155448 22479 L 155448 69723 155448 69723 Z N">
                  <draw:equation draw:name="f0" draw:formula="155448*logwidth/155447"/>
                  <draw:equation draw:name="f1" draw:formula="69723*logheight/69723"/>
                  <draw:equation draw:name="f2" draw:formula="0*logwidth/155447"/>
                  <draw:equation draw:name="f3" draw:formula="69723*logheight/69723"/>
                  <draw:equation draw:name="f4" draw:formula="0*logwidth/155447"/>
                  <draw:equation draw:name="f5" draw:formula="22479*logheight/69723"/>
                  <draw:equation draw:name="f6" draw:formula="22098*logwidth/155447"/>
                  <draw:equation draw:name="f7" draw:formula="0*logheight/69723"/>
                  <draw:equation draw:name="f8" draw:formula="133350*logwidth/155447"/>
                  <draw:equation draw:name="f9" draw:formula="0*logheight/69723"/>
                  <draw:equation draw:name="f10" draw:formula="155448*logwidth/155447"/>
                  <draw:equation draw:name="f11" draw:formula="22479*logheight/69723"/>
                  <draw:equation draw:name="f12" draw:formula="155448*logwidth/155447"/>
                  <draw:equation draw:name="f13" draw:formula="69723*logheight/69723"/>
                  <draw:equation draw:name="f14" draw:formula="155448*logwidth/155447"/>
                  <draw:equation draw:name="f15" draw:formula="69723*logheight/69723"/>
                  <draw:equation draw:name="f16" draw:formula="logwidth"/>
                  <draw:equation draw:name="f17" draw:formula="logheight"/>
                </draw:enhanced-geometry>
              </draw:custom-shape>
              <draw:g draw:name="Graphic 43">
                <draw:custom-shape draw:name="Freeform: Shape 412" draw:style-name="gr40" draw:text-style-name="P24" draw:layer="layout" svg:width="0.242cm" svg:height="0.174cm" svg:x="29.519cm" svg:y="8.461cm">
                  <text:p text:style-name="P17"/>
                  <draw:enhanced-geometry draw:mirror-horizontal="false" draw:mirror-vertical="false" drawooo:sub-view-size="174878 125730" draw:text-areas="0 0 ?f12 ?f13" svg:viewBox="0 0 0 0" draw:type="ooxml-non-primitive" draw:enhanced-path="M 0 0 L 174879 0 174879 125730 0 125730 0 0 0 0 Z N">
                    <draw:equation draw:name="f0" draw:formula="0*logwidth/174878"/>
                    <draw:equation draw:name="f1" draw:formula="0*logheight/125730"/>
                    <draw:equation draw:name="f2" draw:formula="174879*logwidth/174878"/>
                    <draw:equation draw:name="f3" draw:formula="0*logheight/125730"/>
                    <draw:equation draw:name="f4" draw:formula="174879*logwidth/174878"/>
                    <draw:equation draw:name="f5" draw:formula="125730*logheight/125730"/>
                    <draw:equation draw:name="f6" draw:formula="0*logwidth/174878"/>
                    <draw:equation draw:name="f7" draw:formula="125730*logheight/125730"/>
                    <draw:equation draw:name="f8" draw:formula="0*logwidth/174878"/>
                    <draw:equation draw:name="f9" draw:formula="0*logheight/125730"/>
                    <draw:equation draw:name="f10" draw:formula="0*logwidth/174878"/>
                    <draw:equation draw:name="f11" draw:formula="0*logheight/125730"/>
                    <draw:equation draw:name="f12" draw:formula="logwidth"/>
                    <draw:equation draw:name="f13" draw:formula="logheight"/>
                  </draw:enhanced-geometry>
                </draw:custom-shape>
                <draw:custom-shape draw:name="Freeform: Shape 413" draw:style-name="gr40" draw:text-style-name="P24" draw:layer="layout" svg:width="0.242cm" svg:height="0.174cm" svg:x="29.811cm" svg:y="8.461cm">
                  <text:p text:style-name="P17"/>
                  <draw:enhanced-geometry draw:mirror-horizontal="false" draw:mirror-vertical="false" drawooo:sub-view-size="174879 125730" draw:text-areas="0 0 ?f12 ?f13" svg:viewBox="0 0 0 0" draw:type="ooxml-non-primitive" draw:enhanced-path="M 0 0 L 174879 0 174879 125730 0 125730 0 0 0 0 Z N">
                    <draw:equation draw:name="f0" draw:formula="0*logwidth/174879"/>
                    <draw:equation draw:name="f1" draw:formula="0*logheight/125730"/>
                    <draw:equation draw:name="f2" draw:formula="174879*logwidth/174879"/>
                    <draw:equation draw:name="f3" draw:formula="0*logheight/125730"/>
                    <draw:equation draw:name="f4" draw:formula="174879*logwidth/174879"/>
                    <draw:equation draw:name="f5" draw:formula="125730*logheight/125730"/>
                    <draw:equation draw:name="f6" draw:formula="0*logwidth/174879"/>
                    <draw:equation draw:name="f7" draw:formula="125730*logheight/125730"/>
                    <draw:equation draw:name="f8" draw:formula="0*logwidth/174879"/>
                    <draw:equation draw:name="f9" draw:formula="0*logheight/125730"/>
                    <draw:equation draw:name="f10" draw:formula="0*logwidth/174879"/>
                    <draw:equation draw:name="f11" draw:formula="0*logheight/125730"/>
                    <draw:equation draw:name="f12" draw:formula="logwidth"/>
                    <draw:equation draw:name="f13" draw:formula="logheight"/>
                  </draw:enhanced-geometry>
                </draw:custom-shape>
                <draw:custom-shape draw:name="Freeform: Shape 414" draw:style-name="gr40" draw:text-style-name="P24" draw:layer="layout" svg:width="0.243cm" svg:height="0.174cm" svg:x="30.315cm" svg:y="8.461cm">
                  <text:p text:style-name="P17"/>
                  <draw:enhanced-geometry draw:mirror-horizontal="false" draw:mirror-vertical="false" drawooo:sub-view-size="176021 125730" draw:text-areas="0 0 ?f12 ?f13" svg:viewBox="0 0 0 0" draw:type="ooxml-non-primitive" draw:enhanced-path="M 0 0 L 176022 0 176022 125730 0 125730 0 0 0 0 Z N">
                    <draw:equation draw:name="f0" draw:formula="0*logwidth/176021"/>
                    <draw:equation draw:name="f1" draw:formula="0*logheight/125730"/>
                    <draw:equation draw:name="f2" draw:formula="176022*logwidth/176021"/>
                    <draw:equation draw:name="f3" draw:formula="0*logheight/125730"/>
                    <draw:equation draw:name="f4" draw:formula="176022*logwidth/176021"/>
                    <draw:equation draw:name="f5" draw:formula="125730*logheight/125730"/>
                    <draw:equation draw:name="f6" draw:formula="0*logwidth/176021"/>
                    <draw:equation draw:name="f7" draw:formula="125730*logheight/125730"/>
                    <draw:equation draw:name="f8" draw:formula="0*logwidth/176021"/>
                    <draw:equation draw:name="f9" draw:formula="0*logheight/125730"/>
                    <draw:equation draw:name="f10" draw:formula="0*logwidth/176021"/>
                    <draw:equation draw:name="f11" draw:formula="0*logheight/125730"/>
                    <draw:equation draw:name="f12" draw:formula="logwidth"/>
                    <draw:equation draw:name="f13" draw:formula="logheight"/>
                  </draw:enhanced-geometry>
                </draw:custom-shape>
                <draw:custom-shape draw:name="Freeform: Shape 415" draw:style-name="gr40" draw:text-style-name="P24" draw:layer="layout" svg:width="0.243cm" svg:height="0.174cm" svg:x="30.607cm" svg:y="8.461cm">
                  <text:p text:style-name="P17"/>
                  <draw:enhanced-geometry draw:mirror-horizontal="false" draw:mirror-vertical="false" drawooo:sub-view-size="176022 125730" draw:text-areas="0 0 ?f12 ?f13" svg:viewBox="0 0 0 0" draw:type="ooxml-non-primitive" draw:enhanced-path="M 0 0 L 176022 0 176022 125730 0 125730 0 0 0 0 Z N">
                    <draw:equation draw:name="f0" draw:formula="0*logwidth/176022"/>
                    <draw:equation draw:name="f1" draw:formula="0*logheight/125730"/>
                    <draw:equation draw:name="f2" draw:formula="176022*logwidth/176022"/>
                    <draw:equation draw:name="f3" draw:formula="0*logheight/125730"/>
                    <draw:equation draw:name="f4" draw:formula="176022*logwidth/176022"/>
                    <draw:equation draw:name="f5" draw:formula="125730*logheight/125730"/>
                    <draw:equation draw:name="f6" draw:formula="0*logwidth/176022"/>
                    <draw:equation draw:name="f7" draw:formula="125730*logheight/125730"/>
                    <draw:equation draw:name="f8" draw:formula="0*logwidth/176022"/>
                    <draw:equation draw:name="f9" draw:formula="0*logheight/125730"/>
                    <draw:equation draw:name="f10" draw:formula="0*logwidth/176022"/>
                    <draw:equation draw:name="f11" draw:formula="0*logheight/125730"/>
                    <draw:equation draw:name="f12" draw:formula="logwidth"/>
                    <draw:equation draw:name="f13" draw:formula="logheight"/>
                  </draw:enhanced-geometry>
                </draw:custom-shape>
              </draw:g>
              <draw:g draw:name="Graphic 43">
                <draw:custom-shape draw:name="Freeform: Shape 401" draw:style-name="gr5" draw:text-style-name="P20" draw:layer="layout" svg:width="0.567cm" svg:height="0.397cm" svg:x="29.907cm" svg:y="8.565cm">
                  <text:p text:style-name="P17"/>
                  <draw:enhanced-geometry draw:mirror-horizontal="false" draw:mirror-vertical="false" drawooo:sub-view-size="409193 286893" draw:text-areas="0 0 ?f16 ?f17" svg:viewBox="0 0 0 0" draw:type="ooxml-non-primitive" draw:enhanced-path="M 409194 24765 C 409194 11144 398145 0 384619 0 L 24575 0 C 10954 0 0 11049 0 24765 L 0 286893 409194 286893 409194 24765 409194 24765 Z N">
                    <draw:equation draw:name="f0" draw:formula="409194*logwidth/409193"/>
                    <draw:equation draw:name="f1" draw:formula="24765*logheight/286893"/>
                    <draw:equation draw:name="f2" draw:formula="384619*logwidth/409193"/>
                    <draw:equation draw:name="f3" draw:formula="0*logheight/286893"/>
                    <draw:equation draw:name="f4" draw:formula="24575*logwidth/409193"/>
                    <draw:equation draw:name="f5" draw:formula="0*logheight/286893"/>
                    <draw:equation draw:name="f6" draw:formula="0*logwidth/409193"/>
                    <draw:equation draw:name="f7" draw:formula="24765*logheight/286893"/>
                    <draw:equation draw:name="f8" draw:formula="0*logwidth/409193"/>
                    <draw:equation draw:name="f9" draw:formula="286893*logheight/286893"/>
                    <draw:equation draw:name="f10" draw:formula="409194*logwidth/409193"/>
                    <draw:equation draw:name="f11" draw:formula="286893*logheight/286893"/>
                    <draw:equation draw:name="f12" draw:formula="409194*logwidth/409193"/>
                    <draw:equation draw:name="f13" draw:formula="24765*logheight/286893"/>
                    <draw:equation draw:name="f14" draw:formula="409194*logwidth/409193"/>
                    <draw:equation draw:name="f15" draw:formula="24765*logheight/286893"/>
                    <draw:equation draw:name="f16" draw:formula="logwidth"/>
                    <draw:equation draw:name="f17" draw:formula="logheight"/>
                  </draw:enhanced-geometry>
                </draw:custom-shape>
                <draw:custom-shape draw:name="Freeform: Shape 402" draw:style-name="gr40" draw:text-style-name="P24" draw:layer="layout" svg:width="0.674cm" svg:height="0.062cm" svg:x="29.854cm" svg:y="9.06cm">
                  <text:p text:style-name="P17"/>
                  <draw:enhanced-geometry draw:mirror-horizontal="false" draw:mirror-vertical="false" drawooo:sub-view-size="485775 45719" draw:text-areas="0 0 ?f14 ?f15" svg:viewBox="0 0 0 0" draw:type="ooxml-non-primitive" draw:enhanced-path="M 0 0 L 0 22860 C 0 35528 10192 45720 22765 45720 L 463010 45720 C 475583 45720 485775 35528 485775 22860 L 485775 0 0 0 Z N">
                    <draw:equation draw:name="f0" draw:formula="0*logwidth/485775"/>
                    <draw:equation draw:name="f1" draw:formula="0*logheight/45719"/>
                    <draw:equation draw:name="f2" draw:formula="0*logwidth/485775"/>
                    <draw:equation draw:name="f3" draw:formula="22860*logheight/45719"/>
                    <draw:equation draw:name="f4" draw:formula="22765*logwidth/485775"/>
                    <draw:equation draw:name="f5" draw:formula="45720*logheight/45719"/>
                    <draw:equation draw:name="f6" draw:formula="463010*logwidth/485775"/>
                    <draw:equation draw:name="f7" draw:formula="45720*logheight/45719"/>
                    <draw:equation draw:name="f8" draw:formula="485775*logwidth/485775"/>
                    <draw:equation draw:name="f9" draw:formula="22860*logheight/45719"/>
                    <draw:equation draw:name="f10" draw:formula="485775*logwidth/485775"/>
                    <draw:equation draw:name="f11" draw:formula="0*logheight/45719"/>
                    <draw:equation draw:name="f12" draw:formula="0*logwidth/485775"/>
                    <draw:equation draw:name="f13" draw:formula="0*logheight/45719"/>
                    <draw:equation draw:name="f14" draw:formula="logwidth"/>
                    <draw:equation draw:name="f15" draw:formula="logheight"/>
                  </draw:enhanced-geometry>
                </draw:custom-shape>
                <draw:custom-shape draw:name="Freeform: Shape 403" draw:style-name="gr41" draw:text-style-name="P43" draw:layer="layout" svg:width="0.674cm" svg:height="0.096cm" svg:x="29.854cm" svg:y="8.963cm">
                  <text:p text:style-name="P17"/>
                  <draw:enhanced-geometry draw:mirror-horizontal="false" draw:mirror-vertical="false" drawooo:sub-view-size="485775 69722" draw:text-areas="0 0 ?f12 ?f13" svg:viewBox="0 0 0 0" draw:type="ooxml-non-primitive" draw:enhanced-path="M 0 69723 L 485775 69723 447199 0 38576 0 0 69723 0 69723 Z N">
                    <draw:equation draw:name="f0" draw:formula="0*logwidth/485775"/>
                    <draw:equation draw:name="f1" draw:formula="69723*logheight/69722"/>
                    <draw:equation draw:name="f2" draw:formula="485775*logwidth/485775"/>
                    <draw:equation draw:name="f3" draw:formula="69723*logheight/69722"/>
                    <draw:equation draw:name="f4" draw:formula="447199*logwidth/485775"/>
                    <draw:equation draw:name="f5" draw:formula="0*logheight/69722"/>
                    <draw:equation draw:name="f6" draw:formula="38576*logwidth/485775"/>
                    <draw:equation draw:name="f7" draw:formula="0*logheight/69722"/>
                    <draw:equation draw:name="f8" draw:formula="0*logwidth/485775"/>
                    <draw:equation draw:name="f9" draw:formula="69723*logheight/69722"/>
                    <draw:equation draw:name="f10" draw:formula="0*logwidth/485775"/>
                    <draw:equation draw:name="f11" draw:formula="69723*logheight/69722"/>
                    <draw:equation draw:name="f12" draw:formula="logwidth"/>
                    <draw:equation draw:name="f13" draw:formula="logheight"/>
                  </draw:enhanced-geometry>
                </draw:custom-shape>
                <draw:custom-shape draw:name="Freeform: Shape 404" draw:style-name="gr9" draw:text-style-name="P23" draw:layer="layout" svg:width="0.447cm" svg:height="0.275cm" svg:x="29.967cm" svg:y="8.625cm">
                  <text:p text:style-name="P17"/>
                  <draw:enhanced-geometry draw:mirror-horizontal="false" draw:mirror-vertical="false" drawooo:sub-view-size="322326 198882" draw:text-areas="0 0 ?f12 ?f13" svg:viewBox="0 0 0 0" draw:type="ooxml-non-primitive" draw:enhanced-path="M 0 0 L 322326 0 322326 198882 0 198882 0 0 0 0 Z N">
                    <draw:equation draw:name="f0" draw:formula="0*logwidth/322326"/>
                    <draw:equation draw:name="f1" draw:formula="0*logheight/198882"/>
                    <draw:equation draw:name="f2" draw:formula="322326*logwidth/322326"/>
                    <draw:equation draw:name="f3" draw:formula="0*logheight/198882"/>
                    <draw:equation draw:name="f4" draw:formula="322326*logwidth/322326"/>
                    <draw:equation draw:name="f5" draw:formula="198882*logheight/198882"/>
                    <draw:equation draw:name="f6" draw:formula="0*logwidth/322326"/>
                    <draw:equation draw:name="f7" draw:formula="198882*logheight/198882"/>
                    <draw:equation draw:name="f8" draw:formula="0*logwidth/322326"/>
                    <draw:equation draw:name="f9" draw:formula="0*logheight/198882"/>
                    <draw:equation draw:name="f10" draw:formula="0*logwidth/322326"/>
                    <draw:equation draw:name="f11" draw:formula="0*logheight/198882"/>
                    <draw:equation draw:name="f12" draw:formula="logwidth"/>
                    <draw:equation draw:name="f13" draw:formula="logheight"/>
                  </draw:enhanced-geometry>
                </draw:custom-shape>
                <draw:custom-shape draw:name="Freeform: Shape 405" draw:style-name="gr39" draw:text-style-name="P42" draw:layer="layout" svg:width="0.37cm" svg:height="0.175cm" svg:x="30.008cm" svg:y="8.692cm">
                  <text:p text:style-name="P17"/>
                  <draw:enhanced-geometry draw:mirror-horizontal="false" draw:mirror-vertical="false" drawooo:sub-view-size="267462 126872" draw:text-areas="0 0 ?f12 ?f13" svg:viewBox="0 0 0 0" draw:type="ooxml-non-primitive" draw:enhanced-path="M 0 0 L 267462 0 267462 126873 0 126873 0 0 0 0 Z N">
                    <draw:equation draw:name="f0" draw:formula="0*logwidth/267462"/>
                    <draw:equation draw:name="f1" draw:formula="0*logheight/126872"/>
                    <draw:equation draw:name="f2" draw:formula="267462*logwidth/267462"/>
                    <draw:equation draw:name="f3" draw:formula="0*logheight/126872"/>
                    <draw:equation draw:name="f4" draw:formula="267462*logwidth/267462"/>
                    <draw:equation draw:name="f5" draw:formula="126873*logheight/126872"/>
                    <draw:equation draw:name="f6" draw:formula="0*logwidth/267462"/>
                    <draw:equation draw:name="f7" draw:formula="126873*logheight/126872"/>
                    <draw:equation draw:name="f8" draw:formula="0*logwidth/267462"/>
                    <draw:equation draw:name="f9" draw:formula="0*logheight/126872"/>
                    <draw:equation draw:name="f10" draw:formula="0*logwidth/267462"/>
                    <draw:equation draw:name="f11" draw:formula="0*logheight/126872"/>
                    <draw:equation draw:name="f12" draw:formula="logwidth"/>
                    <draw:equation draw:name="f13" draw:formula="logheight"/>
                  </draw:enhanced-geometry>
                </draw:custom-shape>
                <draw:custom-shape draw:name="Freeform: Shape 406" draw:style-name="gr5" draw:text-style-name="P20" draw:layer="layout" svg:width="0.37cm" svg:height="0.051cm" svg:x="30.008cm" svg:y="8.639cm">
                  <text:p text:style-name="P17"/>
                  <draw:enhanced-geometry draw:mirror-horizontal="false" draw:mirror-vertical="false" drawooo:sub-view-size="267462 37718" draw:text-areas="0 0 ?f12 ?f13" svg:viewBox="0 0 0 0" draw:type="ooxml-non-primitive" draw:enhanced-path="M 0 0 L 267462 0 267462 37719 0 37719 0 0 0 0 Z N">
                    <draw:equation draw:name="f0" draw:formula="0*logwidth/267462"/>
                    <draw:equation draw:name="f1" draw:formula="0*logheight/37718"/>
                    <draw:equation draw:name="f2" draw:formula="267462*logwidth/267462"/>
                    <draw:equation draw:name="f3" draw:formula="0*logheight/37718"/>
                    <draw:equation draw:name="f4" draw:formula="267462*logwidth/267462"/>
                    <draw:equation draw:name="f5" draw:formula="37719*logheight/37718"/>
                    <draw:equation draw:name="f6" draw:formula="0*logwidth/267462"/>
                    <draw:equation draw:name="f7" draw:formula="37719*logheight/37718"/>
                    <draw:equation draw:name="f8" draw:formula="0*logwidth/267462"/>
                    <draw:equation draw:name="f9" draw:formula="0*logheight/37718"/>
                    <draw:equation draw:name="f10" draw:formula="0*logwidth/267462"/>
                    <draw:equation draw:name="f11" draw:formula="0*logheight/37718"/>
                    <draw:equation draw:name="f12" draw:formula="logwidth"/>
                    <draw:equation draw:name="f13" draw:formula="logheight"/>
                  </draw:enhanced-geometry>
                </draw:custom-shape>
                <draw:custom-shape draw:name="Freeform: Shape 407" draw:style-name="gr9" draw:text-style-name="P23" draw:layer="layout" svg:width="0.013cm" svg:height="0.013cm" svg:x="30.341cm" svg:y="8.658cm">
                  <text:p text:style-name="P17"/>
                  <draw:enhanced-geometry draw:mirror-horizontal="false" draw:mirror-vertical="false" drawooo:sub-view-size="10286 10191" draw:text-areas="0 0 ?f18 ?f19" svg:viewBox="0 0 0 0" draw:type="ooxml-non-primitive" draw:enhanced-path="M 8858 1429 C 6953 -476 3524 -476 1524 1429 571 2381 0 3715 0 5048 0 6382 571 7715 1524 8668 2476 9620 3810 10192 5144 10192 6477 10192 7810 9620 8763 8668 9715 7715 10287 6382 10287 5048 10287 3715 9715 2381 8763 1334 L 8763 1334 Z N">
                    <draw:equation draw:name="f0" draw:formula="8858*logwidth/10286"/>
                    <draw:equation draw:name="f1" draw:formula="1429*logheight/10191"/>
                    <draw:equation draw:name="f2" draw:formula="1524*logwidth/10286"/>
                    <draw:equation draw:name="f3" draw:formula="1429*logheight/10191"/>
                    <draw:equation draw:name="f4" draw:formula="0*logwidth/10286"/>
                    <draw:equation draw:name="f5" draw:formula="5048*logheight/10191"/>
                    <draw:equation draw:name="f6" draw:formula="1524*logwidth/10286"/>
                    <draw:equation draw:name="f7" draw:formula="8668*logheight/10191"/>
                    <draw:equation draw:name="f8" draw:formula="5144*logwidth/10286"/>
                    <draw:equation draw:name="f9" draw:formula="10192*logheight/10191"/>
                    <draw:equation draw:name="f10" draw:formula="8763*logwidth/10286"/>
                    <draw:equation draw:name="f11" draw:formula="8668*logheight/10191"/>
                    <draw:equation draw:name="f12" draw:formula="10287*logwidth/10286"/>
                    <draw:equation draw:name="f13" draw:formula="5048*logheight/10191"/>
                    <draw:equation draw:name="f14" draw:formula="8763*logwidth/10286"/>
                    <draw:equation draw:name="f15" draw:formula="1334*logheight/10191"/>
                    <draw:equation draw:name="f16" draw:formula="8763*logwidth/10286"/>
                    <draw:equation draw:name="f17" draw:formula="1334*logheight/10191"/>
                    <draw:equation draw:name="f18" draw:formula="logwidth"/>
                    <draw:equation draw:name="f19" draw:formula="logheight"/>
                  </draw:enhanced-geometry>
                </draw:custom-shape>
                <draw:custom-shape draw:name="Freeform: Shape 408" draw:style-name="gr9" draw:text-style-name="P23" draw:layer="layout" svg:width="0.013cm" svg:height="0.013cm" svg:x="30.305cm" svg:y="8.658cm">
                  <text:p text:style-name="P17"/>
                  <draw:enhanced-geometry draw:mirror-horizontal="false" draw:mirror-vertical="false" drawooo:sub-view-size="10286 10287" draw:text-areas="0 0 ?f12 ?f13" svg:viewBox="0 0 0 0" draw:type="ooxml-non-primitive" draw:enhanced-path="M 10287 5144 C 10287 8001 8001 10287 5144 10287 2286 10287 0 8001 0 5144 0 2286 2286 0 5144 0 8001 0 10287 2286 10287 5144 L 10287 5144 Z N">
                    <draw:equation draw:name="f0" draw:formula="10287*logwidth/10286"/>
                    <draw:equation draw:name="f1" draw:formula="5144*logheight/10287"/>
                    <draw:equation draw:name="f2" draw:formula="5144*logwidth/10286"/>
                    <draw:equation draw:name="f3" draw:formula="10287*logheight/10287"/>
                    <draw:equation draw:name="f4" draw:formula="0*logwidth/10286"/>
                    <draw:equation draw:name="f5" draw:formula="5144*logheight/10287"/>
                    <draw:equation draw:name="f6" draw:formula="5144*logwidth/10286"/>
                    <draw:equation draw:name="f7" draw:formula="0*logheight/10287"/>
                    <draw:equation draw:name="f8" draw:formula="10287*logwidth/10286"/>
                    <draw:equation draw:name="f9" draw:formula="5144*logheight/10287"/>
                    <draw:equation draw:name="f10" draw:formula="10287*logwidth/10286"/>
                    <draw:equation draw:name="f11" draw:formula="5144*logheight/10287"/>
                    <draw:equation draw:name="f12" draw:formula="logwidth"/>
                    <draw:equation draw:name="f13" draw:formula="logheight"/>
                  </draw:enhanced-geometry>
                </draw:custom-shape>
                <draw:custom-shape draw:name="Freeform: Shape 409" draw:style-name="gr9" draw:text-style-name="P23" draw:layer="layout" svg:width="0.013cm" svg:height="0.013cm" svg:x="30.269cm" svg:y="8.658cm">
                  <text:p text:style-name="P17"/>
                  <draw:enhanced-geometry draw:mirror-horizontal="false" draw:mirror-vertical="false" drawooo:sub-view-size="10286 10191" draw:text-areas="0 0 ?f18 ?f19" svg:viewBox="0 0 0 0" draw:type="ooxml-non-primitive" draw:enhanced-path="M 1524 1429 C 571 2381 0 3715 0 5048 0 6382 571 7715 1524 8668 2476 9620 3810 10192 5144 10192 6477 10192 7810 9620 8763 8668 9716 7715 10287 6382 10287 5048 10287 3715 9716 2381 8763 1429 6858 -476 3429 -476 1429 1429 L 1429 1429 Z N">
                    <draw:equation draw:name="f0" draw:formula="1524*logwidth/10286"/>
                    <draw:equation draw:name="f1" draw:formula="1429*logheight/10191"/>
                    <draw:equation draw:name="f2" draw:formula="0*logwidth/10286"/>
                    <draw:equation draw:name="f3" draw:formula="5048*logheight/10191"/>
                    <draw:equation draw:name="f4" draw:formula="1524*logwidth/10286"/>
                    <draw:equation draw:name="f5" draw:formula="8668*logheight/10191"/>
                    <draw:equation draw:name="f6" draw:formula="5144*logwidth/10286"/>
                    <draw:equation draw:name="f7" draw:formula="10192*logheight/10191"/>
                    <draw:equation draw:name="f8" draw:formula="8763*logwidth/10286"/>
                    <draw:equation draw:name="f9" draw:formula="8668*logheight/10191"/>
                    <draw:equation draw:name="f10" draw:formula="10287*logwidth/10286"/>
                    <draw:equation draw:name="f11" draw:formula="5048*logheight/10191"/>
                    <draw:equation draw:name="f12" draw:formula="8763*logwidth/10286"/>
                    <draw:equation draw:name="f13" draw:formula="1429*logheight/10191"/>
                    <draw:equation draw:name="f14" draw:formula="1429*logwidth/10286"/>
                    <draw:equation draw:name="f15" draw:formula="1429*logheight/10191"/>
                    <draw:equation draw:name="f16" draw:formula="1429*logwidth/10286"/>
                    <draw:equation draw:name="f17" draw:formula="1429*logheight/10191"/>
                    <draw:equation draw:name="f18" draw:formula="logwidth"/>
                    <draw:equation draw:name="f19" draw:formula="logheight"/>
                  </draw:enhanced-geometry>
                </draw:custom-shape>
                <draw:custom-shape draw:name="Freeform: Shape 410" draw:style-name="gr8" draw:text-style-name="P16" draw:layer="layout" svg:width="0.142cm" svg:height="0.142cm" svg:x="30.122cm" svg:y="8.706cm">
                  <text:p text:style-name="P17"/>
                  <draw:enhanced-geometry draw:mirror-horizontal="false" draw:mirror-vertical="false" drawooo:sub-view-size="102869 102870" draw:text-areas="0 0 ?f144 ?f145" svg:viewBox="0 0 0 0" draw:type="ooxml-non-primitive" draw:enhanced-path="M 51626 0 L 51626 0 46196 286 41053 1238 36195 2381 31337 3905 26860 6287 22670 8763 18669 11716 15050 15050 11811 18669 8763 22574 6001 26765 3905 31242 2096 36100 952 40862 286 46006 0 51435 0 51435 286 56579 952 61627 2096 66770 3905 71247 6001 75819 8763 80010 11811 83915 15050 87821 18669 91154 22670 93821 26860 96583 31337 98679 36195 100489 41053 101632 46196 102584 51626 102870 51626 102870 56674 102584 61817 101632 66675 100489 71533 98679 76009 96583 80201 93821 84201 91154 87821 87821 91059 83915 94107 80010 96869 75819 98965 71247 100775 66770 101918 61627 102584 56579 102870 51435 102870 51435 102584 46006 101918 40862 100775 36100 98965 31242 96869 26765 94107 22574 91059 18669 87821 15050 84201 11716 80201 8763 76009 6287 71533 3905 66675 2381 61817 1238 56674 286 51626 0 51626 0 51626 0 51626 0 Z N">
                    <draw:equation draw:name="f0" draw:formula="51626*logwidth/102869"/>
                    <draw:equation draw:name="f1" draw:formula="0*logheight/102870"/>
                    <draw:equation draw:name="f2" draw:formula="51626*logwidth/102869"/>
                    <draw:equation draw:name="f3" draw:formula="0*logheight/102870"/>
                    <draw:equation draw:name="f4" draw:formula="46196*logwidth/102869"/>
                    <draw:equation draw:name="f5" draw:formula="286*logheight/102870"/>
                    <draw:equation draw:name="f6" draw:formula="41053*logwidth/102869"/>
                    <draw:equation draw:name="f7" draw:formula="1238*logheight/102870"/>
                    <draw:equation draw:name="f8" draw:formula="36195*logwidth/102869"/>
                    <draw:equation draw:name="f9" draw:formula="2381*logheight/102870"/>
                    <draw:equation draw:name="f10" draw:formula="31337*logwidth/102869"/>
                    <draw:equation draw:name="f11" draw:formula="3905*logheight/102870"/>
                    <draw:equation draw:name="f12" draw:formula="26860*logwidth/102869"/>
                    <draw:equation draw:name="f13" draw:formula="6287*logheight/102870"/>
                    <draw:equation draw:name="f14" draw:formula="22670*logwidth/102869"/>
                    <draw:equation draw:name="f15" draw:formula="8763*logheight/102870"/>
                    <draw:equation draw:name="f16" draw:formula="18669*logwidth/102869"/>
                    <draw:equation draw:name="f17" draw:formula="11716*logheight/102870"/>
                    <draw:equation draw:name="f18" draw:formula="15050*logwidth/102869"/>
                    <draw:equation draw:name="f19" draw:formula="15050*logheight/102870"/>
                    <draw:equation draw:name="f20" draw:formula="11811*logwidth/102869"/>
                    <draw:equation draw:name="f21" draw:formula="18669*logheight/102870"/>
                    <draw:equation draw:name="f22" draw:formula="8763*logwidth/102869"/>
                    <draw:equation draw:name="f23" draw:formula="22574*logheight/102870"/>
                    <draw:equation draw:name="f24" draw:formula="6001*logwidth/102869"/>
                    <draw:equation draw:name="f25" draw:formula="26765*logheight/102870"/>
                    <draw:equation draw:name="f26" draw:formula="3905*logwidth/102869"/>
                    <draw:equation draw:name="f27" draw:formula="31242*logheight/102870"/>
                    <draw:equation draw:name="f28" draw:formula="2096*logwidth/102869"/>
                    <draw:equation draw:name="f29" draw:formula="36100*logheight/102870"/>
                    <draw:equation draw:name="f30" draw:formula="952*logwidth/102869"/>
                    <draw:equation draw:name="f31" draw:formula="40862*logheight/102870"/>
                    <draw:equation draw:name="f32" draw:formula="286*logwidth/102869"/>
                    <draw:equation draw:name="f33" draw:formula="46006*logheight/102870"/>
                    <draw:equation draw:name="f34" draw:formula="0*logwidth/102869"/>
                    <draw:equation draw:name="f35" draw:formula="51435*logheight/102870"/>
                    <draw:equation draw:name="f36" draw:formula="0*logwidth/102869"/>
                    <draw:equation draw:name="f37" draw:formula="51435*logheight/102870"/>
                    <draw:equation draw:name="f38" draw:formula="286*logwidth/102869"/>
                    <draw:equation draw:name="f39" draw:formula="56579*logheight/102870"/>
                    <draw:equation draw:name="f40" draw:formula="952*logwidth/102869"/>
                    <draw:equation draw:name="f41" draw:formula="61627*logheight/102870"/>
                    <draw:equation draw:name="f42" draw:formula="2096*logwidth/102869"/>
                    <draw:equation draw:name="f43" draw:formula="66770*logheight/102870"/>
                    <draw:equation draw:name="f44" draw:formula="3905*logwidth/102869"/>
                    <draw:equation draw:name="f45" draw:formula="71247*logheight/102870"/>
                    <draw:equation draw:name="f46" draw:formula="6001*logwidth/102869"/>
                    <draw:equation draw:name="f47" draw:formula="75819*logheight/102870"/>
                    <draw:equation draw:name="f48" draw:formula="8763*logwidth/102869"/>
                    <draw:equation draw:name="f49" draw:formula="80010*logheight/102870"/>
                    <draw:equation draw:name="f50" draw:formula="11811*logwidth/102869"/>
                    <draw:equation draw:name="f51" draw:formula="83915*logheight/102870"/>
                    <draw:equation draw:name="f52" draw:formula="15050*logwidth/102869"/>
                    <draw:equation draw:name="f53" draw:formula="87821*logheight/102870"/>
                    <draw:equation draw:name="f54" draw:formula="18669*logwidth/102869"/>
                    <draw:equation draw:name="f55" draw:formula="91154*logheight/102870"/>
                    <draw:equation draw:name="f56" draw:formula="22670*logwidth/102869"/>
                    <draw:equation draw:name="f57" draw:formula="93821*logheight/102870"/>
                    <draw:equation draw:name="f58" draw:formula="26860*logwidth/102869"/>
                    <draw:equation draw:name="f59" draw:formula="96583*logheight/102870"/>
                    <draw:equation draw:name="f60" draw:formula="31337*logwidth/102869"/>
                    <draw:equation draw:name="f61" draw:formula="98679*logheight/102870"/>
                    <draw:equation draw:name="f62" draw:formula="36195*logwidth/102869"/>
                    <draw:equation draw:name="f63" draw:formula="100489*logheight/102870"/>
                    <draw:equation draw:name="f64" draw:formula="41053*logwidth/102869"/>
                    <draw:equation draw:name="f65" draw:formula="101632*logheight/102870"/>
                    <draw:equation draw:name="f66" draw:formula="46196*logwidth/102869"/>
                    <draw:equation draw:name="f67" draw:formula="102584*logheight/102870"/>
                    <draw:equation draw:name="f68" draw:formula="51626*logwidth/102869"/>
                    <draw:equation draw:name="f69" draw:formula="102870*logheight/102870"/>
                    <draw:equation draw:name="f70" draw:formula="51626*logwidth/102869"/>
                    <draw:equation draw:name="f71" draw:formula="102870*logheight/102870"/>
                    <draw:equation draw:name="f72" draw:formula="56674*logwidth/102869"/>
                    <draw:equation draw:name="f73" draw:formula="102584*logheight/102870"/>
                    <draw:equation draw:name="f74" draw:formula="61817*logwidth/102869"/>
                    <draw:equation draw:name="f75" draw:formula="101632*logheight/102870"/>
                    <draw:equation draw:name="f76" draw:formula="66675*logwidth/102869"/>
                    <draw:equation draw:name="f77" draw:formula="100489*logheight/102870"/>
                    <draw:equation draw:name="f78" draw:formula="71533*logwidth/102869"/>
                    <draw:equation draw:name="f79" draw:formula="98679*logheight/102870"/>
                    <draw:equation draw:name="f80" draw:formula="76009*logwidth/102869"/>
                    <draw:equation draw:name="f81" draw:formula="96583*logheight/102870"/>
                    <draw:equation draw:name="f82" draw:formula="80201*logwidth/102869"/>
                    <draw:equation draw:name="f83" draw:formula="93821*logheight/102870"/>
                    <draw:equation draw:name="f84" draw:formula="84201*logwidth/102869"/>
                    <draw:equation draw:name="f85" draw:formula="91154*logheight/102870"/>
                    <draw:equation draw:name="f86" draw:formula="87821*logwidth/102869"/>
                    <draw:equation draw:name="f87" draw:formula="87821*logheight/102870"/>
                    <draw:equation draw:name="f88" draw:formula="91059*logwidth/102869"/>
                    <draw:equation draw:name="f89" draw:formula="83915*logheight/102870"/>
                    <draw:equation draw:name="f90" draw:formula="94107*logwidth/102869"/>
                    <draw:equation draw:name="f91" draw:formula="80010*logheight/102870"/>
                    <draw:equation draw:name="f92" draw:formula="96869*logwidth/102869"/>
                    <draw:equation draw:name="f93" draw:formula="75819*logheight/102870"/>
                    <draw:equation draw:name="f94" draw:formula="98965*logwidth/102869"/>
                    <draw:equation draw:name="f95" draw:formula="71247*logheight/102870"/>
                    <draw:equation draw:name="f96" draw:formula="100775*logwidth/102869"/>
                    <draw:equation draw:name="f97" draw:formula="66770*logheight/102870"/>
                    <draw:equation draw:name="f98" draw:formula="101918*logwidth/102869"/>
                    <draw:equation draw:name="f99" draw:formula="61627*logheight/102870"/>
                    <draw:equation draw:name="f100" draw:formula="102584*logwidth/102869"/>
                    <draw:equation draw:name="f101" draw:formula="56579*logheight/102870"/>
                    <draw:equation draw:name="f102" draw:formula="102870*logwidth/102869"/>
                    <draw:equation draw:name="f103" draw:formula="51435*logheight/102870"/>
                    <draw:equation draw:name="f104" draw:formula="102870*logwidth/102869"/>
                    <draw:equation draw:name="f105" draw:formula="51435*logheight/102870"/>
                    <draw:equation draw:name="f106" draw:formula="102584*logwidth/102869"/>
                    <draw:equation draw:name="f107" draw:formula="46006*logheight/102870"/>
                    <draw:equation draw:name="f108" draw:formula="101918*logwidth/102869"/>
                    <draw:equation draw:name="f109" draw:formula="40862*logheight/102870"/>
                    <draw:equation draw:name="f110" draw:formula="100775*logwidth/102869"/>
                    <draw:equation draw:name="f111" draw:formula="36100*logheight/102870"/>
                    <draw:equation draw:name="f112" draw:formula="98965*logwidth/102869"/>
                    <draw:equation draw:name="f113" draw:formula="31242*logheight/102870"/>
                    <draw:equation draw:name="f114" draw:formula="96869*logwidth/102869"/>
                    <draw:equation draw:name="f115" draw:formula="26765*logheight/102870"/>
                    <draw:equation draw:name="f116" draw:formula="94107*logwidth/102869"/>
                    <draw:equation draw:name="f117" draw:formula="22574*logheight/102870"/>
                    <draw:equation draw:name="f118" draw:formula="91059*logwidth/102869"/>
                    <draw:equation draw:name="f119" draw:formula="18669*logheight/102870"/>
                    <draw:equation draw:name="f120" draw:formula="87821*logwidth/102869"/>
                    <draw:equation draw:name="f121" draw:formula="15050*logheight/102870"/>
                    <draw:equation draw:name="f122" draw:formula="84201*logwidth/102869"/>
                    <draw:equation draw:name="f123" draw:formula="11716*logheight/102870"/>
                    <draw:equation draw:name="f124" draw:formula="80201*logwidth/102869"/>
                    <draw:equation draw:name="f125" draw:formula="8763*logheight/102870"/>
                    <draw:equation draw:name="f126" draw:formula="76009*logwidth/102869"/>
                    <draw:equation draw:name="f127" draw:formula="6287*logheight/102870"/>
                    <draw:equation draw:name="f128" draw:formula="71533*logwidth/102869"/>
                    <draw:equation draw:name="f129" draw:formula="3905*logheight/102870"/>
                    <draw:equation draw:name="f130" draw:formula="66675*logwidth/102869"/>
                    <draw:equation draw:name="f131" draw:formula="2381*logheight/102870"/>
                    <draw:equation draw:name="f132" draw:formula="61817*logwidth/102869"/>
                    <draw:equation draw:name="f133" draw:formula="1238*logheight/102870"/>
                    <draw:equation draw:name="f134" draw:formula="56674*logwidth/102869"/>
                    <draw:equation draw:name="f135" draw:formula="286*logheight/102870"/>
                    <draw:equation draw:name="f136" draw:formula="51626*logwidth/102869"/>
                    <draw:equation draw:name="f137" draw:formula="0*logheight/102870"/>
                    <draw:equation draw:name="f138" draw:formula="51626*logwidth/102869"/>
                    <draw:equation draw:name="f139" draw:formula="0*logheight/102870"/>
                    <draw:equation draw:name="f140" draw:formula="51626*logwidth/102869"/>
                    <draw:equation draw:name="f141" draw:formula="0*logheight/102870"/>
                    <draw:equation draw:name="f142" draw:formula="51626*logwidth/102869"/>
                    <draw:equation draw:name="f143" draw:formula="0*logheight/102870"/>
                    <draw:equation draw:name="f144" draw:formula="logwidth"/>
                    <draw:equation draw:name="f145" draw:formula="logheight"/>
                  </draw:enhanced-geometry>
                </draw:custom-shape>
                <draw:custom-shape draw:name="Freeform: Shape 411" draw:style-name="gr9" draw:text-style-name="P23" draw:layer="layout" svg:width="0.075cm" svg:height="0.078cm" svg:x="30.156cm" svg:y="8.738cm">
                  <text:p text:style-name="P17"/>
                  <draw:enhanced-geometry draw:mirror-horizontal="false" draw:mirror-vertical="false" drawooo:sub-view-size="54863 57150" draw:text-areas="0 0 ?f112 ?f113" svg:viewBox="0 0 0 0" draw:type="ooxml-non-primitive" draw:enhanced-path="M 20383 57150 L 20383 57150 19145 56959 17812 56483 16859 55817 15811 54959 1143 35623 1143 35623 476 34576 191 33623 0 32575 0 31433 381 30385 857 29432 1524 28384 2381 27718 2381 27718 3239 27051 4381 26765 5429 26575 6572 26575 7620 26860 8573 27242 9620 27908 10287 28765 20002 41434 44291 2667 44291 2667 44958 1810 45815 1143 46768 476 47816 190 48768 0 50006 190 51149 381 52197 857 52197 857 53054 1715 53816 2477 54388 3334 54674 4477 54864 5525 54674 6667 54483 7715 54007 8668 25241 54483 25241 54483 24384 55435 23431 56293 22003 56959 20669 57150 20669 57150 20383 57150 20383 57150 20383 57150 20383 57150 Z N">
                    <draw:equation draw:name="f0" draw:formula="20383*logwidth/54863"/>
                    <draw:equation draw:name="f1" draw:formula="57150*logheight/57150"/>
                    <draw:equation draw:name="f2" draw:formula="20383*logwidth/54863"/>
                    <draw:equation draw:name="f3" draw:formula="57150*logheight/57150"/>
                    <draw:equation draw:name="f4" draw:formula="19145*logwidth/54863"/>
                    <draw:equation draw:name="f5" draw:formula="56959*logheight/57150"/>
                    <draw:equation draw:name="f6" draw:formula="17812*logwidth/54863"/>
                    <draw:equation draw:name="f7" draw:formula="56483*logheight/57150"/>
                    <draw:equation draw:name="f8" draw:formula="16859*logwidth/54863"/>
                    <draw:equation draw:name="f9" draw:formula="55817*logheight/57150"/>
                    <draw:equation draw:name="f10" draw:formula="15811*logwidth/54863"/>
                    <draw:equation draw:name="f11" draw:formula="54959*logheight/57150"/>
                    <draw:equation draw:name="f12" draw:formula="1143*logwidth/54863"/>
                    <draw:equation draw:name="f13" draw:formula="35623*logheight/57150"/>
                    <draw:equation draw:name="f14" draw:formula="1143*logwidth/54863"/>
                    <draw:equation draw:name="f15" draw:formula="35623*logheight/57150"/>
                    <draw:equation draw:name="f16" draw:formula="476*logwidth/54863"/>
                    <draw:equation draw:name="f17" draw:formula="34576*logheight/57150"/>
                    <draw:equation draw:name="f18" draw:formula="191*logwidth/54863"/>
                    <draw:equation draw:name="f19" draw:formula="33623*logheight/57150"/>
                    <draw:equation draw:name="f20" draw:formula="0*logwidth/54863"/>
                    <draw:equation draw:name="f21" draw:formula="32575*logheight/57150"/>
                    <draw:equation draw:name="f22" draw:formula="0*logwidth/54863"/>
                    <draw:equation draw:name="f23" draw:formula="31433*logheight/57150"/>
                    <draw:equation draw:name="f24" draw:formula="381*logwidth/54863"/>
                    <draw:equation draw:name="f25" draw:formula="30385*logheight/57150"/>
                    <draw:equation draw:name="f26" draw:formula="857*logwidth/54863"/>
                    <draw:equation draw:name="f27" draw:formula="29432*logheight/57150"/>
                    <draw:equation draw:name="f28" draw:formula="1524*logwidth/54863"/>
                    <draw:equation draw:name="f29" draw:formula="28384*logheight/57150"/>
                    <draw:equation draw:name="f30" draw:formula="2381*logwidth/54863"/>
                    <draw:equation draw:name="f31" draw:formula="27718*logheight/57150"/>
                    <draw:equation draw:name="f32" draw:formula="2381*logwidth/54863"/>
                    <draw:equation draw:name="f33" draw:formula="27718*logheight/57150"/>
                    <draw:equation draw:name="f34" draw:formula="3239*logwidth/54863"/>
                    <draw:equation draw:name="f35" draw:formula="27051*logheight/57150"/>
                    <draw:equation draw:name="f36" draw:formula="4381*logwidth/54863"/>
                    <draw:equation draw:name="f37" draw:formula="26765*logheight/57150"/>
                    <draw:equation draw:name="f38" draw:formula="5429*logwidth/54863"/>
                    <draw:equation draw:name="f39" draw:formula="26575*logheight/57150"/>
                    <draw:equation draw:name="f40" draw:formula="6572*logwidth/54863"/>
                    <draw:equation draw:name="f41" draw:formula="26575*logheight/57150"/>
                    <draw:equation draw:name="f42" draw:formula="7620*logwidth/54863"/>
                    <draw:equation draw:name="f43" draw:formula="26860*logheight/57150"/>
                    <draw:equation draw:name="f44" draw:formula="8573*logwidth/54863"/>
                    <draw:equation draw:name="f45" draw:formula="27242*logheight/57150"/>
                    <draw:equation draw:name="f46" draw:formula="9620*logwidth/54863"/>
                    <draw:equation draw:name="f47" draw:formula="27908*logheight/57150"/>
                    <draw:equation draw:name="f48" draw:formula="10287*logwidth/54863"/>
                    <draw:equation draw:name="f49" draw:formula="28765*logheight/57150"/>
                    <draw:equation draw:name="f50" draw:formula="20002*logwidth/54863"/>
                    <draw:equation draw:name="f51" draw:formula="41434*logheight/57150"/>
                    <draw:equation draw:name="f52" draw:formula="44291*logwidth/54863"/>
                    <draw:equation draw:name="f53" draw:formula="2667*logheight/57150"/>
                    <draw:equation draw:name="f54" draw:formula="44291*logwidth/54863"/>
                    <draw:equation draw:name="f55" draw:formula="2667*logheight/57150"/>
                    <draw:equation draw:name="f56" draw:formula="44958*logwidth/54863"/>
                    <draw:equation draw:name="f57" draw:formula="1810*logheight/57150"/>
                    <draw:equation draw:name="f58" draw:formula="45815*logwidth/54863"/>
                    <draw:equation draw:name="f59" draw:formula="1143*logheight/57150"/>
                    <draw:equation draw:name="f60" draw:formula="46768*logwidth/54863"/>
                    <draw:equation draw:name="f61" draw:formula="476*logheight/57150"/>
                    <draw:equation draw:name="f62" draw:formula="47816*logwidth/54863"/>
                    <draw:equation draw:name="f63" draw:formula="190*logheight/57150"/>
                    <draw:equation draw:name="f64" draw:formula="48768*logwidth/54863"/>
                    <draw:equation draw:name="f65" draw:formula="0*logheight/57150"/>
                    <draw:equation draw:name="f66" draw:formula="50006*logwidth/54863"/>
                    <draw:equation draw:name="f67" draw:formula="190*logheight/57150"/>
                    <draw:equation draw:name="f68" draw:formula="51149*logwidth/54863"/>
                    <draw:equation draw:name="f69" draw:formula="381*logheight/57150"/>
                    <draw:equation draw:name="f70" draw:formula="52197*logwidth/54863"/>
                    <draw:equation draw:name="f71" draw:formula="857*logheight/57150"/>
                    <draw:equation draw:name="f72" draw:formula="52197*logwidth/54863"/>
                    <draw:equation draw:name="f73" draw:formula="857*logheight/57150"/>
                    <draw:equation draw:name="f74" draw:formula="53054*logwidth/54863"/>
                    <draw:equation draw:name="f75" draw:formula="1715*logheight/57150"/>
                    <draw:equation draw:name="f76" draw:formula="53816*logwidth/54863"/>
                    <draw:equation draw:name="f77" draw:formula="2477*logheight/57150"/>
                    <draw:equation draw:name="f78" draw:formula="54388*logwidth/54863"/>
                    <draw:equation draw:name="f79" draw:formula="3334*logheight/57150"/>
                    <draw:equation draw:name="f80" draw:formula="54674*logwidth/54863"/>
                    <draw:equation draw:name="f81" draw:formula="4477*logheight/57150"/>
                    <draw:equation draw:name="f82" draw:formula="54864*logwidth/54863"/>
                    <draw:equation draw:name="f83" draw:formula="5525*logheight/57150"/>
                    <draw:equation draw:name="f84" draw:formula="54674*logwidth/54863"/>
                    <draw:equation draw:name="f85" draw:formula="6667*logheight/57150"/>
                    <draw:equation draw:name="f86" draw:formula="54483*logwidth/54863"/>
                    <draw:equation draw:name="f87" draw:formula="7715*logheight/57150"/>
                    <draw:equation draw:name="f88" draw:formula="54007*logwidth/54863"/>
                    <draw:equation draw:name="f89" draw:formula="8668*logheight/57150"/>
                    <draw:equation draw:name="f90" draw:formula="25241*logwidth/54863"/>
                    <draw:equation draw:name="f91" draw:formula="54483*logheight/57150"/>
                    <draw:equation draw:name="f92" draw:formula="25241*logwidth/54863"/>
                    <draw:equation draw:name="f93" draw:formula="54483*logheight/57150"/>
                    <draw:equation draw:name="f94" draw:formula="24384*logwidth/54863"/>
                    <draw:equation draw:name="f95" draw:formula="55435*logheight/57150"/>
                    <draw:equation draw:name="f96" draw:formula="23431*logwidth/54863"/>
                    <draw:equation draw:name="f97" draw:formula="56293*logheight/57150"/>
                    <draw:equation draw:name="f98" draw:formula="22003*logwidth/54863"/>
                    <draw:equation draw:name="f99" draw:formula="56959*logheight/57150"/>
                    <draw:equation draw:name="f100" draw:formula="20669*logwidth/54863"/>
                    <draw:equation draw:name="f101" draw:formula="57150*logheight/57150"/>
                    <draw:equation draw:name="f102" draw:formula="20669*logwidth/54863"/>
                    <draw:equation draw:name="f103" draw:formula="57150*logheight/57150"/>
                    <draw:equation draw:name="f104" draw:formula="20383*logwidth/54863"/>
                    <draw:equation draw:name="f105" draw:formula="57150*logheight/57150"/>
                    <draw:equation draw:name="f106" draw:formula="20383*logwidth/54863"/>
                    <draw:equation draw:name="f107" draw:formula="57150*logheight/57150"/>
                    <draw:equation draw:name="f108" draw:formula="20383*logwidth/54863"/>
                    <draw:equation draw:name="f109" draw:formula="57150*logheight/57150"/>
                    <draw:equation draw:name="f110" draw:formula="20383*logwidth/54863"/>
                    <draw:equation draw:name="f111" draw:formula="57150*logheight/57150"/>
                    <draw:equation draw:name="f112" draw:formula="logwidth"/>
                    <draw:equation draw:name="f113" draw:formula="logheight"/>
                  </draw:enhanced-geometry>
                </draw:custom-shape>
              </draw:g>
            </draw:g>
            <draw:g draw:name="Group 416">
              <draw:custom-shape draw:name="Freeform: Shape 417" draw:style-name="gr9" draw:text-style-name="P23" draw:layer="layout" svg:width="1.428cm" svg:height="0.48cm" svg:x="29.47cm" svg:y="10.665cm">
                <text:p text:style-name="P17"/>
                <draw:enhanced-geometry draw:mirror-horizontal="false" draw:mirror-vertical="false" drawooo:sub-view-size="1028700 346329" draw:text-areas="0 0 ?f12 ?f13" svg:viewBox="0 0 0 0" draw:type="ooxml-non-primitive" draw:enhanced-path="M 0 0 L 1028700 0 1028700 346329 0 346329 0 0 0 0 Z N">
                  <draw:equation draw:name="f0" draw:formula="0*logwidth/1028700"/>
                  <draw:equation draw:name="f1" draw:formula="0*logheight/346329"/>
                  <draw:equation draw:name="f2" draw:formula="1028700*logwidth/1028700"/>
                  <draw:equation draw:name="f3" draw:formula="0*logheight/346329"/>
                  <draw:equation draw:name="f4" draw:formula="1028700*logwidth/1028700"/>
                  <draw:equation draw:name="f5" draw:formula="346329*logheight/346329"/>
                  <draw:equation draw:name="f6" draw:formula="0*logwidth/1028700"/>
                  <draw:equation draw:name="f7" draw:formula="346329*logheight/346329"/>
                  <draw:equation draw:name="f8" draw:formula="0*logwidth/1028700"/>
                  <draw:equation draw:name="f9" draw:formula="0*logheight/346329"/>
                  <draw:equation draw:name="f10" draw:formula="0*logwidth/1028700"/>
                  <draw:equation draw:name="f11" draw:formula="0*logheight/346329"/>
                  <draw:equation draw:name="f12" draw:formula="logwidth"/>
                  <draw:equation draw:name="f13" draw:formula="logheight"/>
                </draw:enhanced-geometry>
              </draw:custom-shape>
              <draw:custom-shape draw:name="Freeform: Shape 418" draw:style-name="gr42" draw:text-style-name="P44" draw:layer="layout" svg:width="0.775cm" svg:height="0.243cm" svg:x="29.797cm" svg:y="10.103cm">
                <text:p text:style-name="P17"/>
                <draw:enhanced-geometry draw:mirror-horizontal="false" draw:mirror-vertical="false" drawooo:sub-view-size="558927 176022" draw:text-areas="0 0 ?f12 ?f13" svg:viewBox="0 0 0 0" draw:type="ooxml-non-primitive" draw:enhanced-path="M 558927 176022 L 0 176022 C 0 78772 78867 0 176213 0 L 383381 0 C 479965 762 558832 79534 558832 176022 L 558832 176022 Z N">
                  <draw:equation draw:name="f0" draw:formula="558927*logwidth/558927"/>
                  <draw:equation draw:name="f1" draw:formula="176022*logheight/176022"/>
                  <draw:equation draw:name="f2" draw:formula="0*logwidth/558927"/>
                  <draw:equation draw:name="f3" draw:formula="176022*logheight/176022"/>
                  <draw:equation draw:name="f4" draw:formula="176213*logwidth/558927"/>
                  <draw:equation draw:name="f5" draw:formula="0*logheight/176022"/>
                  <draw:equation draw:name="f6" draw:formula="383381*logwidth/558927"/>
                  <draw:equation draw:name="f7" draw:formula="0*logheight/176022"/>
                  <draw:equation draw:name="f8" draw:formula="558832*logwidth/558927"/>
                  <draw:equation draw:name="f9" draw:formula="176022*logheight/176022"/>
                  <draw:equation draw:name="f10" draw:formula="558832*logwidth/558927"/>
                  <draw:equation draw:name="f11" draw:formula="176022*logheight/176022"/>
                  <draw:equation draw:name="f12" draw:formula="logwidth"/>
                  <draw:equation draw:name="f13" draw:formula="logheight"/>
                </draw:enhanced-geometry>
              </draw:custom-shape>
              <draw:custom-shape draw:name="Freeform: Shape 419" draw:style-name="gr42" draw:text-style-name="P44" draw:layer="layout" svg:width="1.428cm" svg:height="0.088cm" svg:x="29.473cm" svg:y="10.576cm">
                <text:p text:style-name="P17"/>
                <draw:enhanced-geometry draw:mirror-horizontal="false" draw:mirror-vertical="false" drawooo:sub-view-size="1028699 64008" draw:text-areas="0 0 ?f12 ?f13" svg:viewBox="0 0 0 0" draw:type="ooxml-non-primitive" draw:enhanced-path="M 791623 0 L 64294 0 C 28861 0 0 28670 0 64008 L 1028700 64008 C 1028700 28670 999935 0 964406 0 L 791623 0 Z N">
                  <draw:equation draw:name="f0" draw:formula="791623*logwidth/1028699"/>
                  <draw:equation draw:name="f1" draw:formula="0*logheight/64008"/>
                  <draw:equation draw:name="f2" draw:formula="64294*logwidth/1028699"/>
                  <draw:equation draw:name="f3" draw:formula="0*logheight/64008"/>
                  <draw:equation draw:name="f4" draw:formula="0*logwidth/1028699"/>
                  <draw:equation draw:name="f5" draw:formula="64008*logheight/64008"/>
                  <draw:equation draw:name="f6" draw:formula="1028700*logwidth/1028699"/>
                  <draw:equation draw:name="f7" draw:formula="64008*logheight/64008"/>
                  <draw:equation draw:name="f8" draw:formula="964406*logwidth/1028699"/>
                  <draw:equation draw:name="f9" draw:formula="0*logheight/64008"/>
                  <draw:equation draw:name="f10" draw:formula="791623*logwidth/1028699"/>
                  <draw:equation draw:name="f11" draw:formula="0*logheight/64008"/>
                  <draw:equation draw:name="f12" draw:formula="logwidth"/>
                  <draw:equation draw:name="f13" draw:formula="logheight"/>
                </draw:enhanced-geometry>
              </draw:custom-shape>
              <draw:custom-shape draw:name="Freeform: Shape 420" draw:style-name="gr9" draw:text-style-name="P23" draw:layer="layout" svg:width="0.774cm" svg:height="0.228cm" svg:x="29.797cm" svg:y="10.348cm">
                <text:p text:style-name="P17"/>
                <draw:enhanced-geometry draw:mirror-horizontal="false" draw:mirror-vertical="false" drawooo:sub-view-size="557783 164591" draw:text-areas="0 0 ?f12 ?f13" svg:viewBox="0 0 0 0" draw:type="ooxml-non-primitive" draw:enhanced-path="M 0 0 L 557784 0 557784 164592 0 164592 0 0 0 0 Z N">
                  <draw:equation draw:name="f0" draw:formula="0*logwidth/557783"/>
                  <draw:equation draw:name="f1" draw:formula="0*logheight/164591"/>
                  <draw:equation draw:name="f2" draw:formula="557784*logwidth/557783"/>
                  <draw:equation draw:name="f3" draw:formula="0*logheight/164591"/>
                  <draw:equation draw:name="f4" draw:formula="557784*logwidth/557783"/>
                  <draw:equation draw:name="f5" draw:formula="164592*logheight/164591"/>
                  <draw:equation draw:name="f6" draw:formula="0*logwidth/557783"/>
                  <draw:equation draw:name="f7" draw:formula="164592*logheight/164591"/>
                  <draw:equation draw:name="f8" draw:formula="0*logwidth/557783"/>
                  <draw:equation draw:name="f9" draw:formula="0*logheight/164591"/>
                  <draw:equation draw:name="f10" draw:formula="0*logwidth/557783"/>
                  <draw:equation draw:name="f11" draw:formula="0*logheight/164591"/>
                  <draw:equation draw:name="f12" draw:formula="logwidth"/>
                  <draw:equation draw:name="f13" draw:formula="logheight"/>
                </draw:enhanced-geometry>
              </draw:custom-shape>
              <draw:custom-shape draw:name="Freeform: Shape 421" draw:style-name="gr42" draw:text-style-name="P44" draw:layer="layout" svg:width="0.105cm" svg:height="0.142cm" svg:x="29.935cm" svg:y="10.435cm">
                <text:p text:style-name="P17"/>
                <draw:enhanced-geometry draw:mirror-horizontal="false" draw:mirror-vertical="false" drawooo:sub-view-size="76581 102870" draw:text-areas="0 0 ?f12 ?f13" svg:viewBox="0 0 0 0" draw:type="ooxml-non-primitive" draw:enhanced-path="M 0 0 L 76581 0 76581 102870 0 102870 0 0 0 0 Z N">
                  <draw:equation draw:name="f0" draw:formula="0*logwidth/76581"/>
                  <draw:equation draw:name="f1" draw:formula="0*logheight/102870"/>
                  <draw:equation draw:name="f2" draw:formula="76581*logwidth/76581"/>
                  <draw:equation draw:name="f3" draw:formula="0*logheight/102870"/>
                  <draw:equation draw:name="f4" draw:formula="76581*logwidth/76581"/>
                  <draw:equation draw:name="f5" draw:formula="102870*logheight/102870"/>
                  <draw:equation draw:name="f6" draw:formula="0*logwidth/76581"/>
                  <draw:equation draw:name="f7" draw:formula="102870*logheight/102870"/>
                  <draw:equation draw:name="f8" draw:formula="0*logwidth/76581"/>
                  <draw:equation draw:name="f9" draw:formula="0*logheight/102870"/>
                  <draw:equation draw:name="f10" draw:formula="0*logwidth/76581"/>
                  <draw:equation draw:name="f11" draw:formula="0*logheight/102870"/>
                  <draw:equation draw:name="f12" draw:formula="logwidth"/>
                  <draw:equation draw:name="f13" draw:formula="logheight"/>
                </draw:enhanced-geometry>
              </draw:custom-shape>
              <draw:custom-shape draw:name="Freeform: Shape 422" draw:style-name="gr42" draw:text-style-name="P44" draw:layer="layout" svg:width="0.105cm" svg:height="0.142cm" svg:x="30.327cm" svg:y="10.435cm">
                <text:p text:style-name="P17"/>
                <draw:enhanced-geometry draw:mirror-horizontal="false" draw:mirror-vertical="false" drawooo:sub-view-size="76580 102870" draw:text-areas="0 0 ?f12 ?f13" svg:viewBox="0 0 0 0" draw:type="ooxml-non-primitive" draw:enhanced-path="M 0 0 L 76581 0 76581 102870 0 102870 0 0 0 0 Z N">
                  <draw:equation draw:name="f0" draw:formula="0*logwidth/76580"/>
                  <draw:equation draw:name="f1" draw:formula="0*logheight/102870"/>
                  <draw:equation draw:name="f2" draw:formula="76581*logwidth/76580"/>
                  <draw:equation draw:name="f3" draw:formula="0*logheight/102870"/>
                  <draw:equation draw:name="f4" draw:formula="76581*logwidth/76580"/>
                  <draw:equation draw:name="f5" draw:formula="102870*logheight/102870"/>
                  <draw:equation draw:name="f6" draw:formula="0*logwidth/76580"/>
                  <draw:equation draw:name="f7" draw:formula="102870*logheight/102870"/>
                  <draw:equation draw:name="f8" draw:formula="0*logwidth/76580"/>
                  <draw:equation draw:name="f9" draw:formula="0*logheight/102870"/>
                  <draw:equation draw:name="f10" draw:formula="0*logwidth/76580"/>
                  <draw:equation draw:name="f11" draw:formula="0*logheight/102870"/>
                  <draw:equation draw:name="f12" draw:formula="logwidth"/>
                  <draw:equation draw:name="f13" draw:formula="logheight"/>
                </draw:enhanced-geometry>
              </draw:custom-shape>
              <draw:custom-shape draw:name="Freeform: Shape 424" draw:style-name="gr42" draw:text-style-name="P44" draw:layer="layout" svg:width="0.215cm" svg:height="0.096cm" svg:x="30.078cm" svg:y="10.008cm">
                <text:p text:style-name="P17"/>
                <draw:enhanced-geometry draw:mirror-horizontal="false" draw:mirror-vertical="false" drawooo:sub-view-size="155447 69723" draw:text-areas="0 0 ?f16 ?f17" svg:viewBox="0 0 0 0" draw:type="ooxml-non-primitive" draw:enhanced-path="M 155448 69723 L 0 69723 0 22479 C 0 9716 9620 0 22098 0 L 133350 0 C 145828 0 155448 9716 155448 22479 L 155448 69723 155448 69723 Z N">
                  <draw:equation draw:name="f0" draw:formula="155448*logwidth/155447"/>
                  <draw:equation draw:name="f1" draw:formula="69723*logheight/69723"/>
                  <draw:equation draw:name="f2" draw:formula="0*logwidth/155447"/>
                  <draw:equation draw:name="f3" draw:formula="69723*logheight/69723"/>
                  <draw:equation draw:name="f4" draw:formula="0*logwidth/155447"/>
                  <draw:equation draw:name="f5" draw:formula="22479*logheight/69723"/>
                  <draw:equation draw:name="f6" draw:formula="22098*logwidth/155447"/>
                  <draw:equation draw:name="f7" draw:formula="0*logheight/69723"/>
                  <draw:equation draw:name="f8" draw:formula="133350*logwidth/155447"/>
                  <draw:equation draw:name="f9" draw:formula="0*logheight/69723"/>
                  <draw:equation draw:name="f10" draw:formula="155448*logwidth/155447"/>
                  <draw:equation draw:name="f11" draw:formula="22479*logheight/69723"/>
                  <draw:equation draw:name="f12" draw:formula="155448*logwidth/155447"/>
                  <draw:equation draw:name="f13" draw:formula="69723*logheight/69723"/>
                  <draw:equation draw:name="f14" draw:formula="155448*logwidth/155447"/>
                  <draw:equation draw:name="f15" draw:formula="69723*logheight/69723"/>
                  <draw:equation draw:name="f16" draw:formula="logwidth"/>
                  <draw:equation draw:name="f17" draw:formula="logheight"/>
                </draw:enhanced-geometry>
              </draw:custom-shape>
              <draw:g draw:name="Graphic 71">
                <draw:custom-shape draw:name="Freeform: Shape 446" draw:style-name="gr42" draw:text-style-name="P44" draw:layer="layout" svg:width="0.242cm" svg:height="0.174cm" svg:x="29.519cm" svg:y="10.729cm">
                  <text:p text:style-name="P17"/>
                  <draw:enhanced-geometry draw:mirror-horizontal="false" draw:mirror-vertical="false" drawooo:sub-view-size="174878 125730" draw:text-areas="0 0 ?f12 ?f13" svg:viewBox="0 0 0 0" draw:type="ooxml-non-primitive" draw:enhanced-path="M 0 0 L 174879 0 174879 125730 0 125730 0 0 0 0 Z N">
                    <draw:equation draw:name="f0" draw:formula="0*logwidth/174878"/>
                    <draw:equation draw:name="f1" draw:formula="0*logheight/125730"/>
                    <draw:equation draw:name="f2" draw:formula="174879*logwidth/174878"/>
                    <draw:equation draw:name="f3" draw:formula="0*logheight/125730"/>
                    <draw:equation draw:name="f4" draw:formula="174879*logwidth/174878"/>
                    <draw:equation draw:name="f5" draw:formula="125730*logheight/125730"/>
                    <draw:equation draw:name="f6" draw:formula="0*logwidth/174878"/>
                    <draw:equation draw:name="f7" draw:formula="125730*logheight/125730"/>
                    <draw:equation draw:name="f8" draw:formula="0*logwidth/174878"/>
                    <draw:equation draw:name="f9" draw:formula="0*logheight/125730"/>
                    <draw:equation draw:name="f10" draw:formula="0*logwidth/174878"/>
                    <draw:equation draw:name="f11" draw:formula="0*logheight/125730"/>
                    <draw:equation draw:name="f12" draw:formula="logwidth"/>
                    <draw:equation draw:name="f13" draw:formula="logheight"/>
                  </draw:enhanced-geometry>
                </draw:custom-shape>
                <draw:custom-shape draw:name="Freeform: Shape 1087" draw:style-name="gr42" draw:text-style-name="P44" draw:layer="layout" svg:width="0.242cm" svg:height="0.174cm" svg:x="29.811cm" svg:y="10.729cm">
                  <text:p text:style-name="P17"/>
                  <draw:enhanced-geometry draw:mirror-horizontal="false" draw:mirror-vertical="false" drawooo:sub-view-size="174879 125730" draw:text-areas="0 0 ?f12 ?f13" svg:viewBox="0 0 0 0" draw:type="ooxml-non-primitive" draw:enhanced-path="M 0 0 L 174879 0 174879 125730 0 125730 0 0 0 0 Z N">
                    <draw:equation draw:name="f0" draw:formula="0*logwidth/174879"/>
                    <draw:equation draw:name="f1" draw:formula="0*logheight/125730"/>
                    <draw:equation draw:name="f2" draw:formula="174879*logwidth/174879"/>
                    <draw:equation draw:name="f3" draw:formula="0*logheight/125730"/>
                    <draw:equation draw:name="f4" draw:formula="174879*logwidth/174879"/>
                    <draw:equation draw:name="f5" draw:formula="125730*logheight/125730"/>
                    <draw:equation draw:name="f6" draw:formula="0*logwidth/174879"/>
                    <draw:equation draw:name="f7" draw:formula="125730*logheight/125730"/>
                    <draw:equation draw:name="f8" draw:formula="0*logwidth/174879"/>
                    <draw:equation draw:name="f9" draw:formula="0*logheight/125730"/>
                    <draw:equation draw:name="f10" draw:formula="0*logwidth/174879"/>
                    <draw:equation draw:name="f11" draw:formula="0*logheight/125730"/>
                    <draw:equation draw:name="f12" draw:formula="logwidth"/>
                    <draw:equation draw:name="f13" draw:formula="logheight"/>
                  </draw:enhanced-geometry>
                </draw:custom-shape>
                <draw:custom-shape draw:name="Freeform: Shape 1088" draw:style-name="gr42" draw:text-style-name="P44" draw:layer="layout" svg:width="0.243cm" svg:height="0.174cm" svg:x="30.315cm" svg:y="10.729cm">
                  <text:p text:style-name="P17"/>
                  <draw:enhanced-geometry draw:mirror-horizontal="false" draw:mirror-vertical="false" drawooo:sub-view-size="176021 125730" draw:text-areas="0 0 ?f12 ?f13" svg:viewBox="0 0 0 0" draw:type="ooxml-non-primitive" draw:enhanced-path="M 0 0 L 176022 0 176022 125730 0 125730 0 0 0 0 Z N">
                    <draw:equation draw:name="f0" draw:formula="0*logwidth/176021"/>
                    <draw:equation draw:name="f1" draw:formula="0*logheight/125730"/>
                    <draw:equation draw:name="f2" draw:formula="176022*logwidth/176021"/>
                    <draw:equation draw:name="f3" draw:formula="0*logheight/125730"/>
                    <draw:equation draw:name="f4" draw:formula="176022*logwidth/176021"/>
                    <draw:equation draw:name="f5" draw:formula="125730*logheight/125730"/>
                    <draw:equation draw:name="f6" draw:formula="0*logwidth/176021"/>
                    <draw:equation draw:name="f7" draw:formula="125730*logheight/125730"/>
                    <draw:equation draw:name="f8" draw:formula="0*logwidth/176021"/>
                    <draw:equation draw:name="f9" draw:formula="0*logheight/125730"/>
                    <draw:equation draw:name="f10" draw:formula="0*logwidth/176021"/>
                    <draw:equation draw:name="f11" draw:formula="0*logheight/125730"/>
                    <draw:equation draw:name="f12" draw:formula="logwidth"/>
                    <draw:equation draw:name="f13" draw:formula="logheight"/>
                  </draw:enhanced-geometry>
                </draw:custom-shape>
                <draw:custom-shape draw:name="Freeform: Shape 1089" draw:style-name="gr42" draw:text-style-name="P44" draw:layer="layout" svg:width="0.243cm" svg:height="0.174cm" svg:x="30.607cm" svg:y="10.729cm">
                  <text:p text:style-name="P17"/>
                  <draw:enhanced-geometry draw:mirror-horizontal="false" draw:mirror-vertical="false" drawooo:sub-view-size="176022 125730" draw:text-areas="0 0 ?f12 ?f13" svg:viewBox="0 0 0 0" draw:type="ooxml-non-primitive" draw:enhanced-path="M 0 0 L 176022 0 176022 125730 0 125730 0 0 0 0 Z N">
                    <draw:equation draw:name="f0" draw:formula="0*logwidth/176022"/>
                    <draw:equation draw:name="f1" draw:formula="0*logheight/125730"/>
                    <draw:equation draw:name="f2" draw:formula="176022*logwidth/176022"/>
                    <draw:equation draw:name="f3" draw:formula="0*logheight/125730"/>
                    <draw:equation draw:name="f4" draw:formula="176022*logwidth/176022"/>
                    <draw:equation draw:name="f5" draw:formula="125730*logheight/125730"/>
                    <draw:equation draw:name="f6" draw:formula="0*logwidth/176022"/>
                    <draw:equation draw:name="f7" draw:formula="125730*logheight/125730"/>
                    <draw:equation draw:name="f8" draw:formula="0*logwidth/176022"/>
                    <draw:equation draw:name="f9" draw:formula="0*logheight/125730"/>
                    <draw:equation draw:name="f10" draw:formula="0*logwidth/176022"/>
                    <draw:equation draw:name="f11" draw:formula="0*logheight/125730"/>
                    <draw:equation draw:name="f12" draw:formula="logwidth"/>
                    <draw:equation draw:name="f13" draw:formula="logheight"/>
                  </draw:enhanced-geometry>
                </draw:custom-shape>
              </draw:g>
              <draw:g draw:name="Graphic 71">
                <draw:custom-shape draw:name="Freeform: Shape 430" draw:style-name="gr5" draw:text-style-name="P20" draw:layer="layout" svg:width="0.567cm" svg:height="0.397cm" svg:x="29.907cm" svg:y="10.832cm">
                  <text:p text:style-name="P17"/>
                  <draw:enhanced-geometry draw:mirror-horizontal="false" draw:mirror-vertical="false" drawooo:sub-view-size="409193 286893" draw:text-areas="0 0 ?f16 ?f17" svg:viewBox="0 0 0 0" draw:type="ooxml-non-primitive" draw:enhanced-path="M 409194 24765 C 409194 11144 398145 0 384619 0 L 24575 0 C 10954 0 0 11049 0 24765 L 0 286893 409194 286893 409194 24765 409194 24765 Z N">
                    <draw:equation draw:name="f0" draw:formula="409194*logwidth/409193"/>
                    <draw:equation draw:name="f1" draw:formula="24765*logheight/286893"/>
                    <draw:equation draw:name="f2" draw:formula="384619*logwidth/409193"/>
                    <draw:equation draw:name="f3" draw:formula="0*logheight/286893"/>
                    <draw:equation draw:name="f4" draw:formula="24575*logwidth/409193"/>
                    <draw:equation draw:name="f5" draw:formula="0*logheight/286893"/>
                    <draw:equation draw:name="f6" draw:formula="0*logwidth/409193"/>
                    <draw:equation draw:name="f7" draw:formula="24765*logheight/286893"/>
                    <draw:equation draw:name="f8" draw:formula="0*logwidth/409193"/>
                    <draw:equation draw:name="f9" draw:formula="286893*logheight/286893"/>
                    <draw:equation draw:name="f10" draw:formula="409194*logwidth/409193"/>
                    <draw:equation draw:name="f11" draw:formula="286893*logheight/286893"/>
                    <draw:equation draw:name="f12" draw:formula="409194*logwidth/409193"/>
                    <draw:equation draw:name="f13" draw:formula="24765*logheight/286893"/>
                    <draw:equation draw:name="f14" draw:formula="409194*logwidth/409193"/>
                    <draw:equation draw:name="f15" draw:formula="24765*logheight/286893"/>
                    <draw:equation draw:name="f16" draw:formula="logwidth"/>
                    <draw:equation draw:name="f17" draw:formula="logheight"/>
                  </draw:enhanced-geometry>
                </draw:custom-shape>
                <draw:custom-shape draw:name="Freeform: Shape 431" draw:style-name="gr42" draw:text-style-name="P44" draw:layer="layout" svg:width="0.674cm" svg:height="0.062cm" svg:x="29.854cm" svg:y="11.327cm">
                  <text:p text:style-name="P17"/>
                  <draw:enhanced-geometry draw:mirror-horizontal="false" draw:mirror-vertical="false" drawooo:sub-view-size="485775 45719" draw:text-areas="0 0 ?f14 ?f15" svg:viewBox="0 0 0 0" draw:type="ooxml-non-primitive" draw:enhanced-path="M 0 0 L 0 22860 C 0 35528 10192 45720 22765 45720 L 463010 45720 C 475583 45720 485775 35528 485775 22860 L 485775 0 0 0 Z N">
                    <draw:equation draw:name="f0" draw:formula="0*logwidth/485775"/>
                    <draw:equation draw:name="f1" draw:formula="0*logheight/45719"/>
                    <draw:equation draw:name="f2" draw:formula="0*logwidth/485775"/>
                    <draw:equation draw:name="f3" draw:formula="22860*logheight/45719"/>
                    <draw:equation draw:name="f4" draw:formula="22765*logwidth/485775"/>
                    <draw:equation draw:name="f5" draw:formula="45720*logheight/45719"/>
                    <draw:equation draw:name="f6" draw:formula="463010*logwidth/485775"/>
                    <draw:equation draw:name="f7" draw:formula="45720*logheight/45719"/>
                    <draw:equation draw:name="f8" draw:formula="485775*logwidth/485775"/>
                    <draw:equation draw:name="f9" draw:formula="22860*logheight/45719"/>
                    <draw:equation draw:name="f10" draw:formula="485775*logwidth/485775"/>
                    <draw:equation draw:name="f11" draw:formula="0*logheight/45719"/>
                    <draw:equation draw:name="f12" draw:formula="0*logwidth/485775"/>
                    <draw:equation draw:name="f13" draw:formula="0*logheight/45719"/>
                    <draw:equation draw:name="f14" draw:formula="logwidth"/>
                    <draw:equation draw:name="f15" draw:formula="logheight"/>
                  </draw:enhanced-geometry>
                </draw:custom-shape>
                <draw:custom-shape draw:name="Freeform: Shape 432" draw:style-name="gr43" draw:text-style-name="P45" draw:layer="layout" svg:width="0.674cm" svg:height="0.096cm" svg:x="29.854cm" svg:y="11.23cm">
                  <text:p text:style-name="P17"/>
                  <draw:enhanced-geometry draw:mirror-horizontal="false" draw:mirror-vertical="false" drawooo:sub-view-size="485775 69722" draw:text-areas="0 0 ?f12 ?f13" svg:viewBox="0 0 0 0" draw:type="ooxml-non-primitive" draw:enhanced-path="M 0 69723 L 485775 69723 447199 0 38576 0 0 69723 0 69723 Z N">
                    <draw:equation draw:name="f0" draw:formula="0*logwidth/485775"/>
                    <draw:equation draw:name="f1" draw:formula="69723*logheight/69722"/>
                    <draw:equation draw:name="f2" draw:formula="485775*logwidth/485775"/>
                    <draw:equation draw:name="f3" draw:formula="69723*logheight/69722"/>
                    <draw:equation draw:name="f4" draw:formula="447199*logwidth/485775"/>
                    <draw:equation draw:name="f5" draw:formula="0*logheight/69722"/>
                    <draw:equation draw:name="f6" draw:formula="38576*logwidth/485775"/>
                    <draw:equation draw:name="f7" draw:formula="0*logheight/69722"/>
                    <draw:equation draw:name="f8" draw:formula="0*logwidth/485775"/>
                    <draw:equation draw:name="f9" draw:formula="69723*logheight/69722"/>
                    <draw:equation draw:name="f10" draw:formula="0*logwidth/485775"/>
                    <draw:equation draw:name="f11" draw:formula="69723*logheight/69722"/>
                    <draw:equation draw:name="f12" draw:formula="logwidth"/>
                    <draw:equation draw:name="f13" draw:formula="logheight"/>
                  </draw:enhanced-geometry>
                </draw:custom-shape>
                <draw:custom-shape draw:name="Freeform: Shape 433" draw:style-name="gr9" draw:text-style-name="P23" draw:layer="layout" svg:width="0.447cm" svg:height="0.275cm" svg:x="29.967cm" svg:y="10.892cm">
                  <text:p text:style-name="P17"/>
                  <draw:enhanced-geometry draw:mirror-horizontal="false" draw:mirror-vertical="false" drawooo:sub-view-size="322326 198882" draw:text-areas="0 0 ?f12 ?f13" svg:viewBox="0 0 0 0" draw:type="ooxml-non-primitive" draw:enhanced-path="M 0 0 L 322326 0 322326 198882 0 198882 0 0 0 0 Z N">
                    <draw:equation draw:name="f0" draw:formula="0*logwidth/322326"/>
                    <draw:equation draw:name="f1" draw:formula="0*logheight/198882"/>
                    <draw:equation draw:name="f2" draw:formula="322326*logwidth/322326"/>
                    <draw:equation draw:name="f3" draw:formula="0*logheight/198882"/>
                    <draw:equation draw:name="f4" draw:formula="322326*logwidth/322326"/>
                    <draw:equation draw:name="f5" draw:formula="198882*logheight/198882"/>
                    <draw:equation draw:name="f6" draw:formula="0*logwidth/322326"/>
                    <draw:equation draw:name="f7" draw:formula="198882*logheight/198882"/>
                    <draw:equation draw:name="f8" draw:formula="0*logwidth/322326"/>
                    <draw:equation draw:name="f9" draw:formula="0*logheight/198882"/>
                    <draw:equation draw:name="f10" draw:formula="0*logwidth/322326"/>
                    <draw:equation draw:name="f11" draw:formula="0*logheight/198882"/>
                    <draw:equation draw:name="f12" draw:formula="logwidth"/>
                    <draw:equation draw:name="f13" draw:formula="logheight"/>
                  </draw:enhanced-geometry>
                </draw:custom-shape>
                <draw:custom-shape draw:name="Freeform: Shape 434" draw:style-name="gr39" draw:text-style-name="P42" draw:layer="layout" svg:width="0.37cm" svg:height="0.175cm" svg:x="30.008cm" svg:y="10.959cm">
                  <text:p text:style-name="P17"/>
                  <draw:enhanced-geometry draw:mirror-horizontal="false" draw:mirror-vertical="false" drawooo:sub-view-size="267462 126872" draw:text-areas="0 0 ?f12 ?f13" svg:viewBox="0 0 0 0" draw:type="ooxml-non-primitive" draw:enhanced-path="M 0 0 L 267462 0 267462 126873 0 126873 0 0 0 0 Z N">
                    <draw:equation draw:name="f0" draw:formula="0*logwidth/267462"/>
                    <draw:equation draw:name="f1" draw:formula="0*logheight/126872"/>
                    <draw:equation draw:name="f2" draw:formula="267462*logwidth/267462"/>
                    <draw:equation draw:name="f3" draw:formula="0*logheight/126872"/>
                    <draw:equation draw:name="f4" draw:formula="267462*logwidth/267462"/>
                    <draw:equation draw:name="f5" draw:formula="126873*logheight/126872"/>
                    <draw:equation draw:name="f6" draw:formula="0*logwidth/267462"/>
                    <draw:equation draw:name="f7" draw:formula="126873*logheight/126872"/>
                    <draw:equation draw:name="f8" draw:formula="0*logwidth/267462"/>
                    <draw:equation draw:name="f9" draw:formula="0*logheight/126872"/>
                    <draw:equation draw:name="f10" draw:formula="0*logwidth/267462"/>
                    <draw:equation draw:name="f11" draw:formula="0*logheight/126872"/>
                    <draw:equation draw:name="f12" draw:formula="logwidth"/>
                    <draw:equation draw:name="f13" draw:formula="logheight"/>
                  </draw:enhanced-geometry>
                </draw:custom-shape>
                <draw:custom-shape draw:name="Freeform: Shape 435" draw:style-name="gr5" draw:text-style-name="P20" draw:layer="layout" svg:width="0.37cm" svg:height="0.051cm" svg:x="30.008cm" svg:y="10.906cm">
                  <text:p text:style-name="P17"/>
                  <draw:enhanced-geometry draw:mirror-horizontal="false" draw:mirror-vertical="false" drawooo:sub-view-size="267462 37718" draw:text-areas="0 0 ?f12 ?f13" svg:viewBox="0 0 0 0" draw:type="ooxml-non-primitive" draw:enhanced-path="M 0 0 L 267462 0 267462 37719 0 37719 0 0 0 0 Z N">
                    <draw:equation draw:name="f0" draw:formula="0*logwidth/267462"/>
                    <draw:equation draw:name="f1" draw:formula="0*logheight/37718"/>
                    <draw:equation draw:name="f2" draw:formula="267462*logwidth/267462"/>
                    <draw:equation draw:name="f3" draw:formula="0*logheight/37718"/>
                    <draw:equation draw:name="f4" draw:formula="267462*logwidth/267462"/>
                    <draw:equation draw:name="f5" draw:formula="37719*logheight/37718"/>
                    <draw:equation draw:name="f6" draw:formula="0*logwidth/267462"/>
                    <draw:equation draw:name="f7" draw:formula="37719*logheight/37718"/>
                    <draw:equation draw:name="f8" draw:formula="0*logwidth/267462"/>
                    <draw:equation draw:name="f9" draw:formula="0*logheight/37718"/>
                    <draw:equation draw:name="f10" draw:formula="0*logwidth/267462"/>
                    <draw:equation draw:name="f11" draw:formula="0*logheight/37718"/>
                    <draw:equation draw:name="f12" draw:formula="logwidth"/>
                    <draw:equation draw:name="f13" draw:formula="logheight"/>
                  </draw:enhanced-geometry>
                </draw:custom-shape>
                <draw:custom-shape draw:name="Freeform: Shape 436" draw:style-name="gr9" draw:text-style-name="P23" draw:layer="layout" svg:width="0.013cm" svg:height="0.013cm" svg:x="30.341cm" svg:y="10.925cm">
                  <text:p text:style-name="P17"/>
                  <draw:enhanced-geometry draw:mirror-horizontal="false" draw:mirror-vertical="false" drawooo:sub-view-size="10286 10191" draw:text-areas="0 0 ?f18 ?f19" svg:viewBox="0 0 0 0" draw:type="ooxml-non-primitive" draw:enhanced-path="M 8858 1429 C 6953 -476 3524 -476 1524 1429 571 2381 0 3715 0 5048 0 6382 571 7715 1524 8668 2476 9620 3810 10192 5144 10192 6477 10192 7810 9620 8763 8668 9715 7715 10287 6382 10287 5048 10287 3715 9715 2381 8763 1334 L 8763 1334 Z N">
                    <draw:equation draw:name="f0" draw:formula="8858*logwidth/10286"/>
                    <draw:equation draw:name="f1" draw:formula="1429*logheight/10191"/>
                    <draw:equation draw:name="f2" draw:formula="1524*logwidth/10286"/>
                    <draw:equation draw:name="f3" draw:formula="1429*logheight/10191"/>
                    <draw:equation draw:name="f4" draw:formula="0*logwidth/10286"/>
                    <draw:equation draw:name="f5" draw:formula="5048*logheight/10191"/>
                    <draw:equation draw:name="f6" draw:formula="1524*logwidth/10286"/>
                    <draw:equation draw:name="f7" draw:formula="8668*logheight/10191"/>
                    <draw:equation draw:name="f8" draw:formula="5144*logwidth/10286"/>
                    <draw:equation draw:name="f9" draw:formula="10192*logheight/10191"/>
                    <draw:equation draw:name="f10" draw:formula="8763*logwidth/10286"/>
                    <draw:equation draw:name="f11" draw:formula="8668*logheight/10191"/>
                    <draw:equation draw:name="f12" draw:formula="10287*logwidth/10286"/>
                    <draw:equation draw:name="f13" draw:formula="5048*logheight/10191"/>
                    <draw:equation draw:name="f14" draw:formula="8763*logwidth/10286"/>
                    <draw:equation draw:name="f15" draw:formula="1334*logheight/10191"/>
                    <draw:equation draw:name="f16" draw:formula="8763*logwidth/10286"/>
                    <draw:equation draw:name="f17" draw:formula="1334*logheight/10191"/>
                    <draw:equation draw:name="f18" draw:formula="logwidth"/>
                    <draw:equation draw:name="f19" draw:formula="logheight"/>
                  </draw:enhanced-geometry>
                </draw:custom-shape>
                <draw:custom-shape draw:name="Freeform: Shape 439" draw:style-name="gr9" draw:text-style-name="P23" draw:layer="layout" svg:width="0.013cm" svg:height="0.013cm" svg:x="30.305cm" svg:y="10.925cm">
                  <text:p text:style-name="P17"/>
                  <draw:enhanced-geometry draw:mirror-horizontal="false" draw:mirror-vertical="false" drawooo:sub-view-size="10286 10287" draw:text-areas="0 0 ?f12 ?f13" svg:viewBox="0 0 0 0" draw:type="ooxml-non-primitive" draw:enhanced-path="M 10287 5144 C 10287 8001 8001 10287 5144 10287 2286 10287 0 8001 0 5144 0 2286 2286 0 5144 0 8001 0 10287 2286 10287 5144 L 10287 5144 Z N">
                    <draw:equation draw:name="f0" draw:formula="10287*logwidth/10286"/>
                    <draw:equation draw:name="f1" draw:formula="5144*logheight/10287"/>
                    <draw:equation draw:name="f2" draw:formula="5144*logwidth/10286"/>
                    <draw:equation draw:name="f3" draw:formula="10287*logheight/10287"/>
                    <draw:equation draw:name="f4" draw:formula="0*logwidth/10286"/>
                    <draw:equation draw:name="f5" draw:formula="5144*logheight/10287"/>
                    <draw:equation draw:name="f6" draw:formula="5144*logwidth/10286"/>
                    <draw:equation draw:name="f7" draw:formula="0*logheight/10287"/>
                    <draw:equation draw:name="f8" draw:formula="10287*logwidth/10286"/>
                    <draw:equation draw:name="f9" draw:formula="5144*logheight/10287"/>
                    <draw:equation draw:name="f10" draw:formula="10287*logwidth/10286"/>
                    <draw:equation draw:name="f11" draw:formula="5144*logheight/10287"/>
                    <draw:equation draw:name="f12" draw:formula="logwidth"/>
                    <draw:equation draw:name="f13" draw:formula="logheight"/>
                  </draw:enhanced-geometry>
                </draw:custom-shape>
                <draw:custom-shape draw:name="Freeform: Shape 441" draw:style-name="gr9" draw:text-style-name="P23" draw:layer="layout" svg:width="0.013cm" svg:height="0.013cm" svg:x="30.269cm" svg:y="10.925cm">
                  <text:p text:style-name="P17"/>
                  <draw:enhanced-geometry draw:mirror-horizontal="false" draw:mirror-vertical="false" drawooo:sub-view-size="10286 10191" draw:text-areas="0 0 ?f18 ?f19" svg:viewBox="0 0 0 0" draw:type="ooxml-non-primitive" draw:enhanced-path="M 1524 1429 C 571 2381 0 3715 0 5048 0 6382 571 7715 1524 8668 2476 9620 3810 10192 5144 10192 6477 10192 7810 9620 8763 8668 9716 7715 10287 6382 10287 5048 10287 3715 9716 2381 8763 1429 6858 -476 3429 -476 1429 1429 L 1429 1429 Z N">
                    <draw:equation draw:name="f0" draw:formula="1524*logwidth/10286"/>
                    <draw:equation draw:name="f1" draw:formula="1429*logheight/10191"/>
                    <draw:equation draw:name="f2" draw:formula="0*logwidth/10286"/>
                    <draw:equation draw:name="f3" draw:formula="5048*logheight/10191"/>
                    <draw:equation draw:name="f4" draw:formula="1524*logwidth/10286"/>
                    <draw:equation draw:name="f5" draw:formula="8668*logheight/10191"/>
                    <draw:equation draw:name="f6" draw:formula="5144*logwidth/10286"/>
                    <draw:equation draw:name="f7" draw:formula="10192*logheight/10191"/>
                    <draw:equation draw:name="f8" draw:formula="8763*logwidth/10286"/>
                    <draw:equation draw:name="f9" draw:formula="8668*logheight/10191"/>
                    <draw:equation draw:name="f10" draw:formula="10287*logwidth/10286"/>
                    <draw:equation draw:name="f11" draw:formula="5048*logheight/10191"/>
                    <draw:equation draw:name="f12" draw:formula="8763*logwidth/10286"/>
                    <draw:equation draw:name="f13" draw:formula="1429*logheight/10191"/>
                    <draw:equation draw:name="f14" draw:formula="1429*logwidth/10286"/>
                    <draw:equation draw:name="f15" draw:formula="1429*logheight/10191"/>
                    <draw:equation draw:name="f16" draw:formula="1429*logwidth/10286"/>
                    <draw:equation draw:name="f17" draw:formula="1429*logheight/10191"/>
                    <draw:equation draw:name="f18" draw:formula="logwidth"/>
                    <draw:equation draw:name="f19" draw:formula="logheight"/>
                  </draw:enhanced-geometry>
                </draw:custom-shape>
                <draw:custom-shape draw:name="Freeform: Shape 443" draw:style-name="gr8" draw:text-style-name="P16" draw:layer="layout" svg:width="0.142cm" svg:height="0.142cm" svg:x="30.122cm" svg:y="10.973cm">
                  <text:p text:style-name="P17"/>
                  <draw:enhanced-geometry draw:mirror-horizontal="false" draw:mirror-vertical="false" drawooo:sub-view-size="102869 102870" draw:text-areas="0 0 ?f144 ?f145" svg:viewBox="0 0 0 0" draw:type="ooxml-non-primitive" draw:enhanced-path="M 51626 0 L 51626 0 46196 286 41053 1238 36195 2381 31337 3905 26860 6287 22670 8763 18669 11716 15050 15050 11811 18669 8763 22574 6001 26765 3905 31242 2096 36100 952 40862 286 46006 0 51435 0 51435 286 56579 952 61627 2096 66770 3905 71247 6001 75819 8763 80010 11811 83915 15050 87821 18669 91154 22670 93821 26860 96583 31337 98679 36195 100489 41053 101632 46196 102584 51626 102870 51626 102870 56674 102584 61817 101632 66675 100489 71533 98679 76009 96583 80201 93821 84201 91154 87821 87821 91059 83915 94107 80010 96869 75819 98965 71247 100775 66770 101918 61627 102584 56579 102870 51435 102870 51435 102584 46006 101918 40862 100775 36100 98965 31242 96869 26765 94107 22574 91059 18669 87821 15050 84201 11716 80201 8763 76009 6287 71533 3905 66675 2381 61817 1238 56674 286 51626 0 51626 0 51626 0 51626 0 Z N">
                    <draw:equation draw:name="f0" draw:formula="51626*logwidth/102869"/>
                    <draw:equation draw:name="f1" draw:formula="0*logheight/102870"/>
                    <draw:equation draw:name="f2" draw:formula="51626*logwidth/102869"/>
                    <draw:equation draw:name="f3" draw:formula="0*logheight/102870"/>
                    <draw:equation draw:name="f4" draw:formula="46196*logwidth/102869"/>
                    <draw:equation draw:name="f5" draw:formula="286*logheight/102870"/>
                    <draw:equation draw:name="f6" draw:formula="41053*logwidth/102869"/>
                    <draw:equation draw:name="f7" draw:formula="1238*logheight/102870"/>
                    <draw:equation draw:name="f8" draw:formula="36195*logwidth/102869"/>
                    <draw:equation draw:name="f9" draw:formula="2381*logheight/102870"/>
                    <draw:equation draw:name="f10" draw:formula="31337*logwidth/102869"/>
                    <draw:equation draw:name="f11" draw:formula="3905*logheight/102870"/>
                    <draw:equation draw:name="f12" draw:formula="26860*logwidth/102869"/>
                    <draw:equation draw:name="f13" draw:formula="6287*logheight/102870"/>
                    <draw:equation draw:name="f14" draw:formula="22670*logwidth/102869"/>
                    <draw:equation draw:name="f15" draw:formula="8763*logheight/102870"/>
                    <draw:equation draw:name="f16" draw:formula="18669*logwidth/102869"/>
                    <draw:equation draw:name="f17" draw:formula="11716*logheight/102870"/>
                    <draw:equation draw:name="f18" draw:formula="15050*logwidth/102869"/>
                    <draw:equation draw:name="f19" draw:formula="15050*logheight/102870"/>
                    <draw:equation draw:name="f20" draw:formula="11811*logwidth/102869"/>
                    <draw:equation draw:name="f21" draw:formula="18669*logheight/102870"/>
                    <draw:equation draw:name="f22" draw:formula="8763*logwidth/102869"/>
                    <draw:equation draw:name="f23" draw:formula="22574*logheight/102870"/>
                    <draw:equation draw:name="f24" draw:formula="6001*logwidth/102869"/>
                    <draw:equation draw:name="f25" draw:formula="26765*logheight/102870"/>
                    <draw:equation draw:name="f26" draw:formula="3905*logwidth/102869"/>
                    <draw:equation draw:name="f27" draw:formula="31242*logheight/102870"/>
                    <draw:equation draw:name="f28" draw:formula="2096*logwidth/102869"/>
                    <draw:equation draw:name="f29" draw:formula="36100*logheight/102870"/>
                    <draw:equation draw:name="f30" draw:formula="952*logwidth/102869"/>
                    <draw:equation draw:name="f31" draw:formula="40862*logheight/102870"/>
                    <draw:equation draw:name="f32" draw:formula="286*logwidth/102869"/>
                    <draw:equation draw:name="f33" draw:formula="46006*logheight/102870"/>
                    <draw:equation draw:name="f34" draw:formula="0*logwidth/102869"/>
                    <draw:equation draw:name="f35" draw:formula="51435*logheight/102870"/>
                    <draw:equation draw:name="f36" draw:formula="0*logwidth/102869"/>
                    <draw:equation draw:name="f37" draw:formula="51435*logheight/102870"/>
                    <draw:equation draw:name="f38" draw:formula="286*logwidth/102869"/>
                    <draw:equation draw:name="f39" draw:formula="56579*logheight/102870"/>
                    <draw:equation draw:name="f40" draw:formula="952*logwidth/102869"/>
                    <draw:equation draw:name="f41" draw:formula="61627*logheight/102870"/>
                    <draw:equation draw:name="f42" draw:formula="2096*logwidth/102869"/>
                    <draw:equation draw:name="f43" draw:formula="66770*logheight/102870"/>
                    <draw:equation draw:name="f44" draw:formula="3905*logwidth/102869"/>
                    <draw:equation draw:name="f45" draw:formula="71247*logheight/102870"/>
                    <draw:equation draw:name="f46" draw:formula="6001*logwidth/102869"/>
                    <draw:equation draw:name="f47" draw:formula="75819*logheight/102870"/>
                    <draw:equation draw:name="f48" draw:formula="8763*logwidth/102869"/>
                    <draw:equation draw:name="f49" draw:formula="80010*logheight/102870"/>
                    <draw:equation draw:name="f50" draw:formula="11811*logwidth/102869"/>
                    <draw:equation draw:name="f51" draw:formula="83915*logheight/102870"/>
                    <draw:equation draw:name="f52" draw:formula="15050*logwidth/102869"/>
                    <draw:equation draw:name="f53" draw:formula="87821*logheight/102870"/>
                    <draw:equation draw:name="f54" draw:formula="18669*logwidth/102869"/>
                    <draw:equation draw:name="f55" draw:formula="91154*logheight/102870"/>
                    <draw:equation draw:name="f56" draw:formula="22670*logwidth/102869"/>
                    <draw:equation draw:name="f57" draw:formula="93821*logheight/102870"/>
                    <draw:equation draw:name="f58" draw:formula="26860*logwidth/102869"/>
                    <draw:equation draw:name="f59" draw:formula="96583*logheight/102870"/>
                    <draw:equation draw:name="f60" draw:formula="31337*logwidth/102869"/>
                    <draw:equation draw:name="f61" draw:formula="98679*logheight/102870"/>
                    <draw:equation draw:name="f62" draw:formula="36195*logwidth/102869"/>
                    <draw:equation draw:name="f63" draw:formula="100489*logheight/102870"/>
                    <draw:equation draw:name="f64" draw:formula="41053*logwidth/102869"/>
                    <draw:equation draw:name="f65" draw:formula="101632*logheight/102870"/>
                    <draw:equation draw:name="f66" draw:formula="46196*logwidth/102869"/>
                    <draw:equation draw:name="f67" draw:formula="102584*logheight/102870"/>
                    <draw:equation draw:name="f68" draw:formula="51626*logwidth/102869"/>
                    <draw:equation draw:name="f69" draw:formula="102870*logheight/102870"/>
                    <draw:equation draw:name="f70" draw:formula="51626*logwidth/102869"/>
                    <draw:equation draw:name="f71" draw:formula="102870*logheight/102870"/>
                    <draw:equation draw:name="f72" draw:formula="56674*logwidth/102869"/>
                    <draw:equation draw:name="f73" draw:formula="102584*logheight/102870"/>
                    <draw:equation draw:name="f74" draw:formula="61817*logwidth/102869"/>
                    <draw:equation draw:name="f75" draw:formula="101632*logheight/102870"/>
                    <draw:equation draw:name="f76" draw:formula="66675*logwidth/102869"/>
                    <draw:equation draw:name="f77" draw:formula="100489*logheight/102870"/>
                    <draw:equation draw:name="f78" draw:formula="71533*logwidth/102869"/>
                    <draw:equation draw:name="f79" draw:formula="98679*logheight/102870"/>
                    <draw:equation draw:name="f80" draw:formula="76009*logwidth/102869"/>
                    <draw:equation draw:name="f81" draw:formula="96583*logheight/102870"/>
                    <draw:equation draw:name="f82" draw:formula="80201*logwidth/102869"/>
                    <draw:equation draw:name="f83" draw:formula="93821*logheight/102870"/>
                    <draw:equation draw:name="f84" draw:formula="84201*logwidth/102869"/>
                    <draw:equation draw:name="f85" draw:formula="91154*logheight/102870"/>
                    <draw:equation draw:name="f86" draw:formula="87821*logwidth/102869"/>
                    <draw:equation draw:name="f87" draw:formula="87821*logheight/102870"/>
                    <draw:equation draw:name="f88" draw:formula="91059*logwidth/102869"/>
                    <draw:equation draw:name="f89" draw:formula="83915*logheight/102870"/>
                    <draw:equation draw:name="f90" draw:formula="94107*logwidth/102869"/>
                    <draw:equation draw:name="f91" draw:formula="80010*logheight/102870"/>
                    <draw:equation draw:name="f92" draw:formula="96869*logwidth/102869"/>
                    <draw:equation draw:name="f93" draw:formula="75819*logheight/102870"/>
                    <draw:equation draw:name="f94" draw:formula="98965*logwidth/102869"/>
                    <draw:equation draw:name="f95" draw:formula="71247*logheight/102870"/>
                    <draw:equation draw:name="f96" draw:formula="100775*logwidth/102869"/>
                    <draw:equation draw:name="f97" draw:formula="66770*logheight/102870"/>
                    <draw:equation draw:name="f98" draw:formula="101918*logwidth/102869"/>
                    <draw:equation draw:name="f99" draw:formula="61627*logheight/102870"/>
                    <draw:equation draw:name="f100" draw:formula="102584*logwidth/102869"/>
                    <draw:equation draw:name="f101" draw:formula="56579*logheight/102870"/>
                    <draw:equation draw:name="f102" draw:formula="102870*logwidth/102869"/>
                    <draw:equation draw:name="f103" draw:formula="51435*logheight/102870"/>
                    <draw:equation draw:name="f104" draw:formula="102870*logwidth/102869"/>
                    <draw:equation draw:name="f105" draw:formula="51435*logheight/102870"/>
                    <draw:equation draw:name="f106" draw:formula="102584*logwidth/102869"/>
                    <draw:equation draw:name="f107" draw:formula="46006*logheight/102870"/>
                    <draw:equation draw:name="f108" draw:formula="101918*logwidth/102869"/>
                    <draw:equation draw:name="f109" draw:formula="40862*logheight/102870"/>
                    <draw:equation draw:name="f110" draw:formula="100775*logwidth/102869"/>
                    <draw:equation draw:name="f111" draw:formula="36100*logheight/102870"/>
                    <draw:equation draw:name="f112" draw:formula="98965*logwidth/102869"/>
                    <draw:equation draw:name="f113" draw:formula="31242*logheight/102870"/>
                    <draw:equation draw:name="f114" draw:formula="96869*logwidth/102869"/>
                    <draw:equation draw:name="f115" draw:formula="26765*logheight/102870"/>
                    <draw:equation draw:name="f116" draw:formula="94107*logwidth/102869"/>
                    <draw:equation draw:name="f117" draw:formula="22574*logheight/102870"/>
                    <draw:equation draw:name="f118" draw:formula="91059*logwidth/102869"/>
                    <draw:equation draw:name="f119" draw:formula="18669*logheight/102870"/>
                    <draw:equation draw:name="f120" draw:formula="87821*logwidth/102869"/>
                    <draw:equation draw:name="f121" draw:formula="15050*logheight/102870"/>
                    <draw:equation draw:name="f122" draw:formula="84201*logwidth/102869"/>
                    <draw:equation draw:name="f123" draw:formula="11716*logheight/102870"/>
                    <draw:equation draw:name="f124" draw:formula="80201*logwidth/102869"/>
                    <draw:equation draw:name="f125" draw:formula="8763*logheight/102870"/>
                    <draw:equation draw:name="f126" draw:formula="76009*logwidth/102869"/>
                    <draw:equation draw:name="f127" draw:formula="6287*logheight/102870"/>
                    <draw:equation draw:name="f128" draw:formula="71533*logwidth/102869"/>
                    <draw:equation draw:name="f129" draw:formula="3905*logheight/102870"/>
                    <draw:equation draw:name="f130" draw:formula="66675*logwidth/102869"/>
                    <draw:equation draw:name="f131" draw:formula="2381*logheight/102870"/>
                    <draw:equation draw:name="f132" draw:formula="61817*logwidth/102869"/>
                    <draw:equation draw:name="f133" draw:formula="1238*logheight/102870"/>
                    <draw:equation draw:name="f134" draw:formula="56674*logwidth/102869"/>
                    <draw:equation draw:name="f135" draw:formula="286*logheight/102870"/>
                    <draw:equation draw:name="f136" draw:formula="51626*logwidth/102869"/>
                    <draw:equation draw:name="f137" draw:formula="0*logheight/102870"/>
                    <draw:equation draw:name="f138" draw:formula="51626*logwidth/102869"/>
                    <draw:equation draw:name="f139" draw:formula="0*logheight/102870"/>
                    <draw:equation draw:name="f140" draw:formula="51626*logwidth/102869"/>
                    <draw:equation draw:name="f141" draw:formula="0*logheight/102870"/>
                    <draw:equation draw:name="f142" draw:formula="51626*logwidth/102869"/>
                    <draw:equation draw:name="f143" draw:formula="0*logheight/102870"/>
                    <draw:equation draw:name="f144" draw:formula="logwidth"/>
                    <draw:equation draw:name="f145" draw:formula="logheight"/>
                  </draw:enhanced-geometry>
                </draw:custom-shape>
                <draw:custom-shape draw:name="Freeform: Shape 445" draw:style-name="gr9" draw:text-style-name="P23" draw:layer="layout" svg:width="0.075cm" svg:height="0.078cm" svg:x="30.156cm" svg:y="11.005cm">
                  <text:p text:style-name="P17"/>
                  <draw:enhanced-geometry draw:mirror-horizontal="false" draw:mirror-vertical="false" drawooo:sub-view-size="54863 57150" draw:text-areas="0 0 ?f112 ?f113" svg:viewBox="0 0 0 0" draw:type="ooxml-non-primitive" draw:enhanced-path="M 20383 57150 L 20383 57150 19145 56959 17812 56483 16859 55817 15811 54959 1143 35623 1143 35623 476 34576 191 33623 0 32575 0 31433 381 30385 857 29432 1524 28384 2381 27718 2381 27718 3239 27051 4381 26765 5429 26575 6572 26575 7620 26860 8573 27242 9620 27908 10287 28765 20002 41434 44291 2667 44291 2667 44958 1810 45815 1143 46768 476 47816 190 48768 0 50006 190 51149 381 52197 857 52197 857 53054 1715 53816 2477 54388 3334 54674 4477 54864 5525 54674 6667 54483 7715 54007 8668 25241 54483 25241 54483 24384 55435 23431 56293 22003 56959 20669 57150 20669 57150 20383 57150 20383 57150 20383 57150 20383 57150 Z N">
                    <draw:equation draw:name="f0" draw:formula="20383*logwidth/54863"/>
                    <draw:equation draw:name="f1" draw:formula="57150*logheight/57150"/>
                    <draw:equation draw:name="f2" draw:formula="20383*logwidth/54863"/>
                    <draw:equation draw:name="f3" draw:formula="57150*logheight/57150"/>
                    <draw:equation draw:name="f4" draw:formula="19145*logwidth/54863"/>
                    <draw:equation draw:name="f5" draw:formula="56959*logheight/57150"/>
                    <draw:equation draw:name="f6" draw:formula="17812*logwidth/54863"/>
                    <draw:equation draw:name="f7" draw:formula="56483*logheight/57150"/>
                    <draw:equation draw:name="f8" draw:formula="16859*logwidth/54863"/>
                    <draw:equation draw:name="f9" draw:formula="55817*logheight/57150"/>
                    <draw:equation draw:name="f10" draw:formula="15811*logwidth/54863"/>
                    <draw:equation draw:name="f11" draw:formula="54959*logheight/57150"/>
                    <draw:equation draw:name="f12" draw:formula="1143*logwidth/54863"/>
                    <draw:equation draw:name="f13" draw:formula="35623*logheight/57150"/>
                    <draw:equation draw:name="f14" draw:formula="1143*logwidth/54863"/>
                    <draw:equation draw:name="f15" draw:formula="35623*logheight/57150"/>
                    <draw:equation draw:name="f16" draw:formula="476*logwidth/54863"/>
                    <draw:equation draw:name="f17" draw:formula="34576*logheight/57150"/>
                    <draw:equation draw:name="f18" draw:formula="191*logwidth/54863"/>
                    <draw:equation draw:name="f19" draw:formula="33623*logheight/57150"/>
                    <draw:equation draw:name="f20" draw:formula="0*logwidth/54863"/>
                    <draw:equation draw:name="f21" draw:formula="32575*logheight/57150"/>
                    <draw:equation draw:name="f22" draw:formula="0*logwidth/54863"/>
                    <draw:equation draw:name="f23" draw:formula="31433*logheight/57150"/>
                    <draw:equation draw:name="f24" draw:formula="381*logwidth/54863"/>
                    <draw:equation draw:name="f25" draw:formula="30385*logheight/57150"/>
                    <draw:equation draw:name="f26" draw:formula="857*logwidth/54863"/>
                    <draw:equation draw:name="f27" draw:formula="29432*logheight/57150"/>
                    <draw:equation draw:name="f28" draw:formula="1524*logwidth/54863"/>
                    <draw:equation draw:name="f29" draw:formula="28384*logheight/57150"/>
                    <draw:equation draw:name="f30" draw:formula="2381*logwidth/54863"/>
                    <draw:equation draw:name="f31" draw:formula="27718*logheight/57150"/>
                    <draw:equation draw:name="f32" draw:formula="2381*logwidth/54863"/>
                    <draw:equation draw:name="f33" draw:formula="27718*logheight/57150"/>
                    <draw:equation draw:name="f34" draw:formula="3239*logwidth/54863"/>
                    <draw:equation draw:name="f35" draw:formula="27051*logheight/57150"/>
                    <draw:equation draw:name="f36" draw:formula="4381*logwidth/54863"/>
                    <draw:equation draw:name="f37" draw:formula="26765*logheight/57150"/>
                    <draw:equation draw:name="f38" draw:formula="5429*logwidth/54863"/>
                    <draw:equation draw:name="f39" draw:formula="26575*logheight/57150"/>
                    <draw:equation draw:name="f40" draw:formula="6572*logwidth/54863"/>
                    <draw:equation draw:name="f41" draw:formula="26575*logheight/57150"/>
                    <draw:equation draw:name="f42" draw:formula="7620*logwidth/54863"/>
                    <draw:equation draw:name="f43" draw:formula="26860*logheight/57150"/>
                    <draw:equation draw:name="f44" draw:formula="8573*logwidth/54863"/>
                    <draw:equation draw:name="f45" draw:formula="27242*logheight/57150"/>
                    <draw:equation draw:name="f46" draw:formula="9620*logwidth/54863"/>
                    <draw:equation draw:name="f47" draw:formula="27908*logheight/57150"/>
                    <draw:equation draw:name="f48" draw:formula="10287*logwidth/54863"/>
                    <draw:equation draw:name="f49" draw:formula="28765*logheight/57150"/>
                    <draw:equation draw:name="f50" draw:formula="20002*logwidth/54863"/>
                    <draw:equation draw:name="f51" draw:formula="41434*logheight/57150"/>
                    <draw:equation draw:name="f52" draw:formula="44291*logwidth/54863"/>
                    <draw:equation draw:name="f53" draw:formula="2667*logheight/57150"/>
                    <draw:equation draw:name="f54" draw:formula="44291*logwidth/54863"/>
                    <draw:equation draw:name="f55" draw:formula="2667*logheight/57150"/>
                    <draw:equation draw:name="f56" draw:formula="44958*logwidth/54863"/>
                    <draw:equation draw:name="f57" draw:formula="1810*logheight/57150"/>
                    <draw:equation draw:name="f58" draw:formula="45815*logwidth/54863"/>
                    <draw:equation draw:name="f59" draw:formula="1143*logheight/57150"/>
                    <draw:equation draw:name="f60" draw:formula="46768*logwidth/54863"/>
                    <draw:equation draw:name="f61" draw:formula="476*logheight/57150"/>
                    <draw:equation draw:name="f62" draw:formula="47816*logwidth/54863"/>
                    <draw:equation draw:name="f63" draw:formula="190*logheight/57150"/>
                    <draw:equation draw:name="f64" draw:formula="48768*logwidth/54863"/>
                    <draw:equation draw:name="f65" draw:formula="0*logheight/57150"/>
                    <draw:equation draw:name="f66" draw:formula="50006*logwidth/54863"/>
                    <draw:equation draw:name="f67" draw:formula="190*logheight/57150"/>
                    <draw:equation draw:name="f68" draw:formula="51149*logwidth/54863"/>
                    <draw:equation draw:name="f69" draw:formula="381*logheight/57150"/>
                    <draw:equation draw:name="f70" draw:formula="52197*logwidth/54863"/>
                    <draw:equation draw:name="f71" draw:formula="857*logheight/57150"/>
                    <draw:equation draw:name="f72" draw:formula="52197*logwidth/54863"/>
                    <draw:equation draw:name="f73" draw:formula="857*logheight/57150"/>
                    <draw:equation draw:name="f74" draw:formula="53054*logwidth/54863"/>
                    <draw:equation draw:name="f75" draw:formula="1715*logheight/57150"/>
                    <draw:equation draw:name="f76" draw:formula="53816*logwidth/54863"/>
                    <draw:equation draw:name="f77" draw:formula="2477*logheight/57150"/>
                    <draw:equation draw:name="f78" draw:formula="54388*logwidth/54863"/>
                    <draw:equation draw:name="f79" draw:formula="3334*logheight/57150"/>
                    <draw:equation draw:name="f80" draw:formula="54674*logwidth/54863"/>
                    <draw:equation draw:name="f81" draw:formula="4477*logheight/57150"/>
                    <draw:equation draw:name="f82" draw:formula="54864*logwidth/54863"/>
                    <draw:equation draw:name="f83" draw:formula="5525*logheight/57150"/>
                    <draw:equation draw:name="f84" draw:formula="54674*logwidth/54863"/>
                    <draw:equation draw:name="f85" draw:formula="6667*logheight/57150"/>
                    <draw:equation draw:name="f86" draw:formula="54483*logwidth/54863"/>
                    <draw:equation draw:name="f87" draw:formula="7715*logheight/57150"/>
                    <draw:equation draw:name="f88" draw:formula="54007*logwidth/54863"/>
                    <draw:equation draw:name="f89" draw:formula="8668*logheight/57150"/>
                    <draw:equation draw:name="f90" draw:formula="25241*logwidth/54863"/>
                    <draw:equation draw:name="f91" draw:formula="54483*logheight/57150"/>
                    <draw:equation draw:name="f92" draw:formula="25241*logwidth/54863"/>
                    <draw:equation draw:name="f93" draw:formula="54483*logheight/57150"/>
                    <draw:equation draw:name="f94" draw:formula="24384*logwidth/54863"/>
                    <draw:equation draw:name="f95" draw:formula="55435*logheight/57150"/>
                    <draw:equation draw:name="f96" draw:formula="23431*logwidth/54863"/>
                    <draw:equation draw:name="f97" draw:formula="56293*logheight/57150"/>
                    <draw:equation draw:name="f98" draw:formula="22003*logwidth/54863"/>
                    <draw:equation draw:name="f99" draw:formula="56959*logheight/57150"/>
                    <draw:equation draw:name="f100" draw:formula="20669*logwidth/54863"/>
                    <draw:equation draw:name="f101" draw:formula="57150*logheight/57150"/>
                    <draw:equation draw:name="f102" draw:formula="20669*logwidth/54863"/>
                    <draw:equation draw:name="f103" draw:formula="57150*logheight/57150"/>
                    <draw:equation draw:name="f104" draw:formula="20383*logwidth/54863"/>
                    <draw:equation draw:name="f105" draw:formula="57150*logheight/57150"/>
                    <draw:equation draw:name="f106" draw:formula="20383*logwidth/54863"/>
                    <draw:equation draw:name="f107" draw:formula="57150*logheight/57150"/>
                    <draw:equation draw:name="f108" draw:formula="20383*logwidth/54863"/>
                    <draw:equation draw:name="f109" draw:formula="57150*logheight/57150"/>
                    <draw:equation draw:name="f110" draw:formula="20383*logwidth/54863"/>
                    <draw:equation draw:name="f111" draw:formula="57150*logheight/57150"/>
                    <draw:equation draw:name="f112" draw:formula="logwidth"/>
                    <draw:equation draw:name="f113" draw:formula="logheight"/>
                  </draw:enhanced-geometry>
                </draw:custom-shape>
              </draw:g>
            </draw:g>
            <draw:g draw:name="Group 1090">
              <draw:custom-shape draw:name="Freeform: Shape 1091" draw:style-name="gr9" draw:text-style-name="P23" draw:layer="layout" svg:width="1.428cm" svg:height="0.48cm" svg:x="29.47cm" svg:y="12.859cm">
                <text:p text:style-name="P17"/>
                <draw:enhanced-geometry draw:mirror-horizontal="false" draw:mirror-vertical="false" drawooo:sub-view-size="1028700 346329" draw:text-areas="0 0 ?f12 ?f13" svg:viewBox="0 0 0 0" draw:type="ooxml-non-primitive" draw:enhanced-path="M 0 0 L 1028700 0 1028700 346329 0 346329 0 0 0 0 Z N">
                  <draw:equation draw:name="f0" draw:formula="0*logwidth/1028700"/>
                  <draw:equation draw:name="f1" draw:formula="0*logheight/346329"/>
                  <draw:equation draw:name="f2" draw:formula="1028700*logwidth/1028700"/>
                  <draw:equation draw:name="f3" draw:formula="0*logheight/346329"/>
                  <draw:equation draw:name="f4" draw:formula="1028700*logwidth/1028700"/>
                  <draw:equation draw:name="f5" draw:formula="346329*logheight/346329"/>
                  <draw:equation draw:name="f6" draw:formula="0*logwidth/1028700"/>
                  <draw:equation draw:name="f7" draw:formula="346329*logheight/346329"/>
                  <draw:equation draw:name="f8" draw:formula="0*logwidth/1028700"/>
                  <draw:equation draw:name="f9" draw:formula="0*logheight/346329"/>
                  <draw:equation draw:name="f10" draw:formula="0*logwidth/1028700"/>
                  <draw:equation draw:name="f11" draw:formula="0*logheight/346329"/>
                  <draw:equation draw:name="f12" draw:formula="logwidth"/>
                  <draw:equation draw:name="f13" draw:formula="logheight"/>
                </draw:enhanced-geometry>
              </draw:custom-shape>
              <draw:custom-shape draw:name="Freeform: Shape 1092" draw:style-name="gr7" draw:text-style-name="P22" draw:layer="layout" svg:width="0.775cm" svg:height="0.243cm" svg:x="29.797cm" svg:y="12.297cm">
                <text:p text:style-name="P17"/>
                <draw:enhanced-geometry draw:mirror-horizontal="false" draw:mirror-vertical="false" drawooo:sub-view-size="558927 176022" draw:text-areas="0 0 ?f12 ?f13" svg:viewBox="0 0 0 0" draw:type="ooxml-non-primitive" draw:enhanced-path="M 558927 176022 L 0 176022 C 0 78772 78867 0 176213 0 L 383381 0 C 479965 762 558832 79534 558832 176022 L 558832 176022 Z N">
                  <draw:equation draw:name="f0" draw:formula="558927*logwidth/558927"/>
                  <draw:equation draw:name="f1" draw:formula="176022*logheight/176022"/>
                  <draw:equation draw:name="f2" draw:formula="0*logwidth/558927"/>
                  <draw:equation draw:name="f3" draw:formula="176022*logheight/176022"/>
                  <draw:equation draw:name="f4" draw:formula="176213*logwidth/558927"/>
                  <draw:equation draw:name="f5" draw:formula="0*logheight/176022"/>
                  <draw:equation draw:name="f6" draw:formula="383381*logwidth/558927"/>
                  <draw:equation draw:name="f7" draw:formula="0*logheight/176022"/>
                  <draw:equation draw:name="f8" draw:formula="558832*logwidth/558927"/>
                  <draw:equation draw:name="f9" draw:formula="176022*logheight/176022"/>
                  <draw:equation draw:name="f10" draw:formula="558832*logwidth/558927"/>
                  <draw:equation draw:name="f11" draw:formula="176022*logheight/176022"/>
                  <draw:equation draw:name="f12" draw:formula="logwidth"/>
                  <draw:equation draw:name="f13" draw:formula="logheight"/>
                </draw:enhanced-geometry>
              </draw:custom-shape>
              <draw:custom-shape draw:name="Freeform: Shape 1093" draw:style-name="gr7" draw:text-style-name="P22" draw:layer="layout" svg:width="1.428cm" svg:height="0.088cm" svg:x="29.473cm" svg:y="12.77cm">
                <text:p text:style-name="P17"/>
                <draw:enhanced-geometry draw:mirror-horizontal="false" draw:mirror-vertical="false" drawooo:sub-view-size="1028699 64008" draw:text-areas="0 0 ?f12 ?f13" svg:viewBox="0 0 0 0" draw:type="ooxml-non-primitive" draw:enhanced-path="M 791623 0 L 64294 0 C 28861 0 0 28670 0 64008 L 1028700 64008 C 1028700 28670 999935 0 964406 0 L 791623 0 Z N">
                  <draw:equation draw:name="f0" draw:formula="791623*logwidth/1028699"/>
                  <draw:equation draw:name="f1" draw:formula="0*logheight/64008"/>
                  <draw:equation draw:name="f2" draw:formula="64294*logwidth/1028699"/>
                  <draw:equation draw:name="f3" draw:formula="0*logheight/64008"/>
                  <draw:equation draw:name="f4" draw:formula="0*logwidth/1028699"/>
                  <draw:equation draw:name="f5" draw:formula="64008*logheight/64008"/>
                  <draw:equation draw:name="f6" draw:formula="1028700*logwidth/1028699"/>
                  <draw:equation draw:name="f7" draw:formula="64008*logheight/64008"/>
                  <draw:equation draw:name="f8" draw:formula="964406*logwidth/1028699"/>
                  <draw:equation draw:name="f9" draw:formula="0*logheight/64008"/>
                  <draw:equation draw:name="f10" draw:formula="791623*logwidth/1028699"/>
                  <draw:equation draw:name="f11" draw:formula="0*logheight/64008"/>
                  <draw:equation draw:name="f12" draw:formula="logwidth"/>
                  <draw:equation draw:name="f13" draw:formula="logheight"/>
                </draw:enhanced-geometry>
              </draw:custom-shape>
              <draw:custom-shape draw:name="Freeform: Shape 1094" draw:style-name="gr9" draw:text-style-name="P23" draw:layer="layout" svg:width="0.774cm" svg:height="0.228cm" svg:x="29.797cm" svg:y="12.542cm">
                <text:p text:style-name="P17"/>
                <draw:enhanced-geometry draw:mirror-horizontal="false" draw:mirror-vertical="false" drawooo:sub-view-size="557783 164591" draw:text-areas="0 0 ?f12 ?f13" svg:viewBox="0 0 0 0" draw:type="ooxml-non-primitive" draw:enhanced-path="M 0 0 L 557784 0 557784 164592 0 164592 0 0 0 0 Z N">
                  <draw:equation draw:name="f0" draw:formula="0*logwidth/557783"/>
                  <draw:equation draw:name="f1" draw:formula="0*logheight/164591"/>
                  <draw:equation draw:name="f2" draw:formula="557784*logwidth/557783"/>
                  <draw:equation draw:name="f3" draw:formula="0*logheight/164591"/>
                  <draw:equation draw:name="f4" draw:formula="557784*logwidth/557783"/>
                  <draw:equation draw:name="f5" draw:formula="164592*logheight/164591"/>
                  <draw:equation draw:name="f6" draw:formula="0*logwidth/557783"/>
                  <draw:equation draw:name="f7" draw:formula="164592*logheight/164591"/>
                  <draw:equation draw:name="f8" draw:formula="0*logwidth/557783"/>
                  <draw:equation draw:name="f9" draw:formula="0*logheight/164591"/>
                  <draw:equation draw:name="f10" draw:formula="0*logwidth/557783"/>
                  <draw:equation draw:name="f11" draw:formula="0*logheight/164591"/>
                  <draw:equation draw:name="f12" draw:formula="logwidth"/>
                  <draw:equation draw:name="f13" draw:formula="logheight"/>
                </draw:enhanced-geometry>
              </draw:custom-shape>
              <draw:custom-shape draw:name="Freeform: Shape 1095" draw:style-name="gr7" draw:text-style-name="P22" draw:layer="layout" svg:width="0.105cm" svg:height="0.142cm" svg:x="29.935cm" svg:y="12.629cm">
                <text:p text:style-name="P17"/>
                <draw:enhanced-geometry draw:mirror-horizontal="false" draw:mirror-vertical="false" drawooo:sub-view-size="76581 102870" draw:text-areas="0 0 ?f12 ?f13" svg:viewBox="0 0 0 0" draw:type="ooxml-non-primitive" draw:enhanced-path="M 0 0 L 76581 0 76581 102870 0 102870 0 0 0 0 Z N">
                  <draw:equation draw:name="f0" draw:formula="0*logwidth/76581"/>
                  <draw:equation draw:name="f1" draw:formula="0*logheight/102870"/>
                  <draw:equation draw:name="f2" draw:formula="76581*logwidth/76581"/>
                  <draw:equation draw:name="f3" draw:formula="0*logheight/102870"/>
                  <draw:equation draw:name="f4" draw:formula="76581*logwidth/76581"/>
                  <draw:equation draw:name="f5" draw:formula="102870*logheight/102870"/>
                  <draw:equation draw:name="f6" draw:formula="0*logwidth/76581"/>
                  <draw:equation draw:name="f7" draw:formula="102870*logheight/102870"/>
                  <draw:equation draw:name="f8" draw:formula="0*logwidth/76581"/>
                  <draw:equation draw:name="f9" draw:formula="0*logheight/102870"/>
                  <draw:equation draw:name="f10" draw:formula="0*logwidth/76581"/>
                  <draw:equation draw:name="f11" draw:formula="0*logheight/102870"/>
                  <draw:equation draw:name="f12" draw:formula="logwidth"/>
                  <draw:equation draw:name="f13" draw:formula="logheight"/>
                </draw:enhanced-geometry>
              </draw:custom-shape>
              <draw:custom-shape draw:name="Freeform: Shape 1096" draw:style-name="gr7" draw:text-style-name="P22" draw:layer="layout" svg:width="0.105cm" svg:height="0.142cm" svg:x="30.327cm" svg:y="12.629cm">
                <text:p text:style-name="P17"/>
                <draw:enhanced-geometry draw:mirror-horizontal="false" draw:mirror-vertical="false" drawooo:sub-view-size="76580 102870" draw:text-areas="0 0 ?f12 ?f13" svg:viewBox="0 0 0 0" draw:type="ooxml-non-primitive" draw:enhanced-path="M 0 0 L 76581 0 76581 102870 0 102870 0 0 0 0 Z N">
                  <draw:equation draw:name="f0" draw:formula="0*logwidth/76580"/>
                  <draw:equation draw:name="f1" draw:formula="0*logheight/102870"/>
                  <draw:equation draw:name="f2" draw:formula="76581*logwidth/76580"/>
                  <draw:equation draw:name="f3" draw:formula="0*logheight/102870"/>
                  <draw:equation draw:name="f4" draw:formula="76581*logwidth/76580"/>
                  <draw:equation draw:name="f5" draw:formula="102870*logheight/102870"/>
                  <draw:equation draw:name="f6" draw:formula="0*logwidth/76580"/>
                  <draw:equation draw:name="f7" draw:formula="102870*logheight/102870"/>
                  <draw:equation draw:name="f8" draw:formula="0*logwidth/76580"/>
                  <draw:equation draw:name="f9" draw:formula="0*logheight/102870"/>
                  <draw:equation draw:name="f10" draw:formula="0*logwidth/76580"/>
                  <draw:equation draw:name="f11" draw:formula="0*logheight/102870"/>
                  <draw:equation draw:name="f12" draw:formula="logwidth"/>
                  <draw:equation draw:name="f13" draw:formula="logheight"/>
                </draw:enhanced-geometry>
              </draw:custom-shape>
              <draw:custom-shape draw:name="Freeform: Shape 1097" draw:style-name="gr7" draw:text-style-name="P22" draw:layer="layout" svg:width="0.215cm" svg:height="0.096cm" svg:x="30.078cm" svg:y="12.202cm">
                <text:p text:style-name="P17"/>
                <draw:enhanced-geometry draw:mirror-horizontal="false" draw:mirror-vertical="false" drawooo:sub-view-size="155447 69723" draw:text-areas="0 0 ?f16 ?f17" svg:viewBox="0 0 0 0" draw:type="ooxml-non-primitive" draw:enhanced-path="M 155448 69723 L 0 69723 0 22479 C 0 9716 9620 0 22098 0 L 133350 0 C 145828 0 155448 9716 155448 22479 L 155448 69723 155448 69723 Z N">
                  <draw:equation draw:name="f0" draw:formula="155448*logwidth/155447"/>
                  <draw:equation draw:name="f1" draw:formula="69723*logheight/69723"/>
                  <draw:equation draw:name="f2" draw:formula="0*logwidth/155447"/>
                  <draw:equation draw:name="f3" draw:formula="69723*logheight/69723"/>
                  <draw:equation draw:name="f4" draw:formula="0*logwidth/155447"/>
                  <draw:equation draw:name="f5" draw:formula="22479*logheight/69723"/>
                  <draw:equation draw:name="f6" draw:formula="22098*logwidth/155447"/>
                  <draw:equation draw:name="f7" draw:formula="0*logheight/69723"/>
                  <draw:equation draw:name="f8" draw:formula="133350*logwidth/155447"/>
                  <draw:equation draw:name="f9" draw:formula="0*logheight/69723"/>
                  <draw:equation draw:name="f10" draw:formula="155448*logwidth/155447"/>
                  <draw:equation draw:name="f11" draw:formula="22479*logheight/69723"/>
                  <draw:equation draw:name="f12" draw:formula="155448*logwidth/155447"/>
                  <draw:equation draw:name="f13" draw:formula="69723*logheight/69723"/>
                  <draw:equation draw:name="f14" draw:formula="155448*logwidth/155447"/>
                  <draw:equation draw:name="f15" draw:formula="69723*logheight/69723"/>
                  <draw:equation draw:name="f16" draw:formula="logwidth"/>
                  <draw:equation draw:name="f17" draw:formula="logheight"/>
                </draw:enhanced-geometry>
              </draw:custom-shape>
              <draw:g draw:name="Graphic 99">
                <draw:custom-shape draw:name="Freeform: Shape 1111" draw:style-name="gr7" draw:text-style-name="P22" draw:layer="layout" svg:width="0.242cm" svg:height="0.174cm" svg:x="29.519cm" svg:y="12.923cm">
                  <text:p text:style-name="P17"/>
                  <draw:enhanced-geometry draw:mirror-horizontal="false" draw:mirror-vertical="false" drawooo:sub-view-size="174878 125730" draw:text-areas="0 0 ?f12 ?f13" svg:viewBox="0 0 0 0" draw:type="ooxml-non-primitive" draw:enhanced-path="M 0 0 L 174879 0 174879 125730 0 125730 0 0 0 0 Z N">
                    <draw:equation draw:name="f0" draw:formula="0*logwidth/174878"/>
                    <draw:equation draw:name="f1" draw:formula="0*logheight/125730"/>
                    <draw:equation draw:name="f2" draw:formula="174879*logwidth/174878"/>
                    <draw:equation draw:name="f3" draw:formula="0*logheight/125730"/>
                    <draw:equation draw:name="f4" draw:formula="174879*logwidth/174878"/>
                    <draw:equation draw:name="f5" draw:formula="125730*logheight/125730"/>
                    <draw:equation draw:name="f6" draw:formula="0*logwidth/174878"/>
                    <draw:equation draw:name="f7" draw:formula="125730*logheight/125730"/>
                    <draw:equation draw:name="f8" draw:formula="0*logwidth/174878"/>
                    <draw:equation draw:name="f9" draw:formula="0*logheight/125730"/>
                    <draw:equation draw:name="f10" draw:formula="0*logwidth/174878"/>
                    <draw:equation draw:name="f11" draw:formula="0*logheight/125730"/>
                    <draw:equation draw:name="f12" draw:formula="logwidth"/>
                    <draw:equation draw:name="f13" draw:formula="logheight"/>
                  </draw:enhanced-geometry>
                </draw:custom-shape>
                <draw:custom-shape draw:name="Freeform: Shape 1112" draw:style-name="gr7" draw:text-style-name="P22" draw:layer="layout" svg:width="0.242cm" svg:height="0.174cm" svg:x="29.811cm" svg:y="12.923cm">
                  <text:p text:style-name="P17"/>
                  <draw:enhanced-geometry draw:mirror-horizontal="false" draw:mirror-vertical="false" drawooo:sub-view-size="174879 125730" draw:text-areas="0 0 ?f12 ?f13" svg:viewBox="0 0 0 0" draw:type="ooxml-non-primitive" draw:enhanced-path="M 0 0 L 174879 0 174879 125730 0 125730 0 0 0 0 Z N">
                    <draw:equation draw:name="f0" draw:formula="0*logwidth/174879"/>
                    <draw:equation draw:name="f1" draw:formula="0*logheight/125730"/>
                    <draw:equation draw:name="f2" draw:formula="174879*logwidth/174879"/>
                    <draw:equation draw:name="f3" draw:formula="0*logheight/125730"/>
                    <draw:equation draw:name="f4" draw:formula="174879*logwidth/174879"/>
                    <draw:equation draw:name="f5" draw:formula="125730*logheight/125730"/>
                    <draw:equation draw:name="f6" draw:formula="0*logwidth/174879"/>
                    <draw:equation draw:name="f7" draw:formula="125730*logheight/125730"/>
                    <draw:equation draw:name="f8" draw:formula="0*logwidth/174879"/>
                    <draw:equation draw:name="f9" draw:formula="0*logheight/125730"/>
                    <draw:equation draw:name="f10" draw:formula="0*logwidth/174879"/>
                    <draw:equation draw:name="f11" draw:formula="0*logheight/125730"/>
                    <draw:equation draw:name="f12" draw:formula="logwidth"/>
                    <draw:equation draw:name="f13" draw:formula="logheight"/>
                  </draw:enhanced-geometry>
                </draw:custom-shape>
                <draw:custom-shape draw:name="Freeform: Shape 1113" draw:style-name="gr7" draw:text-style-name="P22" draw:layer="layout" svg:width="0.243cm" svg:height="0.174cm" svg:x="30.315cm" svg:y="12.923cm">
                  <text:p text:style-name="P17"/>
                  <draw:enhanced-geometry draw:mirror-horizontal="false" draw:mirror-vertical="false" drawooo:sub-view-size="176021 125730" draw:text-areas="0 0 ?f12 ?f13" svg:viewBox="0 0 0 0" draw:type="ooxml-non-primitive" draw:enhanced-path="M 0 0 L 176022 0 176022 125730 0 125730 0 0 0 0 Z N">
                    <draw:equation draw:name="f0" draw:formula="0*logwidth/176021"/>
                    <draw:equation draw:name="f1" draw:formula="0*logheight/125730"/>
                    <draw:equation draw:name="f2" draw:formula="176022*logwidth/176021"/>
                    <draw:equation draw:name="f3" draw:formula="0*logheight/125730"/>
                    <draw:equation draw:name="f4" draw:formula="176022*logwidth/176021"/>
                    <draw:equation draw:name="f5" draw:formula="125730*logheight/125730"/>
                    <draw:equation draw:name="f6" draw:formula="0*logwidth/176021"/>
                    <draw:equation draw:name="f7" draw:formula="125730*logheight/125730"/>
                    <draw:equation draw:name="f8" draw:formula="0*logwidth/176021"/>
                    <draw:equation draw:name="f9" draw:formula="0*logheight/125730"/>
                    <draw:equation draw:name="f10" draw:formula="0*logwidth/176021"/>
                    <draw:equation draw:name="f11" draw:formula="0*logheight/125730"/>
                    <draw:equation draw:name="f12" draw:formula="logwidth"/>
                    <draw:equation draw:name="f13" draw:formula="logheight"/>
                  </draw:enhanced-geometry>
                </draw:custom-shape>
                <draw:custom-shape draw:name="Freeform: Shape 1114" draw:style-name="gr7" draw:text-style-name="P22" draw:layer="layout" svg:width="0.243cm" svg:height="0.174cm" svg:x="30.607cm" svg:y="12.923cm">
                  <text:p text:style-name="P17"/>
                  <draw:enhanced-geometry draw:mirror-horizontal="false" draw:mirror-vertical="false" drawooo:sub-view-size="176022 125730" draw:text-areas="0 0 ?f12 ?f13" svg:viewBox="0 0 0 0" draw:type="ooxml-non-primitive" draw:enhanced-path="M 0 0 L 176022 0 176022 125730 0 125730 0 0 0 0 Z N">
                    <draw:equation draw:name="f0" draw:formula="0*logwidth/176022"/>
                    <draw:equation draw:name="f1" draw:formula="0*logheight/125730"/>
                    <draw:equation draw:name="f2" draw:formula="176022*logwidth/176022"/>
                    <draw:equation draw:name="f3" draw:formula="0*logheight/125730"/>
                    <draw:equation draw:name="f4" draw:formula="176022*logwidth/176022"/>
                    <draw:equation draw:name="f5" draw:formula="125730*logheight/125730"/>
                    <draw:equation draw:name="f6" draw:formula="0*logwidth/176022"/>
                    <draw:equation draw:name="f7" draw:formula="125730*logheight/125730"/>
                    <draw:equation draw:name="f8" draw:formula="0*logwidth/176022"/>
                    <draw:equation draw:name="f9" draw:formula="0*logheight/125730"/>
                    <draw:equation draw:name="f10" draw:formula="0*logwidth/176022"/>
                    <draw:equation draw:name="f11" draw:formula="0*logheight/125730"/>
                    <draw:equation draw:name="f12" draw:formula="logwidth"/>
                    <draw:equation draw:name="f13" draw:formula="logheight"/>
                  </draw:enhanced-geometry>
                </draw:custom-shape>
              </draw:g>
              <draw:g draw:name="Graphic 99">
                <draw:custom-shape draw:name="Freeform: Shape 1100" draw:style-name="gr5" draw:text-style-name="P20" draw:layer="layout" svg:width="0.567cm" svg:height="0.397cm" svg:x="29.907cm" svg:y="13.026cm">
                  <text:p text:style-name="P17"/>
                  <draw:enhanced-geometry draw:mirror-horizontal="false" draw:mirror-vertical="false" drawooo:sub-view-size="409193 286893" draw:text-areas="0 0 ?f16 ?f17" svg:viewBox="0 0 0 0" draw:type="ooxml-non-primitive" draw:enhanced-path="M 409194 24765 C 409194 11144 398145 0 384619 0 L 24575 0 C 10954 0 0 11049 0 24765 L 0 286893 409194 286893 409194 24765 409194 24765 Z N">
                    <draw:equation draw:name="f0" draw:formula="409194*logwidth/409193"/>
                    <draw:equation draw:name="f1" draw:formula="24765*logheight/286893"/>
                    <draw:equation draw:name="f2" draw:formula="384619*logwidth/409193"/>
                    <draw:equation draw:name="f3" draw:formula="0*logheight/286893"/>
                    <draw:equation draw:name="f4" draw:formula="24575*logwidth/409193"/>
                    <draw:equation draw:name="f5" draw:formula="0*logheight/286893"/>
                    <draw:equation draw:name="f6" draw:formula="0*logwidth/409193"/>
                    <draw:equation draw:name="f7" draw:formula="24765*logheight/286893"/>
                    <draw:equation draw:name="f8" draw:formula="0*logwidth/409193"/>
                    <draw:equation draw:name="f9" draw:formula="286893*logheight/286893"/>
                    <draw:equation draw:name="f10" draw:formula="409194*logwidth/409193"/>
                    <draw:equation draw:name="f11" draw:formula="286893*logheight/286893"/>
                    <draw:equation draw:name="f12" draw:formula="409194*logwidth/409193"/>
                    <draw:equation draw:name="f13" draw:formula="24765*logheight/286893"/>
                    <draw:equation draw:name="f14" draw:formula="409194*logwidth/409193"/>
                    <draw:equation draw:name="f15" draw:formula="24765*logheight/286893"/>
                    <draw:equation draw:name="f16" draw:formula="logwidth"/>
                    <draw:equation draw:name="f17" draw:formula="logheight"/>
                  </draw:enhanced-geometry>
                </draw:custom-shape>
                <draw:custom-shape draw:name="Freeform: Shape 1101" draw:style-name="gr7" draw:text-style-name="P22" draw:layer="layout" svg:width="0.674cm" svg:height="0.062cm" svg:x="29.854cm" svg:y="13.521cm">
                  <text:p text:style-name="P17"/>
                  <draw:enhanced-geometry draw:mirror-horizontal="false" draw:mirror-vertical="false" drawooo:sub-view-size="485775 45719" draw:text-areas="0 0 ?f14 ?f15" svg:viewBox="0 0 0 0" draw:type="ooxml-non-primitive" draw:enhanced-path="M 0 0 L 0 22860 C 0 35528 10192 45720 22765 45720 L 463010 45720 C 475583 45720 485775 35528 485775 22860 L 485775 0 0 0 Z N">
                    <draw:equation draw:name="f0" draw:formula="0*logwidth/485775"/>
                    <draw:equation draw:name="f1" draw:formula="0*logheight/45719"/>
                    <draw:equation draw:name="f2" draw:formula="0*logwidth/485775"/>
                    <draw:equation draw:name="f3" draw:formula="22860*logheight/45719"/>
                    <draw:equation draw:name="f4" draw:formula="22765*logwidth/485775"/>
                    <draw:equation draw:name="f5" draw:formula="45720*logheight/45719"/>
                    <draw:equation draw:name="f6" draw:formula="463010*logwidth/485775"/>
                    <draw:equation draw:name="f7" draw:formula="45720*logheight/45719"/>
                    <draw:equation draw:name="f8" draw:formula="485775*logwidth/485775"/>
                    <draw:equation draw:name="f9" draw:formula="22860*logheight/45719"/>
                    <draw:equation draw:name="f10" draw:formula="485775*logwidth/485775"/>
                    <draw:equation draw:name="f11" draw:formula="0*logheight/45719"/>
                    <draw:equation draw:name="f12" draw:formula="0*logwidth/485775"/>
                    <draw:equation draw:name="f13" draw:formula="0*logheight/45719"/>
                    <draw:equation draw:name="f14" draw:formula="logwidth"/>
                    <draw:equation draw:name="f15" draw:formula="logheight"/>
                  </draw:enhanced-geometry>
                </draw:custom-shape>
                <draw:custom-shape draw:name="Freeform: Shape 1102" draw:style-name="gr44" draw:text-style-name="P46" draw:layer="layout" svg:width="0.674cm" svg:height="0.096cm" svg:x="29.854cm" svg:y="13.424cm">
                  <text:p text:style-name="P17"/>
                  <draw:enhanced-geometry draw:mirror-horizontal="false" draw:mirror-vertical="false" drawooo:sub-view-size="485775 69722" draw:text-areas="0 0 ?f12 ?f13" svg:viewBox="0 0 0 0" draw:type="ooxml-non-primitive" draw:enhanced-path="M 0 69723 L 485775 69723 447199 0 38576 0 0 69723 0 69723 Z N">
                    <draw:equation draw:name="f0" draw:formula="0*logwidth/485775"/>
                    <draw:equation draw:name="f1" draw:formula="69723*logheight/69722"/>
                    <draw:equation draw:name="f2" draw:formula="485775*logwidth/485775"/>
                    <draw:equation draw:name="f3" draw:formula="69723*logheight/69722"/>
                    <draw:equation draw:name="f4" draw:formula="447199*logwidth/485775"/>
                    <draw:equation draw:name="f5" draw:formula="0*logheight/69722"/>
                    <draw:equation draw:name="f6" draw:formula="38576*logwidth/485775"/>
                    <draw:equation draw:name="f7" draw:formula="0*logheight/69722"/>
                    <draw:equation draw:name="f8" draw:formula="0*logwidth/485775"/>
                    <draw:equation draw:name="f9" draw:formula="69723*logheight/69722"/>
                    <draw:equation draw:name="f10" draw:formula="0*logwidth/485775"/>
                    <draw:equation draw:name="f11" draw:formula="69723*logheight/69722"/>
                    <draw:equation draw:name="f12" draw:formula="logwidth"/>
                    <draw:equation draw:name="f13" draw:formula="logheight"/>
                  </draw:enhanced-geometry>
                </draw:custom-shape>
                <draw:custom-shape draw:name="Freeform: Shape 1103" draw:style-name="gr9" draw:text-style-name="P23" draw:layer="layout" svg:width="0.447cm" svg:height="0.275cm" svg:x="29.967cm" svg:y="13.086cm">
                  <text:p text:style-name="P17"/>
                  <draw:enhanced-geometry draw:mirror-horizontal="false" draw:mirror-vertical="false" drawooo:sub-view-size="322326 198882" draw:text-areas="0 0 ?f12 ?f13" svg:viewBox="0 0 0 0" draw:type="ooxml-non-primitive" draw:enhanced-path="M 0 0 L 322326 0 322326 198882 0 198882 0 0 0 0 Z N">
                    <draw:equation draw:name="f0" draw:formula="0*logwidth/322326"/>
                    <draw:equation draw:name="f1" draw:formula="0*logheight/198882"/>
                    <draw:equation draw:name="f2" draw:formula="322326*logwidth/322326"/>
                    <draw:equation draw:name="f3" draw:formula="0*logheight/198882"/>
                    <draw:equation draw:name="f4" draw:formula="322326*logwidth/322326"/>
                    <draw:equation draw:name="f5" draw:formula="198882*logheight/198882"/>
                    <draw:equation draw:name="f6" draw:formula="0*logwidth/322326"/>
                    <draw:equation draw:name="f7" draw:formula="198882*logheight/198882"/>
                    <draw:equation draw:name="f8" draw:formula="0*logwidth/322326"/>
                    <draw:equation draw:name="f9" draw:formula="0*logheight/198882"/>
                    <draw:equation draw:name="f10" draw:formula="0*logwidth/322326"/>
                    <draw:equation draw:name="f11" draw:formula="0*logheight/198882"/>
                    <draw:equation draw:name="f12" draw:formula="logwidth"/>
                    <draw:equation draw:name="f13" draw:formula="logheight"/>
                  </draw:enhanced-geometry>
                </draw:custom-shape>
                <draw:custom-shape draw:name="Freeform: Shape 1104" draw:style-name="gr39" draw:text-style-name="P42" draw:layer="layout" svg:width="0.37cm" svg:height="0.175cm" svg:x="30.008cm" svg:y="13.153cm">
                  <text:p text:style-name="P17"/>
                  <draw:enhanced-geometry draw:mirror-horizontal="false" draw:mirror-vertical="false" drawooo:sub-view-size="267462 126872" draw:text-areas="0 0 ?f12 ?f13" svg:viewBox="0 0 0 0" draw:type="ooxml-non-primitive" draw:enhanced-path="M 0 0 L 267462 0 267462 126873 0 126873 0 0 0 0 Z N">
                    <draw:equation draw:name="f0" draw:formula="0*logwidth/267462"/>
                    <draw:equation draw:name="f1" draw:formula="0*logheight/126872"/>
                    <draw:equation draw:name="f2" draw:formula="267462*logwidth/267462"/>
                    <draw:equation draw:name="f3" draw:formula="0*logheight/126872"/>
                    <draw:equation draw:name="f4" draw:formula="267462*logwidth/267462"/>
                    <draw:equation draw:name="f5" draw:formula="126873*logheight/126872"/>
                    <draw:equation draw:name="f6" draw:formula="0*logwidth/267462"/>
                    <draw:equation draw:name="f7" draw:formula="126873*logheight/126872"/>
                    <draw:equation draw:name="f8" draw:formula="0*logwidth/267462"/>
                    <draw:equation draw:name="f9" draw:formula="0*logheight/126872"/>
                    <draw:equation draw:name="f10" draw:formula="0*logwidth/267462"/>
                    <draw:equation draw:name="f11" draw:formula="0*logheight/126872"/>
                    <draw:equation draw:name="f12" draw:formula="logwidth"/>
                    <draw:equation draw:name="f13" draw:formula="logheight"/>
                  </draw:enhanced-geometry>
                </draw:custom-shape>
                <draw:custom-shape draw:name="Freeform: Shape 1105" draw:style-name="gr5" draw:text-style-name="P20" draw:layer="layout" svg:width="0.37cm" svg:height="0.051cm" svg:x="30.008cm" svg:y="13.1cm">
                  <text:p text:style-name="P17"/>
                  <draw:enhanced-geometry draw:mirror-horizontal="false" draw:mirror-vertical="false" drawooo:sub-view-size="267462 37718" draw:text-areas="0 0 ?f12 ?f13" svg:viewBox="0 0 0 0" draw:type="ooxml-non-primitive" draw:enhanced-path="M 0 0 L 267462 0 267462 37719 0 37719 0 0 0 0 Z N">
                    <draw:equation draw:name="f0" draw:formula="0*logwidth/267462"/>
                    <draw:equation draw:name="f1" draw:formula="0*logheight/37718"/>
                    <draw:equation draw:name="f2" draw:formula="267462*logwidth/267462"/>
                    <draw:equation draw:name="f3" draw:formula="0*logheight/37718"/>
                    <draw:equation draw:name="f4" draw:formula="267462*logwidth/267462"/>
                    <draw:equation draw:name="f5" draw:formula="37719*logheight/37718"/>
                    <draw:equation draw:name="f6" draw:formula="0*logwidth/267462"/>
                    <draw:equation draw:name="f7" draw:formula="37719*logheight/37718"/>
                    <draw:equation draw:name="f8" draw:formula="0*logwidth/267462"/>
                    <draw:equation draw:name="f9" draw:formula="0*logheight/37718"/>
                    <draw:equation draw:name="f10" draw:formula="0*logwidth/267462"/>
                    <draw:equation draw:name="f11" draw:formula="0*logheight/37718"/>
                    <draw:equation draw:name="f12" draw:formula="logwidth"/>
                    <draw:equation draw:name="f13" draw:formula="logheight"/>
                  </draw:enhanced-geometry>
                </draw:custom-shape>
                <draw:custom-shape draw:name="Freeform: Shape 1106" draw:style-name="gr9" draw:text-style-name="P23" draw:layer="layout" svg:width="0.013cm" svg:height="0.013cm" svg:x="30.341cm" svg:y="13.119cm">
                  <text:p text:style-name="P17"/>
                  <draw:enhanced-geometry draw:mirror-horizontal="false" draw:mirror-vertical="false" drawooo:sub-view-size="10286 10191" draw:text-areas="0 0 ?f18 ?f19" svg:viewBox="0 0 0 0" draw:type="ooxml-non-primitive" draw:enhanced-path="M 8858 1429 C 6953 -476 3524 -476 1524 1429 571 2381 0 3715 0 5048 0 6382 571 7715 1524 8668 2476 9620 3810 10192 5144 10192 6477 10192 7810 9620 8763 8668 9715 7715 10287 6382 10287 5048 10287 3715 9715 2381 8763 1334 L 8763 1334 Z N">
                    <draw:equation draw:name="f0" draw:formula="8858*logwidth/10286"/>
                    <draw:equation draw:name="f1" draw:formula="1429*logheight/10191"/>
                    <draw:equation draw:name="f2" draw:formula="1524*logwidth/10286"/>
                    <draw:equation draw:name="f3" draw:formula="1429*logheight/10191"/>
                    <draw:equation draw:name="f4" draw:formula="0*logwidth/10286"/>
                    <draw:equation draw:name="f5" draw:formula="5048*logheight/10191"/>
                    <draw:equation draw:name="f6" draw:formula="1524*logwidth/10286"/>
                    <draw:equation draw:name="f7" draw:formula="8668*logheight/10191"/>
                    <draw:equation draw:name="f8" draw:formula="5144*logwidth/10286"/>
                    <draw:equation draw:name="f9" draw:formula="10192*logheight/10191"/>
                    <draw:equation draw:name="f10" draw:formula="8763*logwidth/10286"/>
                    <draw:equation draw:name="f11" draw:formula="8668*logheight/10191"/>
                    <draw:equation draw:name="f12" draw:formula="10287*logwidth/10286"/>
                    <draw:equation draw:name="f13" draw:formula="5048*logheight/10191"/>
                    <draw:equation draw:name="f14" draw:formula="8763*logwidth/10286"/>
                    <draw:equation draw:name="f15" draw:formula="1334*logheight/10191"/>
                    <draw:equation draw:name="f16" draw:formula="8763*logwidth/10286"/>
                    <draw:equation draw:name="f17" draw:formula="1334*logheight/10191"/>
                    <draw:equation draw:name="f18" draw:formula="logwidth"/>
                    <draw:equation draw:name="f19" draw:formula="logheight"/>
                  </draw:enhanced-geometry>
                </draw:custom-shape>
                <draw:custom-shape draw:name="Freeform: Shape 1107" draw:style-name="gr9" draw:text-style-name="P23" draw:layer="layout" svg:width="0.013cm" svg:height="0.013cm" svg:x="30.305cm" svg:y="13.119cm">
                  <text:p text:style-name="P17"/>
                  <draw:enhanced-geometry draw:mirror-horizontal="false" draw:mirror-vertical="false" drawooo:sub-view-size="10286 10287" draw:text-areas="0 0 ?f12 ?f13" svg:viewBox="0 0 0 0" draw:type="ooxml-non-primitive" draw:enhanced-path="M 10287 5144 C 10287 8001 8001 10287 5144 10287 2286 10287 0 8001 0 5144 0 2286 2286 0 5144 0 8001 0 10287 2286 10287 5144 L 10287 5144 Z N">
                    <draw:equation draw:name="f0" draw:formula="10287*logwidth/10286"/>
                    <draw:equation draw:name="f1" draw:formula="5144*logheight/10287"/>
                    <draw:equation draw:name="f2" draw:formula="5144*logwidth/10286"/>
                    <draw:equation draw:name="f3" draw:formula="10287*logheight/10287"/>
                    <draw:equation draw:name="f4" draw:formula="0*logwidth/10286"/>
                    <draw:equation draw:name="f5" draw:formula="5144*logheight/10287"/>
                    <draw:equation draw:name="f6" draw:formula="5144*logwidth/10286"/>
                    <draw:equation draw:name="f7" draw:formula="0*logheight/10287"/>
                    <draw:equation draw:name="f8" draw:formula="10287*logwidth/10286"/>
                    <draw:equation draw:name="f9" draw:formula="5144*logheight/10287"/>
                    <draw:equation draw:name="f10" draw:formula="10287*logwidth/10286"/>
                    <draw:equation draw:name="f11" draw:formula="5144*logheight/10287"/>
                    <draw:equation draw:name="f12" draw:formula="logwidth"/>
                    <draw:equation draw:name="f13" draw:formula="logheight"/>
                  </draw:enhanced-geometry>
                </draw:custom-shape>
                <draw:custom-shape draw:name="Freeform: Shape 1108" draw:style-name="gr9" draw:text-style-name="P23" draw:layer="layout" svg:width="0.013cm" svg:height="0.013cm" svg:x="30.269cm" svg:y="13.119cm">
                  <text:p text:style-name="P17"/>
                  <draw:enhanced-geometry draw:mirror-horizontal="false" draw:mirror-vertical="false" drawooo:sub-view-size="10286 10191" draw:text-areas="0 0 ?f18 ?f19" svg:viewBox="0 0 0 0" draw:type="ooxml-non-primitive" draw:enhanced-path="M 1524 1429 C 571 2381 0 3715 0 5048 0 6382 571 7715 1524 8668 2476 9620 3810 10192 5144 10192 6477 10192 7810 9620 8763 8668 9716 7715 10287 6382 10287 5048 10287 3715 9716 2381 8763 1429 6858 -476 3429 -476 1429 1429 L 1429 1429 Z N">
                    <draw:equation draw:name="f0" draw:formula="1524*logwidth/10286"/>
                    <draw:equation draw:name="f1" draw:formula="1429*logheight/10191"/>
                    <draw:equation draw:name="f2" draw:formula="0*logwidth/10286"/>
                    <draw:equation draw:name="f3" draw:formula="5048*logheight/10191"/>
                    <draw:equation draw:name="f4" draw:formula="1524*logwidth/10286"/>
                    <draw:equation draw:name="f5" draw:formula="8668*logheight/10191"/>
                    <draw:equation draw:name="f6" draw:formula="5144*logwidth/10286"/>
                    <draw:equation draw:name="f7" draw:formula="10192*logheight/10191"/>
                    <draw:equation draw:name="f8" draw:formula="8763*logwidth/10286"/>
                    <draw:equation draw:name="f9" draw:formula="8668*logheight/10191"/>
                    <draw:equation draw:name="f10" draw:formula="10287*logwidth/10286"/>
                    <draw:equation draw:name="f11" draw:formula="5048*logheight/10191"/>
                    <draw:equation draw:name="f12" draw:formula="8763*logwidth/10286"/>
                    <draw:equation draw:name="f13" draw:formula="1429*logheight/10191"/>
                    <draw:equation draw:name="f14" draw:formula="1429*logwidth/10286"/>
                    <draw:equation draw:name="f15" draw:formula="1429*logheight/10191"/>
                    <draw:equation draw:name="f16" draw:formula="1429*logwidth/10286"/>
                    <draw:equation draw:name="f17" draw:formula="1429*logheight/10191"/>
                    <draw:equation draw:name="f18" draw:formula="logwidth"/>
                    <draw:equation draw:name="f19" draw:formula="logheight"/>
                  </draw:enhanced-geometry>
                </draw:custom-shape>
                <draw:custom-shape draw:name="Freeform: Shape 1109" draw:style-name="gr8" draw:text-style-name="P16" draw:layer="layout" svg:width="0.142cm" svg:height="0.142cm" svg:x="30.122cm" svg:y="13.167cm">
                  <text:p text:style-name="P17"/>
                  <draw:enhanced-geometry draw:mirror-horizontal="false" draw:mirror-vertical="false" drawooo:sub-view-size="102869 102870" draw:text-areas="0 0 ?f144 ?f145" svg:viewBox="0 0 0 0" draw:type="ooxml-non-primitive" draw:enhanced-path="M 51626 0 L 51626 0 46196 286 41053 1238 36195 2381 31337 3905 26860 6287 22670 8763 18669 11716 15050 15050 11811 18669 8763 22574 6001 26765 3905 31242 2096 36100 952 40862 286 46006 0 51435 0 51435 286 56579 952 61627 2096 66770 3905 71247 6001 75819 8763 80010 11811 83915 15050 87821 18669 91154 22670 93821 26860 96583 31337 98679 36195 100489 41053 101632 46196 102584 51626 102870 51626 102870 56674 102584 61817 101632 66675 100489 71533 98679 76009 96583 80201 93821 84201 91154 87821 87821 91059 83915 94107 80010 96869 75819 98965 71247 100775 66770 101918 61627 102584 56579 102870 51435 102870 51435 102584 46006 101918 40862 100775 36100 98965 31242 96869 26765 94107 22574 91059 18669 87821 15050 84201 11716 80201 8763 76009 6287 71533 3905 66675 2381 61817 1238 56674 286 51626 0 51626 0 51626 0 51626 0 Z N">
                    <draw:equation draw:name="f0" draw:formula="51626*logwidth/102869"/>
                    <draw:equation draw:name="f1" draw:formula="0*logheight/102870"/>
                    <draw:equation draw:name="f2" draw:formula="51626*logwidth/102869"/>
                    <draw:equation draw:name="f3" draw:formula="0*logheight/102870"/>
                    <draw:equation draw:name="f4" draw:formula="46196*logwidth/102869"/>
                    <draw:equation draw:name="f5" draw:formula="286*logheight/102870"/>
                    <draw:equation draw:name="f6" draw:formula="41053*logwidth/102869"/>
                    <draw:equation draw:name="f7" draw:formula="1238*logheight/102870"/>
                    <draw:equation draw:name="f8" draw:formula="36195*logwidth/102869"/>
                    <draw:equation draw:name="f9" draw:formula="2381*logheight/102870"/>
                    <draw:equation draw:name="f10" draw:formula="31337*logwidth/102869"/>
                    <draw:equation draw:name="f11" draw:formula="3905*logheight/102870"/>
                    <draw:equation draw:name="f12" draw:formula="26860*logwidth/102869"/>
                    <draw:equation draw:name="f13" draw:formula="6287*logheight/102870"/>
                    <draw:equation draw:name="f14" draw:formula="22670*logwidth/102869"/>
                    <draw:equation draw:name="f15" draw:formula="8763*logheight/102870"/>
                    <draw:equation draw:name="f16" draw:formula="18669*logwidth/102869"/>
                    <draw:equation draw:name="f17" draw:formula="11716*logheight/102870"/>
                    <draw:equation draw:name="f18" draw:formula="15050*logwidth/102869"/>
                    <draw:equation draw:name="f19" draw:formula="15050*logheight/102870"/>
                    <draw:equation draw:name="f20" draw:formula="11811*logwidth/102869"/>
                    <draw:equation draw:name="f21" draw:formula="18669*logheight/102870"/>
                    <draw:equation draw:name="f22" draw:formula="8763*logwidth/102869"/>
                    <draw:equation draw:name="f23" draw:formula="22574*logheight/102870"/>
                    <draw:equation draw:name="f24" draw:formula="6001*logwidth/102869"/>
                    <draw:equation draw:name="f25" draw:formula="26765*logheight/102870"/>
                    <draw:equation draw:name="f26" draw:formula="3905*logwidth/102869"/>
                    <draw:equation draw:name="f27" draw:formula="31242*logheight/102870"/>
                    <draw:equation draw:name="f28" draw:formula="2096*logwidth/102869"/>
                    <draw:equation draw:name="f29" draw:formula="36100*logheight/102870"/>
                    <draw:equation draw:name="f30" draw:formula="952*logwidth/102869"/>
                    <draw:equation draw:name="f31" draw:formula="40862*logheight/102870"/>
                    <draw:equation draw:name="f32" draw:formula="286*logwidth/102869"/>
                    <draw:equation draw:name="f33" draw:formula="46006*logheight/102870"/>
                    <draw:equation draw:name="f34" draw:formula="0*logwidth/102869"/>
                    <draw:equation draw:name="f35" draw:formula="51435*logheight/102870"/>
                    <draw:equation draw:name="f36" draw:formula="0*logwidth/102869"/>
                    <draw:equation draw:name="f37" draw:formula="51435*logheight/102870"/>
                    <draw:equation draw:name="f38" draw:formula="286*logwidth/102869"/>
                    <draw:equation draw:name="f39" draw:formula="56579*logheight/102870"/>
                    <draw:equation draw:name="f40" draw:formula="952*logwidth/102869"/>
                    <draw:equation draw:name="f41" draw:formula="61627*logheight/102870"/>
                    <draw:equation draw:name="f42" draw:formula="2096*logwidth/102869"/>
                    <draw:equation draw:name="f43" draw:formula="66770*logheight/102870"/>
                    <draw:equation draw:name="f44" draw:formula="3905*logwidth/102869"/>
                    <draw:equation draw:name="f45" draw:formula="71247*logheight/102870"/>
                    <draw:equation draw:name="f46" draw:formula="6001*logwidth/102869"/>
                    <draw:equation draw:name="f47" draw:formula="75819*logheight/102870"/>
                    <draw:equation draw:name="f48" draw:formula="8763*logwidth/102869"/>
                    <draw:equation draw:name="f49" draw:formula="80010*logheight/102870"/>
                    <draw:equation draw:name="f50" draw:formula="11811*logwidth/102869"/>
                    <draw:equation draw:name="f51" draw:formula="83915*logheight/102870"/>
                    <draw:equation draw:name="f52" draw:formula="15050*logwidth/102869"/>
                    <draw:equation draw:name="f53" draw:formula="87821*logheight/102870"/>
                    <draw:equation draw:name="f54" draw:formula="18669*logwidth/102869"/>
                    <draw:equation draw:name="f55" draw:formula="91154*logheight/102870"/>
                    <draw:equation draw:name="f56" draw:formula="22670*logwidth/102869"/>
                    <draw:equation draw:name="f57" draw:formula="93821*logheight/102870"/>
                    <draw:equation draw:name="f58" draw:formula="26860*logwidth/102869"/>
                    <draw:equation draw:name="f59" draw:formula="96583*logheight/102870"/>
                    <draw:equation draw:name="f60" draw:formula="31337*logwidth/102869"/>
                    <draw:equation draw:name="f61" draw:formula="98679*logheight/102870"/>
                    <draw:equation draw:name="f62" draw:formula="36195*logwidth/102869"/>
                    <draw:equation draw:name="f63" draw:formula="100489*logheight/102870"/>
                    <draw:equation draw:name="f64" draw:formula="41053*logwidth/102869"/>
                    <draw:equation draw:name="f65" draw:formula="101632*logheight/102870"/>
                    <draw:equation draw:name="f66" draw:formula="46196*logwidth/102869"/>
                    <draw:equation draw:name="f67" draw:formula="102584*logheight/102870"/>
                    <draw:equation draw:name="f68" draw:formula="51626*logwidth/102869"/>
                    <draw:equation draw:name="f69" draw:formula="102870*logheight/102870"/>
                    <draw:equation draw:name="f70" draw:formula="51626*logwidth/102869"/>
                    <draw:equation draw:name="f71" draw:formula="102870*logheight/102870"/>
                    <draw:equation draw:name="f72" draw:formula="56674*logwidth/102869"/>
                    <draw:equation draw:name="f73" draw:formula="102584*logheight/102870"/>
                    <draw:equation draw:name="f74" draw:formula="61817*logwidth/102869"/>
                    <draw:equation draw:name="f75" draw:formula="101632*logheight/102870"/>
                    <draw:equation draw:name="f76" draw:formula="66675*logwidth/102869"/>
                    <draw:equation draw:name="f77" draw:formula="100489*logheight/102870"/>
                    <draw:equation draw:name="f78" draw:formula="71533*logwidth/102869"/>
                    <draw:equation draw:name="f79" draw:formula="98679*logheight/102870"/>
                    <draw:equation draw:name="f80" draw:formula="76009*logwidth/102869"/>
                    <draw:equation draw:name="f81" draw:formula="96583*logheight/102870"/>
                    <draw:equation draw:name="f82" draw:formula="80201*logwidth/102869"/>
                    <draw:equation draw:name="f83" draw:formula="93821*logheight/102870"/>
                    <draw:equation draw:name="f84" draw:formula="84201*logwidth/102869"/>
                    <draw:equation draw:name="f85" draw:formula="91154*logheight/102870"/>
                    <draw:equation draw:name="f86" draw:formula="87821*logwidth/102869"/>
                    <draw:equation draw:name="f87" draw:formula="87821*logheight/102870"/>
                    <draw:equation draw:name="f88" draw:formula="91059*logwidth/102869"/>
                    <draw:equation draw:name="f89" draw:formula="83915*logheight/102870"/>
                    <draw:equation draw:name="f90" draw:formula="94107*logwidth/102869"/>
                    <draw:equation draw:name="f91" draw:formula="80010*logheight/102870"/>
                    <draw:equation draw:name="f92" draw:formula="96869*logwidth/102869"/>
                    <draw:equation draw:name="f93" draw:formula="75819*logheight/102870"/>
                    <draw:equation draw:name="f94" draw:formula="98965*logwidth/102869"/>
                    <draw:equation draw:name="f95" draw:formula="71247*logheight/102870"/>
                    <draw:equation draw:name="f96" draw:formula="100775*logwidth/102869"/>
                    <draw:equation draw:name="f97" draw:formula="66770*logheight/102870"/>
                    <draw:equation draw:name="f98" draw:formula="101918*logwidth/102869"/>
                    <draw:equation draw:name="f99" draw:formula="61627*logheight/102870"/>
                    <draw:equation draw:name="f100" draw:formula="102584*logwidth/102869"/>
                    <draw:equation draw:name="f101" draw:formula="56579*logheight/102870"/>
                    <draw:equation draw:name="f102" draw:formula="102870*logwidth/102869"/>
                    <draw:equation draw:name="f103" draw:formula="51435*logheight/102870"/>
                    <draw:equation draw:name="f104" draw:formula="102870*logwidth/102869"/>
                    <draw:equation draw:name="f105" draw:formula="51435*logheight/102870"/>
                    <draw:equation draw:name="f106" draw:formula="102584*logwidth/102869"/>
                    <draw:equation draw:name="f107" draw:formula="46006*logheight/102870"/>
                    <draw:equation draw:name="f108" draw:formula="101918*logwidth/102869"/>
                    <draw:equation draw:name="f109" draw:formula="40862*logheight/102870"/>
                    <draw:equation draw:name="f110" draw:formula="100775*logwidth/102869"/>
                    <draw:equation draw:name="f111" draw:formula="36100*logheight/102870"/>
                    <draw:equation draw:name="f112" draw:formula="98965*logwidth/102869"/>
                    <draw:equation draw:name="f113" draw:formula="31242*logheight/102870"/>
                    <draw:equation draw:name="f114" draw:formula="96869*logwidth/102869"/>
                    <draw:equation draw:name="f115" draw:formula="26765*logheight/102870"/>
                    <draw:equation draw:name="f116" draw:formula="94107*logwidth/102869"/>
                    <draw:equation draw:name="f117" draw:formula="22574*logheight/102870"/>
                    <draw:equation draw:name="f118" draw:formula="91059*logwidth/102869"/>
                    <draw:equation draw:name="f119" draw:formula="18669*logheight/102870"/>
                    <draw:equation draw:name="f120" draw:formula="87821*logwidth/102869"/>
                    <draw:equation draw:name="f121" draw:formula="15050*logheight/102870"/>
                    <draw:equation draw:name="f122" draw:formula="84201*logwidth/102869"/>
                    <draw:equation draw:name="f123" draw:formula="11716*logheight/102870"/>
                    <draw:equation draw:name="f124" draw:formula="80201*logwidth/102869"/>
                    <draw:equation draw:name="f125" draw:formula="8763*logheight/102870"/>
                    <draw:equation draw:name="f126" draw:formula="76009*logwidth/102869"/>
                    <draw:equation draw:name="f127" draw:formula="6287*logheight/102870"/>
                    <draw:equation draw:name="f128" draw:formula="71533*logwidth/102869"/>
                    <draw:equation draw:name="f129" draw:formula="3905*logheight/102870"/>
                    <draw:equation draw:name="f130" draw:formula="66675*logwidth/102869"/>
                    <draw:equation draw:name="f131" draw:formula="2381*logheight/102870"/>
                    <draw:equation draw:name="f132" draw:formula="61817*logwidth/102869"/>
                    <draw:equation draw:name="f133" draw:formula="1238*logheight/102870"/>
                    <draw:equation draw:name="f134" draw:formula="56674*logwidth/102869"/>
                    <draw:equation draw:name="f135" draw:formula="286*logheight/102870"/>
                    <draw:equation draw:name="f136" draw:formula="51626*logwidth/102869"/>
                    <draw:equation draw:name="f137" draw:formula="0*logheight/102870"/>
                    <draw:equation draw:name="f138" draw:formula="51626*logwidth/102869"/>
                    <draw:equation draw:name="f139" draw:formula="0*logheight/102870"/>
                    <draw:equation draw:name="f140" draw:formula="51626*logwidth/102869"/>
                    <draw:equation draw:name="f141" draw:formula="0*logheight/102870"/>
                    <draw:equation draw:name="f142" draw:formula="51626*logwidth/102869"/>
                    <draw:equation draw:name="f143" draw:formula="0*logheight/102870"/>
                    <draw:equation draw:name="f144" draw:formula="logwidth"/>
                    <draw:equation draw:name="f145" draw:formula="logheight"/>
                  </draw:enhanced-geometry>
                </draw:custom-shape>
                <draw:custom-shape draw:name="Freeform: Shape 1110" draw:style-name="gr9" draw:text-style-name="P23" draw:layer="layout" svg:width="0.075cm" svg:height="0.078cm" svg:x="30.156cm" svg:y="13.199cm">
                  <text:p text:style-name="P17"/>
                  <draw:enhanced-geometry draw:mirror-horizontal="false" draw:mirror-vertical="false" drawooo:sub-view-size="54863 57150" draw:text-areas="0 0 ?f112 ?f113" svg:viewBox="0 0 0 0" draw:type="ooxml-non-primitive" draw:enhanced-path="M 20383 57150 L 20383 57150 19145 56959 17812 56483 16859 55817 15811 54959 1143 35623 1143 35623 476 34576 191 33623 0 32575 0 31433 381 30385 857 29432 1524 28384 2381 27718 2381 27718 3239 27051 4381 26765 5429 26575 6572 26575 7620 26860 8573 27242 9620 27908 10287 28765 20002 41434 44291 2667 44291 2667 44958 1810 45815 1143 46768 476 47816 190 48768 0 50006 190 51149 381 52197 857 52197 857 53054 1715 53816 2477 54388 3334 54674 4477 54864 5525 54674 6667 54483 7715 54007 8668 25241 54483 25241 54483 24384 55435 23431 56293 22003 56959 20669 57150 20669 57150 20383 57150 20383 57150 20383 57150 20383 57150 Z N">
                    <draw:equation draw:name="f0" draw:formula="20383*logwidth/54863"/>
                    <draw:equation draw:name="f1" draw:formula="57150*logheight/57150"/>
                    <draw:equation draw:name="f2" draw:formula="20383*logwidth/54863"/>
                    <draw:equation draw:name="f3" draw:formula="57150*logheight/57150"/>
                    <draw:equation draw:name="f4" draw:formula="19145*logwidth/54863"/>
                    <draw:equation draw:name="f5" draw:formula="56959*logheight/57150"/>
                    <draw:equation draw:name="f6" draw:formula="17812*logwidth/54863"/>
                    <draw:equation draw:name="f7" draw:formula="56483*logheight/57150"/>
                    <draw:equation draw:name="f8" draw:formula="16859*logwidth/54863"/>
                    <draw:equation draw:name="f9" draw:formula="55817*logheight/57150"/>
                    <draw:equation draw:name="f10" draw:formula="15811*logwidth/54863"/>
                    <draw:equation draw:name="f11" draw:formula="54959*logheight/57150"/>
                    <draw:equation draw:name="f12" draw:formula="1143*logwidth/54863"/>
                    <draw:equation draw:name="f13" draw:formula="35623*logheight/57150"/>
                    <draw:equation draw:name="f14" draw:formula="1143*logwidth/54863"/>
                    <draw:equation draw:name="f15" draw:formula="35623*logheight/57150"/>
                    <draw:equation draw:name="f16" draw:formula="476*logwidth/54863"/>
                    <draw:equation draw:name="f17" draw:formula="34576*logheight/57150"/>
                    <draw:equation draw:name="f18" draw:formula="191*logwidth/54863"/>
                    <draw:equation draw:name="f19" draw:formula="33623*logheight/57150"/>
                    <draw:equation draw:name="f20" draw:formula="0*logwidth/54863"/>
                    <draw:equation draw:name="f21" draw:formula="32575*logheight/57150"/>
                    <draw:equation draw:name="f22" draw:formula="0*logwidth/54863"/>
                    <draw:equation draw:name="f23" draw:formula="31433*logheight/57150"/>
                    <draw:equation draw:name="f24" draw:formula="381*logwidth/54863"/>
                    <draw:equation draw:name="f25" draw:formula="30385*logheight/57150"/>
                    <draw:equation draw:name="f26" draw:formula="857*logwidth/54863"/>
                    <draw:equation draw:name="f27" draw:formula="29432*logheight/57150"/>
                    <draw:equation draw:name="f28" draw:formula="1524*logwidth/54863"/>
                    <draw:equation draw:name="f29" draw:formula="28384*logheight/57150"/>
                    <draw:equation draw:name="f30" draw:formula="2381*logwidth/54863"/>
                    <draw:equation draw:name="f31" draw:formula="27718*logheight/57150"/>
                    <draw:equation draw:name="f32" draw:formula="2381*logwidth/54863"/>
                    <draw:equation draw:name="f33" draw:formula="27718*logheight/57150"/>
                    <draw:equation draw:name="f34" draw:formula="3239*logwidth/54863"/>
                    <draw:equation draw:name="f35" draw:formula="27051*logheight/57150"/>
                    <draw:equation draw:name="f36" draw:formula="4381*logwidth/54863"/>
                    <draw:equation draw:name="f37" draw:formula="26765*logheight/57150"/>
                    <draw:equation draw:name="f38" draw:formula="5429*logwidth/54863"/>
                    <draw:equation draw:name="f39" draw:formula="26575*logheight/57150"/>
                    <draw:equation draw:name="f40" draw:formula="6572*logwidth/54863"/>
                    <draw:equation draw:name="f41" draw:formula="26575*logheight/57150"/>
                    <draw:equation draw:name="f42" draw:formula="7620*logwidth/54863"/>
                    <draw:equation draw:name="f43" draw:formula="26860*logheight/57150"/>
                    <draw:equation draw:name="f44" draw:formula="8573*logwidth/54863"/>
                    <draw:equation draw:name="f45" draw:formula="27242*logheight/57150"/>
                    <draw:equation draw:name="f46" draw:formula="9620*logwidth/54863"/>
                    <draw:equation draw:name="f47" draw:formula="27908*logheight/57150"/>
                    <draw:equation draw:name="f48" draw:formula="10287*logwidth/54863"/>
                    <draw:equation draw:name="f49" draw:formula="28765*logheight/57150"/>
                    <draw:equation draw:name="f50" draw:formula="20002*logwidth/54863"/>
                    <draw:equation draw:name="f51" draw:formula="41434*logheight/57150"/>
                    <draw:equation draw:name="f52" draw:formula="44291*logwidth/54863"/>
                    <draw:equation draw:name="f53" draw:formula="2667*logheight/57150"/>
                    <draw:equation draw:name="f54" draw:formula="44291*logwidth/54863"/>
                    <draw:equation draw:name="f55" draw:formula="2667*logheight/57150"/>
                    <draw:equation draw:name="f56" draw:formula="44958*logwidth/54863"/>
                    <draw:equation draw:name="f57" draw:formula="1810*logheight/57150"/>
                    <draw:equation draw:name="f58" draw:formula="45815*logwidth/54863"/>
                    <draw:equation draw:name="f59" draw:formula="1143*logheight/57150"/>
                    <draw:equation draw:name="f60" draw:formula="46768*logwidth/54863"/>
                    <draw:equation draw:name="f61" draw:formula="476*logheight/57150"/>
                    <draw:equation draw:name="f62" draw:formula="47816*logwidth/54863"/>
                    <draw:equation draw:name="f63" draw:formula="190*logheight/57150"/>
                    <draw:equation draw:name="f64" draw:formula="48768*logwidth/54863"/>
                    <draw:equation draw:name="f65" draw:formula="0*logheight/57150"/>
                    <draw:equation draw:name="f66" draw:formula="50006*logwidth/54863"/>
                    <draw:equation draw:name="f67" draw:formula="190*logheight/57150"/>
                    <draw:equation draw:name="f68" draw:formula="51149*logwidth/54863"/>
                    <draw:equation draw:name="f69" draw:formula="381*logheight/57150"/>
                    <draw:equation draw:name="f70" draw:formula="52197*logwidth/54863"/>
                    <draw:equation draw:name="f71" draw:formula="857*logheight/57150"/>
                    <draw:equation draw:name="f72" draw:formula="52197*logwidth/54863"/>
                    <draw:equation draw:name="f73" draw:formula="857*logheight/57150"/>
                    <draw:equation draw:name="f74" draw:formula="53054*logwidth/54863"/>
                    <draw:equation draw:name="f75" draw:formula="1715*logheight/57150"/>
                    <draw:equation draw:name="f76" draw:formula="53816*logwidth/54863"/>
                    <draw:equation draw:name="f77" draw:formula="2477*logheight/57150"/>
                    <draw:equation draw:name="f78" draw:formula="54388*logwidth/54863"/>
                    <draw:equation draw:name="f79" draw:formula="3334*logheight/57150"/>
                    <draw:equation draw:name="f80" draw:formula="54674*logwidth/54863"/>
                    <draw:equation draw:name="f81" draw:formula="4477*logheight/57150"/>
                    <draw:equation draw:name="f82" draw:formula="54864*logwidth/54863"/>
                    <draw:equation draw:name="f83" draw:formula="5525*logheight/57150"/>
                    <draw:equation draw:name="f84" draw:formula="54674*logwidth/54863"/>
                    <draw:equation draw:name="f85" draw:formula="6667*logheight/57150"/>
                    <draw:equation draw:name="f86" draw:formula="54483*logwidth/54863"/>
                    <draw:equation draw:name="f87" draw:formula="7715*logheight/57150"/>
                    <draw:equation draw:name="f88" draw:formula="54007*logwidth/54863"/>
                    <draw:equation draw:name="f89" draw:formula="8668*logheight/57150"/>
                    <draw:equation draw:name="f90" draw:formula="25241*logwidth/54863"/>
                    <draw:equation draw:name="f91" draw:formula="54483*logheight/57150"/>
                    <draw:equation draw:name="f92" draw:formula="25241*logwidth/54863"/>
                    <draw:equation draw:name="f93" draw:formula="54483*logheight/57150"/>
                    <draw:equation draw:name="f94" draw:formula="24384*logwidth/54863"/>
                    <draw:equation draw:name="f95" draw:formula="55435*logheight/57150"/>
                    <draw:equation draw:name="f96" draw:formula="23431*logwidth/54863"/>
                    <draw:equation draw:name="f97" draw:formula="56293*logheight/57150"/>
                    <draw:equation draw:name="f98" draw:formula="22003*logwidth/54863"/>
                    <draw:equation draw:name="f99" draw:formula="56959*logheight/57150"/>
                    <draw:equation draw:name="f100" draw:formula="20669*logwidth/54863"/>
                    <draw:equation draw:name="f101" draw:formula="57150*logheight/57150"/>
                    <draw:equation draw:name="f102" draw:formula="20669*logwidth/54863"/>
                    <draw:equation draw:name="f103" draw:formula="57150*logheight/57150"/>
                    <draw:equation draw:name="f104" draw:formula="20383*logwidth/54863"/>
                    <draw:equation draw:name="f105" draw:formula="57150*logheight/57150"/>
                    <draw:equation draw:name="f106" draw:formula="20383*logwidth/54863"/>
                    <draw:equation draw:name="f107" draw:formula="57150*logheight/57150"/>
                    <draw:equation draw:name="f108" draw:formula="20383*logwidth/54863"/>
                    <draw:equation draw:name="f109" draw:formula="57150*logheight/57150"/>
                    <draw:equation draw:name="f110" draw:formula="20383*logwidth/54863"/>
                    <draw:equation draw:name="f111" draw:formula="57150*logheight/57150"/>
                    <draw:equation draw:name="f112" draw:formula="logwidth"/>
                    <draw:equation draw:name="f113" draw:formula="logheight"/>
                  </draw:enhanced-geometry>
                </draw:custom-shape>
              </draw:g>
            </draw:g>
            <draw:g draw:name="Group 1115">
              <draw:custom-shape draw:name="Freeform: Shape 1116" draw:style-name="gr9" draw:text-style-name="P23" draw:layer="layout" svg:width="1.428cm" svg:height="0.48cm" svg:x="29.471cm" svg:y="15.102cm">
                <text:p text:style-name="P17"/>
                <draw:enhanced-geometry draw:mirror-horizontal="false" draw:mirror-vertical="false" drawooo:sub-view-size="1028700 346329" draw:text-areas="0 0 ?f12 ?f13" svg:viewBox="0 0 0 0" draw:type="ooxml-non-primitive" draw:enhanced-path="M 0 0 L 1028700 0 1028700 346329 0 346329 0 0 0 0 Z N">
                  <draw:equation draw:name="f0" draw:formula="0*logwidth/1028700"/>
                  <draw:equation draw:name="f1" draw:formula="0*logheight/346329"/>
                  <draw:equation draw:name="f2" draw:formula="1028700*logwidth/1028700"/>
                  <draw:equation draw:name="f3" draw:formula="0*logheight/346329"/>
                  <draw:equation draw:name="f4" draw:formula="1028700*logwidth/1028700"/>
                  <draw:equation draw:name="f5" draw:formula="346329*logheight/346329"/>
                  <draw:equation draw:name="f6" draw:formula="0*logwidth/1028700"/>
                  <draw:equation draw:name="f7" draw:formula="346329*logheight/346329"/>
                  <draw:equation draw:name="f8" draw:formula="0*logwidth/1028700"/>
                  <draw:equation draw:name="f9" draw:formula="0*logheight/346329"/>
                  <draw:equation draw:name="f10" draw:formula="0*logwidth/1028700"/>
                  <draw:equation draw:name="f11" draw:formula="0*logheight/346329"/>
                  <draw:equation draw:name="f12" draw:formula="logwidth"/>
                  <draw:equation draw:name="f13" draw:formula="logheight"/>
                </draw:enhanced-geometry>
              </draw:custom-shape>
              <draw:custom-shape draw:name="Freeform: Shape 1117" draw:style-name="gr45" draw:text-style-name="P47" draw:layer="layout" svg:width="0.775cm" svg:height="0.243cm" svg:x="29.798cm" svg:y="14.54cm">
                <text:p text:style-name="P17"/>
                <draw:enhanced-geometry draw:mirror-horizontal="false" draw:mirror-vertical="false" drawooo:sub-view-size="558927 176022" draw:text-areas="0 0 ?f12 ?f13" svg:viewBox="0 0 0 0" draw:type="ooxml-non-primitive" draw:enhanced-path="M 558927 176022 L 0 176022 C 0 78772 78867 0 176213 0 L 383381 0 C 479965 762 558832 79534 558832 176022 L 558832 176022 Z N">
                  <draw:equation draw:name="f0" draw:formula="558927*logwidth/558927"/>
                  <draw:equation draw:name="f1" draw:formula="176022*logheight/176022"/>
                  <draw:equation draw:name="f2" draw:formula="0*logwidth/558927"/>
                  <draw:equation draw:name="f3" draw:formula="176022*logheight/176022"/>
                  <draw:equation draw:name="f4" draw:formula="176213*logwidth/558927"/>
                  <draw:equation draw:name="f5" draw:formula="0*logheight/176022"/>
                  <draw:equation draw:name="f6" draw:formula="383381*logwidth/558927"/>
                  <draw:equation draw:name="f7" draw:formula="0*logheight/176022"/>
                  <draw:equation draw:name="f8" draw:formula="558832*logwidth/558927"/>
                  <draw:equation draw:name="f9" draw:formula="176022*logheight/176022"/>
                  <draw:equation draw:name="f10" draw:formula="558832*logwidth/558927"/>
                  <draw:equation draw:name="f11" draw:formula="176022*logheight/176022"/>
                  <draw:equation draw:name="f12" draw:formula="logwidth"/>
                  <draw:equation draw:name="f13" draw:formula="logheight"/>
                </draw:enhanced-geometry>
              </draw:custom-shape>
              <draw:custom-shape draw:name="Freeform: Shape 1118" draw:style-name="gr45" draw:text-style-name="P47" draw:layer="layout" svg:width="1.428cm" svg:height="0.088cm" svg:x="29.474cm" svg:y="15.013cm">
                <text:p text:style-name="P17"/>
                <draw:enhanced-geometry draw:mirror-horizontal="false" draw:mirror-vertical="false" drawooo:sub-view-size="1028699 64008" draw:text-areas="0 0 ?f12 ?f13" svg:viewBox="0 0 0 0" draw:type="ooxml-non-primitive" draw:enhanced-path="M 791623 0 L 64294 0 C 28861 0 0 28670 0 64008 L 1028700 64008 C 1028700 28670 999935 0 964406 0 L 791623 0 Z N">
                  <draw:equation draw:name="f0" draw:formula="791623*logwidth/1028699"/>
                  <draw:equation draw:name="f1" draw:formula="0*logheight/64008"/>
                  <draw:equation draw:name="f2" draw:formula="64294*logwidth/1028699"/>
                  <draw:equation draw:name="f3" draw:formula="0*logheight/64008"/>
                  <draw:equation draw:name="f4" draw:formula="0*logwidth/1028699"/>
                  <draw:equation draw:name="f5" draw:formula="64008*logheight/64008"/>
                  <draw:equation draw:name="f6" draw:formula="1028700*logwidth/1028699"/>
                  <draw:equation draw:name="f7" draw:formula="64008*logheight/64008"/>
                  <draw:equation draw:name="f8" draw:formula="964406*logwidth/1028699"/>
                  <draw:equation draw:name="f9" draw:formula="0*logheight/64008"/>
                  <draw:equation draw:name="f10" draw:formula="791623*logwidth/1028699"/>
                  <draw:equation draw:name="f11" draw:formula="0*logheight/64008"/>
                  <draw:equation draw:name="f12" draw:formula="logwidth"/>
                  <draw:equation draw:name="f13" draw:formula="logheight"/>
                </draw:enhanced-geometry>
              </draw:custom-shape>
              <draw:custom-shape draw:name="Freeform: Shape 1119" draw:style-name="gr9" draw:text-style-name="P23" draw:layer="layout" svg:width="0.774cm" svg:height="0.228cm" svg:x="29.798cm" svg:y="14.785cm">
                <text:p text:style-name="P17"/>
                <draw:enhanced-geometry draw:mirror-horizontal="false" draw:mirror-vertical="false" drawooo:sub-view-size="557783 164591" draw:text-areas="0 0 ?f12 ?f13" svg:viewBox="0 0 0 0" draw:type="ooxml-non-primitive" draw:enhanced-path="M 0 0 L 557784 0 557784 164592 0 164592 0 0 0 0 Z N">
                  <draw:equation draw:name="f0" draw:formula="0*logwidth/557783"/>
                  <draw:equation draw:name="f1" draw:formula="0*logheight/164591"/>
                  <draw:equation draw:name="f2" draw:formula="557784*logwidth/557783"/>
                  <draw:equation draw:name="f3" draw:formula="0*logheight/164591"/>
                  <draw:equation draw:name="f4" draw:formula="557784*logwidth/557783"/>
                  <draw:equation draw:name="f5" draw:formula="164592*logheight/164591"/>
                  <draw:equation draw:name="f6" draw:formula="0*logwidth/557783"/>
                  <draw:equation draw:name="f7" draw:formula="164592*logheight/164591"/>
                  <draw:equation draw:name="f8" draw:formula="0*logwidth/557783"/>
                  <draw:equation draw:name="f9" draw:formula="0*logheight/164591"/>
                  <draw:equation draw:name="f10" draw:formula="0*logwidth/557783"/>
                  <draw:equation draw:name="f11" draw:formula="0*logheight/164591"/>
                  <draw:equation draw:name="f12" draw:formula="logwidth"/>
                  <draw:equation draw:name="f13" draw:formula="logheight"/>
                </draw:enhanced-geometry>
              </draw:custom-shape>
              <draw:custom-shape draw:name="Freeform: Shape 1120" draw:style-name="gr45" draw:text-style-name="P47" draw:layer="layout" svg:width="0.105cm" svg:height="0.142cm" svg:x="29.936cm" svg:y="14.872cm">
                <text:p text:style-name="P17"/>
                <draw:enhanced-geometry draw:mirror-horizontal="false" draw:mirror-vertical="false" drawooo:sub-view-size="76581 102870" draw:text-areas="0 0 ?f12 ?f13" svg:viewBox="0 0 0 0" draw:type="ooxml-non-primitive" draw:enhanced-path="M 0 0 L 76581 0 76581 102870 0 102870 0 0 0 0 Z N">
                  <draw:equation draw:name="f0" draw:formula="0*logwidth/76581"/>
                  <draw:equation draw:name="f1" draw:formula="0*logheight/102870"/>
                  <draw:equation draw:name="f2" draw:formula="76581*logwidth/76581"/>
                  <draw:equation draw:name="f3" draw:formula="0*logheight/102870"/>
                  <draw:equation draw:name="f4" draw:formula="76581*logwidth/76581"/>
                  <draw:equation draw:name="f5" draw:formula="102870*logheight/102870"/>
                  <draw:equation draw:name="f6" draw:formula="0*logwidth/76581"/>
                  <draw:equation draw:name="f7" draw:formula="102870*logheight/102870"/>
                  <draw:equation draw:name="f8" draw:formula="0*logwidth/76581"/>
                  <draw:equation draw:name="f9" draw:formula="0*logheight/102870"/>
                  <draw:equation draw:name="f10" draw:formula="0*logwidth/76581"/>
                  <draw:equation draw:name="f11" draw:formula="0*logheight/102870"/>
                  <draw:equation draw:name="f12" draw:formula="logwidth"/>
                  <draw:equation draw:name="f13" draw:formula="logheight"/>
                </draw:enhanced-geometry>
              </draw:custom-shape>
              <draw:custom-shape draw:name="Freeform: Shape 1121" draw:style-name="gr45" draw:text-style-name="P47" draw:layer="layout" svg:width="0.105cm" svg:height="0.142cm" svg:x="30.328cm" svg:y="14.872cm">
                <text:p text:style-name="P17"/>
                <draw:enhanced-geometry draw:mirror-horizontal="false" draw:mirror-vertical="false" drawooo:sub-view-size="76580 102870" draw:text-areas="0 0 ?f12 ?f13" svg:viewBox="0 0 0 0" draw:type="ooxml-non-primitive" draw:enhanced-path="M 0 0 L 76581 0 76581 102870 0 102870 0 0 0 0 Z N">
                  <draw:equation draw:name="f0" draw:formula="0*logwidth/76580"/>
                  <draw:equation draw:name="f1" draw:formula="0*logheight/102870"/>
                  <draw:equation draw:name="f2" draw:formula="76581*logwidth/76580"/>
                  <draw:equation draw:name="f3" draw:formula="0*logheight/102870"/>
                  <draw:equation draw:name="f4" draw:formula="76581*logwidth/76580"/>
                  <draw:equation draw:name="f5" draw:formula="102870*logheight/102870"/>
                  <draw:equation draw:name="f6" draw:formula="0*logwidth/76580"/>
                  <draw:equation draw:name="f7" draw:formula="102870*logheight/102870"/>
                  <draw:equation draw:name="f8" draw:formula="0*logwidth/76580"/>
                  <draw:equation draw:name="f9" draw:formula="0*logheight/102870"/>
                  <draw:equation draw:name="f10" draw:formula="0*logwidth/76580"/>
                  <draw:equation draw:name="f11" draw:formula="0*logheight/102870"/>
                  <draw:equation draw:name="f12" draw:formula="logwidth"/>
                  <draw:equation draw:name="f13" draw:formula="logheight"/>
                </draw:enhanced-geometry>
              </draw:custom-shape>
              <draw:custom-shape draw:name="Freeform: Shape 1122" draw:style-name="gr45" draw:text-style-name="P47" draw:layer="layout" svg:width="0.215cm" svg:height="0.096cm" svg:x="30.079cm" svg:y="14.445cm">
                <text:p text:style-name="P17"/>
                <draw:enhanced-geometry draw:mirror-horizontal="false" draw:mirror-vertical="false" drawooo:sub-view-size="155447 69723" draw:text-areas="0 0 ?f16 ?f17" svg:viewBox="0 0 0 0" draw:type="ooxml-non-primitive" draw:enhanced-path="M 155448 69723 L 0 69723 0 22479 C 0 9716 9620 0 22098 0 L 133350 0 C 145828 0 155448 9716 155448 22479 L 155448 69723 155448 69723 Z N">
                  <draw:equation draw:name="f0" draw:formula="155448*logwidth/155447"/>
                  <draw:equation draw:name="f1" draw:formula="69723*logheight/69723"/>
                  <draw:equation draw:name="f2" draw:formula="0*logwidth/155447"/>
                  <draw:equation draw:name="f3" draw:formula="69723*logheight/69723"/>
                  <draw:equation draw:name="f4" draw:formula="0*logwidth/155447"/>
                  <draw:equation draw:name="f5" draw:formula="22479*logheight/69723"/>
                  <draw:equation draw:name="f6" draw:formula="22098*logwidth/155447"/>
                  <draw:equation draw:name="f7" draw:formula="0*logheight/69723"/>
                  <draw:equation draw:name="f8" draw:formula="133350*logwidth/155447"/>
                  <draw:equation draw:name="f9" draw:formula="0*logheight/69723"/>
                  <draw:equation draw:name="f10" draw:formula="155448*logwidth/155447"/>
                  <draw:equation draw:name="f11" draw:formula="22479*logheight/69723"/>
                  <draw:equation draw:name="f12" draw:formula="155448*logwidth/155447"/>
                  <draw:equation draw:name="f13" draw:formula="69723*logheight/69723"/>
                  <draw:equation draw:name="f14" draw:formula="155448*logwidth/155447"/>
                  <draw:equation draw:name="f15" draw:formula="69723*logheight/69723"/>
                  <draw:equation draw:name="f16" draw:formula="logwidth"/>
                  <draw:equation draw:name="f17" draw:formula="logheight"/>
                </draw:enhanced-geometry>
              </draw:custom-shape>
              <draw:g draw:name="Graphic 291">
                <draw:custom-shape draw:name="Freeform: Shape 1136" draw:style-name="gr45" draw:text-style-name="P47" draw:layer="layout" svg:width="0.242cm" svg:height="0.174cm" svg:x="29.52cm" svg:y="15.166cm">
                  <text:p text:style-name="P17"/>
                  <draw:enhanced-geometry draw:mirror-horizontal="false" draw:mirror-vertical="false" drawooo:sub-view-size="174878 125730" draw:text-areas="0 0 ?f12 ?f13" svg:viewBox="0 0 0 0" draw:type="ooxml-non-primitive" draw:enhanced-path="M 0 0 L 174879 0 174879 125730 0 125730 0 0 0 0 Z N">
                    <draw:equation draw:name="f0" draw:formula="0*logwidth/174878"/>
                    <draw:equation draw:name="f1" draw:formula="0*logheight/125730"/>
                    <draw:equation draw:name="f2" draw:formula="174879*logwidth/174878"/>
                    <draw:equation draw:name="f3" draw:formula="0*logheight/125730"/>
                    <draw:equation draw:name="f4" draw:formula="174879*logwidth/174878"/>
                    <draw:equation draw:name="f5" draw:formula="125730*logheight/125730"/>
                    <draw:equation draw:name="f6" draw:formula="0*logwidth/174878"/>
                    <draw:equation draw:name="f7" draw:formula="125730*logheight/125730"/>
                    <draw:equation draw:name="f8" draw:formula="0*logwidth/174878"/>
                    <draw:equation draw:name="f9" draw:formula="0*logheight/125730"/>
                    <draw:equation draw:name="f10" draw:formula="0*logwidth/174878"/>
                    <draw:equation draw:name="f11" draw:formula="0*logheight/125730"/>
                    <draw:equation draw:name="f12" draw:formula="logwidth"/>
                    <draw:equation draw:name="f13" draw:formula="logheight"/>
                  </draw:enhanced-geometry>
                </draw:custom-shape>
                <draw:custom-shape draw:name="Freeform: Shape 1137" draw:style-name="gr45" draw:text-style-name="P47" draw:layer="layout" svg:width="0.242cm" svg:height="0.174cm" svg:x="29.812cm" svg:y="15.166cm">
                  <text:p text:style-name="P17"/>
                  <draw:enhanced-geometry draw:mirror-horizontal="false" draw:mirror-vertical="false" drawooo:sub-view-size="174879 125730" draw:text-areas="0 0 ?f12 ?f13" svg:viewBox="0 0 0 0" draw:type="ooxml-non-primitive" draw:enhanced-path="M 0 0 L 174879 0 174879 125730 0 125730 0 0 0 0 Z N">
                    <draw:equation draw:name="f0" draw:formula="0*logwidth/174879"/>
                    <draw:equation draw:name="f1" draw:formula="0*logheight/125730"/>
                    <draw:equation draw:name="f2" draw:formula="174879*logwidth/174879"/>
                    <draw:equation draw:name="f3" draw:formula="0*logheight/125730"/>
                    <draw:equation draw:name="f4" draw:formula="174879*logwidth/174879"/>
                    <draw:equation draw:name="f5" draw:formula="125730*logheight/125730"/>
                    <draw:equation draw:name="f6" draw:formula="0*logwidth/174879"/>
                    <draw:equation draw:name="f7" draw:formula="125730*logheight/125730"/>
                    <draw:equation draw:name="f8" draw:formula="0*logwidth/174879"/>
                    <draw:equation draw:name="f9" draw:formula="0*logheight/125730"/>
                    <draw:equation draw:name="f10" draw:formula="0*logwidth/174879"/>
                    <draw:equation draw:name="f11" draw:formula="0*logheight/125730"/>
                    <draw:equation draw:name="f12" draw:formula="logwidth"/>
                    <draw:equation draw:name="f13" draw:formula="logheight"/>
                  </draw:enhanced-geometry>
                </draw:custom-shape>
                <draw:custom-shape draw:name="Freeform: Shape 1138" draw:style-name="gr45" draw:text-style-name="P47" draw:layer="layout" svg:width="0.243cm" svg:height="0.174cm" svg:x="30.315cm" svg:y="15.166cm">
                  <text:p text:style-name="P17"/>
                  <draw:enhanced-geometry draw:mirror-horizontal="false" draw:mirror-vertical="false" drawooo:sub-view-size="176021 125730" draw:text-areas="0 0 ?f12 ?f13" svg:viewBox="0 0 0 0" draw:type="ooxml-non-primitive" draw:enhanced-path="M 0 0 L 176022 0 176022 125730 0 125730 0 0 0 0 Z N">
                    <draw:equation draw:name="f0" draw:formula="0*logwidth/176021"/>
                    <draw:equation draw:name="f1" draw:formula="0*logheight/125730"/>
                    <draw:equation draw:name="f2" draw:formula="176022*logwidth/176021"/>
                    <draw:equation draw:name="f3" draw:formula="0*logheight/125730"/>
                    <draw:equation draw:name="f4" draw:formula="176022*logwidth/176021"/>
                    <draw:equation draw:name="f5" draw:formula="125730*logheight/125730"/>
                    <draw:equation draw:name="f6" draw:formula="0*logwidth/176021"/>
                    <draw:equation draw:name="f7" draw:formula="125730*logheight/125730"/>
                    <draw:equation draw:name="f8" draw:formula="0*logwidth/176021"/>
                    <draw:equation draw:name="f9" draw:formula="0*logheight/125730"/>
                    <draw:equation draw:name="f10" draw:formula="0*logwidth/176021"/>
                    <draw:equation draw:name="f11" draw:formula="0*logheight/125730"/>
                    <draw:equation draw:name="f12" draw:formula="logwidth"/>
                    <draw:equation draw:name="f13" draw:formula="logheight"/>
                  </draw:enhanced-geometry>
                </draw:custom-shape>
                <draw:custom-shape draw:name="Freeform: Shape 1139" draw:style-name="gr45" draw:text-style-name="P47" draw:layer="layout" svg:width="0.243cm" svg:height="0.174cm" svg:x="30.607cm" svg:y="15.166cm">
                  <text:p text:style-name="P17"/>
                  <draw:enhanced-geometry draw:mirror-horizontal="false" draw:mirror-vertical="false" drawooo:sub-view-size="176022 125730" draw:text-areas="0 0 ?f12 ?f13" svg:viewBox="0 0 0 0" draw:type="ooxml-non-primitive" draw:enhanced-path="M 0 0 L 176022 0 176022 125730 0 125730 0 0 0 0 Z N">
                    <draw:equation draw:name="f0" draw:formula="0*logwidth/176022"/>
                    <draw:equation draw:name="f1" draw:formula="0*logheight/125730"/>
                    <draw:equation draw:name="f2" draw:formula="176022*logwidth/176022"/>
                    <draw:equation draw:name="f3" draw:formula="0*logheight/125730"/>
                    <draw:equation draw:name="f4" draw:formula="176022*logwidth/176022"/>
                    <draw:equation draw:name="f5" draw:formula="125730*logheight/125730"/>
                    <draw:equation draw:name="f6" draw:formula="0*logwidth/176022"/>
                    <draw:equation draw:name="f7" draw:formula="125730*logheight/125730"/>
                    <draw:equation draw:name="f8" draw:formula="0*logwidth/176022"/>
                    <draw:equation draw:name="f9" draw:formula="0*logheight/125730"/>
                    <draw:equation draw:name="f10" draw:formula="0*logwidth/176022"/>
                    <draw:equation draw:name="f11" draw:formula="0*logheight/125730"/>
                    <draw:equation draw:name="f12" draw:formula="logwidth"/>
                    <draw:equation draw:name="f13" draw:formula="logheight"/>
                  </draw:enhanced-geometry>
                </draw:custom-shape>
              </draw:g>
              <draw:g draw:name="Graphic 291">
                <draw:custom-shape draw:name="Freeform: Shape 1125" draw:style-name="gr5" draw:text-style-name="P20" draw:layer="layout" svg:width="0.567cm" svg:height="0.397cm" svg:x="29.907cm" svg:y="15.269cm">
                  <text:p text:style-name="P17"/>
                  <draw:enhanced-geometry draw:mirror-horizontal="false" draw:mirror-vertical="false" drawooo:sub-view-size="409193 286893" draw:text-areas="0 0 ?f16 ?f17" svg:viewBox="0 0 0 0" draw:type="ooxml-non-primitive" draw:enhanced-path="M 409194 24765 C 409194 11144 398145 0 384619 0 L 24575 0 C 10954 0 0 11049 0 24765 L 0 286893 409194 286893 409194 24765 409194 24765 Z N">
                    <draw:equation draw:name="f0" draw:formula="409194*logwidth/409193"/>
                    <draw:equation draw:name="f1" draw:formula="24765*logheight/286893"/>
                    <draw:equation draw:name="f2" draw:formula="384619*logwidth/409193"/>
                    <draw:equation draw:name="f3" draw:formula="0*logheight/286893"/>
                    <draw:equation draw:name="f4" draw:formula="24575*logwidth/409193"/>
                    <draw:equation draw:name="f5" draw:formula="0*logheight/286893"/>
                    <draw:equation draw:name="f6" draw:formula="0*logwidth/409193"/>
                    <draw:equation draw:name="f7" draw:formula="24765*logheight/286893"/>
                    <draw:equation draw:name="f8" draw:formula="0*logwidth/409193"/>
                    <draw:equation draw:name="f9" draw:formula="286893*logheight/286893"/>
                    <draw:equation draw:name="f10" draw:formula="409194*logwidth/409193"/>
                    <draw:equation draw:name="f11" draw:formula="286893*logheight/286893"/>
                    <draw:equation draw:name="f12" draw:formula="409194*logwidth/409193"/>
                    <draw:equation draw:name="f13" draw:formula="24765*logheight/286893"/>
                    <draw:equation draw:name="f14" draw:formula="409194*logwidth/409193"/>
                    <draw:equation draw:name="f15" draw:formula="24765*logheight/286893"/>
                    <draw:equation draw:name="f16" draw:formula="logwidth"/>
                    <draw:equation draw:name="f17" draw:formula="logheight"/>
                  </draw:enhanced-geometry>
                </draw:custom-shape>
                <draw:custom-shape draw:name="Freeform: Shape 1126" draw:style-name="gr45" draw:text-style-name="P47" draw:layer="layout" svg:width="0.674cm" svg:height="0.062cm" svg:x="29.855cm" svg:y="15.764cm">
                  <text:p text:style-name="P17"/>
                  <draw:enhanced-geometry draw:mirror-horizontal="false" draw:mirror-vertical="false" drawooo:sub-view-size="485775 45719" draw:text-areas="0 0 ?f14 ?f15" svg:viewBox="0 0 0 0" draw:type="ooxml-non-primitive" draw:enhanced-path="M 0 0 L 0 22860 C 0 35528 10192 45720 22765 45720 L 463010 45720 C 475583 45720 485775 35528 485775 22860 L 485775 0 0 0 Z N">
                    <draw:equation draw:name="f0" draw:formula="0*logwidth/485775"/>
                    <draw:equation draw:name="f1" draw:formula="0*logheight/45719"/>
                    <draw:equation draw:name="f2" draw:formula="0*logwidth/485775"/>
                    <draw:equation draw:name="f3" draw:formula="22860*logheight/45719"/>
                    <draw:equation draw:name="f4" draw:formula="22765*logwidth/485775"/>
                    <draw:equation draw:name="f5" draw:formula="45720*logheight/45719"/>
                    <draw:equation draw:name="f6" draw:formula="463010*logwidth/485775"/>
                    <draw:equation draw:name="f7" draw:formula="45720*logheight/45719"/>
                    <draw:equation draw:name="f8" draw:formula="485775*logwidth/485775"/>
                    <draw:equation draw:name="f9" draw:formula="22860*logheight/45719"/>
                    <draw:equation draw:name="f10" draw:formula="485775*logwidth/485775"/>
                    <draw:equation draw:name="f11" draw:formula="0*logheight/45719"/>
                    <draw:equation draw:name="f12" draw:formula="0*logwidth/485775"/>
                    <draw:equation draw:name="f13" draw:formula="0*logheight/45719"/>
                    <draw:equation draw:name="f14" draw:formula="logwidth"/>
                    <draw:equation draw:name="f15" draw:formula="logheight"/>
                  </draw:enhanced-geometry>
                </draw:custom-shape>
                <draw:custom-shape draw:name="Freeform: Shape 1127" draw:style-name="gr46" draw:text-style-name="P48" draw:layer="layout" svg:width="0.674cm" svg:height="0.096cm" svg:x="29.855cm" svg:y="15.667cm">
                  <text:p text:style-name="P17"/>
                  <draw:enhanced-geometry draw:mirror-horizontal="false" draw:mirror-vertical="false" drawooo:sub-view-size="485775 69722" draw:text-areas="0 0 ?f12 ?f13" svg:viewBox="0 0 0 0" draw:type="ooxml-non-primitive" draw:enhanced-path="M 0 69723 L 485775 69723 447199 0 38576 0 0 69723 0 69723 Z N">
                    <draw:equation draw:name="f0" draw:formula="0*logwidth/485775"/>
                    <draw:equation draw:name="f1" draw:formula="69723*logheight/69722"/>
                    <draw:equation draw:name="f2" draw:formula="485775*logwidth/485775"/>
                    <draw:equation draw:name="f3" draw:formula="69723*logheight/69722"/>
                    <draw:equation draw:name="f4" draw:formula="447199*logwidth/485775"/>
                    <draw:equation draw:name="f5" draw:formula="0*logheight/69722"/>
                    <draw:equation draw:name="f6" draw:formula="38576*logwidth/485775"/>
                    <draw:equation draw:name="f7" draw:formula="0*logheight/69722"/>
                    <draw:equation draw:name="f8" draw:formula="0*logwidth/485775"/>
                    <draw:equation draw:name="f9" draw:formula="69723*logheight/69722"/>
                    <draw:equation draw:name="f10" draw:formula="0*logwidth/485775"/>
                    <draw:equation draw:name="f11" draw:formula="69723*logheight/69722"/>
                    <draw:equation draw:name="f12" draw:formula="logwidth"/>
                    <draw:equation draw:name="f13" draw:formula="logheight"/>
                  </draw:enhanced-geometry>
                </draw:custom-shape>
                <draw:custom-shape draw:name="Freeform: Shape 1128" draw:style-name="gr9" draw:text-style-name="P23" draw:layer="layout" svg:width="0.447cm" svg:height="0.275cm" svg:x="29.968cm" svg:y="15.329cm">
                  <text:p text:style-name="P17"/>
                  <draw:enhanced-geometry draw:mirror-horizontal="false" draw:mirror-vertical="false" drawooo:sub-view-size="322326 198882" draw:text-areas="0 0 ?f12 ?f13" svg:viewBox="0 0 0 0" draw:type="ooxml-non-primitive" draw:enhanced-path="M 0 0 L 322326 0 322326 198882 0 198882 0 0 0 0 Z N">
                    <draw:equation draw:name="f0" draw:formula="0*logwidth/322326"/>
                    <draw:equation draw:name="f1" draw:formula="0*logheight/198882"/>
                    <draw:equation draw:name="f2" draw:formula="322326*logwidth/322326"/>
                    <draw:equation draw:name="f3" draw:formula="0*logheight/198882"/>
                    <draw:equation draw:name="f4" draw:formula="322326*logwidth/322326"/>
                    <draw:equation draw:name="f5" draw:formula="198882*logheight/198882"/>
                    <draw:equation draw:name="f6" draw:formula="0*logwidth/322326"/>
                    <draw:equation draw:name="f7" draw:formula="198882*logheight/198882"/>
                    <draw:equation draw:name="f8" draw:formula="0*logwidth/322326"/>
                    <draw:equation draw:name="f9" draw:formula="0*logheight/198882"/>
                    <draw:equation draw:name="f10" draw:formula="0*logwidth/322326"/>
                    <draw:equation draw:name="f11" draw:formula="0*logheight/198882"/>
                    <draw:equation draw:name="f12" draw:formula="logwidth"/>
                    <draw:equation draw:name="f13" draw:formula="logheight"/>
                  </draw:enhanced-geometry>
                </draw:custom-shape>
                <draw:custom-shape draw:name="Freeform: Shape 1129" draw:style-name="gr39" draw:text-style-name="P42" draw:layer="layout" svg:width="0.37cm" svg:height="0.175cm" svg:x="30.009cm" svg:y="15.396cm">
                  <text:p text:style-name="P17"/>
                  <draw:enhanced-geometry draw:mirror-horizontal="false" draw:mirror-vertical="false" drawooo:sub-view-size="267462 126872" draw:text-areas="0 0 ?f12 ?f13" svg:viewBox="0 0 0 0" draw:type="ooxml-non-primitive" draw:enhanced-path="M 0 0 L 267462 0 267462 126873 0 126873 0 0 0 0 Z N">
                    <draw:equation draw:name="f0" draw:formula="0*logwidth/267462"/>
                    <draw:equation draw:name="f1" draw:formula="0*logheight/126872"/>
                    <draw:equation draw:name="f2" draw:formula="267462*logwidth/267462"/>
                    <draw:equation draw:name="f3" draw:formula="0*logheight/126872"/>
                    <draw:equation draw:name="f4" draw:formula="267462*logwidth/267462"/>
                    <draw:equation draw:name="f5" draw:formula="126873*logheight/126872"/>
                    <draw:equation draw:name="f6" draw:formula="0*logwidth/267462"/>
                    <draw:equation draw:name="f7" draw:formula="126873*logheight/126872"/>
                    <draw:equation draw:name="f8" draw:formula="0*logwidth/267462"/>
                    <draw:equation draw:name="f9" draw:formula="0*logheight/126872"/>
                    <draw:equation draw:name="f10" draw:formula="0*logwidth/267462"/>
                    <draw:equation draw:name="f11" draw:formula="0*logheight/126872"/>
                    <draw:equation draw:name="f12" draw:formula="logwidth"/>
                    <draw:equation draw:name="f13" draw:formula="logheight"/>
                  </draw:enhanced-geometry>
                </draw:custom-shape>
                <draw:custom-shape draw:name="Freeform: Shape 1130" draw:style-name="gr5" draw:text-style-name="P20" draw:layer="layout" svg:width="0.37cm" svg:height="0.051cm" svg:x="30.009cm" svg:y="15.343cm">
                  <text:p text:style-name="P17"/>
                  <draw:enhanced-geometry draw:mirror-horizontal="false" draw:mirror-vertical="false" drawooo:sub-view-size="267462 37718" draw:text-areas="0 0 ?f12 ?f13" svg:viewBox="0 0 0 0" draw:type="ooxml-non-primitive" draw:enhanced-path="M 0 0 L 267462 0 267462 37719 0 37719 0 0 0 0 Z N">
                    <draw:equation draw:name="f0" draw:formula="0*logwidth/267462"/>
                    <draw:equation draw:name="f1" draw:formula="0*logheight/37718"/>
                    <draw:equation draw:name="f2" draw:formula="267462*logwidth/267462"/>
                    <draw:equation draw:name="f3" draw:formula="0*logheight/37718"/>
                    <draw:equation draw:name="f4" draw:formula="267462*logwidth/267462"/>
                    <draw:equation draw:name="f5" draw:formula="37719*logheight/37718"/>
                    <draw:equation draw:name="f6" draw:formula="0*logwidth/267462"/>
                    <draw:equation draw:name="f7" draw:formula="37719*logheight/37718"/>
                    <draw:equation draw:name="f8" draw:formula="0*logwidth/267462"/>
                    <draw:equation draw:name="f9" draw:formula="0*logheight/37718"/>
                    <draw:equation draw:name="f10" draw:formula="0*logwidth/267462"/>
                    <draw:equation draw:name="f11" draw:formula="0*logheight/37718"/>
                    <draw:equation draw:name="f12" draw:formula="logwidth"/>
                    <draw:equation draw:name="f13" draw:formula="logheight"/>
                  </draw:enhanced-geometry>
                </draw:custom-shape>
                <draw:custom-shape draw:name="Freeform: Shape 1131" draw:style-name="gr9" draw:text-style-name="P23" draw:layer="layout" svg:width="0.013cm" svg:height="0.013cm" svg:x="30.342cm" svg:y="15.362cm">
                  <text:p text:style-name="P17"/>
                  <draw:enhanced-geometry draw:mirror-horizontal="false" draw:mirror-vertical="false" drawooo:sub-view-size="10286 10191" draw:text-areas="0 0 ?f18 ?f19" svg:viewBox="0 0 0 0" draw:type="ooxml-non-primitive" draw:enhanced-path="M 8858 1429 C 6953 -476 3524 -476 1524 1429 571 2381 0 3715 0 5048 0 6382 571 7715 1524 8668 2476 9620 3810 10192 5144 10192 6477 10192 7810 9620 8763 8668 9715 7715 10287 6382 10287 5048 10287 3715 9715 2381 8763 1334 L 8763 1334 Z N">
                    <draw:equation draw:name="f0" draw:formula="8858*logwidth/10286"/>
                    <draw:equation draw:name="f1" draw:formula="1429*logheight/10191"/>
                    <draw:equation draw:name="f2" draw:formula="1524*logwidth/10286"/>
                    <draw:equation draw:name="f3" draw:formula="1429*logheight/10191"/>
                    <draw:equation draw:name="f4" draw:formula="0*logwidth/10286"/>
                    <draw:equation draw:name="f5" draw:formula="5048*logheight/10191"/>
                    <draw:equation draw:name="f6" draw:formula="1524*logwidth/10286"/>
                    <draw:equation draw:name="f7" draw:formula="8668*logheight/10191"/>
                    <draw:equation draw:name="f8" draw:formula="5144*logwidth/10286"/>
                    <draw:equation draw:name="f9" draw:formula="10192*logheight/10191"/>
                    <draw:equation draw:name="f10" draw:formula="8763*logwidth/10286"/>
                    <draw:equation draw:name="f11" draw:formula="8668*logheight/10191"/>
                    <draw:equation draw:name="f12" draw:formula="10287*logwidth/10286"/>
                    <draw:equation draw:name="f13" draw:formula="5048*logheight/10191"/>
                    <draw:equation draw:name="f14" draw:formula="8763*logwidth/10286"/>
                    <draw:equation draw:name="f15" draw:formula="1334*logheight/10191"/>
                    <draw:equation draw:name="f16" draw:formula="8763*logwidth/10286"/>
                    <draw:equation draw:name="f17" draw:formula="1334*logheight/10191"/>
                    <draw:equation draw:name="f18" draw:formula="logwidth"/>
                    <draw:equation draw:name="f19" draw:formula="logheight"/>
                  </draw:enhanced-geometry>
                </draw:custom-shape>
                <draw:custom-shape draw:name="Freeform: Shape 1132" draw:style-name="gr9" draw:text-style-name="P23" draw:layer="layout" svg:width="0.013cm" svg:height="0.013cm" svg:x="30.306cm" svg:y="15.362cm">
                  <text:p text:style-name="P17"/>
                  <draw:enhanced-geometry draw:mirror-horizontal="false" draw:mirror-vertical="false" drawooo:sub-view-size="10286 10287" draw:text-areas="0 0 ?f12 ?f13" svg:viewBox="0 0 0 0" draw:type="ooxml-non-primitive" draw:enhanced-path="M 10287 5144 C 10287 8001 8001 10287 5144 10287 2286 10287 0 8001 0 5144 0 2286 2286 0 5144 0 8001 0 10287 2286 10287 5144 L 10287 5144 Z N">
                    <draw:equation draw:name="f0" draw:formula="10287*logwidth/10286"/>
                    <draw:equation draw:name="f1" draw:formula="5144*logheight/10287"/>
                    <draw:equation draw:name="f2" draw:formula="5144*logwidth/10286"/>
                    <draw:equation draw:name="f3" draw:formula="10287*logheight/10287"/>
                    <draw:equation draw:name="f4" draw:formula="0*logwidth/10286"/>
                    <draw:equation draw:name="f5" draw:formula="5144*logheight/10287"/>
                    <draw:equation draw:name="f6" draw:formula="5144*logwidth/10286"/>
                    <draw:equation draw:name="f7" draw:formula="0*logheight/10287"/>
                    <draw:equation draw:name="f8" draw:formula="10287*logwidth/10286"/>
                    <draw:equation draw:name="f9" draw:formula="5144*logheight/10287"/>
                    <draw:equation draw:name="f10" draw:formula="10287*logwidth/10286"/>
                    <draw:equation draw:name="f11" draw:formula="5144*logheight/10287"/>
                    <draw:equation draw:name="f12" draw:formula="logwidth"/>
                    <draw:equation draw:name="f13" draw:formula="logheight"/>
                  </draw:enhanced-geometry>
                </draw:custom-shape>
                <draw:custom-shape draw:name="Freeform: Shape 1133" draw:style-name="gr9" draw:text-style-name="P23" draw:layer="layout" svg:width="0.013cm" svg:height="0.013cm" svg:x="30.269cm" svg:y="15.362cm">
                  <text:p text:style-name="P17"/>
                  <draw:enhanced-geometry draw:mirror-horizontal="false" draw:mirror-vertical="false" drawooo:sub-view-size="10286 10191" draw:text-areas="0 0 ?f18 ?f19" svg:viewBox="0 0 0 0" draw:type="ooxml-non-primitive" draw:enhanced-path="M 1524 1429 C 571 2381 0 3715 0 5048 0 6382 571 7715 1524 8668 2476 9620 3810 10192 5144 10192 6477 10192 7810 9620 8763 8668 9716 7715 10287 6382 10287 5048 10287 3715 9716 2381 8763 1429 6858 -476 3429 -476 1429 1429 L 1429 1429 Z N">
                    <draw:equation draw:name="f0" draw:formula="1524*logwidth/10286"/>
                    <draw:equation draw:name="f1" draw:formula="1429*logheight/10191"/>
                    <draw:equation draw:name="f2" draw:formula="0*logwidth/10286"/>
                    <draw:equation draw:name="f3" draw:formula="5048*logheight/10191"/>
                    <draw:equation draw:name="f4" draw:formula="1524*logwidth/10286"/>
                    <draw:equation draw:name="f5" draw:formula="8668*logheight/10191"/>
                    <draw:equation draw:name="f6" draw:formula="5144*logwidth/10286"/>
                    <draw:equation draw:name="f7" draw:formula="10192*logheight/10191"/>
                    <draw:equation draw:name="f8" draw:formula="8763*logwidth/10286"/>
                    <draw:equation draw:name="f9" draw:formula="8668*logheight/10191"/>
                    <draw:equation draw:name="f10" draw:formula="10287*logwidth/10286"/>
                    <draw:equation draw:name="f11" draw:formula="5048*logheight/10191"/>
                    <draw:equation draw:name="f12" draw:formula="8763*logwidth/10286"/>
                    <draw:equation draw:name="f13" draw:formula="1429*logheight/10191"/>
                    <draw:equation draw:name="f14" draw:formula="1429*logwidth/10286"/>
                    <draw:equation draw:name="f15" draw:formula="1429*logheight/10191"/>
                    <draw:equation draw:name="f16" draw:formula="1429*logwidth/10286"/>
                    <draw:equation draw:name="f17" draw:formula="1429*logheight/10191"/>
                    <draw:equation draw:name="f18" draw:formula="logwidth"/>
                    <draw:equation draw:name="f19" draw:formula="logheight"/>
                  </draw:enhanced-geometry>
                </draw:custom-shape>
                <draw:custom-shape draw:name="Freeform: Shape 1134" draw:style-name="gr8" draw:text-style-name="P16" draw:layer="layout" svg:width="0.142cm" svg:height="0.142cm" svg:x="30.123cm" svg:y="15.41cm">
                  <text:p text:style-name="P17"/>
                  <draw:enhanced-geometry draw:mirror-horizontal="false" draw:mirror-vertical="false" drawooo:sub-view-size="102869 102870" draw:text-areas="0 0 ?f144 ?f145" svg:viewBox="0 0 0 0" draw:type="ooxml-non-primitive" draw:enhanced-path="M 51626 0 L 51626 0 46196 286 41053 1238 36195 2381 31337 3905 26860 6287 22670 8763 18669 11716 15050 15050 11811 18669 8763 22574 6001 26765 3905 31242 2096 36100 952 40862 286 46006 0 51435 0 51435 286 56579 952 61627 2096 66770 3905 71247 6001 75819 8763 80010 11811 83915 15050 87821 18669 91154 22670 93821 26860 96583 31337 98679 36195 100489 41053 101632 46196 102584 51626 102870 51626 102870 56674 102584 61817 101632 66675 100489 71533 98679 76009 96583 80201 93821 84201 91154 87821 87821 91059 83915 94107 80010 96869 75819 98965 71247 100775 66770 101918 61627 102584 56579 102870 51435 102870 51435 102584 46006 101918 40862 100775 36100 98965 31242 96869 26765 94107 22574 91059 18669 87821 15050 84201 11716 80201 8763 76009 6287 71533 3905 66675 2381 61817 1238 56674 286 51626 0 51626 0 51626 0 51626 0 Z N">
                    <draw:equation draw:name="f0" draw:formula="51626*logwidth/102869"/>
                    <draw:equation draw:name="f1" draw:formula="0*logheight/102870"/>
                    <draw:equation draw:name="f2" draw:formula="51626*logwidth/102869"/>
                    <draw:equation draw:name="f3" draw:formula="0*logheight/102870"/>
                    <draw:equation draw:name="f4" draw:formula="46196*logwidth/102869"/>
                    <draw:equation draw:name="f5" draw:formula="286*logheight/102870"/>
                    <draw:equation draw:name="f6" draw:formula="41053*logwidth/102869"/>
                    <draw:equation draw:name="f7" draw:formula="1238*logheight/102870"/>
                    <draw:equation draw:name="f8" draw:formula="36195*logwidth/102869"/>
                    <draw:equation draw:name="f9" draw:formula="2381*logheight/102870"/>
                    <draw:equation draw:name="f10" draw:formula="31337*logwidth/102869"/>
                    <draw:equation draw:name="f11" draw:formula="3905*logheight/102870"/>
                    <draw:equation draw:name="f12" draw:formula="26860*logwidth/102869"/>
                    <draw:equation draw:name="f13" draw:formula="6287*logheight/102870"/>
                    <draw:equation draw:name="f14" draw:formula="22670*logwidth/102869"/>
                    <draw:equation draw:name="f15" draw:formula="8763*logheight/102870"/>
                    <draw:equation draw:name="f16" draw:formula="18669*logwidth/102869"/>
                    <draw:equation draw:name="f17" draw:formula="11716*logheight/102870"/>
                    <draw:equation draw:name="f18" draw:formula="15050*logwidth/102869"/>
                    <draw:equation draw:name="f19" draw:formula="15050*logheight/102870"/>
                    <draw:equation draw:name="f20" draw:formula="11811*logwidth/102869"/>
                    <draw:equation draw:name="f21" draw:formula="18669*logheight/102870"/>
                    <draw:equation draw:name="f22" draw:formula="8763*logwidth/102869"/>
                    <draw:equation draw:name="f23" draw:formula="22574*logheight/102870"/>
                    <draw:equation draw:name="f24" draw:formula="6001*logwidth/102869"/>
                    <draw:equation draw:name="f25" draw:formula="26765*logheight/102870"/>
                    <draw:equation draw:name="f26" draw:formula="3905*logwidth/102869"/>
                    <draw:equation draw:name="f27" draw:formula="31242*logheight/102870"/>
                    <draw:equation draw:name="f28" draw:formula="2096*logwidth/102869"/>
                    <draw:equation draw:name="f29" draw:formula="36100*logheight/102870"/>
                    <draw:equation draw:name="f30" draw:formula="952*logwidth/102869"/>
                    <draw:equation draw:name="f31" draw:formula="40862*logheight/102870"/>
                    <draw:equation draw:name="f32" draw:formula="286*logwidth/102869"/>
                    <draw:equation draw:name="f33" draw:formula="46006*logheight/102870"/>
                    <draw:equation draw:name="f34" draw:formula="0*logwidth/102869"/>
                    <draw:equation draw:name="f35" draw:formula="51435*logheight/102870"/>
                    <draw:equation draw:name="f36" draw:formula="0*logwidth/102869"/>
                    <draw:equation draw:name="f37" draw:formula="51435*logheight/102870"/>
                    <draw:equation draw:name="f38" draw:formula="286*logwidth/102869"/>
                    <draw:equation draw:name="f39" draw:formula="56579*logheight/102870"/>
                    <draw:equation draw:name="f40" draw:formula="952*logwidth/102869"/>
                    <draw:equation draw:name="f41" draw:formula="61627*logheight/102870"/>
                    <draw:equation draw:name="f42" draw:formula="2096*logwidth/102869"/>
                    <draw:equation draw:name="f43" draw:formula="66770*logheight/102870"/>
                    <draw:equation draw:name="f44" draw:formula="3905*logwidth/102869"/>
                    <draw:equation draw:name="f45" draw:formula="71247*logheight/102870"/>
                    <draw:equation draw:name="f46" draw:formula="6001*logwidth/102869"/>
                    <draw:equation draw:name="f47" draw:formula="75819*logheight/102870"/>
                    <draw:equation draw:name="f48" draw:formula="8763*logwidth/102869"/>
                    <draw:equation draw:name="f49" draw:formula="80010*logheight/102870"/>
                    <draw:equation draw:name="f50" draw:formula="11811*logwidth/102869"/>
                    <draw:equation draw:name="f51" draw:formula="83915*logheight/102870"/>
                    <draw:equation draw:name="f52" draw:formula="15050*logwidth/102869"/>
                    <draw:equation draw:name="f53" draw:formula="87821*logheight/102870"/>
                    <draw:equation draw:name="f54" draw:formula="18669*logwidth/102869"/>
                    <draw:equation draw:name="f55" draw:formula="91154*logheight/102870"/>
                    <draw:equation draw:name="f56" draw:formula="22670*logwidth/102869"/>
                    <draw:equation draw:name="f57" draw:formula="93821*logheight/102870"/>
                    <draw:equation draw:name="f58" draw:formula="26860*logwidth/102869"/>
                    <draw:equation draw:name="f59" draw:formula="96583*logheight/102870"/>
                    <draw:equation draw:name="f60" draw:formula="31337*logwidth/102869"/>
                    <draw:equation draw:name="f61" draw:formula="98679*logheight/102870"/>
                    <draw:equation draw:name="f62" draw:formula="36195*logwidth/102869"/>
                    <draw:equation draw:name="f63" draw:formula="100489*logheight/102870"/>
                    <draw:equation draw:name="f64" draw:formula="41053*logwidth/102869"/>
                    <draw:equation draw:name="f65" draw:formula="101632*logheight/102870"/>
                    <draw:equation draw:name="f66" draw:formula="46196*logwidth/102869"/>
                    <draw:equation draw:name="f67" draw:formula="102584*logheight/102870"/>
                    <draw:equation draw:name="f68" draw:formula="51626*logwidth/102869"/>
                    <draw:equation draw:name="f69" draw:formula="102870*logheight/102870"/>
                    <draw:equation draw:name="f70" draw:formula="51626*logwidth/102869"/>
                    <draw:equation draw:name="f71" draw:formula="102870*logheight/102870"/>
                    <draw:equation draw:name="f72" draw:formula="56674*logwidth/102869"/>
                    <draw:equation draw:name="f73" draw:formula="102584*logheight/102870"/>
                    <draw:equation draw:name="f74" draw:formula="61817*logwidth/102869"/>
                    <draw:equation draw:name="f75" draw:formula="101632*logheight/102870"/>
                    <draw:equation draw:name="f76" draw:formula="66675*logwidth/102869"/>
                    <draw:equation draw:name="f77" draw:formula="100489*logheight/102870"/>
                    <draw:equation draw:name="f78" draw:formula="71533*logwidth/102869"/>
                    <draw:equation draw:name="f79" draw:formula="98679*logheight/102870"/>
                    <draw:equation draw:name="f80" draw:formula="76009*logwidth/102869"/>
                    <draw:equation draw:name="f81" draw:formula="96583*logheight/102870"/>
                    <draw:equation draw:name="f82" draw:formula="80201*logwidth/102869"/>
                    <draw:equation draw:name="f83" draw:formula="93821*logheight/102870"/>
                    <draw:equation draw:name="f84" draw:formula="84201*logwidth/102869"/>
                    <draw:equation draw:name="f85" draw:formula="91154*logheight/102870"/>
                    <draw:equation draw:name="f86" draw:formula="87821*logwidth/102869"/>
                    <draw:equation draw:name="f87" draw:formula="87821*logheight/102870"/>
                    <draw:equation draw:name="f88" draw:formula="91059*logwidth/102869"/>
                    <draw:equation draw:name="f89" draw:formula="83915*logheight/102870"/>
                    <draw:equation draw:name="f90" draw:formula="94107*logwidth/102869"/>
                    <draw:equation draw:name="f91" draw:formula="80010*logheight/102870"/>
                    <draw:equation draw:name="f92" draw:formula="96869*logwidth/102869"/>
                    <draw:equation draw:name="f93" draw:formula="75819*logheight/102870"/>
                    <draw:equation draw:name="f94" draw:formula="98965*logwidth/102869"/>
                    <draw:equation draw:name="f95" draw:formula="71247*logheight/102870"/>
                    <draw:equation draw:name="f96" draw:formula="100775*logwidth/102869"/>
                    <draw:equation draw:name="f97" draw:formula="66770*logheight/102870"/>
                    <draw:equation draw:name="f98" draw:formula="101918*logwidth/102869"/>
                    <draw:equation draw:name="f99" draw:formula="61627*logheight/102870"/>
                    <draw:equation draw:name="f100" draw:formula="102584*logwidth/102869"/>
                    <draw:equation draw:name="f101" draw:formula="56579*logheight/102870"/>
                    <draw:equation draw:name="f102" draw:formula="102870*logwidth/102869"/>
                    <draw:equation draw:name="f103" draw:formula="51435*logheight/102870"/>
                    <draw:equation draw:name="f104" draw:formula="102870*logwidth/102869"/>
                    <draw:equation draw:name="f105" draw:formula="51435*logheight/102870"/>
                    <draw:equation draw:name="f106" draw:formula="102584*logwidth/102869"/>
                    <draw:equation draw:name="f107" draw:formula="46006*logheight/102870"/>
                    <draw:equation draw:name="f108" draw:formula="101918*logwidth/102869"/>
                    <draw:equation draw:name="f109" draw:formula="40862*logheight/102870"/>
                    <draw:equation draw:name="f110" draw:formula="100775*logwidth/102869"/>
                    <draw:equation draw:name="f111" draw:formula="36100*logheight/102870"/>
                    <draw:equation draw:name="f112" draw:formula="98965*logwidth/102869"/>
                    <draw:equation draw:name="f113" draw:formula="31242*logheight/102870"/>
                    <draw:equation draw:name="f114" draw:formula="96869*logwidth/102869"/>
                    <draw:equation draw:name="f115" draw:formula="26765*logheight/102870"/>
                    <draw:equation draw:name="f116" draw:formula="94107*logwidth/102869"/>
                    <draw:equation draw:name="f117" draw:formula="22574*logheight/102870"/>
                    <draw:equation draw:name="f118" draw:formula="91059*logwidth/102869"/>
                    <draw:equation draw:name="f119" draw:formula="18669*logheight/102870"/>
                    <draw:equation draw:name="f120" draw:formula="87821*logwidth/102869"/>
                    <draw:equation draw:name="f121" draw:formula="15050*logheight/102870"/>
                    <draw:equation draw:name="f122" draw:formula="84201*logwidth/102869"/>
                    <draw:equation draw:name="f123" draw:formula="11716*logheight/102870"/>
                    <draw:equation draw:name="f124" draw:formula="80201*logwidth/102869"/>
                    <draw:equation draw:name="f125" draw:formula="8763*logheight/102870"/>
                    <draw:equation draw:name="f126" draw:formula="76009*logwidth/102869"/>
                    <draw:equation draw:name="f127" draw:formula="6287*logheight/102870"/>
                    <draw:equation draw:name="f128" draw:formula="71533*logwidth/102869"/>
                    <draw:equation draw:name="f129" draw:formula="3905*logheight/102870"/>
                    <draw:equation draw:name="f130" draw:formula="66675*logwidth/102869"/>
                    <draw:equation draw:name="f131" draw:formula="2381*logheight/102870"/>
                    <draw:equation draw:name="f132" draw:formula="61817*logwidth/102869"/>
                    <draw:equation draw:name="f133" draw:formula="1238*logheight/102870"/>
                    <draw:equation draw:name="f134" draw:formula="56674*logwidth/102869"/>
                    <draw:equation draw:name="f135" draw:formula="286*logheight/102870"/>
                    <draw:equation draw:name="f136" draw:formula="51626*logwidth/102869"/>
                    <draw:equation draw:name="f137" draw:formula="0*logheight/102870"/>
                    <draw:equation draw:name="f138" draw:formula="51626*logwidth/102869"/>
                    <draw:equation draw:name="f139" draw:formula="0*logheight/102870"/>
                    <draw:equation draw:name="f140" draw:formula="51626*logwidth/102869"/>
                    <draw:equation draw:name="f141" draw:formula="0*logheight/102870"/>
                    <draw:equation draw:name="f142" draw:formula="51626*logwidth/102869"/>
                    <draw:equation draw:name="f143" draw:formula="0*logheight/102870"/>
                    <draw:equation draw:name="f144" draw:formula="logwidth"/>
                    <draw:equation draw:name="f145" draw:formula="logheight"/>
                  </draw:enhanced-geometry>
                </draw:custom-shape>
                <draw:custom-shape draw:name="Freeform: Shape 1135" draw:style-name="gr9" draw:text-style-name="P23" draw:layer="layout" svg:width="0.075cm" svg:height="0.078cm" svg:x="30.156cm" svg:y="15.442cm">
                  <text:p text:style-name="P17"/>
                  <draw:enhanced-geometry draw:mirror-horizontal="false" draw:mirror-vertical="false" drawooo:sub-view-size="54863 57150" draw:text-areas="0 0 ?f112 ?f113" svg:viewBox="0 0 0 0" draw:type="ooxml-non-primitive" draw:enhanced-path="M 20383 57150 L 20383 57150 19145 56959 17812 56483 16859 55817 15811 54959 1143 35623 1143 35623 476 34576 191 33623 0 32575 0 31433 381 30385 857 29432 1524 28384 2381 27718 2381 27718 3239 27051 4381 26765 5429 26575 6572 26575 7620 26860 8573 27242 9620 27908 10287 28765 20002 41434 44291 2667 44291 2667 44958 1810 45815 1143 46768 476 47816 190 48768 0 50006 190 51149 381 52197 857 52197 857 53054 1715 53816 2477 54388 3334 54674 4477 54864 5525 54674 6667 54483 7715 54007 8668 25241 54483 25241 54483 24384 55435 23431 56293 22003 56959 20669 57150 20669 57150 20383 57150 20383 57150 20383 57150 20383 57150 Z N">
                    <draw:equation draw:name="f0" draw:formula="20383*logwidth/54863"/>
                    <draw:equation draw:name="f1" draw:formula="57150*logheight/57150"/>
                    <draw:equation draw:name="f2" draw:formula="20383*logwidth/54863"/>
                    <draw:equation draw:name="f3" draw:formula="57150*logheight/57150"/>
                    <draw:equation draw:name="f4" draw:formula="19145*logwidth/54863"/>
                    <draw:equation draw:name="f5" draw:formula="56959*logheight/57150"/>
                    <draw:equation draw:name="f6" draw:formula="17812*logwidth/54863"/>
                    <draw:equation draw:name="f7" draw:formula="56483*logheight/57150"/>
                    <draw:equation draw:name="f8" draw:formula="16859*logwidth/54863"/>
                    <draw:equation draw:name="f9" draw:formula="55817*logheight/57150"/>
                    <draw:equation draw:name="f10" draw:formula="15811*logwidth/54863"/>
                    <draw:equation draw:name="f11" draw:formula="54959*logheight/57150"/>
                    <draw:equation draw:name="f12" draw:formula="1143*logwidth/54863"/>
                    <draw:equation draw:name="f13" draw:formula="35623*logheight/57150"/>
                    <draw:equation draw:name="f14" draw:formula="1143*logwidth/54863"/>
                    <draw:equation draw:name="f15" draw:formula="35623*logheight/57150"/>
                    <draw:equation draw:name="f16" draw:formula="476*logwidth/54863"/>
                    <draw:equation draw:name="f17" draw:formula="34576*logheight/57150"/>
                    <draw:equation draw:name="f18" draw:formula="191*logwidth/54863"/>
                    <draw:equation draw:name="f19" draw:formula="33623*logheight/57150"/>
                    <draw:equation draw:name="f20" draw:formula="0*logwidth/54863"/>
                    <draw:equation draw:name="f21" draw:formula="32575*logheight/57150"/>
                    <draw:equation draw:name="f22" draw:formula="0*logwidth/54863"/>
                    <draw:equation draw:name="f23" draw:formula="31433*logheight/57150"/>
                    <draw:equation draw:name="f24" draw:formula="381*logwidth/54863"/>
                    <draw:equation draw:name="f25" draw:formula="30385*logheight/57150"/>
                    <draw:equation draw:name="f26" draw:formula="857*logwidth/54863"/>
                    <draw:equation draw:name="f27" draw:formula="29432*logheight/57150"/>
                    <draw:equation draw:name="f28" draw:formula="1524*logwidth/54863"/>
                    <draw:equation draw:name="f29" draw:formula="28384*logheight/57150"/>
                    <draw:equation draw:name="f30" draw:formula="2381*logwidth/54863"/>
                    <draw:equation draw:name="f31" draw:formula="27718*logheight/57150"/>
                    <draw:equation draw:name="f32" draw:formula="2381*logwidth/54863"/>
                    <draw:equation draw:name="f33" draw:formula="27718*logheight/57150"/>
                    <draw:equation draw:name="f34" draw:formula="3239*logwidth/54863"/>
                    <draw:equation draw:name="f35" draw:formula="27051*logheight/57150"/>
                    <draw:equation draw:name="f36" draw:formula="4381*logwidth/54863"/>
                    <draw:equation draw:name="f37" draw:formula="26765*logheight/57150"/>
                    <draw:equation draw:name="f38" draw:formula="5429*logwidth/54863"/>
                    <draw:equation draw:name="f39" draw:formula="26575*logheight/57150"/>
                    <draw:equation draw:name="f40" draw:formula="6572*logwidth/54863"/>
                    <draw:equation draw:name="f41" draw:formula="26575*logheight/57150"/>
                    <draw:equation draw:name="f42" draw:formula="7620*logwidth/54863"/>
                    <draw:equation draw:name="f43" draw:formula="26860*logheight/57150"/>
                    <draw:equation draw:name="f44" draw:formula="8573*logwidth/54863"/>
                    <draw:equation draw:name="f45" draw:formula="27242*logheight/57150"/>
                    <draw:equation draw:name="f46" draw:formula="9620*logwidth/54863"/>
                    <draw:equation draw:name="f47" draw:formula="27908*logheight/57150"/>
                    <draw:equation draw:name="f48" draw:formula="10287*logwidth/54863"/>
                    <draw:equation draw:name="f49" draw:formula="28765*logheight/57150"/>
                    <draw:equation draw:name="f50" draw:formula="20002*logwidth/54863"/>
                    <draw:equation draw:name="f51" draw:formula="41434*logheight/57150"/>
                    <draw:equation draw:name="f52" draw:formula="44291*logwidth/54863"/>
                    <draw:equation draw:name="f53" draw:formula="2667*logheight/57150"/>
                    <draw:equation draw:name="f54" draw:formula="44291*logwidth/54863"/>
                    <draw:equation draw:name="f55" draw:formula="2667*logheight/57150"/>
                    <draw:equation draw:name="f56" draw:formula="44958*logwidth/54863"/>
                    <draw:equation draw:name="f57" draw:formula="1810*logheight/57150"/>
                    <draw:equation draw:name="f58" draw:formula="45815*logwidth/54863"/>
                    <draw:equation draw:name="f59" draw:formula="1143*logheight/57150"/>
                    <draw:equation draw:name="f60" draw:formula="46768*logwidth/54863"/>
                    <draw:equation draw:name="f61" draw:formula="476*logheight/57150"/>
                    <draw:equation draw:name="f62" draw:formula="47816*logwidth/54863"/>
                    <draw:equation draw:name="f63" draw:formula="190*logheight/57150"/>
                    <draw:equation draw:name="f64" draw:formula="48768*logwidth/54863"/>
                    <draw:equation draw:name="f65" draw:formula="0*logheight/57150"/>
                    <draw:equation draw:name="f66" draw:formula="50006*logwidth/54863"/>
                    <draw:equation draw:name="f67" draw:formula="190*logheight/57150"/>
                    <draw:equation draw:name="f68" draw:formula="51149*logwidth/54863"/>
                    <draw:equation draw:name="f69" draw:formula="381*logheight/57150"/>
                    <draw:equation draw:name="f70" draw:formula="52197*logwidth/54863"/>
                    <draw:equation draw:name="f71" draw:formula="857*logheight/57150"/>
                    <draw:equation draw:name="f72" draw:formula="52197*logwidth/54863"/>
                    <draw:equation draw:name="f73" draw:formula="857*logheight/57150"/>
                    <draw:equation draw:name="f74" draw:formula="53054*logwidth/54863"/>
                    <draw:equation draw:name="f75" draw:formula="1715*logheight/57150"/>
                    <draw:equation draw:name="f76" draw:formula="53816*logwidth/54863"/>
                    <draw:equation draw:name="f77" draw:formula="2477*logheight/57150"/>
                    <draw:equation draw:name="f78" draw:formula="54388*logwidth/54863"/>
                    <draw:equation draw:name="f79" draw:formula="3334*logheight/57150"/>
                    <draw:equation draw:name="f80" draw:formula="54674*logwidth/54863"/>
                    <draw:equation draw:name="f81" draw:formula="4477*logheight/57150"/>
                    <draw:equation draw:name="f82" draw:formula="54864*logwidth/54863"/>
                    <draw:equation draw:name="f83" draw:formula="5525*logheight/57150"/>
                    <draw:equation draw:name="f84" draw:formula="54674*logwidth/54863"/>
                    <draw:equation draw:name="f85" draw:formula="6667*logheight/57150"/>
                    <draw:equation draw:name="f86" draw:formula="54483*logwidth/54863"/>
                    <draw:equation draw:name="f87" draw:formula="7715*logheight/57150"/>
                    <draw:equation draw:name="f88" draw:formula="54007*logwidth/54863"/>
                    <draw:equation draw:name="f89" draw:formula="8668*logheight/57150"/>
                    <draw:equation draw:name="f90" draw:formula="25241*logwidth/54863"/>
                    <draw:equation draw:name="f91" draw:formula="54483*logheight/57150"/>
                    <draw:equation draw:name="f92" draw:formula="25241*logwidth/54863"/>
                    <draw:equation draw:name="f93" draw:formula="54483*logheight/57150"/>
                    <draw:equation draw:name="f94" draw:formula="24384*logwidth/54863"/>
                    <draw:equation draw:name="f95" draw:formula="55435*logheight/57150"/>
                    <draw:equation draw:name="f96" draw:formula="23431*logwidth/54863"/>
                    <draw:equation draw:name="f97" draw:formula="56293*logheight/57150"/>
                    <draw:equation draw:name="f98" draw:formula="22003*logwidth/54863"/>
                    <draw:equation draw:name="f99" draw:formula="56959*logheight/57150"/>
                    <draw:equation draw:name="f100" draw:formula="20669*logwidth/54863"/>
                    <draw:equation draw:name="f101" draw:formula="57150*logheight/57150"/>
                    <draw:equation draw:name="f102" draw:formula="20669*logwidth/54863"/>
                    <draw:equation draw:name="f103" draw:formula="57150*logheight/57150"/>
                    <draw:equation draw:name="f104" draw:formula="20383*logwidth/54863"/>
                    <draw:equation draw:name="f105" draw:formula="57150*logheight/57150"/>
                    <draw:equation draw:name="f106" draw:formula="20383*logwidth/54863"/>
                    <draw:equation draw:name="f107" draw:formula="57150*logheight/57150"/>
                    <draw:equation draw:name="f108" draw:formula="20383*logwidth/54863"/>
                    <draw:equation draw:name="f109" draw:formula="57150*logheight/57150"/>
                    <draw:equation draw:name="f110" draw:formula="20383*logwidth/54863"/>
                    <draw:equation draw:name="f111" draw:formula="57150*logheight/57150"/>
                    <draw:equation draw:name="f112" draw:formula="logwidth"/>
                    <draw:equation draw:name="f113" draw:formula="logheight"/>
                  </draw:enhanced-geometry>
                </draw:custom-shape>
              </draw:g>
            </draw:g>
            <draw:custom-shape draw:name="TextBox 1143" draw:style-name="gr37" draw:text-style-name="P11" draw:layer="layout" svg:width="1.015cm" svg:height="0.86cm" svg:x="28.125cm" svg:y="5.748cm">
              <text:p text:style-name="P39"><text:span text:style-name="T45">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1144" draw:style-name="gr37" draw:text-style-name="P11" draw:layer="layout" svg:width="1.015cm" svg:height="0.86cm" svg:x="28.125cm" svg:y="8.036cm">
              <text:p text:style-name="P39"><text:span text:style-name="T45">B</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1145" draw:style-name="gr37" draw:text-style-name="P11" draw:layer="layout" svg:width="1.18cm" svg:height="1.464cm" svg:x="28.042cm" svg:y="9.862cm">
              <text:p text:style-name="P39"><text:span text:style-name="T45">. .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1146" draw:style-name="gr37" draw:text-style-name="P11" draw:layer="layout" svg:width="1.18cm" svg:height="1.464cm" svg:x="28.042cm" svg:y="12.082cm">
              <text:p text:style-name="P39"><text:span text:style-name="T45">. .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1147" draw:style-name="gr37" draw:text-style-name="P11" draw:layer="layout" svg:width="1.18cm" svg:height="1.464cm" svg:x="28.042cm" svg:y="14.388cm">
              <text:p text:style-name="P39"><text:span text:style-name="T45">. .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g>
        <draw:g draw:name="Group 11">
          <draw:custom-shape draw:name="Rectangle: Rounded Corners 1174" draw:style-name="gr52" draw:text-style-name="P51" draw:layer="layout" svg:width="5.193cm" svg:height="10.292cm" svg:x="9.258cm" svg:y="5.19cm">
            <text:p text:style-name="P15"/>
            <draw:enhanced-geometry draw:mirror-horizontal="false" draw:mirror-vertical="false" draw:text-areas="?f5 ?f5 ?f6 ?f7" svg:viewBox="0 0 0 0" draw:type="ooxml-roundRect" draw:modifiers="334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Rectangle: Rounded Corners 1175" draw:style-name="gr32" draw:text-style-name="P20" draw:layer="layout" svg:width="4.255cm" svg:height="3.244cm" svg:x="9.727cm" svg:y="5.656cm">
            <text:p text:style-name="P15"/>
            <draw:enhanced-geometry draw:mirror-horizontal="false" draw:mirror-vertical="false" draw:text-areas="?f5 ?f5 ?f6 ?f7" svg:viewBox="0 0 0 0" draw:type="ooxml-roundRect" draw:modifiers="608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TextBox 1176" draw:style-name="gr37" draw:text-style-name="P11" draw:layer="layout" svg:width="4.249cm" svg:height="2.228cm" svg:x="9.733cm" svg:y="6.129cm">
            <text:p text:style-name="P39"><text:span text:style-name="T51">Partner system or own data hub or system</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1177" draw:style-name="gr37" draw:text-style-name="P11" draw:layer="layout" svg:width="5.193cm" svg:height="1.844cm" svg:x="9.258cm" svg:y="13.441cm">
            <text:p text:style-name="P39"><text:span text:style-name="T52">Research institution/library</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name="Group 1205">
            <draw:g draw:name="Graphic 365">
              <draw:custom-shape draw:name="Freeform: Shape 1245" draw:style-name="gr9" draw:text-style-name="P23" draw:layer="layout" svg:width="2.498cm" svg:height="1.759cm" svg:x="10.476cm" svg:y="11.55cm">
                <text:p text:style-name="P17"/>
                <draw:enhanced-geometry draw:mirror-horizontal="false" draw:mirror-vertical="false" drawooo:sub-view-size="730377 514350" draw:text-areas="0 0 ?f8 ?f9" svg:viewBox="0 0 0 0" draw:type="ooxml-non-primitive" draw:enhanced-path="M 0 0 L 730377 0 730377 514350 0 514350 Z N">
                  <draw:equation draw:name="f0" draw:formula="0*logwidth/730377"/>
                  <draw:equation draw:name="f1" draw:formula="0*logheight/514350"/>
                  <draw:equation draw:name="f2" draw:formula="730377*logwidth/730377"/>
                  <draw:equation draw:name="f3" draw:formula="0*logheight/514350"/>
                  <draw:equation draw:name="f4" draw:formula="730377*logwidth/730377"/>
                  <draw:equation draw:name="f5" draw:formula="514350*logheight/514350"/>
                  <draw:equation draw:name="f6" draw:formula="0*logwidth/730377"/>
                  <draw:equation draw:name="f7" draw:formula="514350*logheight/514350"/>
                  <draw:equation draw:name="f8" draw:formula="logwidth"/>
                  <draw:equation draw:name="f9" draw:formula="logheight"/>
                </draw:enhanced-geometry>
              </draw:custom-shape>
              <draw:custom-shape draw:name="Freeform: Shape 1246" draw:style-name="gr33" draw:text-style-name="P35" draw:layer="layout" svg:width="2.647cm" svg:height="0.447cm" svg:x="10.402cm" svg:y="10.963cm">
                <text:p text:style-name="P17"/>
                <draw:enhanced-geometry draw:mirror-horizontal="false" draw:mirror-vertical="false" drawooo:sub-view-size="773810 130873" draw:text-areas="0 0 ?f16 ?f17" svg:viewBox="0 0 0 0" draw:type="ooxml-non-primitive" draw:enhanced-path="M 393478 1810 L 386906 0 380333 1810 0 109347 6572 130873 767239 130873 773811 109347 393478 1810 Z N">
                  <draw:equation draw:name="f0" draw:formula="393478*logwidth/773810"/>
                  <draw:equation draw:name="f1" draw:formula="1810*logheight/130873"/>
                  <draw:equation draw:name="f2" draw:formula="386906*logwidth/773810"/>
                  <draw:equation draw:name="f3" draw:formula="0*logheight/130873"/>
                  <draw:equation draw:name="f4" draw:formula="380333*logwidth/773810"/>
                  <draw:equation draw:name="f5" draw:formula="1810*logheight/130873"/>
                  <draw:equation draw:name="f6" draw:formula="0*logwidth/773810"/>
                  <draw:equation draw:name="f7" draw:formula="109347*logheight/130873"/>
                  <draw:equation draw:name="f8" draw:formula="6572*logwidth/773810"/>
                  <draw:equation draw:name="f9" draw:formula="130873*logheight/130873"/>
                  <draw:equation draw:name="f10" draw:formula="767239*logwidth/773810"/>
                  <draw:equation draw:name="f11" draw:formula="130873*logheight/130873"/>
                  <draw:equation draw:name="f12" draw:formula="773811*logwidth/773810"/>
                  <draw:equation draw:name="f13" draw:formula="109347*logheight/130873"/>
                  <draw:equation draw:name="f14" draw:formula="393478*logwidth/773810"/>
                  <draw:equation draw:name="f15" draw:formula="1810*logheight/130873"/>
                  <draw:equation draw:name="f16" draw:formula="logwidth"/>
                  <draw:equation draw:name="f17" draw:formula="logheight"/>
                </draw:enhanced-geometry>
              </draw:custom-shape>
            </draw:g>
            <draw:custom-shape draw:name="Freeform: Shape 1207" draw:style-name="gr6" draw:text-style-name="P21" draw:layer="layout" svg:width="0.374cm" svg:height="0.245cm" svg:x="11.74cm" svg:y="10.032cm">
              <text:p text:style-name="P17"/>
              <draw:enhanced-geometry draw:mirror-horizontal="false" draw:mirror-vertical="false" drawooo:sub-view-size="109727 72008" draw:text-areas="0 0 ?f14 ?f15" svg:viewBox="0 0 0 0" draw:type="ooxml-non-primitive" draw:enhanced-path="M 109728 72009 L 0 72009 0 0 109728 0 79153 36005 109728 72009 109728 72009 Z N">
                <draw:equation draw:name="f0" draw:formula="109728*logwidth/109727"/>
                <draw:equation draw:name="f1" draw:formula="72009*logheight/72008"/>
                <draw:equation draw:name="f2" draw:formula="0*logwidth/109727"/>
                <draw:equation draw:name="f3" draw:formula="72009*logheight/72008"/>
                <draw:equation draw:name="f4" draw:formula="0*logwidth/109727"/>
                <draw:equation draw:name="f5" draw:formula="0*logheight/72008"/>
                <draw:equation draw:name="f6" draw:formula="109728*logwidth/109727"/>
                <draw:equation draw:name="f7" draw:formula="0*logheight/72008"/>
                <draw:equation draw:name="f8" draw:formula="79153*logwidth/109727"/>
                <draw:equation draw:name="f9" draw:formula="36005*logheight/72008"/>
                <draw:equation draw:name="f10" draw:formula="109728*logwidth/109727"/>
                <draw:equation draw:name="f11" draw:formula="72009*logheight/72008"/>
                <draw:equation draw:name="f12" draw:formula="109728*logwidth/109727"/>
                <draw:equation draw:name="f13" draw:formula="72009*logheight/72008"/>
                <draw:equation draw:name="f14" draw:formula="logwidth"/>
                <draw:equation draw:name="f15" draw:formula="logheight"/>
              </draw:enhanced-geometry>
            </draw:custom-shape>
            <draw:custom-shape draw:name="Freeform: Shape 1208" draw:style-name="gr6" draw:text-style-name="P21" draw:layer="layout" svg:width="0.374cm" svg:height="0.124cm" svg:x="11.74cm" svg:y="10.153cm">
              <text:p text:style-name="P17"/>
              <draw:enhanced-geometry draw:mirror-horizontal="false" draw:mirror-vertical="false" drawooo:sub-view-size="109727 36575" draw:text-areas="0 0 ?f12 ?f13" svg:viewBox="0 0 0 0" draw:type="ooxml-non-primitive" draw:enhanced-path="M 109728 36576 L 0 36576 0 0 79153 0 109728 36576 109728 36576 Z N">
                <draw:equation draw:name="f0" draw:formula="109728*logwidth/109727"/>
                <draw:equation draw:name="f1" draw:formula="36576*logheight/36575"/>
                <draw:equation draw:name="f2" draw:formula="0*logwidth/109727"/>
                <draw:equation draw:name="f3" draw:formula="36576*logheight/36575"/>
                <draw:equation draw:name="f4" draw:formula="0*logwidth/109727"/>
                <draw:equation draw:name="f5" draw:formula="0*logheight/36575"/>
                <draw:equation draw:name="f6" draw:formula="79153*logwidth/109727"/>
                <draw:equation draw:name="f7" draw:formula="0*logheight/36575"/>
                <draw:equation draw:name="f8" draw:formula="109728*logwidth/109727"/>
                <draw:equation draw:name="f9" draw:formula="36576*logheight/36575"/>
                <draw:equation draw:name="f10" draw:formula="109728*logwidth/109727"/>
                <draw:equation draw:name="f11" draw:formula="36576*logheight/36575"/>
                <draw:equation draw:name="f12" draw:formula="logwidth"/>
                <draw:equation draw:name="f13" draw:formula="logheight"/>
              </draw:enhanced-geometry>
            </draw:custom-shape>
            <draw:custom-shape draw:name="Freeform: Shape 1209" draw:style-name="gr34" draw:text-style-name="P36" draw:layer="layout" svg:width="0.062cm" svg:height="0.527cm" svg:x="11.704cm" svg:y="9.946cm">
              <text:p text:style-name="P17"/>
              <draw:enhanced-geometry draw:mirror-horizontal="false" draw:mirror-vertical="false" drawooo:sub-view-size="18288 154305" draw:text-areas="0 0 ?f16 ?f17" svg:viewBox="0 0 0 0" draw:type="ooxml-non-primitive" draw:enhanced-path="M 9144 154305 C 3905 154305 0 149924 0 144113 L 0 10192 C 0 4382 3905 0 9144 0 14383 0 18288 4382 18288 10192 L 18288 144113 C 18288 149447 14383 154305 9144 154305 L 9144 154305 Z N">
                <draw:equation draw:name="f0" draw:formula="9144*logwidth/18288"/>
                <draw:equation draw:name="f1" draw:formula="154305*logheight/154305"/>
                <draw:equation draw:name="f2" draw:formula="0*logwidth/18288"/>
                <draw:equation draw:name="f3" draw:formula="144113*logheight/154305"/>
                <draw:equation draw:name="f4" draw:formula="0*logwidth/18288"/>
                <draw:equation draw:name="f5" draw:formula="10192*logheight/154305"/>
                <draw:equation draw:name="f6" draw:formula="9144*logwidth/18288"/>
                <draw:equation draw:name="f7" draw:formula="0*logheight/154305"/>
                <draw:equation draw:name="f8" draw:formula="18288*logwidth/18288"/>
                <draw:equation draw:name="f9" draw:formula="10192*logheight/154305"/>
                <draw:equation draw:name="f10" draw:formula="18288*logwidth/18288"/>
                <draw:equation draw:name="f11" draw:formula="144113*logheight/154305"/>
                <draw:equation draw:name="f12" draw:formula="9144*logwidth/18288"/>
                <draw:equation draw:name="f13" draw:formula="154305*logheight/154305"/>
                <draw:equation draw:name="f14" draw:formula="9144*logwidth/18288"/>
                <draw:equation draw:name="f15" draw:formula="154305*logheight/154305"/>
                <draw:equation draw:name="f16" draw:formula="logwidth"/>
                <draw:equation draw:name="f17" draw:formula="logheight"/>
              </draw:enhanced-geometry>
            </draw:custom-shape>
            <draw:g draw:name="Graphic 365">
              <draw:custom-shape draw:name="Freeform: Shape 1243" draw:style-name="gr6" draw:text-style-name="P21" draw:layer="layout" svg:width="2.67cm" svg:height="2.828cm" svg:x="10.39cm" svg:y="10.677cm">
                <text:p text:style-name="P17"/>
                <draw:enhanced-geometry draw:mirror-horizontal="false" draw:mirror-vertical="false" drawooo:sub-view-size="780668 826579" draw:text-areas="0 0 ?f48 ?f49" svg:viewBox="0 0 0 0" draw:type="ooxml-non-primitive" draw:enhanced-path="M 767144 769334 L 492633 769334 492633 269843 762857 269843 C 770858 269843 777240 257175 777240 241268 777240 225362 770858 212693 762857 212693 L 501015 212693 501015 111823 391859 0 282702 111823 282702 212693 17812 212693 C 9811 212693 3429 225362 3429 241268 3810 257175 10192 269843 17812 269843 L 288036 269843 288036 769334 13526 769334 C 6001 769334 0 775335 0 782955 L 0 812959 C 0 820579 6001 826580 13526 826580 L 767144 826580 C 774668 826580 780669 820579 780669 812959 L 780669 782955 C 780669 775335 774668 769334 767144 769334 Z N">
                  <draw:equation draw:name="f0" draw:formula="767144*logwidth/780668"/>
                  <draw:equation draw:name="f1" draw:formula="769334*logheight/826579"/>
                  <draw:equation draw:name="f2" draw:formula="492633*logwidth/780668"/>
                  <draw:equation draw:name="f3" draw:formula="769334*logheight/826579"/>
                  <draw:equation draw:name="f4" draw:formula="492633*logwidth/780668"/>
                  <draw:equation draw:name="f5" draw:formula="269843*logheight/826579"/>
                  <draw:equation draw:name="f6" draw:formula="762857*logwidth/780668"/>
                  <draw:equation draw:name="f7" draw:formula="269843*logheight/826579"/>
                  <draw:equation draw:name="f8" draw:formula="777240*logwidth/780668"/>
                  <draw:equation draw:name="f9" draw:formula="241268*logheight/826579"/>
                  <draw:equation draw:name="f10" draw:formula="762857*logwidth/780668"/>
                  <draw:equation draw:name="f11" draw:formula="212693*logheight/826579"/>
                  <draw:equation draw:name="f12" draw:formula="501015*logwidth/780668"/>
                  <draw:equation draw:name="f13" draw:formula="212693*logheight/826579"/>
                  <draw:equation draw:name="f14" draw:formula="501015*logwidth/780668"/>
                  <draw:equation draw:name="f15" draw:formula="111823*logheight/826579"/>
                  <draw:equation draw:name="f16" draw:formula="391859*logwidth/780668"/>
                  <draw:equation draw:name="f17" draw:formula="0*logheight/826579"/>
                  <draw:equation draw:name="f18" draw:formula="282702*logwidth/780668"/>
                  <draw:equation draw:name="f19" draw:formula="111823*logheight/826579"/>
                  <draw:equation draw:name="f20" draw:formula="282702*logwidth/780668"/>
                  <draw:equation draw:name="f21" draw:formula="212693*logheight/826579"/>
                  <draw:equation draw:name="f22" draw:formula="17812*logwidth/780668"/>
                  <draw:equation draw:name="f23" draw:formula="212693*logheight/826579"/>
                  <draw:equation draw:name="f24" draw:formula="3429*logwidth/780668"/>
                  <draw:equation draw:name="f25" draw:formula="241268*logheight/826579"/>
                  <draw:equation draw:name="f26" draw:formula="17812*logwidth/780668"/>
                  <draw:equation draw:name="f27" draw:formula="269843*logheight/826579"/>
                  <draw:equation draw:name="f28" draw:formula="288036*logwidth/780668"/>
                  <draw:equation draw:name="f29" draw:formula="269843*logheight/826579"/>
                  <draw:equation draw:name="f30" draw:formula="288036*logwidth/780668"/>
                  <draw:equation draw:name="f31" draw:formula="769334*logheight/826579"/>
                  <draw:equation draw:name="f32" draw:formula="13526*logwidth/780668"/>
                  <draw:equation draw:name="f33" draw:formula="769334*logheight/826579"/>
                  <draw:equation draw:name="f34" draw:formula="0*logwidth/780668"/>
                  <draw:equation draw:name="f35" draw:formula="782955*logheight/826579"/>
                  <draw:equation draw:name="f36" draw:formula="0*logwidth/780668"/>
                  <draw:equation draw:name="f37" draw:formula="812959*logheight/826579"/>
                  <draw:equation draw:name="f38" draw:formula="13526*logwidth/780668"/>
                  <draw:equation draw:name="f39" draw:formula="826580*logheight/826579"/>
                  <draw:equation draw:name="f40" draw:formula="767144*logwidth/780668"/>
                  <draw:equation draw:name="f41" draw:formula="826580*logheight/826579"/>
                  <draw:equation draw:name="f42" draw:formula="780669*logwidth/780668"/>
                  <draw:equation draw:name="f43" draw:formula="812959*logheight/826579"/>
                  <draw:equation draw:name="f44" draw:formula="780669*logwidth/780668"/>
                  <draw:equation draw:name="f45" draw:formula="782955*logheight/826579"/>
                  <draw:equation draw:name="f46" draw:formula="767144*logwidth/780668"/>
                  <draw:equation draw:name="f47" draw:formula="769334*logheight/826579"/>
                  <draw:equation draw:name="f48" draw:formula="logwidth"/>
                  <draw:equation draw:name="f49" draw:formula="logheight"/>
                </draw:enhanced-geometry>
              </draw:custom-shape>
              <draw:custom-shape draw:name="Freeform: Shape 1244" draw:style-name="gr6" draw:text-style-name="P21" draw:layer="layout" svg:width="1.045cm" svg:height="0.587cm" svg:x="11.209cm" svg:y="10.492cm">
                <text:p text:style-name="P17"/>
                <draw:enhanced-geometry draw:mirror-horizontal="false" draw:mirror-vertical="false" drawooo:sub-view-size="305561 171831" draw:text-areas="0 0 ?f14 ?f15" svg:viewBox="0 0 0 0" draw:type="ooxml-non-primitive" draw:enhanced-path="M 152781 32194 L 289179 171831 305562 156877 152781 0 0 156877 16383 171831 152781 32194 Z N">
                  <draw:equation draw:name="f0" draw:formula="152781*logwidth/305561"/>
                  <draw:equation draw:name="f1" draw:formula="32194*logheight/171831"/>
                  <draw:equation draw:name="f2" draw:formula="289179*logwidth/305561"/>
                  <draw:equation draw:name="f3" draw:formula="171831*logheight/171831"/>
                  <draw:equation draw:name="f4" draw:formula="305562*logwidth/305561"/>
                  <draw:equation draw:name="f5" draw:formula="156877*logheight/171831"/>
                  <draw:equation draw:name="f6" draw:formula="152781*logwidth/305561"/>
                  <draw:equation draw:name="f7" draw:formula="0*logheight/171831"/>
                  <draw:equation draw:name="f8" draw:formula="0*logwidth/305561"/>
                  <draw:equation draw:name="f9" draw:formula="156877*logheight/171831"/>
                  <draw:equation draw:name="f10" draw:formula="16383*logwidth/305561"/>
                  <draw:equation draw:name="f11" draw:formula="171831*logheight/171831"/>
                  <draw:equation draw:name="f12" draw:formula="152781*logwidth/305561"/>
                  <draw:equation draw:name="f13" draw:formula="32194*logheight/171831"/>
                  <draw:equation draw:name="f14" draw:formula="logwidth"/>
                  <draw:equation draw:name="f15" draw:formula="logheight"/>
                </draw:enhanced-geometry>
              </draw:custom-shape>
            </draw:g>
            <draw:g draw:name="Graphic 365">
              <draw:custom-shape draw:name="Freeform: Shape 1237" draw:style-name="gr9" draw:text-style-name="P23" draw:layer="layout" svg:width="0.425cm" svg:height="0.422cm" svg:x="11.512cm" svg:y="10.852cm">
                <text:p text:style-name="P17"/>
                <draw:enhanced-geometry draw:mirror-horizontal="false" draw:mirror-vertical="false" drawooo:sub-view-size="124396 123634" draw:text-areas="0 0 ?f20 ?f21" svg:viewBox="0 0 0 0" draw:type="ooxml-non-primitive" draw:enhanced-path="M 62198 0 C 27908 0 0 27718 0 61817 0 95917 27908 123634 62198 123634 96488 123634 124397 95917 124397 61817 124397 27718 96488 0 62198 0 Z M 62198 110490 C 35147 110490 13145 88678 13145 61817 13145 34957 35147 13144 62198 13144 89249 13144 111252 34957 111252 61817 111252 88678 89249 110490 62198 110490 Z N">
                  <draw:equation draw:name="f0" draw:formula="62198*logwidth/124396"/>
                  <draw:equation draw:name="f1" draw:formula="0*logheight/123634"/>
                  <draw:equation draw:name="f2" draw:formula="0*logwidth/124396"/>
                  <draw:equation draw:name="f3" draw:formula="61817*logheight/123634"/>
                  <draw:equation draw:name="f4" draw:formula="62198*logwidth/124396"/>
                  <draw:equation draw:name="f5" draw:formula="123634*logheight/123634"/>
                  <draw:equation draw:name="f6" draw:formula="124397*logwidth/124396"/>
                  <draw:equation draw:name="f7" draw:formula="61817*logheight/123634"/>
                  <draw:equation draw:name="f8" draw:formula="62198*logwidth/124396"/>
                  <draw:equation draw:name="f9" draw:formula="0*logheight/123634"/>
                  <draw:equation draw:name="f10" draw:formula="62198*logwidth/124396"/>
                  <draw:equation draw:name="f11" draw:formula="110490*logheight/123634"/>
                  <draw:equation draw:name="f12" draw:formula="13145*logwidth/124396"/>
                  <draw:equation draw:name="f13" draw:formula="61817*logheight/123634"/>
                  <draw:equation draw:name="f14" draw:formula="62198*logwidth/124396"/>
                  <draw:equation draw:name="f15" draw:formula="13144*logheight/123634"/>
                  <draw:equation draw:name="f16" draw:formula="111252*logwidth/124396"/>
                  <draw:equation draw:name="f17" draw:formula="61817*logheight/123634"/>
                  <draw:equation draw:name="f18" draw:formula="62198*logwidth/124396"/>
                  <draw:equation draw:name="f19" draw:formula="110490*logheight/123634"/>
                  <draw:equation draw:name="f20" draw:formula="logwidth"/>
                  <draw:equation draw:name="f21" draw:formula="logheight"/>
                </draw:enhanced-geometry>
              </draw:custom-shape>
              <draw:custom-shape draw:name="Freeform: Shape 1238" draw:style-name="gr9" draw:text-style-name="P23" draw:layer="layout" svg:width="0.109cm" svg:height="0.206cm" svg:x="11.707cm" svg:y="10.949cm">
                <text:p text:style-name="P17"/>
                <draw:enhanced-geometry draw:mirror-horizontal="false" draw:mirror-vertical="false" drawooo:sub-view-size="32289 60388" draw:text-areas="0 0 ?f16 ?f17" svg:viewBox="0 0 0 0" draw:type="ooxml-non-primitive" draw:enhanced-path="M 10001 0 L 0 0 0 33337 C 0 34861 572 36195 1524 36862 L 25241 60388 32290 53435 10097 31337 10097 0 Z N">
                  <draw:equation draw:name="f0" draw:formula="10001*logwidth/32289"/>
                  <draw:equation draw:name="f1" draw:formula="0*logheight/60388"/>
                  <draw:equation draw:name="f2" draw:formula="0*logwidth/32289"/>
                  <draw:equation draw:name="f3" draw:formula="0*logheight/60388"/>
                  <draw:equation draw:name="f4" draw:formula="0*logwidth/32289"/>
                  <draw:equation draw:name="f5" draw:formula="33337*logheight/60388"/>
                  <draw:equation draw:name="f6" draw:formula="1524*logwidth/32289"/>
                  <draw:equation draw:name="f7" draw:formula="36862*logheight/60388"/>
                  <draw:equation draw:name="f8" draw:formula="25241*logwidth/32289"/>
                  <draw:equation draw:name="f9" draw:formula="60388*logheight/60388"/>
                  <draw:equation draw:name="f10" draw:formula="32290*logwidth/32289"/>
                  <draw:equation draw:name="f11" draw:formula="53435*logheight/60388"/>
                  <draw:equation draw:name="f12" draw:formula="10097*logwidth/32289"/>
                  <draw:equation draw:name="f13" draw:formula="31337*logheight/60388"/>
                  <draw:equation draw:name="f14" draw:formula="10097*logwidth/32289"/>
                  <draw:equation draw:name="f15" draw:formula="0*logheight/60388"/>
                  <draw:equation draw:name="f16" draw:formula="logwidth"/>
                  <draw:equation draw:name="f17" draw:formula="logheight"/>
                </draw:enhanced-geometry>
              </draw:custom-shape>
              <draw:custom-shape draw:name="Freeform: Shape 1239" draw:style-name="gr9" draw:text-style-name="P23" draw:layer="layout" svg:width="0.033cm" svg:height="0.033cm" svg:x="11.708cm" svg:y="10.906cm">
                <text:p text:style-name="P17"/>
                <draw:enhanced-geometry draw:mirror-horizontal="false" draw:mirror-vertical="false" drawooo:sub-view-size="9906 9905" draw:text-areas="0 0 ?f10 ?f11" svg:viewBox="0 0 0 0" draw:type="ooxml-non-primitive" draw:enhanced-path="M 4953 9906 C 7715 9906 9906 7715 9906 4953 9906 2191 7715 0 4953 0 2191 0 0 2191 0 4953 0 7715 2191 9906 4953 9906 Z N">
                  <draw:equation draw:name="f0" draw:formula="4953*logwidth/9906"/>
                  <draw:equation draw:name="f1" draw:formula="9906*logheight/9905"/>
                  <draw:equation draw:name="f2" draw:formula="9906*logwidth/9906"/>
                  <draw:equation draw:name="f3" draw:formula="4953*logheight/9905"/>
                  <draw:equation draw:name="f4" draw:formula="4953*logwidth/9906"/>
                  <draw:equation draw:name="f5" draw:formula="0*logheight/9905"/>
                  <draw:equation draw:name="f6" draw:formula="0*logwidth/9906"/>
                  <draw:equation draw:name="f7" draw:formula="4953*logheight/9905"/>
                  <draw:equation draw:name="f8" draw:formula="4953*logwidth/9906"/>
                  <draw:equation draw:name="f9" draw:formula="9906*logheight/9905"/>
                  <draw:equation draw:name="f10" draw:formula="logwidth"/>
                  <draw:equation draw:name="f11" draw:formula="logheight"/>
                </draw:enhanced-geometry>
              </draw:custom-shape>
              <draw:custom-shape draw:name="Freeform: Shape 1240" draw:style-name="gr9" draw:text-style-name="P23" draw:layer="layout" svg:width="0.033cm" svg:height="0.033cm" svg:x="11.708cm" svg:y="11.187cm">
                <text:p text:style-name="P17"/>
                <draw:enhanced-geometry draw:mirror-horizontal="false" draw:mirror-vertical="false" drawooo:sub-view-size="9906 9906" draw:text-areas="0 0 ?f10 ?f11" svg:viewBox="0 0 0 0" draw:type="ooxml-non-primitive" draw:enhanced-path="M 4953 0 C 2191 0 0 2191 0 4953 0 7715 2191 9906 4953 9906 7715 9906 9906 7715 9906 4953 9906 2191 7715 0 4953 0 Z N">
                  <draw:equation draw:name="f0" draw:formula="4953*logwidth/9906"/>
                  <draw:equation draw:name="f1" draw:formula="0*logheight/9906"/>
                  <draw:equation draw:name="f2" draw:formula="0*logwidth/9906"/>
                  <draw:equation draw:name="f3" draw:formula="4953*logheight/9906"/>
                  <draw:equation draw:name="f4" draw:formula="4953*logwidth/9906"/>
                  <draw:equation draw:name="f5" draw:formula="9906*logheight/9906"/>
                  <draw:equation draw:name="f6" draw:formula="9906*logwidth/9906"/>
                  <draw:equation draw:name="f7" draw:formula="4953*logheight/9906"/>
                  <draw:equation draw:name="f8" draw:formula="4953*logwidth/9906"/>
                  <draw:equation draw:name="f9" draw:formula="0*logheight/9906"/>
                  <draw:equation draw:name="f10" draw:formula="logwidth"/>
                  <draw:equation draw:name="f11" draw:formula="logheight"/>
                </draw:enhanced-geometry>
              </draw:custom-shape>
              <draw:custom-shape draw:name="Freeform: Shape 1241" draw:style-name="gr9" draw:text-style-name="P23" draw:layer="layout" svg:width="0.033cm" svg:height="0.033cm" svg:x="11.566cm" svg:y="11.047cm">
                <text:p text:style-name="P17"/>
                <draw:enhanced-geometry draw:mirror-horizontal="false" draw:mirror-vertical="false" drawooo:sub-view-size="9905 9906" draw:text-areas="0 0 ?f10 ?f11" svg:viewBox="0 0 0 0" draw:type="ooxml-non-primitive" draw:enhanced-path="M 4953 0 C 2191 0 0 2191 0 4953 0 7715 2191 9906 4953 9906 7715 9906 9906 7715 9906 4953 9906 2191 7715 0 4953 0 Z N">
                  <draw:equation draw:name="f0" draw:formula="4953*logwidth/9905"/>
                  <draw:equation draw:name="f1" draw:formula="0*logheight/9906"/>
                  <draw:equation draw:name="f2" draw:formula="0*logwidth/9905"/>
                  <draw:equation draw:name="f3" draw:formula="4953*logheight/9906"/>
                  <draw:equation draw:name="f4" draw:formula="4953*logwidth/9905"/>
                  <draw:equation draw:name="f5" draw:formula="9906*logheight/9906"/>
                  <draw:equation draw:name="f6" draw:formula="9906*logwidth/9905"/>
                  <draw:equation draw:name="f7" draw:formula="4953*logheight/9906"/>
                  <draw:equation draw:name="f8" draw:formula="4953*logwidth/9905"/>
                  <draw:equation draw:name="f9" draw:formula="0*logheight/9906"/>
                  <draw:equation draw:name="f10" draw:formula="logwidth"/>
                  <draw:equation draw:name="f11" draw:formula="logheight"/>
                </draw:enhanced-geometry>
              </draw:custom-shape>
              <draw:custom-shape draw:name="Freeform: Shape 1242" draw:style-name="gr9" draw:text-style-name="P23" draw:layer="layout" svg:width="0.033cm" svg:height="0.033cm" svg:x="11.849cm" svg:y="11.047cm">
                <text:p text:style-name="P17"/>
                <draw:enhanced-geometry draw:mirror-horizontal="false" draw:mirror-vertical="false" drawooo:sub-view-size="9906 9906" draw:text-areas="0 0 ?f10 ?f11" svg:viewBox="0 0 0 0" draw:type="ooxml-non-primitive" draw:enhanced-path="M 4953 0 C 2191 0 0 2191 0 4953 0 7715 2191 9906 4953 9906 7715 9906 9906 7715 9906 4953 9906 2191 7715 0 4953 0 Z N">
                  <draw:equation draw:name="f0" draw:formula="4953*logwidth/9906"/>
                  <draw:equation draw:name="f1" draw:formula="0*logheight/9906"/>
                  <draw:equation draw:name="f2" draw:formula="0*logwidth/9906"/>
                  <draw:equation draw:name="f3" draw:formula="4953*logheight/9906"/>
                  <draw:equation draw:name="f4" draw:formula="4953*logwidth/9906"/>
                  <draw:equation draw:name="f5" draw:formula="9906*logheight/9906"/>
                  <draw:equation draw:name="f6" draw:formula="9906*logwidth/9906"/>
                  <draw:equation draw:name="f7" draw:formula="4953*logheight/9906"/>
                  <draw:equation draw:name="f8" draw:formula="4953*logwidth/9906"/>
                  <draw:equation draw:name="f9" draw:formula="0*logheight/9906"/>
                  <draw:equation draw:name="f10" draw:formula="logwidth"/>
                  <draw:equation draw:name="f11" draw:formula="logheight"/>
                </draw:enhanced-geometry>
              </draw:custom-shape>
            </draw:g>
            <draw:custom-shape draw:name="Freeform: Shape 1212" draw:style-name="gr35" draw:text-style-name="P37" draw:layer="layout" svg:width="0.535cm" svg:height="0.718cm" svg:x="11.469cm" svg:y="12.637cm">
              <text:p text:style-name="P17"/>
              <draw:enhanced-geometry draw:mirror-horizontal="false" draw:mirror-vertical="false" drawooo:sub-view-size="156591 210216" draw:text-areas="0 0 ?f582 ?f583" svg:viewBox="0 0 0 0" draw:type="ooxml-non-primitive" draw:enhanced-path="M 148495 196120 L 148495 14097 150495 14097 150495 5906 140208 5906 140208 0 100870 0 100870 5906 55912 5906 55912 0 16574 0 16574 5906 6286 5906 6286 14097 8287 14097 8287 196120 0 196120 0 210217 156591 210217 156591 196120 148304 196120 Z M 31242 196120 L 18669 196120 18669 183928 31242 183928 31242 196120 Z M 31242 175736 L 18669 175736 18669 163544 31242 163544 31242 175736 Z M 31242 155639 L 18669 155639 18669 143446 31242 143446 31242 155639 Z M 31242 135255 L 18669 135255 18669 123063 31242 123063 31242 135255 Z M 31242 115157 L 18669 115157 18669 101060 31242 101060 31242 115157 Z M 31242 94774 L 18669 94774 18669 80677 31242 80677 31242 94774 Z M 31242 74676 L 18669 74676 18669 60579 31242 60579 31242 74676 Z M 31242 54292 L 18669 54292 18669 40196 31242 40196 31242 54292 Z M 31242 34195 L 18669 34195 18669 19812 31242 19812 31242 34195 Z M 49721 195929 L 37433 195929 37433 183737 49721 183737 49721 195929 Z M 49721 175546 L 37433 175546 37433 163354 49721 163354 49721 175546 Z M 49721 155448 L 37433 155448 37433 143256 49721 143256 49721 155448 Z M 49721 135065 L 37433 135065 37433 122873 49721 122873 49721 135065 Z M 49721 114967 L 37433 114967 37433 100870 49721 100870 49721 114967 Z M 49721 94583 L 37433 94583 37433 80486 49721 80486 49721 94583 Z M 49721 74486 L 37433 74486 37433 60389 49721 60389 49721 74486 Z M 49721 54102 L 37433 54102 37433 40005 49721 40005 49721 54102 Z M 49721 34004 L 37433 34004 37433 19621 49721 19621 49721 34004 Z M 68485 195739 L 55912 195739 55912 183547 68485 183547 68485 195739 Z M 68485 175355 L 55912 175355 55912 163163 68485 163163 68485 175355 Z M 68485 155258 L 55912 155258 55912 143065 68485 143065 68485 155258 Z M 68485 134874 L 55912 134874 55912 122682 68485 122682 68485 134874 Z M 68485 114776 L 55912 114776 55912 100679 68485 100679 68485 114776 Z M 68485 94393 L 55912 94393 55912 80296 68485 80296 68485 94393 Z M 68485 74295 L 55912 74295 55912 60198 68485 60198 68485 74295 Z M 68485 53912 L 55912 53912 55912 39815 68485 39815 68485 53912 Z M 68485 33814 L 55912 33814 55912 19431 68485 19431 68485 33814 Z M 100870 195548 L 88297 195548 88297 183356 100870 183356 100870 195548 Z M 100870 175165 L 88297 175165 88297 162973 100870 162973 100870 175165 Z M 100870 155067 L 88297 155067 88297 142875 100870 142875 100870 155067 Z M 100870 134684 L 88297 134684 88297 122492 100870 122492 100870 134684 Z M 100870 114586 L 88297 114586 88297 100489 100870 100489 100870 114586 Z M 100870 94202 L 88297 94202 88297 80105 100870 80105 100870 94202 Z M 100870 74104 L 88297 74104 88297 60008 100870 60008 100870 74104 Z M 100870 53721 L 88297 53721 88297 39624 100870 39624 100870 53721 Z M 100870 33623 L 88297 33623 88297 19240 100870 19240 100870 33623 Z M 119348 195358 L 107061 195358 107061 183166 119348 183166 119348 195358 Z M 119348 174974 L 107061 174974 107061 162782 119348 162782 119348 174974 Z M 119348 154877 L 107061 154877 107061 142685 119348 142685 119348 154877 Z M 119348 134493 L 107061 134493 107061 122301 119348 122301 119348 134493 Z M 119348 114395 L 107061 114395 107061 100298 119348 100298 119348 114395 Z M 119348 94012 L 107061 94012 107061 79915 119348 79915 119348 94012 Z M 119348 73914 L 107061 73914 107061 59817 119348 59817 119348 73914 Z M 119348 53531 L 107061 53531 107061 39433 119348 39433 119348 53531 Z M 119348 33433 L 107061 33433 107061 19050 119348 19050 119348 33433 Z M 138113 195167 L 125540 195167 125540 182975 138113 182975 138113 195167 Z M 138113 174784 L 125540 174784 125540 162592 138113 162592 138113 174784 Z M 138113 154686 L 125540 154686 125540 142494 138113 142494 138113 154686 Z M 138113 134302 L 125540 134302 125540 122111 138113 122111 138113 134302 Z M 138113 114205 L 125540 114205 125540 100108 138113 100108 138113 114205 Z M 138113 93821 L 125540 93821 125540 79724 138113 79724 138113 93821 Z M 138113 73723 L 125540 73723 125540 59627 138113 59627 138113 73723 Z M 138113 53340 L 125540 53340 125540 39243 138113 39243 138113 53340 Z M 138113 33242 L 125540 33242 125540 18860 138113 18860 138113 33242 Z N">
                <draw:equation draw:name="f0" draw:formula="148495*logwidth/156591"/>
                <draw:equation draw:name="f1" draw:formula="196120*logheight/210216"/>
                <draw:equation draw:name="f2" draw:formula="148495*logwidth/156591"/>
                <draw:equation draw:name="f3" draw:formula="14097*logheight/210216"/>
                <draw:equation draw:name="f4" draw:formula="150495*logwidth/156591"/>
                <draw:equation draw:name="f5" draw:formula="14097*logheight/210216"/>
                <draw:equation draw:name="f6" draw:formula="150495*logwidth/156591"/>
                <draw:equation draw:name="f7" draw:formula="5906*logheight/210216"/>
                <draw:equation draw:name="f8" draw:formula="140208*logwidth/156591"/>
                <draw:equation draw:name="f9" draw:formula="5906*logheight/210216"/>
                <draw:equation draw:name="f10" draw:formula="140208*logwidth/156591"/>
                <draw:equation draw:name="f11" draw:formula="0*logheight/210216"/>
                <draw:equation draw:name="f12" draw:formula="100870*logwidth/156591"/>
                <draw:equation draw:name="f13" draw:formula="0*logheight/210216"/>
                <draw:equation draw:name="f14" draw:formula="100870*logwidth/156591"/>
                <draw:equation draw:name="f15" draw:formula="5906*logheight/210216"/>
                <draw:equation draw:name="f16" draw:formula="55912*logwidth/156591"/>
                <draw:equation draw:name="f17" draw:formula="5906*logheight/210216"/>
                <draw:equation draw:name="f18" draw:formula="55912*logwidth/156591"/>
                <draw:equation draw:name="f19" draw:formula="0*logheight/210216"/>
                <draw:equation draw:name="f20" draw:formula="16574*logwidth/156591"/>
                <draw:equation draw:name="f21" draw:formula="0*logheight/210216"/>
                <draw:equation draw:name="f22" draw:formula="16574*logwidth/156591"/>
                <draw:equation draw:name="f23" draw:formula="5906*logheight/210216"/>
                <draw:equation draw:name="f24" draw:formula="6286*logwidth/156591"/>
                <draw:equation draw:name="f25" draw:formula="5906*logheight/210216"/>
                <draw:equation draw:name="f26" draw:formula="6286*logwidth/156591"/>
                <draw:equation draw:name="f27" draw:formula="14097*logheight/210216"/>
                <draw:equation draw:name="f28" draw:formula="8287*logwidth/156591"/>
                <draw:equation draw:name="f29" draw:formula="14097*logheight/210216"/>
                <draw:equation draw:name="f30" draw:formula="8287*logwidth/156591"/>
                <draw:equation draw:name="f31" draw:formula="196120*logheight/210216"/>
                <draw:equation draw:name="f32" draw:formula="0*logwidth/156591"/>
                <draw:equation draw:name="f33" draw:formula="196120*logheight/210216"/>
                <draw:equation draw:name="f34" draw:formula="0*logwidth/156591"/>
                <draw:equation draw:name="f35" draw:formula="210217*logheight/210216"/>
                <draw:equation draw:name="f36" draw:formula="156591*logwidth/156591"/>
                <draw:equation draw:name="f37" draw:formula="210217*logheight/210216"/>
                <draw:equation draw:name="f38" draw:formula="156591*logwidth/156591"/>
                <draw:equation draw:name="f39" draw:formula="196120*logheight/210216"/>
                <draw:equation draw:name="f40" draw:formula="148304*logwidth/156591"/>
                <draw:equation draw:name="f41" draw:formula="196120*logheight/210216"/>
                <draw:equation draw:name="f42" draw:formula="31242*logwidth/156591"/>
                <draw:equation draw:name="f43" draw:formula="196120*logheight/210216"/>
                <draw:equation draw:name="f44" draw:formula="18669*logwidth/156591"/>
                <draw:equation draw:name="f45" draw:formula="196120*logheight/210216"/>
                <draw:equation draw:name="f46" draw:formula="18669*logwidth/156591"/>
                <draw:equation draw:name="f47" draw:formula="183928*logheight/210216"/>
                <draw:equation draw:name="f48" draw:formula="31242*logwidth/156591"/>
                <draw:equation draw:name="f49" draw:formula="183928*logheight/210216"/>
                <draw:equation draw:name="f50" draw:formula="31242*logwidth/156591"/>
                <draw:equation draw:name="f51" draw:formula="196120*logheight/210216"/>
                <draw:equation draw:name="f52" draw:formula="31242*logwidth/156591"/>
                <draw:equation draw:name="f53" draw:formula="175736*logheight/210216"/>
                <draw:equation draw:name="f54" draw:formula="18669*logwidth/156591"/>
                <draw:equation draw:name="f55" draw:formula="175736*logheight/210216"/>
                <draw:equation draw:name="f56" draw:formula="18669*logwidth/156591"/>
                <draw:equation draw:name="f57" draw:formula="163544*logheight/210216"/>
                <draw:equation draw:name="f58" draw:formula="31242*logwidth/156591"/>
                <draw:equation draw:name="f59" draw:formula="163544*logheight/210216"/>
                <draw:equation draw:name="f60" draw:formula="31242*logwidth/156591"/>
                <draw:equation draw:name="f61" draw:formula="175736*logheight/210216"/>
                <draw:equation draw:name="f62" draw:formula="31242*logwidth/156591"/>
                <draw:equation draw:name="f63" draw:formula="155639*logheight/210216"/>
                <draw:equation draw:name="f64" draw:formula="18669*logwidth/156591"/>
                <draw:equation draw:name="f65" draw:formula="155639*logheight/210216"/>
                <draw:equation draw:name="f66" draw:formula="18669*logwidth/156591"/>
                <draw:equation draw:name="f67" draw:formula="143446*logheight/210216"/>
                <draw:equation draw:name="f68" draw:formula="31242*logwidth/156591"/>
                <draw:equation draw:name="f69" draw:formula="143446*logheight/210216"/>
                <draw:equation draw:name="f70" draw:formula="31242*logwidth/156591"/>
                <draw:equation draw:name="f71" draw:formula="155639*logheight/210216"/>
                <draw:equation draw:name="f72" draw:formula="31242*logwidth/156591"/>
                <draw:equation draw:name="f73" draw:formula="135255*logheight/210216"/>
                <draw:equation draw:name="f74" draw:formula="18669*logwidth/156591"/>
                <draw:equation draw:name="f75" draw:formula="135255*logheight/210216"/>
                <draw:equation draw:name="f76" draw:formula="18669*logwidth/156591"/>
                <draw:equation draw:name="f77" draw:formula="123063*logheight/210216"/>
                <draw:equation draw:name="f78" draw:formula="31242*logwidth/156591"/>
                <draw:equation draw:name="f79" draw:formula="123063*logheight/210216"/>
                <draw:equation draw:name="f80" draw:formula="31242*logwidth/156591"/>
                <draw:equation draw:name="f81" draw:formula="135255*logheight/210216"/>
                <draw:equation draw:name="f82" draw:formula="31242*logwidth/156591"/>
                <draw:equation draw:name="f83" draw:formula="115157*logheight/210216"/>
                <draw:equation draw:name="f84" draw:formula="18669*logwidth/156591"/>
                <draw:equation draw:name="f85" draw:formula="115157*logheight/210216"/>
                <draw:equation draw:name="f86" draw:formula="18669*logwidth/156591"/>
                <draw:equation draw:name="f87" draw:formula="101060*logheight/210216"/>
                <draw:equation draw:name="f88" draw:formula="31242*logwidth/156591"/>
                <draw:equation draw:name="f89" draw:formula="101060*logheight/210216"/>
                <draw:equation draw:name="f90" draw:formula="31242*logwidth/156591"/>
                <draw:equation draw:name="f91" draw:formula="115157*logheight/210216"/>
                <draw:equation draw:name="f92" draw:formula="31242*logwidth/156591"/>
                <draw:equation draw:name="f93" draw:formula="94774*logheight/210216"/>
                <draw:equation draw:name="f94" draw:formula="18669*logwidth/156591"/>
                <draw:equation draw:name="f95" draw:formula="94774*logheight/210216"/>
                <draw:equation draw:name="f96" draw:formula="18669*logwidth/156591"/>
                <draw:equation draw:name="f97" draw:formula="80677*logheight/210216"/>
                <draw:equation draw:name="f98" draw:formula="31242*logwidth/156591"/>
                <draw:equation draw:name="f99" draw:formula="80677*logheight/210216"/>
                <draw:equation draw:name="f100" draw:formula="31242*logwidth/156591"/>
                <draw:equation draw:name="f101" draw:formula="94774*logheight/210216"/>
                <draw:equation draw:name="f102" draw:formula="31242*logwidth/156591"/>
                <draw:equation draw:name="f103" draw:formula="74676*logheight/210216"/>
                <draw:equation draw:name="f104" draw:formula="18669*logwidth/156591"/>
                <draw:equation draw:name="f105" draw:formula="74676*logheight/210216"/>
                <draw:equation draw:name="f106" draw:formula="18669*logwidth/156591"/>
                <draw:equation draw:name="f107" draw:formula="60579*logheight/210216"/>
                <draw:equation draw:name="f108" draw:formula="31242*logwidth/156591"/>
                <draw:equation draw:name="f109" draw:formula="60579*logheight/210216"/>
                <draw:equation draw:name="f110" draw:formula="31242*logwidth/156591"/>
                <draw:equation draw:name="f111" draw:formula="74676*logheight/210216"/>
                <draw:equation draw:name="f112" draw:formula="31242*logwidth/156591"/>
                <draw:equation draw:name="f113" draw:formula="54292*logheight/210216"/>
                <draw:equation draw:name="f114" draw:formula="18669*logwidth/156591"/>
                <draw:equation draw:name="f115" draw:formula="54292*logheight/210216"/>
                <draw:equation draw:name="f116" draw:formula="18669*logwidth/156591"/>
                <draw:equation draw:name="f117" draw:formula="40196*logheight/210216"/>
                <draw:equation draw:name="f118" draw:formula="31242*logwidth/156591"/>
                <draw:equation draw:name="f119" draw:formula="40196*logheight/210216"/>
                <draw:equation draw:name="f120" draw:formula="31242*logwidth/156591"/>
                <draw:equation draw:name="f121" draw:formula="54292*logheight/210216"/>
                <draw:equation draw:name="f122" draw:formula="31242*logwidth/156591"/>
                <draw:equation draw:name="f123" draw:formula="34195*logheight/210216"/>
                <draw:equation draw:name="f124" draw:formula="18669*logwidth/156591"/>
                <draw:equation draw:name="f125" draw:formula="34195*logheight/210216"/>
                <draw:equation draw:name="f126" draw:formula="18669*logwidth/156591"/>
                <draw:equation draw:name="f127" draw:formula="19812*logheight/210216"/>
                <draw:equation draw:name="f128" draw:formula="31242*logwidth/156591"/>
                <draw:equation draw:name="f129" draw:formula="19812*logheight/210216"/>
                <draw:equation draw:name="f130" draw:formula="31242*logwidth/156591"/>
                <draw:equation draw:name="f131" draw:formula="34195*logheight/210216"/>
                <draw:equation draw:name="f132" draw:formula="49721*logwidth/156591"/>
                <draw:equation draw:name="f133" draw:formula="195929*logheight/210216"/>
                <draw:equation draw:name="f134" draw:formula="37433*logwidth/156591"/>
                <draw:equation draw:name="f135" draw:formula="195929*logheight/210216"/>
                <draw:equation draw:name="f136" draw:formula="37433*logwidth/156591"/>
                <draw:equation draw:name="f137" draw:formula="183737*logheight/210216"/>
                <draw:equation draw:name="f138" draw:formula="49721*logwidth/156591"/>
                <draw:equation draw:name="f139" draw:formula="183737*logheight/210216"/>
                <draw:equation draw:name="f140" draw:formula="49721*logwidth/156591"/>
                <draw:equation draw:name="f141" draw:formula="195929*logheight/210216"/>
                <draw:equation draw:name="f142" draw:formula="49721*logwidth/156591"/>
                <draw:equation draw:name="f143" draw:formula="175546*logheight/210216"/>
                <draw:equation draw:name="f144" draw:formula="37433*logwidth/156591"/>
                <draw:equation draw:name="f145" draw:formula="175546*logheight/210216"/>
                <draw:equation draw:name="f146" draw:formula="37433*logwidth/156591"/>
                <draw:equation draw:name="f147" draw:formula="163354*logheight/210216"/>
                <draw:equation draw:name="f148" draw:formula="49721*logwidth/156591"/>
                <draw:equation draw:name="f149" draw:formula="163354*logheight/210216"/>
                <draw:equation draw:name="f150" draw:formula="49721*logwidth/156591"/>
                <draw:equation draw:name="f151" draw:formula="175546*logheight/210216"/>
                <draw:equation draw:name="f152" draw:formula="49721*logwidth/156591"/>
                <draw:equation draw:name="f153" draw:formula="155448*logheight/210216"/>
                <draw:equation draw:name="f154" draw:formula="37433*logwidth/156591"/>
                <draw:equation draw:name="f155" draw:formula="155448*logheight/210216"/>
                <draw:equation draw:name="f156" draw:formula="37433*logwidth/156591"/>
                <draw:equation draw:name="f157" draw:formula="143256*logheight/210216"/>
                <draw:equation draw:name="f158" draw:formula="49721*logwidth/156591"/>
                <draw:equation draw:name="f159" draw:formula="143256*logheight/210216"/>
                <draw:equation draw:name="f160" draw:formula="49721*logwidth/156591"/>
                <draw:equation draw:name="f161" draw:formula="155448*logheight/210216"/>
                <draw:equation draw:name="f162" draw:formula="49721*logwidth/156591"/>
                <draw:equation draw:name="f163" draw:formula="135065*logheight/210216"/>
                <draw:equation draw:name="f164" draw:formula="37433*logwidth/156591"/>
                <draw:equation draw:name="f165" draw:formula="135065*logheight/210216"/>
                <draw:equation draw:name="f166" draw:formula="37433*logwidth/156591"/>
                <draw:equation draw:name="f167" draw:formula="122873*logheight/210216"/>
                <draw:equation draw:name="f168" draw:formula="49721*logwidth/156591"/>
                <draw:equation draw:name="f169" draw:formula="122873*logheight/210216"/>
                <draw:equation draw:name="f170" draw:formula="49721*logwidth/156591"/>
                <draw:equation draw:name="f171" draw:formula="135065*logheight/210216"/>
                <draw:equation draw:name="f172" draw:formula="49721*logwidth/156591"/>
                <draw:equation draw:name="f173" draw:formula="114967*logheight/210216"/>
                <draw:equation draw:name="f174" draw:formula="37433*logwidth/156591"/>
                <draw:equation draw:name="f175" draw:formula="114967*logheight/210216"/>
                <draw:equation draw:name="f176" draw:formula="37433*logwidth/156591"/>
                <draw:equation draw:name="f177" draw:formula="100870*logheight/210216"/>
                <draw:equation draw:name="f178" draw:formula="49721*logwidth/156591"/>
                <draw:equation draw:name="f179" draw:formula="100870*logheight/210216"/>
                <draw:equation draw:name="f180" draw:formula="49721*logwidth/156591"/>
                <draw:equation draw:name="f181" draw:formula="114967*logheight/210216"/>
                <draw:equation draw:name="f182" draw:formula="49721*logwidth/156591"/>
                <draw:equation draw:name="f183" draw:formula="94583*logheight/210216"/>
                <draw:equation draw:name="f184" draw:formula="37433*logwidth/156591"/>
                <draw:equation draw:name="f185" draw:formula="94583*logheight/210216"/>
                <draw:equation draw:name="f186" draw:formula="37433*logwidth/156591"/>
                <draw:equation draw:name="f187" draw:formula="80486*logheight/210216"/>
                <draw:equation draw:name="f188" draw:formula="49721*logwidth/156591"/>
                <draw:equation draw:name="f189" draw:formula="80486*logheight/210216"/>
                <draw:equation draw:name="f190" draw:formula="49721*logwidth/156591"/>
                <draw:equation draw:name="f191" draw:formula="94583*logheight/210216"/>
                <draw:equation draw:name="f192" draw:formula="49721*logwidth/156591"/>
                <draw:equation draw:name="f193" draw:formula="74486*logheight/210216"/>
                <draw:equation draw:name="f194" draw:formula="37433*logwidth/156591"/>
                <draw:equation draw:name="f195" draw:formula="74486*logheight/210216"/>
                <draw:equation draw:name="f196" draw:formula="37433*logwidth/156591"/>
                <draw:equation draw:name="f197" draw:formula="60389*logheight/210216"/>
                <draw:equation draw:name="f198" draw:formula="49721*logwidth/156591"/>
                <draw:equation draw:name="f199" draw:formula="60389*logheight/210216"/>
                <draw:equation draw:name="f200" draw:formula="49721*logwidth/156591"/>
                <draw:equation draw:name="f201" draw:formula="74486*logheight/210216"/>
                <draw:equation draw:name="f202" draw:formula="49721*logwidth/156591"/>
                <draw:equation draw:name="f203" draw:formula="54102*logheight/210216"/>
                <draw:equation draw:name="f204" draw:formula="37433*logwidth/156591"/>
                <draw:equation draw:name="f205" draw:formula="54102*logheight/210216"/>
                <draw:equation draw:name="f206" draw:formula="37433*logwidth/156591"/>
                <draw:equation draw:name="f207" draw:formula="40005*logheight/210216"/>
                <draw:equation draw:name="f208" draw:formula="49721*logwidth/156591"/>
                <draw:equation draw:name="f209" draw:formula="40005*logheight/210216"/>
                <draw:equation draw:name="f210" draw:formula="49721*logwidth/156591"/>
                <draw:equation draw:name="f211" draw:formula="54102*logheight/210216"/>
                <draw:equation draw:name="f212" draw:formula="49721*logwidth/156591"/>
                <draw:equation draw:name="f213" draw:formula="34004*logheight/210216"/>
                <draw:equation draw:name="f214" draw:formula="37433*logwidth/156591"/>
                <draw:equation draw:name="f215" draw:formula="34004*logheight/210216"/>
                <draw:equation draw:name="f216" draw:formula="37433*logwidth/156591"/>
                <draw:equation draw:name="f217" draw:formula="19621*logheight/210216"/>
                <draw:equation draw:name="f218" draw:formula="49721*logwidth/156591"/>
                <draw:equation draw:name="f219" draw:formula="19621*logheight/210216"/>
                <draw:equation draw:name="f220" draw:formula="49721*logwidth/156591"/>
                <draw:equation draw:name="f221" draw:formula="34004*logheight/210216"/>
                <draw:equation draw:name="f222" draw:formula="68485*logwidth/156591"/>
                <draw:equation draw:name="f223" draw:formula="195739*logheight/210216"/>
                <draw:equation draw:name="f224" draw:formula="55912*logwidth/156591"/>
                <draw:equation draw:name="f225" draw:formula="195739*logheight/210216"/>
                <draw:equation draw:name="f226" draw:formula="55912*logwidth/156591"/>
                <draw:equation draw:name="f227" draw:formula="183547*logheight/210216"/>
                <draw:equation draw:name="f228" draw:formula="68485*logwidth/156591"/>
                <draw:equation draw:name="f229" draw:formula="183547*logheight/210216"/>
                <draw:equation draw:name="f230" draw:formula="68485*logwidth/156591"/>
                <draw:equation draw:name="f231" draw:formula="195739*logheight/210216"/>
                <draw:equation draw:name="f232" draw:formula="68485*logwidth/156591"/>
                <draw:equation draw:name="f233" draw:formula="175355*logheight/210216"/>
                <draw:equation draw:name="f234" draw:formula="55912*logwidth/156591"/>
                <draw:equation draw:name="f235" draw:formula="175355*logheight/210216"/>
                <draw:equation draw:name="f236" draw:formula="55912*logwidth/156591"/>
                <draw:equation draw:name="f237" draw:formula="163163*logheight/210216"/>
                <draw:equation draw:name="f238" draw:formula="68485*logwidth/156591"/>
                <draw:equation draw:name="f239" draw:formula="163163*logheight/210216"/>
                <draw:equation draw:name="f240" draw:formula="68485*logwidth/156591"/>
                <draw:equation draw:name="f241" draw:formula="175355*logheight/210216"/>
                <draw:equation draw:name="f242" draw:formula="68485*logwidth/156591"/>
                <draw:equation draw:name="f243" draw:formula="155258*logheight/210216"/>
                <draw:equation draw:name="f244" draw:formula="55912*logwidth/156591"/>
                <draw:equation draw:name="f245" draw:formula="155258*logheight/210216"/>
                <draw:equation draw:name="f246" draw:formula="55912*logwidth/156591"/>
                <draw:equation draw:name="f247" draw:formula="143065*logheight/210216"/>
                <draw:equation draw:name="f248" draw:formula="68485*logwidth/156591"/>
                <draw:equation draw:name="f249" draw:formula="143065*logheight/210216"/>
                <draw:equation draw:name="f250" draw:formula="68485*logwidth/156591"/>
                <draw:equation draw:name="f251" draw:formula="155258*logheight/210216"/>
                <draw:equation draw:name="f252" draw:formula="68485*logwidth/156591"/>
                <draw:equation draw:name="f253" draw:formula="134874*logheight/210216"/>
                <draw:equation draw:name="f254" draw:formula="55912*logwidth/156591"/>
                <draw:equation draw:name="f255" draw:formula="134874*logheight/210216"/>
                <draw:equation draw:name="f256" draw:formula="55912*logwidth/156591"/>
                <draw:equation draw:name="f257" draw:formula="122682*logheight/210216"/>
                <draw:equation draw:name="f258" draw:formula="68485*logwidth/156591"/>
                <draw:equation draw:name="f259" draw:formula="122682*logheight/210216"/>
                <draw:equation draw:name="f260" draw:formula="68485*logwidth/156591"/>
                <draw:equation draw:name="f261" draw:formula="134874*logheight/210216"/>
                <draw:equation draw:name="f262" draw:formula="68485*logwidth/156591"/>
                <draw:equation draw:name="f263" draw:formula="114776*logheight/210216"/>
                <draw:equation draw:name="f264" draw:formula="55912*logwidth/156591"/>
                <draw:equation draw:name="f265" draw:formula="114776*logheight/210216"/>
                <draw:equation draw:name="f266" draw:formula="55912*logwidth/156591"/>
                <draw:equation draw:name="f267" draw:formula="100679*logheight/210216"/>
                <draw:equation draw:name="f268" draw:formula="68485*logwidth/156591"/>
                <draw:equation draw:name="f269" draw:formula="100679*logheight/210216"/>
                <draw:equation draw:name="f270" draw:formula="68485*logwidth/156591"/>
                <draw:equation draw:name="f271" draw:formula="114776*logheight/210216"/>
                <draw:equation draw:name="f272" draw:formula="68485*logwidth/156591"/>
                <draw:equation draw:name="f273" draw:formula="94393*logheight/210216"/>
                <draw:equation draw:name="f274" draw:formula="55912*logwidth/156591"/>
                <draw:equation draw:name="f275" draw:formula="94393*logheight/210216"/>
                <draw:equation draw:name="f276" draw:formula="55912*logwidth/156591"/>
                <draw:equation draw:name="f277" draw:formula="80296*logheight/210216"/>
                <draw:equation draw:name="f278" draw:formula="68485*logwidth/156591"/>
                <draw:equation draw:name="f279" draw:formula="80296*logheight/210216"/>
                <draw:equation draw:name="f280" draw:formula="68485*logwidth/156591"/>
                <draw:equation draw:name="f281" draw:formula="94393*logheight/210216"/>
                <draw:equation draw:name="f282" draw:formula="68485*logwidth/156591"/>
                <draw:equation draw:name="f283" draw:formula="74295*logheight/210216"/>
                <draw:equation draw:name="f284" draw:formula="55912*logwidth/156591"/>
                <draw:equation draw:name="f285" draw:formula="74295*logheight/210216"/>
                <draw:equation draw:name="f286" draw:formula="55912*logwidth/156591"/>
                <draw:equation draw:name="f287" draw:formula="60198*logheight/210216"/>
                <draw:equation draw:name="f288" draw:formula="68485*logwidth/156591"/>
                <draw:equation draw:name="f289" draw:formula="60198*logheight/210216"/>
                <draw:equation draw:name="f290" draw:formula="68485*logwidth/156591"/>
                <draw:equation draw:name="f291" draw:formula="74295*logheight/210216"/>
                <draw:equation draw:name="f292" draw:formula="68485*logwidth/156591"/>
                <draw:equation draw:name="f293" draw:formula="53912*logheight/210216"/>
                <draw:equation draw:name="f294" draw:formula="55912*logwidth/156591"/>
                <draw:equation draw:name="f295" draw:formula="53912*logheight/210216"/>
                <draw:equation draw:name="f296" draw:formula="55912*logwidth/156591"/>
                <draw:equation draw:name="f297" draw:formula="39815*logheight/210216"/>
                <draw:equation draw:name="f298" draw:formula="68485*logwidth/156591"/>
                <draw:equation draw:name="f299" draw:formula="39815*logheight/210216"/>
                <draw:equation draw:name="f300" draw:formula="68485*logwidth/156591"/>
                <draw:equation draw:name="f301" draw:formula="53912*logheight/210216"/>
                <draw:equation draw:name="f302" draw:formula="68485*logwidth/156591"/>
                <draw:equation draw:name="f303" draw:formula="33814*logheight/210216"/>
                <draw:equation draw:name="f304" draw:formula="55912*logwidth/156591"/>
                <draw:equation draw:name="f305" draw:formula="33814*logheight/210216"/>
                <draw:equation draw:name="f306" draw:formula="55912*logwidth/156591"/>
                <draw:equation draw:name="f307" draw:formula="19431*logheight/210216"/>
                <draw:equation draw:name="f308" draw:formula="68485*logwidth/156591"/>
                <draw:equation draw:name="f309" draw:formula="19431*logheight/210216"/>
                <draw:equation draw:name="f310" draw:formula="68485*logwidth/156591"/>
                <draw:equation draw:name="f311" draw:formula="33814*logheight/210216"/>
                <draw:equation draw:name="f312" draw:formula="100870*logwidth/156591"/>
                <draw:equation draw:name="f313" draw:formula="195548*logheight/210216"/>
                <draw:equation draw:name="f314" draw:formula="88297*logwidth/156591"/>
                <draw:equation draw:name="f315" draw:formula="195548*logheight/210216"/>
                <draw:equation draw:name="f316" draw:formula="88297*logwidth/156591"/>
                <draw:equation draw:name="f317" draw:formula="183356*logheight/210216"/>
                <draw:equation draw:name="f318" draw:formula="100870*logwidth/156591"/>
                <draw:equation draw:name="f319" draw:formula="183356*logheight/210216"/>
                <draw:equation draw:name="f320" draw:formula="100870*logwidth/156591"/>
                <draw:equation draw:name="f321" draw:formula="195548*logheight/210216"/>
                <draw:equation draw:name="f322" draw:formula="100870*logwidth/156591"/>
                <draw:equation draw:name="f323" draw:formula="175165*logheight/210216"/>
                <draw:equation draw:name="f324" draw:formula="88297*logwidth/156591"/>
                <draw:equation draw:name="f325" draw:formula="175165*logheight/210216"/>
                <draw:equation draw:name="f326" draw:formula="88297*logwidth/156591"/>
                <draw:equation draw:name="f327" draw:formula="162973*logheight/210216"/>
                <draw:equation draw:name="f328" draw:formula="100870*logwidth/156591"/>
                <draw:equation draw:name="f329" draw:formula="162973*logheight/210216"/>
                <draw:equation draw:name="f330" draw:formula="100870*logwidth/156591"/>
                <draw:equation draw:name="f331" draw:formula="175165*logheight/210216"/>
                <draw:equation draw:name="f332" draw:formula="100870*logwidth/156591"/>
                <draw:equation draw:name="f333" draw:formula="155067*logheight/210216"/>
                <draw:equation draw:name="f334" draw:formula="88297*logwidth/156591"/>
                <draw:equation draw:name="f335" draw:formula="155067*logheight/210216"/>
                <draw:equation draw:name="f336" draw:formula="88297*logwidth/156591"/>
                <draw:equation draw:name="f337" draw:formula="142875*logheight/210216"/>
                <draw:equation draw:name="f338" draw:formula="100870*logwidth/156591"/>
                <draw:equation draw:name="f339" draw:formula="142875*logheight/210216"/>
                <draw:equation draw:name="f340" draw:formula="100870*logwidth/156591"/>
                <draw:equation draw:name="f341" draw:formula="155067*logheight/210216"/>
                <draw:equation draw:name="f342" draw:formula="100870*logwidth/156591"/>
                <draw:equation draw:name="f343" draw:formula="134684*logheight/210216"/>
                <draw:equation draw:name="f344" draw:formula="88297*logwidth/156591"/>
                <draw:equation draw:name="f345" draw:formula="134684*logheight/210216"/>
                <draw:equation draw:name="f346" draw:formula="88297*logwidth/156591"/>
                <draw:equation draw:name="f347" draw:formula="122492*logheight/210216"/>
                <draw:equation draw:name="f348" draw:formula="100870*logwidth/156591"/>
                <draw:equation draw:name="f349" draw:formula="122492*logheight/210216"/>
                <draw:equation draw:name="f350" draw:formula="100870*logwidth/156591"/>
                <draw:equation draw:name="f351" draw:formula="134684*logheight/210216"/>
                <draw:equation draw:name="f352" draw:formula="100870*logwidth/156591"/>
                <draw:equation draw:name="f353" draw:formula="114586*logheight/210216"/>
                <draw:equation draw:name="f354" draw:formula="88297*logwidth/156591"/>
                <draw:equation draw:name="f355" draw:formula="114586*logheight/210216"/>
                <draw:equation draw:name="f356" draw:formula="88297*logwidth/156591"/>
                <draw:equation draw:name="f357" draw:formula="100489*logheight/210216"/>
                <draw:equation draw:name="f358" draw:formula="100870*logwidth/156591"/>
                <draw:equation draw:name="f359" draw:formula="100489*logheight/210216"/>
                <draw:equation draw:name="f360" draw:formula="100870*logwidth/156591"/>
                <draw:equation draw:name="f361" draw:formula="114586*logheight/210216"/>
                <draw:equation draw:name="f362" draw:formula="100870*logwidth/156591"/>
                <draw:equation draw:name="f363" draw:formula="94202*logheight/210216"/>
                <draw:equation draw:name="f364" draw:formula="88297*logwidth/156591"/>
                <draw:equation draw:name="f365" draw:formula="94202*logheight/210216"/>
                <draw:equation draw:name="f366" draw:formula="88297*logwidth/156591"/>
                <draw:equation draw:name="f367" draw:formula="80105*logheight/210216"/>
                <draw:equation draw:name="f368" draw:formula="100870*logwidth/156591"/>
                <draw:equation draw:name="f369" draw:formula="80105*logheight/210216"/>
                <draw:equation draw:name="f370" draw:formula="100870*logwidth/156591"/>
                <draw:equation draw:name="f371" draw:formula="94202*logheight/210216"/>
                <draw:equation draw:name="f372" draw:formula="100870*logwidth/156591"/>
                <draw:equation draw:name="f373" draw:formula="74104*logheight/210216"/>
                <draw:equation draw:name="f374" draw:formula="88297*logwidth/156591"/>
                <draw:equation draw:name="f375" draw:formula="74104*logheight/210216"/>
                <draw:equation draw:name="f376" draw:formula="88297*logwidth/156591"/>
                <draw:equation draw:name="f377" draw:formula="60008*logheight/210216"/>
                <draw:equation draw:name="f378" draw:formula="100870*logwidth/156591"/>
                <draw:equation draw:name="f379" draw:formula="60008*logheight/210216"/>
                <draw:equation draw:name="f380" draw:formula="100870*logwidth/156591"/>
                <draw:equation draw:name="f381" draw:formula="74104*logheight/210216"/>
                <draw:equation draw:name="f382" draw:formula="100870*logwidth/156591"/>
                <draw:equation draw:name="f383" draw:formula="53721*logheight/210216"/>
                <draw:equation draw:name="f384" draw:formula="88297*logwidth/156591"/>
                <draw:equation draw:name="f385" draw:formula="53721*logheight/210216"/>
                <draw:equation draw:name="f386" draw:formula="88297*logwidth/156591"/>
                <draw:equation draw:name="f387" draw:formula="39624*logheight/210216"/>
                <draw:equation draw:name="f388" draw:formula="100870*logwidth/156591"/>
                <draw:equation draw:name="f389" draw:formula="39624*logheight/210216"/>
                <draw:equation draw:name="f390" draw:formula="100870*logwidth/156591"/>
                <draw:equation draw:name="f391" draw:formula="53721*logheight/210216"/>
                <draw:equation draw:name="f392" draw:formula="100870*logwidth/156591"/>
                <draw:equation draw:name="f393" draw:formula="33623*logheight/210216"/>
                <draw:equation draw:name="f394" draw:formula="88297*logwidth/156591"/>
                <draw:equation draw:name="f395" draw:formula="33623*logheight/210216"/>
                <draw:equation draw:name="f396" draw:formula="88297*logwidth/156591"/>
                <draw:equation draw:name="f397" draw:formula="19240*logheight/210216"/>
                <draw:equation draw:name="f398" draw:formula="100870*logwidth/156591"/>
                <draw:equation draw:name="f399" draw:formula="19240*logheight/210216"/>
                <draw:equation draw:name="f400" draw:formula="100870*logwidth/156591"/>
                <draw:equation draw:name="f401" draw:formula="33623*logheight/210216"/>
                <draw:equation draw:name="f402" draw:formula="119348*logwidth/156591"/>
                <draw:equation draw:name="f403" draw:formula="195358*logheight/210216"/>
                <draw:equation draw:name="f404" draw:formula="107061*logwidth/156591"/>
                <draw:equation draw:name="f405" draw:formula="195358*logheight/210216"/>
                <draw:equation draw:name="f406" draw:formula="107061*logwidth/156591"/>
                <draw:equation draw:name="f407" draw:formula="183166*logheight/210216"/>
                <draw:equation draw:name="f408" draw:formula="119348*logwidth/156591"/>
                <draw:equation draw:name="f409" draw:formula="183166*logheight/210216"/>
                <draw:equation draw:name="f410" draw:formula="119348*logwidth/156591"/>
                <draw:equation draw:name="f411" draw:formula="195358*logheight/210216"/>
                <draw:equation draw:name="f412" draw:formula="119348*logwidth/156591"/>
                <draw:equation draw:name="f413" draw:formula="174974*logheight/210216"/>
                <draw:equation draw:name="f414" draw:formula="107061*logwidth/156591"/>
                <draw:equation draw:name="f415" draw:formula="174974*logheight/210216"/>
                <draw:equation draw:name="f416" draw:formula="107061*logwidth/156591"/>
                <draw:equation draw:name="f417" draw:formula="162782*logheight/210216"/>
                <draw:equation draw:name="f418" draw:formula="119348*logwidth/156591"/>
                <draw:equation draw:name="f419" draw:formula="162782*logheight/210216"/>
                <draw:equation draw:name="f420" draw:formula="119348*logwidth/156591"/>
                <draw:equation draw:name="f421" draw:formula="174974*logheight/210216"/>
                <draw:equation draw:name="f422" draw:formula="119348*logwidth/156591"/>
                <draw:equation draw:name="f423" draw:formula="154877*logheight/210216"/>
                <draw:equation draw:name="f424" draw:formula="107061*logwidth/156591"/>
                <draw:equation draw:name="f425" draw:formula="154877*logheight/210216"/>
                <draw:equation draw:name="f426" draw:formula="107061*logwidth/156591"/>
                <draw:equation draw:name="f427" draw:formula="142685*logheight/210216"/>
                <draw:equation draw:name="f428" draw:formula="119348*logwidth/156591"/>
                <draw:equation draw:name="f429" draw:formula="142685*logheight/210216"/>
                <draw:equation draw:name="f430" draw:formula="119348*logwidth/156591"/>
                <draw:equation draw:name="f431" draw:formula="154877*logheight/210216"/>
                <draw:equation draw:name="f432" draw:formula="119348*logwidth/156591"/>
                <draw:equation draw:name="f433" draw:formula="134493*logheight/210216"/>
                <draw:equation draw:name="f434" draw:formula="107061*logwidth/156591"/>
                <draw:equation draw:name="f435" draw:formula="134493*logheight/210216"/>
                <draw:equation draw:name="f436" draw:formula="107061*logwidth/156591"/>
                <draw:equation draw:name="f437" draw:formula="122301*logheight/210216"/>
                <draw:equation draw:name="f438" draw:formula="119348*logwidth/156591"/>
                <draw:equation draw:name="f439" draw:formula="122301*logheight/210216"/>
                <draw:equation draw:name="f440" draw:formula="119348*logwidth/156591"/>
                <draw:equation draw:name="f441" draw:formula="134493*logheight/210216"/>
                <draw:equation draw:name="f442" draw:formula="119348*logwidth/156591"/>
                <draw:equation draw:name="f443" draw:formula="114395*logheight/210216"/>
                <draw:equation draw:name="f444" draw:formula="107061*logwidth/156591"/>
                <draw:equation draw:name="f445" draw:formula="114395*logheight/210216"/>
                <draw:equation draw:name="f446" draw:formula="107061*logwidth/156591"/>
                <draw:equation draw:name="f447" draw:formula="100298*logheight/210216"/>
                <draw:equation draw:name="f448" draw:formula="119348*logwidth/156591"/>
                <draw:equation draw:name="f449" draw:formula="100298*logheight/210216"/>
                <draw:equation draw:name="f450" draw:formula="119348*logwidth/156591"/>
                <draw:equation draw:name="f451" draw:formula="114395*logheight/210216"/>
                <draw:equation draw:name="f452" draw:formula="119348*logwidth/156591"/>
                <draw:equation draw:name="f453" draw:formula="94012*logheight/210216"/>
                <draw:equation draw:name="f454" draw:formula="107061*logwidth/156591"/>
                <draw:equation draw:name="f455" draw:formula="94012*logheight/210216"/>
                <draw:equation draw:name="f456" draw:formula="107061*logwidth/156591"/>
                <draw:equation draw:name="f457" draw:formula="79915*logheight/210216"/>
                <draw:equation draw:name="f458" draw:formula="119348*logwidth/156591"/>
                <draw:equation draw:name="f459" draw:formula="79915*logheight/210216"/>
                <draw:equation draw:name="f460" draw:formula="119348*logwidth/156591"/>
                <draw:equation draw:name="f461" draw:formula="94012*logheight/210216"/>
                <draw:equation draw:name="f462" draw:formula="119348*logwidth/156591"/>
                <draw:equation draw:name="f463" draw:formula="73914*logheight/210216"/>
                <draw:equation draw:name="f464" draw:formula="107061*logwidth/156591"/>
                <draw:equation draw:name="f465" draw:formula="73914*logheight/210216"/>
                <draw:equation draw:name="f466" draw:formula="107061*logwidth/156591"/>
                <draw:equation draw:name="f467" draw:formula="59817*logheight/210216"/>
                <draw:equation draw:name="f468" draw:formula="119348*logwidth/156591"/>
                <draw:equation draw:name="f469" draw:formula="59817*logheight/210216"/>
                <draw:equation draw:name="f470" draw:formula="119348*logwidth/156591"/>
                <draw:equation draw:name="f471" draw:formula="73914*logheight/210216"/>
                <draw:equation draw:name="f472" draw:formula="119348*logwidth/156591"/>
                <draw:equation draw:name="f473" draw:formula="53531*logheight/210216"/>
                <draw:equation draw:name="f474" draw:formula="107061*logwidth/156591"/>
                <draw:equation draw:name="f475" draw:formula="53531*logheight/210216"/>
                <draw:equation draw:name="f476" draw:formula="107061*logwidth/156591"/>
                <draw:equation draw:name="f477" draw:formula="39433*logheight/210216"/>
                <draw:equation draw:name="f478" draw:formula="119348*logwidth/156591"/>
                <draw:equation draw:name="f479" draw:formula="39433*logheight/210216"/>
                <draw:equation draw:name="f480" draw:formula="119348*logwidth/156591"/>
                <draw:equation draw:name="f481" draw:formula="53531*logheight/210216"/>
                <draw:equation draw:name="f482" draw:formula="119348*logwidth/156591"/>
                <draw:equation draw:name="f483" draw:formula="33433*logheight/210216"/>
                <draw:equation draw:name="f484" draw:formula="107061*logwidth/156591"/>
                <draw:equation draw:name="f485" draw:formula="33433*logheight/210216"/>
                <draw:equation draw:name="f486" draw:formula="107061*logwidth/156591"/>
                <draw:equation draw:name="f487" draw:formula="19050*logheight/210216"/>
                <draw:equation draw:name="f488" draw:formula="119348*logwidth/156591"/>
                <draw:equation draw:name="f489" draw:formula="19050*logheight/210216"/>
                <draw:equation draw:name="f490" draw:formula="119348*logwidth/156591"/>
                <draw:equation draw:name="f491" draw:formula="33433*logheight/210216"/>
                <draw:equation draw:name="f492" draw:formula="138113*logwidth/156591"/>
                <draw:equation draw:name="f493" draw:formula="195167*logheight/210216"/>
                <draw:equation draw:name="f494" draw:formula="125540*logwidth/156591"/>
                <draw:equation draw:name="f495" draw:formula="195167*logheight/210216"/>
                <draw:equation draw:name="f496" draw:formula="125540*logwidth/156591"/>
                <draw:equation draw:name="f497" draw:formula="182975*logheight/210216"/>
                <draw:equation draw:name="f498" draw:formula="138113*logwidth/156591"/>
                <draw:equation draw:name="f499" draw:formula="182975*logheight/210216"/>
                <draw:equation draw:name="f500" draw:formula="138113*logwidth/156591"/>
                <draw:equation draw:name="f501" draw:formula="195167*logheight/210216"/>
                <draw:equation draw:name="f502" draw:formula="138113*logwidth/156591"/>
                <draw:equation draw:name="f503" draw:formula="174784*logheight/210216"/>
                <draw:equation draw:name="f504" draw:formula="125540*logwidth/156591"/>
                <draw:equation draw:name="f505" draw:formula="174784*logheight/210216"/>
                <draw:equation draw:name="f506" draw:formula="125540*logwidth/156591"/>
                <draw:equation draw:name="f507" draw:formula="162592*logheight/210216"/>
                <draw:equation draw:name="f508" draw:formula="138113*logwidth/156591"/>
                <draw:equation draw:name="f509" draw:formula="162592*logheight/210216"/>
                <draw:equation draw:name="f510" draw:formula="138113*logwidth/156591"/>
                <draw:equation draw:name="f511" draw:formula="174784*logheight/210216"/>
                <draw:equation draw:name="f512" draw:formula="138113*logwidth/156591"/>
                <draw:equation draw:name="f513" draw:formula="154686*logheight/210216"/>
                <draw:equation draw:name="f514" draw:formula="125540*logwidth/156591"/>
                <draw:equation draw:name="f515" draw:formula="154686*logheight/210216"/>
                <draw:equation draw:name="f516" draw:formula="125540*logwidth/156591"/>
                <draw:equation draw:name="f517" draw:formula="142494*logheight/210216"/>
                <draw:equation draw:name="f518" draw:formula="138113*logwidth/156591"/>
                <draw:equation draw:name="f519" draw:formula="142494*logheight/210216"/>
                <draw:equation draw:name="f520" draw:formula="138113*logwidth/156591"/>
                <draw:equation draw:name="f521" draw:formula="154686*logheight/210216"/>
                <draw:equation draw:name="f522" draw:formula="138113*logwidth/156591"/>
                <draw:equation draw:name="f523" draw:formula="134302*logheight/210216"/>
                <draw:equation draw:name="f524" draw:formula="125540*logwidth/156591"/>
                <draw:equation draw:name="f525" draw:formula="134302*logheight/210216"/>
                <draw:equation draw:name="f526" draw:formula="125540*logwidth/156591"/>
                <draw:equation draw:name="f527" draw:formula="122111*logheight/210216"/>
                <draw:equation draw:name="f528" draw:formula="138113*logwidth/156591"/>
                <draw:equation draw:name="f529" draw:formula="122111*logheight/210216"/>
                <draw:equation draw:name="f530" draw:formula="138113*logwidth/156591"/>
                <draw:equation draw:name="f531" draw:formula="134302*logheight/210216"/>
                <draw:equation draw:name="f532" draw:formula="138113*logwidth/156591"/>
                <draw:equation draw:name="f533" draw:formula="114205*logheight/210216"/>
                <draw:equation draw:name="f534" draw:formula="125540*logwidth/156591"/>
                <draw:equation draw:name="f535" draw:formula="114205*logheight/210216"/>
                <draw:equation draw:name="f536" draw:formula="125540*logwidth/156591"/>
                <draw:equation draw:name="f537" draw:formula="100108*logheight/210216"/>
                <draw:equation draw:name="f538" draw:formula="138113*logwidth/156591"/>
                <draw:equation draw:name="f539" draw:formula="100108*logheight/210216"/>
                <draw:equation draw:name="f540" draw:formula="138113*logwidth/156591"/>
                <draw:equation draw:name="f541" draw:formula="114205*logheight/210216"/>
                <draw:equation draw:name="f542" draw:formula="138113*logwidth/156591"/>
                <draw:equation draw:name="f543" draw:formula="93821*logheight/210216"/>
                <draw:equation draw:name="f544" draw:formula="125540*logwidth/156591"/>
                <draw:equation draw:name="f545" draw:formula="93821*logheight/210216"/>
                <draw:equation draw:name="f546" draw:formula="125540*logwidth/156591"/>
                <draw:equation draw:name="f547" draw:formula="79724*logheight/210216"/>
                <draw:equation draw:name="f548" draw:formula="138113*logwidth/156591"/>
                <draw:equation draw:name="f549" draw:formula="79724*logheight/210216"/>
                <draw:equation draw:name="f550" draw:formula="138113*logwidth/156591"/>
                <draw:equation draw:name="f551" draw:formula="93821*logheight/210216"/>
                <draw:equation draw:name="f552" draw:formula="138113*logwidth/156591"/>
                <draw:equation draw:name="f553" draw:formula="73723*logheight/210216"/>
                <draw:equation draw:name="f554" draw:formula="125540*logwidth/156591"/>
                <draw:equation draw:name="f555" draw:formula="73723*logheight/210216"/>
                <draw:equation draw:name="f556" draw:formula="125540*logwidth/156591"/>
                <draw:equation draw:name="f557" draw:formula="59627*logheight/210216"/>
                <draw:equation draw:name="f558" draw:formula="138113*logwidth/156591"/>
                <draw:equation draw:name="f559" draw:formula="59627*logheight/210216"/>
                <draw:equation draw:name="f560" draw:formula="138113*logwidth/156591"/>
                <draw:equation draw:name="f561" draw:formula="73723*logheight/210216"/>
                <draw:equation draw:name="f562" draw:formula="138113*logwidth/156591"/>
                <draw:equation draw:name="f563" draw:formula="53340*logheight/210216"/>
                <draw:equation draw:name="f564" draw:formula="125540*logwidth/156591"/>
                <draw:equation draw:name="f565" draw:formula="53340*logheight/210216"/>
                <draw:equation draw:name="f566" draw:formula="125540*logwidth/156591"/>
                <draw:equation draw:name="f567" draw:formula="39243*logheight/210216"/>
                <draw:equation draw:name="f568" draw:formula="138113*logwidth/156591"/>
                <draw:equation draw:name="f569" draw:formula="39243*logheight/210216"/>
                <draw:equation draw:name="f570" draw:formula="138113*logwidth/156591"/>
                <draw:equation draw:name="f571" draw:formula="53340*logheight/210216"/>
                <draw:equation draw:name="f572" draw:formula="138113*logwidth/156591"/>
                <draw:equation draw:name="f573" draw:formula="33242*logheight/210216"/>
                <draw:equation draw:name="f574" draw:formula="125540*logwidth/156591"/>
                <draw:equation draw:name="f575" draw:formula="33242*logheight/210216"/>
                <draw:equation draw:name="f576" draw:formula="125540*logwidth/156591"/>
                <draw:equation draw:name="f577" draw:formula="18860*logheight/210216"/>
                <draw:equation draw:name="f578" draw:formula="138113*logwidth/156591"/>
                <draw:equation draw:name="f579" draw:formula="18860*logheight/210216"/>
                <draw:equation draw:name="f580" draw:formula="138113*logwidth/156591"/>
                <draw:equation draw:name="f581" draw:formula="33242*logheight/210216"/>
                <draw:equation draw:name="f582" draw:formula="logwidth"/>
                <draw:equation draw:name="f583" draw:formula="logheight"/>
              </draw:enhanced-geometry>
            </draw:custom-shape>
            <draw:g draw:name="Graphic 365">
              <draw:custom-shape draw:name="Freeform: Shape 1223" draw:style-name="gr6" draw:text-style-name="P21" draw:layer="layout" svg:width="1.247cm" svg:height="0.93cm" svg:x="12.287cm" svg:y="12.63cm">
                <text:p text:style-name="P17"/>
                <draw:enhanced-geometry draw:mirror-horizontal="false" draw:mirror-vertical="false" drawooo:sub-view-size="364617 271938" draw:text-areas="0 0 ?f36 ?f37" svg:viewBox="0 0 0 0" draw:type="ooxml-non-primitive" draw:enhanced-path="M 350234 35052 L 350234 12097 346901 10858 C 345758 10382 318802 0 282797 0 244221 0 210979 11811 183928 34766 156877 11621 123634 0 85058 0 49054 0 22003 10382 20955 10858 L 17717 12097 17717 33338 C 6668 35433 0 39052 0 44958 L 0 263842 161353 263842 C 166973 268796 175070 271939 184214 271939 193358 271939 201454 268891 207074 263842 L 364617 263842 364617 44958 C 364617 40196 359188 36957 350234 35052 L 350234 35052 Z N">
                  <draw:equation draw:name="f0" draw:formula="350234*logwidth/364617"/>
                  <draw:equation draw:name="f1" draw:formula="35052*logheight/271938"/>
                  <draw:equation draw:name="f2" draw:formula="350234*logwidth/364617"/>
                  <draw:equation draw:name="f3" draw:formula="12097*logheight/271938"/>
                  <draw:equation draw:name="f4" draw:formula="346901*logwidth/364617"/>
                  <draw:equation draw:name="f5" draw:formula="10858*logheight/271938"/>
                  <draw:equation draw:name="f6" draw:formula="282797*logwidth/364617"/>
                  <draw:equation draw:name="f7" draw:formula="0*logheight/271938"/>
                  <draw:equation draw:name="f8" draw:formula="183928*logwidth/364617"/>
                  <draw:equation draw:name="f9" draw:formula="34766*logheight/271938"/>
                  <draw:equation draw:name="f10" draw:formula="85058*logwidth/364617"/>
                  <draw:equation draw:name="f11" draw:formula="0*logheight/271938"/>
                  <draw:equation draw:name="f12" draw:formula="20955*logwidth/364617"/>
                  <draw:equation draw:name="f13" draw:formula="10858*logheight/271938"/>
                  <draw:equation draw:name="f14" draw:formula="17717*logwidth/364617"/>
                  <draw:equation draw:name="f15" draw:formula="12097*logheight/271938"/>
                  <draw:equation draw:name="f16" draw:formula="17717*logwidth/364617"/>
                  <draw:equation draw:name="f17" draw:formula="33338*logheight/271938"/>
                  <draw:equation draw:name="f18" draw:formula="0*logwidth/364617"/>
                  <draw:equation draw:name="f19" draw:formula="44958*logheight/271938"/>
                  <draw:equation draw:name="f20" draw:formula="0*logwidth/364617"/>
                  <draw:equation draw:name="f21" draw:formula="263842*logheight/271938"/>
                  <draw:equation draw:name="f22" draw:formula="161353*logwidth/364617"/>
                  <draw:equation draw:name="f23" draw:formula="263842*logheight/271938"/>
                  <draw:equation draw:name="f24" draw:formula="184214*logwidth/364617"/>
                  <draw:equation draw:name="f25" draw:formula="271939*logheight/271938"/>
                  <draw:equation draw:name="f26" draw:formula="207074*logwidth/364617"/>
                  <draw:equation draw:name="f27" draw:formula="263842*logheight/271938"/>
                  <draw:equation draw:name="f28" draw:formula="364617*logwidth/364617"/>
                  <draw:equation draw:name="f29" draw:formula="263842*logheight/271938"/>
                  <draw:equation draw:name="f30" draw:formula="364617*logwidth/364617"/>
                  <draw:equation draw:name="f31" draw:formula="44958*logheight/271938"/>
                  <draw:equation draw:name="f32" draw:formula="350234*logwidth/364617"/>
                  <draw:equation draw:name="f33" draw:formula="35052*logheight/271938"/>
                  <draw:equation draw:name="f34" draw:formula="350234*logwidth/364617"/>
                  <draw:equation draw:name="f35" draw:formula="35052*logheight/271938"/>
                  <draw:equation draw:name="f36" draw:formula="logwidth"/>
                  <draw:equation draw:name="f37" draw:formula="logheight"/>
                </draw:enhanced-geometry>
              </draw:custom-shape>
              <draw:custom-shape draw:name="Freeform: Shape 1224" draw:style-name="gr36" draw:text-style-name="P38" draw:layer="layout" svg:width="0.183cm" svg:height="0.531cm" svg:x="12.831cm" svg:y="12.77cm">
                <text:p text:style-name="P17"/>
                <draw:enhanced-geometry draw:mirror-horizontal="false" draw:mirror-vertical="false" drawooo:sub-view-size="53720 155447" draw:text-areas="0 0 ?f12 ?f13" svg:viewBox="0 0 0 0" draw:type="ooxml-non-primitive" draw:enhanced-path="M 0 1238 L 0 155448 53721 155448 53721 0 0 1238 0 1238 Z N">
                  <draw:equation draw:name="f0" draw:formula="0*logwidth/53720"/>
                  <draw:equation draw:name="f1" draw:formula="1238*logheight/155447"/>
                  <draw:equation draw:name="f2" draw:formula="0*logwidth/53720"/>
                  <draw:equation draw:name="f3" draw:formula="155448*logheight/155447"/>
                  <draw:equation draw:name="f4" draw:formula="53721*logwidth/53720"/>
                  <draw:equation draw:name="f5" draw:formula="155448*logheight/155447"/>
                  <draw:equation draw:name="f6" draw:formula="53721*logwidth/53720"/>
                  <draw:equation draw:name="f7" draw:formula="0*logheight/155447"/>
                  <draw:equation draw:name="f8" draw:formula="0*logwidth/53720"/>
                  <draw:equation draw:name="f9" draw:formula="1238*logheight/155447"/>
                  <draw:equation draw:name="f10" draw:formula="0*logwidth/53720"/>
                  <draw:equation draw:name="f11" draw:formula="1238*logheight/155447"/>
                  <draw:equation draw:name="f12" draw:formula="logwidth"/>
                  <draw:equation draw:name="f13" draw:formula="logheight"/>
                </draw:enhanced-geometry>
              </draw:custom-shape>
              <draw:custom-shape draw:name="Freeform: Shape 1225" draw:style-name="gr35" draw:text-style-name="P37" draw:layer="layout" svg:width="0.527cm" svg:height="0.809cm" svg:x="12.381cm" svg:y="12.665cm">
                <text:p text:style-name="P17"/>
                <draw:enhanced-geometry draw:mirror-horizontal="false" draw:mirror-vertical="false" drawooo:sub-view-size="154304 236600" draw:text-areas="0 0 ?f20 ?f21" svg:viewBox="0 0 0 0" draw:type="ooxml-non-primitive" draw:enhanced-path="M 154305 236601 C 140875 230981 94583 213550 48387 213550 30099 213550 14002 216313 0 221837 L 0 8953 C 8191 6191 30099 0 56959 0 92488 0 123063 10763 148019 31718 L 148019 158877 154305 152114 154305 236601 154305 236601 Z N">
                  <draw:equation draw:name="f0" draw:formula="154305*logwidth/154304"/>
                  <draw:equation draw:name="f1" draw:formula="236601*logheight/236600"/>
                  <draw:equation draw:name="f2" draw:formula="48387*logwidth/154304"/>
                  <draw:equation draw:name="f3" draw:formula="213550*logheight/236600"/>
                  <draw:equation draw:name="f4" draw:formula="0*logwidth/154304"/>
                  <draw:equation draw:name="f5" draw:formula="221837*logheight/236600"/>
                  <draw:equation draw:name="f6" draw:formula="0*logwidth/154304"/>
                  <draw:equation draw:name="f7" draw:formula="8953*logheight/236600"/>
                  <draw:equation draw:name="f8" draw:formula="56959*logwidth/154304"/>
                  <draw:equation draw:name="f9" draw:formula="0*logheight/236600"/>
                  <draw:equation draw:name="f10" draw:formula="148019*logwidth/154304"/>
                  <draw:equation draw:name="f11" draw:formula="31718*logheight/236600"/>
                  <draw:equation draw:name="f12" draw:formula="148019*logwidth/154304"/>
                  <draw:equation draw:name="f13" draw:formula="158877*logheight/236600"/>
                  <draw:equation draw:name="f14" draw:formula="154305*logwidth/154304"/>
                  <draw:equation draw:name="f15" draw:formula="152114*logheight/236600"/>
                  <draw:equation draw:name="f16" draw:formula="154305*logwidth/154304"/>
                  <draw:equation draw:name="f17" draw:formula="236601*logheight/236600"/>
                  <draw:equation draw:name="f18" draw:formula="154305*logwidth/154304"/>
                  <draw:equation draw:name="f19" draw:formula="236601*logheight/236600"/>
                  <draw:equation draw:name="f20" draw:formula="logwidth"/>
                  <draw:equation draw:name="f21" draw:formula="logheight"/>
                </draw:enhanced-geometry>
              </draw:custom-shape>
              <draw:custom-shape draw:name="Freeform: Shape 1226" draw:style-name="gr35" draw:text-style-name="P37" draw:layer="layout" svg:width="0.527cm" svg:height="0.805cm" svg:x="12.921cm" svg:y="12.665cm">
                <text:p text:style-name="P17"/>
                <draw:enhanced-geometry draw:mirror-horizontal="false" draw:mirror-vertical="false" drawooo:sub-view-size="154304 235458" draw:text-areas="0 0 ?f20 ?f21" svg:viewBox="0 0 0 0" draw:type="ooxml-non-primitive" draw:enhanced-path="M 154305 220980 C 139446 215075 122396 212027 103537 212027 57245 212027 13144 229743 0 235458 L 0 151257 6096 157925 6096 31528 C 31052 10668 61531 0 97250 0 124206 0 146304 6382 154305 8953 L 154305 220980 154305 220980 Z N">
                  <draw:equation draw:name="f0" draw:formula="154305*logwidth/154304"/>
                  <draw:equation draw:name="f1" draw:formula="220980*logheight/235458"/>
                  <draw:equation draw:name="f2" draw:formula="103537*logwidth/154304"/>
                  <draw:equation draw:name="f3" draw:formula="212027*logheight/235458"/>
                  <draw:equation draw:name="f4" draw:formula="0*logwidth/154304"/>
                  <draw:equation draw:name="f5" draw:formula="235458*logheight/235458"/>
                  <draw:equation draw:name="f6" draw:formula="0*logwidth/154304"/>
                  <draw:equation draw:name="f7" draw:formula="151257*logheight/235458"/>
                  <draw:equation draw:name="f8" draw:formula="6096*logwidth/154304"/>
                  <draw:equation draw:name="f9" draw:formula="157925*logheight/235458"/>
                  <draw:equation draw:name="f10" draw:formula="6096*logwidth/154304"/>
                  <draw:equation draw:name="f11" draw:formula="31528*logheight/235458"/>
                  <draw:equation draw:name="f12" draw:formula="97250*logwidth/154304"/>
                  <draw:equation draw:name="f13" draw:formula="0*logheight/235458"/>
                  <draw:equation draw:name="f14" draw:formula="154305*logwidth/154304"/>
                  <draw:equation draw:name="f15" draw:formula="8953*logheight/235458"/>
                  <draw:equation draw:name="f16" draw:formula="154305*logwidth/154304"/>
                  <draw:equation draw:name="f17" draw:formula="220980*logheight/235458"/>
                  <draw:equation draw:name="f18" draw:formula="154305*logwidth/154304"/>
                  <draw:equation draw:name="f19" draw:formula="220980*logheight/235458"/>
                  <draw:equation draw:name="f20" draw:formula="logwidth"/>
                  <draw:equation draw:name="f21" draw:formula="logheight"/>
                </draw:enhanced-geometry>
              </draw:custom-shape>
              <draw:custom-shape draw:name="Freeform: Shape 1227" draw:style-name="gr5" draw:text-style-name="P20" draw:layer="layout" svg:width="0.37cm" svg:height="0.062cm" svg:x="12.479cm" svg:y="12.849cm">
                <text:p text:style-name="P17"/>
                <draw:enhanced-geometry draw:mirror-horizontal="false" draw:mirror-vertical="false" drawooo:sub-view-size="108542 18311" draw:text-areas="0 0 ?f18 ?f19" svg:viewBox="0 0 0 0" draw:type="ooxml-non-primitive" draw:enhanced-path="M 104230 18217 C 103563 18217 103182 18026 102611 17836 72035 5072 36888 5072 6027 17836 3741 18883 1265 17836 407 15645 -640 13454 407 10978 2693 10216 35555 -3405 73274 -3405 105849 10216 108135 11263 109183 13645 108135 15645 107468 17455 105849 18312 104135 18312 L 104135 18312 Z N">
                  <draw:equation draw:name="f0" draw:formula="104230*logwidth/108542"/>
                  <draw:equation draw:name="f1" draw:formula="18217*logheight/18311"/>
                  <draw:equation draw:name="f2" draw:formula="102611*logwidth/108542"/>
                  <draw:equation draw:name="f3" draw:formula="17836*logheight/18311"/>
                  <draw:equation draw:name="f4" draw:formula="6027*logwidth/108542"/>
                  <draw:equation draw:name="f5" draw:formula="17836*logheight/18311"/>
                  <draw:equation draw:name="f6" draw:formula="407*logwidth/108542"/>
                  <draw:equation draw:name="f7" draw:formula="15645*logheight/18311"/>
                  <draw:equation draw:name="f8" draw:formula="2693*logwidth/108542"/>
                  <draw:equation draw:name="f9" draw:formula="10216*logheight/18311"/>
                  <draw:equation draw:name="f10" draw:formula="105849*logwidth/108542"/>
                  <draw:equation draw:name="f11" draw:formula="10216*logheight/18311"/>
                  <draw:equation draw:name="f12" draw:formula="108135*logwidth/108542"/>
                  <draw:equation draw:name="f13" draw:formula="15645*logheight/18311"/>
                  <draw:equation draw:name="f14" draw:formula="104135*logwidth/108542"/>
                  <draw:equation draw:name="f15" draw:formula="18312*logheight/18311"/>
                  <draw:equation draw:name="f16" draw:formula="104135*logwidth/108542"/>
                  <draw:equation draw:name="f17" draw:formula="18312*logheight/18311"/>
                  <draw:equation draw:name="f18" draw:formula="logwidth"/>
                  <draw:equation draw:name="f19" draw:formula="logheight"/>
                </draw:enhanced-geometry>
              </draw:custom-shape>
              <draw:custom-shape draw:name="Freeform: Shape 1228" draw:style-name="gr5" draw:text-style-name="P20" draw:layer="layout" svg:width="0.37cm" svg:height="0.062cm" svg:x="12.479cm" svg:y="12.954cm">
                <text:p text:style-name="P17"/>
                <draw:enhanced-geometry draw:mirror-horizontal="false" draw:mirror-vertical="false" drawooo:sub-view-size="108542 18311" draw:text-areas="0 0 ?f18 ?f19" svg:viewBox="0 0 0 0" draw:type="ooxml-non-primitive" draw:enhanced-path="M 104230 18217 C 103563 18217 103182 18026 102611 17836 72035 5072 36888 5072 6027 17836 3741 18883 1265 17836 407 15645 -640 13454 407 10978 2693 10216 35555 -3405 73274 -3405 105849 10216 108135 11263 109183 13645 108135 15645 107468 17264 105849 18312 104135 18312 L 104135 18312 Z N">
                  <draw:equation draw:name="f0" draw:formula="104230*logwidth/108542"/>
                  <draw:equation draw:name="f1" draw:formula="18217*logheight/18311"/>
                  <draw:equation draw:name="f2" draw:formula="102611*logwidth/108542"/>
                  <draw:equation draw:name="f3" draw:formula="17836*logheight/18311"/>
                  <draw:equation draw:name="f4" draw:formula="6027*logwidth/108542"/>
                  <draw:equation draw:name="f5" draw:formula="17836*logheight/18311"/>
                  <draw:equation draw:name="f6" draw:formula="407*logwidth/108542"/>
                  <draw:equation draw:name="f7" draw:formula="15645*logheight/18311"/>
                  <draw:equation draw:name="f8" draw:formula="2693*logwidth/108542"/>
                  <draw:equation draw:name="f9" draw:formula="10216*logheight/18311"/>
                  <draw:equation draw:name="f10" draw:formula="105849*logwidth/108542"/>
                  <draw:equation draw:name="f11" draw:formula="10216*logheight/18311"/>
                  <draw:equation draw:name="f12" draw:formula="108135*logwidth/108542"/>
                  <draw:equation draw:name="f13" draw:formula="15645*logheight/18311"/>
                  <draw:equation draw:name="f14" draw:formula="104135*logwidth/108542"/>
                  <draw:equation draw:name="f15" draw:formula="18312*logheight/18311"/>
                  <draw:equation draw:name="f16" draw:formula="104135*logwidth/108542"/>
                  <draw:equation draw:name="f17" draw:formula="18312*logheight/18311"/>
                  <draw:equation draw:name="f18" draw:formula="logwidth"/>
                  <draw:equation draw:name="f19" draw:formula="logheight"/>
                </draw:enhanced-geometry>
              </draw:custom-shape>
              <draw:custom-shape draw:name="Freeform: Shape 1229" draw:style-name="gr5" draw:text-style-name="P20" draw:layer="layout" svg:width="0.37cm" svg:height="0.066cm" svg:x="12.479cm" svg:y="13.04cm">
                <text:p text:style-name="P17"/>
                <draw:enhanced-geometry draw:mirror-horizontal="false" draw:mirror-vertical="false" drawooo:sub-view-size="108542 19454" draw:text-areas="0 0 ?f18 ?f19" svg:viewBox="0 0 0 0" draw:type="ooxml-non-primitive" draw:enhanced-path="M 4408 19360 C 2789 19360 1074 18312 407 16597 -640 14216 407 11644 2693 10787 35555 -3596 73274 -3596 105849 10787 108135 11835 109183 14407 108135 16597 107278 18979 104611 20026 102515 18979 71940 5453 36793 5453 5932 18979 5551 19169 4884 19455 4313 19455 L 4313 19455 Z N">
                  <draw:equation draw:name="f0" draw:formula="4408*logwidth/108542"/>
                  <draw:equation draw:name="f1" draw:formula="19360*logheight/19454"/>
                  <draw:equation draw:name="f2" draw:formula="407*logwidth/108542"/>
                  <draw:equation draw:name="f3" draw:formula="16597*logheight/19454"/>
                  <draw:equation draw:name="f4" draw:formula="2693*logwidth/108542"/>
                  <draw:equation draw:name="f5" draw:formula="10787*logheight/19454"/>
                  <draw:equation draw:name="f6" draw:formula="105849*logwidth/108542"/>
                  <draw:equation draw:name="f7" draw:formula="10787*logheight/19454"/>
                  <draw:equation draw:name="f8" draw:formula="108135*logwidth/108542"/>
                  <draw:equation draw:name="f9" draw:formula="16597*logheight/19454"/>
                  <draw:equation draw:name="f10" draw:formula="102515*logwidth/108542"/>
                  <draw:equation draw:name="f11" draw:formula="18979*logheight/19454"/>
                  <draw:equation draw:name="f12" draw:formula="5932*logwidth/108542"/>
                  <draw:equation draw:name="f13" draw:formula="18979*logheight/19454"/>
                  <draw:equation draw:name="f14" draw:formula="4313*logwidth/108542"/>
                  <draw:equation draw:name="f15" draw:formula="19455*logheight/19454"/>
                  <draw:equation draw:name="f16" draw:formula="4313*logwidth/108542"/>
                  <draw:equation draw:name="f17" draw:formula="19455*logheight/19454"/>
                  <draw:equation draw:name="f18" draw:formula="logwidth"/>
                  <draw:equation draw:name="f19" draw:formula="logheight"/>
                </draw:enhanced-geometry>
              </draw:custom-shape>
              <draw:custom-shape draw:name="Freeform: Shape 1230" draw:style-name="gr5" draw:text-style-name="P20" draw:layer="layout" svg:width="0.37cm" svg:height="0.062cm" svg:x="12.479cm" svg:y="13.146cm">
                <text:p text:style-name="P17"/>
                <draw:enhanced-geometry draw:mirror-horizontal="false" draw:mirror-vertical="false" drawooo:sub-view-size="108542 18311" draw:text-areas="0 0 ?f18 ?f19" svg:viewBox="0 0 0 0" draw:type="ooxml-non-primitive" draw:enhanced-path="M 104230 18217 C 103563 18217 103182 18026 102611 17836 72035 5072 36888 5072 6027 17836 3741 18883 1265 17836 407 15645 -640 13454 407 10978 2693 10216 35555 -3405 73274 -3405 105849 10216 108135 11263 109183 13645 108135 15645 107468 17264 105849 18312 104135 18312 L 104135 18312 Z N">
                  <draw:equation draw:name="f0" draw:formula="104230*logwidth/108542"/>
                  <draw:equation draw:name="f1" draw:formula="18217*logheight/18311"/>
                  <draw:equation draw:name="f2" draw:formula="102611*logwidth/108542"/>
                  <draw:equation draw:name="f3" draw:formula="17836*logheight/18311"/>
                  <draw:equation draw:name="f4" draw:formula="6027*logwidth/108542"/>
                  <draw:equation draw:name="f5" draw:formula="17836*logheight/18311"/>
                  <draw:equation draw:name="f6" draw:formula="407*logwidth/108542"/>
                  <draw:equation draw:name="f7" draw:formula="15645*logheight/18311"/>
                  <draw:equation draw:name="f8" draw:formula="2693*logwidth/108542"/>
                  <draw:equation draw:name="f9" draw:formula="10216*logheight/18311"/>
                  <draw:equation draw:name="f10" draw:formula="105849*logwidth/108542"/>
                  <draw:equation draw:name="f11" draw:formula="10216*logheight/18311"/>
                  <draw:equation draw:name="f12" draw:formula="108135*logwidth/108542"/>
                  <draw:equation draw:name="f13" draw:formula="15645*logheight/18311"/>
                  <draw:equation draw:name="f14" draw:formula="104135*logwidth/108542"/>
                  <draw:equation draw:name="f15" draw:formula="18312*logheight/18311"/>
                  <draw:equation draw:name="f16" draw:formula="104135*logwidth/108542"/>
                  <draw:equation draw:name="f17" draw:formula="18312*logheight/18311"/>
                  <draw:equation draw:name="f18" draw:formula="logwidth"/>
                  <draw:equation draw:name="f19" draw:formula="logheight"/>
                </draw:enhanced-geometry>
              </draw:custom-shape>
              <draw:custom-shape draw:name="Freeform: Shape 1231" draw:style-name="gr5" draw:text-style-name="P20" draw:layer="layout" svg:width="0.37cm" svg:height="0.066cm" svg:x="12.479cm" svg:y="13.232cm">
                <text:p text:style-name="P17"/>
                <draw:enhanced-geometry draw:mirror-horizontal="false" draw:mirror-vertical="false" drawooo:sub-view-size="108542 19454" draw:text-areas="0 0 ?f18 ?f19" svg:viewBox="0 0 0 0" draw:type="ooxml-non-primitive" draw:enhanced-path="M 104230 19455 C 103563 19455 103182 19264 102611 18979 72035 5453 36888 5453 6027 18979 3741 20026 1265 18979 407 16597 -640 14216 407 11644 2693 10787 35555 -3596 73274 -3596 105849 10787 108135 11835 109183 14407 108135 16597 107278 18312 105849 19360 104135 19360 L 104135 19360 Z N">
                  <draw:equation draw:name="f0" draw:formula="104230*logwidth/108542"/>
                  <draw:equation draw:name="f1" draw:formula="19455*logheight/19454"/>
                  <draw:equation draw:name="f2" draw:formula="102611*logwidth/108542"/>
                  <draw:equation draw:name="f3" draw:formula="18979*logheight/19454"/>
                  <draw:equation draw:name="f4" draw:formula="6027*logwidth/108542"/>
                  <draw:equation draw:name="f5" draw:formula="18979*logheight/19454"/>
                  <draw:equation draw:name="f6" draw:formula="407*logwidth/108542"/>
                  <draw:equation draw:name="f7" draw:formula="16597*logheight/19454"/>
                  <draw:equation draw:name="f8" draw:formula="2693*logwidth/108542"/>
                  <draw:equation draw:name="f9" draw:formula="10787*logheight/19454"/>
                  <draw:equation draw:name="f10" draw:formula="105849*logwidth/108542"/>
                  <draw:equation draw:name="f11" draw:formula="10787*logheight/19454"/>
                  <draw:equation draw:name="f12" draw:formula="108135*logwidth/108542"/>
                  <draw:equation draw:name="f13" draw:formula="16597*logheight/19454"/>
                  <draw:equation draw:name="f14" draw:formula="104135*logwidth/108542"/>
                  <draw:equation draw:name="f15" draw:formula="19360*logheight/19454"/>
                  <draw:equation draw:name="f16" draw:formula="104135*logwidth/108542"/>
                  <draw:equation draw:name="f17" draw:formula="19360*logheight/19454"/>
                  <draw:equation draw:name="f18" draw:formula="logwidth"/>
                  <draw:equation draw:name="f19" draw:formula="logheight"/>
                </draw:enhanced-geometry>
              </draw:custom-shape>
              <draw:custom-shape draw:name="Freeform: Shape 1232" draw:style-name="gr5" draw:text-style-name="P20" draw:layer="layout" svg:width="0.37cm" svg:height="0.062cm" svg:x="12.995cm" svg:y="12.849cm">
                <text:p text:style-name="P17"/>
                <draw:enhanced-geometry draw:mirror-horizontal="false" draw:mirror-vertical="false" drawooo:sub-view-size="108542 18311" draw:text-areas="0 0 ?f18 ?f19" svg:viewBox="0 0 0 0" draw:type="ooxml-non-primitive" draw:enhanced-path="M 104230 18217 C 103563 18217 103182 18026 102611 17836 72035 5072 36888 5072 6027 17836 3741 18883 1265 17836 407 15645 -640 13454 407 10978 2693 10216 35555 -3405 73274 -3405 105849 10216 108135 11263 109183 13645 108135 15645 107468 17455 105849 18312 104135 18312 L 104135 18312 Z N">
                  <draw:equation draw:name="f0" draw:formula="104230*logwidth/108542"/>
                  <draw:equation draw:name="f1" draw:formula="18217*logheight/18311"/>
                  <draw:equation draw:name="f2" draw:formula="102611*logwidth/108542"/>
                  <draw:equation draw:name="f3" draw:formula="17836*logheight/18311"/>
                  <draw:equation draw:name="f4" draw:formula="6027*logwidth/108542"/>
                  <draw:equation draw:name="f5" draw:formula="17836*logheight/18311"/>
                  <draw:equation draw:name="f6" draw:formula="407*logwidth/108542"/>
                  <draw:equation draw:name="f7" draw:formula="15645*logheight/18311"/>
                  <draw:equation draw:name="f8" draw:formula="2693*logwidth/108542"/>
                  <draw:equation draw:name="f9" draw:formula="10216*logheight/18311"/>
                  <draw:equation draw:name="f10" draw:formula="105849*logwidth/108542"/>
                  <draw:equation draw:name="f11" draw:formula="10216*logheight/18311"/>
                  <draw:equation draw:name="f12" draw:formula="108135*logwidth/108542"/>
                  <draw:equation draw:name="f13" draw:formula="15645*logheight/18311"/>
                  <draw:equation draw:name="f14" draw:formula="104135*logwidth/108542"/>
                  <draw:equation draw:name="f15" draw:formula="18312*logheight/18311"/>
                  <draw:equation draw:name="f16" draw:formula="104135*logwidth/108542"/>
                  <draw:equation draw:name="f17" draw:formula="18312*logheight/18311"/>
                  <draw:equation draw:name="f18" draw:formula="logwidth"/>
                  <draw:equation draw:name="f19" draw:formula="logheight"/>
                </draw:enhanced-geometry>
              </draw:custom-shape>
              <draw:custom-shape draw:name="Freeform: Shape 1233" draw:style-name="gr5" draw:text-style-name="P20" draw:layer="layout" svg:width="0.37cm" svg:height="0.062cm" svg:x="12.991cm" svg:y="12.954cm">
                <text:p text:style-name="P17"/>
                <draw:enhanced-geometry draw:mirror-horizontal="false" draw:mirror-vertical="false" drawooo:sub-view-size="108542 18311" draw:text-areas="0 0 ?f18 ?f19" svg:viewBox="0 0 0 0" draw:type="ooxml-non-primitive" draw:enhanced-path="M 104230 18217 C 103563 18217 103182 18026 102611 17836 72035 5072 36888 5072 6027 17836 3741 18883 1265 17836 407 15645 -640 13454 407 10978 2693 10216 35555 -3405 73274 -3405 105849 10216 108135 11263 109183 13645 108135 15645 107468 17264 105849 18312 104135 18312 L 104135 18312 Z N">
                  <draw:equation draw:name="f0" draw:formula="104230*logwidth/108542"/>
                  <draw:equation draw:name="f1" draw:formula="18217*logheight/18311"/>
                  <draw:equation draw:name="f2" draw:formula="102611*logwidth/108542"/>
                  <draw:equation draw:name="f3" draw:formula="17836*logheight/18311"/>
                  <draw:equation draw:name="f4" draw:formula="6027*logwidth/108542"/>
                  <draw:equation draw:name="f5" draw:formula="17836*logheight/18311"/>
                  <draw:equation draw:name="f6" draw:formula="407*logwidth/108542"/>
                  <draw:equation draw:name="f7" draw:formula="15645*logheight/18311"/>
                  <draw:equation draw:name="f8" draw:formula="2693*logwidth/108542"/>
                  <draw:equation draw:name="f9" draw:formula="10216*logheight/18311"/>
                  <draw:equation draw:name="f10" draw:formula="105849*logwidth/108542"/>
                  <draw:equation draw:name="f11" draw:formula="10216*logheight/18311"/>
                  <draw:equation draw:name="f12" draw:formula="108135*logwidth/108542"/>
                  <draw:equation draw:name="f13" draw:formula="15645*logheight/18311"/>
                  <draw:equation draw:name="f14" draw:formula="104135*logwidth/108542"/>
                  <draw:equation draw:name="f15" draw:formula="18312*logheight/18311"/>
                  <draw:equation draw:name="f16" draw:formula="104135*logwidth/108542"/>
                  <draw:equation draw:name="f17" draw:formula="18312*logheight/18311"/>
                  <draw:equation draw:name="f18" draw:formula="logwidth"/>
                  <draw:equation draw:name="f19" draw:formula="logheight"/>
                </draw:enhanced-geometry>
              </draw:custom-shape>
              <draw:custom-shape draw:name="Freeform: Shape 1234" draw:style-name="gr5" draw:text-style-name="P20" draw:layer="layout" svg:width="0.367cm" svg:height="0.066cm" svg:x="12.995cm" svg:y="13.04cm">
                <text:p text:style-name="P17"/>
                <draw:enhanced-geometry draw:mirror-horizontal="false" draw:mirror-vertical="false" drawooo:sub-view-size="107494 19454" draw:text-areas="0 0 ?f18 ?f19" svg:viewBox="0 0 0 0" draw:type="ooxml-non-primitive" draw:enhanced-path="M 4313 19360 C 2693 19360 979 18312 407 16597 -640 14216 407 11644 2693 10787 35269 -3596 72512 -3596 104801 10787 107087 11835 108135 14407 107087 16597 106230 18979 103563 20026 101563 18979 71273 5453 36507 5453 6027 18979 5646 19169 4979 19455 4408 19455 L 4408 19455 Z N">
                  <draw:equation draw:name="f0" draw:formula="4313*logwidth/107494"/>
                  <draw:equation draw:name="f1" draw:formula="19360*logheight/19454"/>
                  <draw:equation draw:name="f2" draw:formula="407*logwidth/107494"/>
                  <draw:equation draw:name="f3" draw:formula="16597*logheight/19454"/>
                  <draw:equation draw:name="f4" draw:formula="2693*logwidth/107494"/>
                  <draw:equation draw:name="f5" draw:formula="10787*logheight/19454"/>
                  <draw:equation draw:name="f6" draw:formula="104801*logwidth/107494"/>
                  <draw:equation draw:name="f7" draw:formula="10787*logheight/19454"/>
                  <draw:equation draw:name="f8" draw:formula="107087*logwidth/107494"/>
                  <draw:equation draw:name="f9" draw:formula="16597*logheight/19454"/>
                  <draw:equation draw:name="f10" draw:formula="101563*logwidth/107494"/>
                  <draw:equation draw:name="f11" draw:formula="18979*logheight/19454"/>
                  <draw:equation draw:name="f12" draw:formula="6027*logwidth/107494"/>
                  <draw:equation draw:name="f13" draw:formula="18979*logheight/19454"/>
                  <draw:equation draw:name="f14" draw:formula="4408*logwidth/107494"/>
                  <draw:equation draw:name="f15" draw:formula="19455*logheight/19454"/>
                  <draw:equation draw:name="f16" draw:formula="4408*logwidth/107494"/>
                  <draw:equation draw:name="f17" draw:formula="19455*logheight/19454"/>
                  <draw:equation draw:name="f18" draw:formula="logwidth"/>
                  <draw:equation draw:name="f19" draw:formula="logheight"/>
                </draw:enhanced-geometry>
              </draw:custom-shape>
              <draw:custom-shape draw:name="Freeform: Shape 1235" draw:style-name="gr5" draw:text-style-name="P20" draw:layer="layout" svg:width="0.37cm" svg:height="0.062cm" svg:x="12.991cm" svg:y="13.146cm">
                <text:p text:style-name="P17"/>
                <draw:enhanced-geometry draw:mirror-horizontal="false" draw:mirror-vertical="false" drawooo:sub-view-size="108542 18311" draw:text-areas="0 0 ?f18 ?f19" svg:viewBox="0 0 0 0" draw:type="ooxml-non-primitive" draw:enhanced-path="M 104230 18217 C 103563 18217 103182 18026 102611 17836 72035 5072 36888 5072 6027 17836 3741 18883 1265 17836 407 15645 -640 13454 407 10978 2693 10216 35555 -3405 73274 -3405 105849 10216 108135 11263 109183 13645 108135 15645 107468 17264 105849 18312 104135 18312 L 104135 18312 Z N">
                  <draw:equation draw:name="f0" draw:formula="104230*logwidth/108542"/>
                  <draw:equation draw:name="f1" draw:formula="18217*logheight/18311"/>
                  <draw:equation draw:name="f2" draw:formula="102611*logwidth/108542"/>
                  <draw:equation draw:name="f3" draw:formula="17836*logheight/18311"/>
                  <draw:equation draw:name="f4" draw:formula="6027*logwidth/108542"/>
                  <draw:equation draw:name="f5" draw:formula="17836*logheight/18311"/>
                  <draw:equation draw:name="f6" draw:formula="407*logwidth/108542"/>
                  <draw:equation draw:name="f7" draw:formula="15645*logheight/18311"/>
                  <draw:equation draw:name="f8" draw:formula="2693*logwidth/108542"/>
                  <draw:equation draw:name="f9" draw:formula="10216*logheight/18311"/>
                  <draw:equation draw:name="f10" draw:formula="105849*logwidth/108542"/>
                  <draw:equation draw:name="f11" draw:formula="10216*logheight/18311"/>
                  <draw:equation draw:name="f12" draw:formula="108135*logwidth/108542"/>
                  <draw:equation draw:name="f13" draw:formula="15645*logheight/18311"/>
                  <draw:equation draw:name="f14" draw:formula="104135*logwidth/108542"/>
                  <draw:equation draw:name="f15" draw:formula="18312*logheight/18311"/>
                  <draw:equation draw:name="f16" draw:formula="104135*logwidth/108542"/>
                  <draw:equation draw:name="f17" draw:formula="18312*logheight/18311"/>
                  <draw:equation draw:name="f18" draw:formula="logwidth"/>
                  <draw:equation draw:name="f19" draw:formula="logheight"/>
                </draw:enhanced-geometry>
              </draw:custom-shape>
              <draw:custom-shape draw:name="Freeform: Shape 1236" draw:style-name="gr5" draw:text-style-name="P20" draw:layer="layout" svg:width="0.367cm" svg:height="0.066cm" svg:x="12.995cm" svg:y="13.232cm">
                <text:p text:style-name="P17"/>
                <draw:enhanced-geometry draw:mirror-horizontal="false" draw:mirror-vertical="false" drawooo:sub-view-size="107494 19454" draw:text-areas="0 0 ?f18 ?f19" svg:viewBox="0 0 0 0" draw:type="ooxml-non-primitive" draw:enhanced-path="M 103087 19455 C 102515 19455 102039 19264 101468 18979 71178 5453 36412 5453 5932 18979 3646 20026 1169 18979 407 16597 -640 14216 407 11644 2693 10787 35269 -3596 72512 -3596 104801 10787 107087 11835 108135 14407 107087 16597 106230 18312 104801 19360 103182 19360 L 103182 19360 Z N">
                  <draw:equation draw:name="f0" draw:formula="103087*logwidth/107494"/>
                  <draw:equation draw:name="f1" draw:formula="19455*logheight/19454"/>
                  <draw:equation draw:name="f2" draw:formula="101468*logwidth/107494"/>
                  <draw:equation draw:name="f3" draw:formula="18979*logheight/19454"/>
                  <draw:equation draw:name="f4" draw:formula="5932*logwidth/107494"/>
                  <draw:equation draw:name="f5" draw:formula="18979*logheight/19454"/>
                  <draw:equation draw:name="f6" draw:formula="407*logwidth/107494"/>
                  <draw:equation draw:name="f7" draw:formula="16597*logheight/19454"/>
                  <draw:equation draw:name="f8" draw:formula="2693*logwidth/107494"/>
                  <draw:equation draw:name="f9" draw:formula="10787*logheight/19454"/>
                  <draw:equation draw:name="f10" draw:formula="104801*logwidth/107494"/>
                  <draw:equation draw:name="f11" draw:formula="10787*logheight/19454"/>
                  <draw:equation draw:name="f12" draw:formula="107087*logwidth/107494"/>
                  <draw:equation draw:name="f13" draw:formula="16597*logheight/19454"/>
                  <draw:equation draw:name="f14" draw:formula="103182*logwidth/107494"/>
                  <draw:equation draw:name="f15" draw:formula="19360*logheight/19454"/>
                  <draw:equation draw:name="f16" draw:formula="103182*logwidth/107494"/>
                  <draw:equation draw:name="f17" draw:formula="19360*logheight/19454"/>
                  <draw:equation draw:name="f18" draw:formula="logwidth"/>
                  <draw:equation draw:name="f19" draw:formula="logheight"/>
                </draw:enhanced-geometry>
              </draw:custom-shape>
            </draw:g>
            <draw:g draw:name="Graphic 365">
              <draw:custom-shape draw:name="Freeform: Shape 1215" draw:style-name="gr6" draw:text-style-name="P21" draw:layer="layout" svg:width="0.214cm" svg:height="0.382cm" svg:x="10.664cm" svg:y="11.796cm">
                <text:p text:style-name="P17"/>
                <draw:enhanced-geometry draw:mirror-horizontal="false" draw:mirror-vertical="false" drawooo:sub-view-size="62865 112013" draw:text-areas="0 0 ?f12 ?f13" svg:viewBox="0 0 0 0" draw:type="ooxml-non-primitive" draw:enhanced-path="M 31433 0 C 14097 0 0 14097 0 31433 L 0 112014 62865 112014 62865 31433 C 62865 14097 48768 0 31433 0 Z N">
                  <draw:equation draw:name="f0" draw:formula="31433*logwidth/62865"/>
                  <draw:equation draw:name="f1" draw:formula="0*logheight/112013"/>
                  <draw:equation draw:name="f2" draw:formula="0*logwidth/62865"/>
                  <draw:equation draw:name="f3" draw:formula="31433*logheight/112013"/>
                  <draw:equation draw:name="f4" draw:formula="0*logwidth/62865"/>
                  <draw:equation draw:name="f5" draw:formula="112014*logheight/112013"/>
                  <draw:equation draw:name="f6" draw:formula="62865*logwidth/62865"/>
                  <draw:equation draw:name="f7" draw:formula="112014*logheight/112013"/>
                  <draw:equation draw:name="f8" draw:formula="62865*logwidth/62865"/>
                  <draw:equation draw:name="f9" draw:formula="31433*logheight/112013"/>
                  <draw:equation draw:name="f10" draw:formula="31433*logwidth/62865"/>
                  <draw:equation draw:name="f11" draw:formula="0*logheight/112013"/>
                  <draw:equation draw:name="f12" draw:formula="logwidth"/>
                  <draw:equation draw:name="f13" draw:formula="logheight"/>
                </draw:enhanced-geometry>
              </draw:custom-shape>
              <draw:custom-shape draw:name="Freeform: Shape 1216" draw:style-name="gr6" draw:text-style-name="P21" draw:layer="layout" svg:width="0.214cm" svg:height="0.382cm" svg:x="10.977cm" svg:y="11.796cm">
                <text:p text:style-name="P17"/>
                <draw:enhanced-geometry draw:mirror-horizontal="false" draw:mirror-vertical="false" drawooo:sub-view-size="62865 112013" draw:text-areas="0 0 ?f12 ?f13" svg:viewBox="0 0 0 0" draw:type="ooxml-non-primitive" draw:enhanced-path="M 31432 0 C 14097 0 0 14097 0 31433 L 0 112014 62865 112014 62865 31433 C 62865 14097 48768 0 31432 0 Z N">
                  <draw:equation draw:name="f0" draw:formula="31432*logwidth/62865"/>
                  <draw:equation draw:name="f1" draw:formula="0*logheight/112013"/>
                  <draw:equation draw:name="f2" draw:formula="0*logwidth/62865"/>
                  <draw:equation draw:name="f3" draw:formula="31433*logheight/112013"/>
                  <draw:equation draw:name="f4" draw:formula="0*logwidth/62865"/>
                  <draw:equation draw:name="f5" draw:formula="112014*logheight/112013"/>
                  <draw:equation draw:name="f6" draw:formula="62865*logwidth/62865"/>
                  <draw:equation draw:name="f7" draw:formula="112014*logheight/112013"/>
                  <draw:equation draw:name="f8" draw:formula="62865*logwidth/62865"/>
                  <draw:equation draw:name="f9" draw:formula="31433*logheight/112013"/>
                  <draw:equation draw:name="f10" draw:formula="31432*logwidth/62865"/>
                  <draw:equation draw:name="f11" draw:formula="0*logheight/112013"/>
                  <draw:equation draw:name="f12" draw:formula="logwidth"/>
                  <draw:equation draw:name="f13" draw:formula="logheight"/>
                </draw:enhanced-geometry>
              </draw:custom-shape>
              <draw:custom-shape draw:name="Freeform: Shape 1217" draw:style-name="gr6" draw:text-style-name="P21" draw:layer="layout" svg:width="0.214cm" svg:height="0.382cm" svg:x="12.264cm" svg:y="11.796cm">
                <text:p text:style-name="P17"/>
                <draw:enhanced-geometry draw:mirror-horizontal="false" draw:mirror-vertical="false" drawooo:sub-view-size="62865 112013" draw:text-areas="0 0 ?f12 ?f13" svg:viewBox="0 0 0 0" draw:type="ooxml-non-primitive" draw:enhanced-path="M 31432 0 C 14097 0 0 14097 0 31433 L 0 112014 62865 112014 62865 31433 C 62865 14097 48768 0 31432 0 Z N">
                  <draw:equation draw:name="f0" draw:formula="31432*logwidth/62865"/>
                  <draw:equation draw:name="f1" draw:formula="0*logheight/112013"/>
                  <draw:equation draw:name="f2" draw:formula="0*logwidth/62865"/>
                  <draw:equation draw:name="f3" draw:formula="31433*logheight/112013"/>
                  <draw:equation draw:name="f4" draw:formula="0*logwidth/62865"/>
                  <draw:equation draw:name="f5" draw:formula="112014*logheight/112013"/>
                  <draw:equation draw:name="f6" draw:formula="62865*logwidth/62865"/>
                  <draw:equation draw:name="f7" draw:formula="112014*logheight/112013"/>
                  <draw:equation draw:name="f8" draw:formula="62865*logwidth/62865"/>
                  <draw:equation draw:name="f9" draw:formula="31433*logheight/112013"/>
                  <draw:equation draw:name="f10" draw:formula="31432*logwidth/62865"/>
                  <draw:equation draw:name="f11" draw:formula="0*logheight/112013"/>
                  <draw:equation draw:name="f12" draw:formula="logwidth"/>
                  <draw:equation draw:name="f13" draw:formula="logheight"/>
                </draw:enhanced-geometry>
              </draw:custom-shape>
              <draw:custom-shape draw:name="Freeform: Shape 1218" draw:style-name="gr6" draw:text-style-name="P21" draw:layer="layout" svg:width="0.214cm" svg:height="0.382cm" svg:x="12.577cm" svg:y="11.796cm">
                <text:p text:style-name="P17"/>
                <draw:enhanced-geometry draw:mirror-horizontal="false" draw:mirror-vertical="false" drawooo:sub-view-size="62864 112013" draw:text-areas="0 0 ?f12 ?f13" svg:viewBox="0 0 0 0" draw:type="ooxml-non-primitive" draw:enhanced-path="M 31432 0 C 14097 0 0 14097 0 31433 L 0 112014 62865 112014 62865 31433 C 62865 14097 48768 0 31432 0 Z N">
                  <draw:equation draw:name="f0" draw:formula="31432*logwidth/62864"/>
                  <draw:equation draw:name="f1" draw:formula="0*logheight/112013"/>
                  <draw:equation draw:name="f2" draw:formula="0*logwidth/62864"/>
                  <draw:equation draw:name="f3" draw:formula="31433*logheight/112013"/>
                  <draw:equation draw:name="f4" draw:formula="0*logwidth/62864"/>
                  <draw:equation draw:name="f5" draw:formula="112014*logheight/112013"/>
                  <draw:equation draw:name="f6" draw:formula="62865*logwidth/62864"/>
                  <draw:equation draw:name="f7" draw:formula="112014*logheight/112013"/>
                  <draw:equation draw:name="f8" draw:formula="62865*logwidth/62864"/>
                  <draw:equation draw:name="f9" draw:formula="31433*logheight/112013"/>
                  <draw:equation draw:name="f10" draw:formula="31432*logwidth/62864"/>
                  <draw:equation draw:name="f11" draw:formula="0*logheight/112013"/>
                  <draw:equation draw:name="f12" draw:formula="logwidth"/>
                  <draw:equation draw:name="f13" draw:formula="logheight"/>
                </draw:enhanced-geometry>
              </draw:custom-shape>
              <draw:custom-shape draw:name="Freeform: Shape 1219" draw:style-name="gr9" draw:text-style-name="P23" draw:layer="layout" svg:width="0.218cm" svg:height="0.382cm" svg:x="11.462cm" svg:y="11.624cm">
                <text:p text:style-name="P17"/>
                <draw:enhanced-geometry draw:mirror-horizontal="false" draw:mirror-vertical="false" drawooo:sub-view-size="64007 112014" draw:text-areas="0 0 ?f12 ?f13" svg:viewBox="0 0 0 0" draw:type="ooxml-non-primitive" draw:enhanced-path="M 32004 0 C 14288 0 0 14288 0 32004 L 0 112014 64008 112014 64008 32004 C 64008 14288 49720 0 32004 0 Z N">
                  <draw:equation draw:name="f0" draw:formula="32004*logwidth/64007"/>
                  <draw:equation draw:name="f1" draw:formula="0*logheight/112014"/>
                  <draw:equation draw:name="f2" draw:formula="0*logwidth/64007"/>
                  <draw:equation draw:name="f3" draw:formula="32004*logheight/112014"/>
                  <draw:equation draw:name="f4" draw:formula="0*logwidth/64007"/>
                  <draw:equation draw:name="f5" draw:formula="112014*logheight/112014"/>
                  <draw:equation draw:name="f6" draw:formula="64008*logwidth/64007"/>
                  <draw:equation draw:name="f7" draw:formula="112014*logheight/112014"/>
                  <draw:equation draw:name="f8" draw:formula="64008*logwidth/64007"/>
                  <draw:equation draw:name="f9" draw:formula="32004*logheight/112014"/>
                  <draw:equation draw:name="f10" draw:formula="32004*logwidth/64007"/>
                  <draw:equation draw:name="f11" draw:formula="0*logheight/112014"/>
                  <draw:equation draw:name="f12" draw:formula="logwidth"/>
                  <draw:equation draw:name="f13" draw:formula="logheight"/>
                </draw:enhanced-geometry>
              </draw:custom-shape>
              <draw:custom-shape draw:name="Freeform: Shape 1220" draw:style-name="gr9" draw:text-style-name="P23" draw:layer="layout" svg:width="0.214cm" svg:height="0.382cm" svg:x="11.775cm" svg:y="11.624cm">
                <text:p text:style-name="P17"/>
                <draw:enhanced-geometry draw:mirror-horizontal="false" draw:mirror-vertical="false" drawooo:sub-view-size="62865 112014" draw:text-areas="0 0 ?f12 ?f13" svg:viewBox="0 0 0 0" draw:type="ooxml-non-primitive" draw:enhanced-path="M 31432 0 C 14097 0 0 14097 0 31432 L 0 112014 62865 112014 62865 31432 C 62865 14097 48768 0 31432 0 Z N">
                  <draw:equation draw:name="f0" draw:formula="31432*logwidth/62865"/>
                  <draw:equation draw:name="f1" draw:formula="0*logheight/112014"/>
                  <draw:equation draw:name="f2" draw:formula="0*logwidth/62865"/>
                  <draw:equation draw:name="f3" draw:formula="31432*logheight/112014"/>
                  <draw:equation draw:name="f4" draw:formula="0*logwidth/62865"/>
                  <draw:equation draw:name="f5" draw:formula="112014*logheight/112014"/>
                  <draw:equation draw:name="f6" draw:formula="62865*logwidth/62865"/>
                  <draw:equation draw:name="f7" draw:formula="112014*logheight/112014"/>
                  <draw:equation draw:name="f8" draw:formula="62865*logwidth/62865"/>
                  <draw:equation draw:name="f9" draw:formula="31432*logheight/112014"/>
                  <draw:equation draw:name="f10" draw:formula="31432*logwidth/62865"/>
                  <draw:equation draw:name="f11" draw:formula="0*logheight/112014"/>
                  <draw:equation draw:name="f12" draw:formula="logwidth"/>
                  <draw:equation draw:name="f13" draw:formula="logheight"/>
                </draw:enhanced-geometry>
              </draw:custom-shape>
              <draw:custom-shape draw:name="Freeform: Shape 1221" draw:style-name="gr6" draw:text-style-name="P21" draw:layer="layout" svg:width="0.218cm" svg:height="0.382cm" svg:x="10.66cm" svg:y="12.633cm">
                <text:p text:style-name="P17"/>
                <draw:enhanced-geometry draw:mirror-horizontal="false" draw:mirror-vertical="false" drawooo:sub-view-size="64008 112013" draw:text-areas="0 0 ?f12 ?f13" svg:viewBox="0 0 0 0" draw:type="ooxml-non-primitive" draw:enhanced-path="M 32004 0 C 14288 0 0 14288 0 32004 L 0 112014 64008 112014 64008 32004 C 64008 14288 49721 0 32004 0 Z N">
                  <draw:equation draw:name="f0" draw:formula="32004*logwidth/64008"/>
                  <draw:equation draw:name="f1" draw:formula="0*logheight/112013"/>
                  <draw:equation draw:name="f2" draw:formula="0*logwidth/64008"/>
                  <draw:equation draw:name="f3" draw:formula="32004*logheight/112013"/>
                  <draw:equation draw:name="f4" draw:formula="0*logwidth/64008"/>
                  <draw:equation draw:name="f5" draw:formula="112014*logheight/112013"/>
                  <draw:equation draw:name="f6" draw:formula="64008*logwidth/64008"/>
                  <draw:equation draw:name="f7" draw:formula="112014*logheight/112013"/>
                  <draw:equation draw:name="f8" draw:formula="64008*logwidth/64008"/>
                  <draw:equation draw:name="f9" draw:formula="32004*logheight/112013"/>
                  <draw:equation draw:name="f10" draw:formula="32004*logwidth/64008"/>
                  <draw:equation draw:name="f11" draw:formula="0*logheight/112013"/>
                  <draw:equation draw:name="f12" draw:formula="logwidth"/>
                  <draw:equation draw:name="f13" draw:formula="logheight"/>
                </draw:enhanced-geometry>
              </draw:custom-shape>
              <draw:custom-shape draw:name="Freeform: Shape 1222" draw:style-name="gr6" draw:text-style-name="P21" draw:layer="layout" svg:width="0.214cm" svg:height="0.382cm" svg:x="10.973cm" svg:y="12.633cm">
                <text:p text:style-name="P17"/>
                <draw:enhanced-geometry draw:mirror-horizontal="false" draw:mirror-vertical="false" drawooo:sub-view-size="62865 112013" draw:text-areas="0 0 ?f12 ?f13" svg:viewBox="0 0 0 0" draw:type="ooxml-non-primitive" draw:enhanced-path="M 31433 0 C 14097 0 0 14097 0 31432 L 0 112014 62865 112014 62865 31432 C 62865 14097 48768 0 31433 0 Z N">
                  <draw:equation draw:name="f0" draw:formula="31433*logwidth/62865"/>
                  <draw:equation draw:name="f1" draw:formula="0*logheight/112013"/>
                  <draw:equation draw:name="f2" draw:formula="0*logwidth/62865"/>
                  <draw:equation draw:name="f3" draw:formula="31432*logheight/112013"/>
                  <draw:equation draw:name="f4" draw:formula="0*logwidth/62865"/>
                  <draw:equation draw:name="f5" draw:formula="112014*logheight/112013"/>
                  <draw:equation draw:name="f6" draw:formula="62865*logwidth/62865"/>
                  <draw:equation draw:name="f7" draw:formula="112014*logheight/112013"/>
                  <draw:equation draw:name="f8" draw:formula="62865*logwidth/62865"/>
                  <draw:equation draw:name="f9" draw:formula="31432*logheight/112013"/>
                  <draw:equation draw:name="f10" draw:formula="31433*logwidth/62865"/>
                  <draw:equation draw:name="f11" draw:formula="0*logheight/112013"/>
                  <draw:equation draw:name="f12" draw:formula="logwidth"/>
                  <draw:equation draw:name="f13" draw:formula="logheight"/>
                </draw:enhanced-geometry>
              </draw:custom-shape>
            </draw:g>
          </draw:g>
          <draw:line draw:name="Straight Connector 1" draw:style-name="gr53" draw:text-style-name="P5" draw:layer="layout" svg:x1="9.241cm" svg:y1="9.41cm" svg:x2="14.435cm" svg:y2="9.411cm">
            <text:p/>
          </draw:line>
        </draw:g>
        <draw:g draw:name="Group 6">
          <draw:g draw:name="Group 1150">
            <draw:custom-shape draw:name="Oval 1151" draw:style-name="gr47" draw:text-style-name="P24" draw:layer="layout" svg:width="5.464cm" svg:height="5.464cm" svg:x="17.589cm" svg:y="8.016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TextBox 1152" draw:style-name="gr37" draw:text-style-name="P11" draw:layer="layout" svg:width="4.369cm" svg:height="2.376cm" svg:x="18.136cm" svg:y="8.471cm">
              <text:p text:style-name="P39"><text:span text:style-name="T53">OA Switchboard (Message hub)</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name="Group 1153">
              <draw:custom-shape draw:name="Freeform: Shape 1154" draw:style-name="gr5" draw:text-style-name="P20" draw:layer="layout" svg:width="1.968cm" svg:height="1.875cm" svg:x="19.337cm" svg:y="10.881cm">
                <text:p text:style-name="P17"/>
                <draw:enhanced-geometry draw:mirror-horizontal="false" draw:mirror-vertical="false" drawooo:sub-view-size="1635918 1558670" draw:text-areas="0 0 ?f14 ?f15" svg:viewBox="0 0 0 0" draw:type="ooxml-non-primitive" draw:enhanced-path="M 0 599504 L 738664 27146 C 785336 -9049 850583 -9049 897255 27146 L 1635919 599504 1635919 1558671 0 1558671 0 599504 Z N">
                  <draw:equation draw:name="f0" draw:formula="0*logwidth/1635918"/>
                  <draw:equation draw:name="f1" draw:formula="599504*logheight/1558670"/>
                  <draw:equation draw:name="f2" draw:formula="738664*logwidth/1635918"/>
                  <draw:equation draw:name="f3" draw:formula="27146*logheight/1558670"/>
                  <draw:equation draw:name="f4" draw:formula="897255*logwidth/1635918"/>
                  <draw:equation draw:name="f5" draw:formula="27146*logheight/1558670"/>
                  <draw:equation draw:name="f6" draw:formula="1635919*logwidth/1635918"/>
                  <draw:equation draw:name="f7" draw:formula="599504*logheight/1558670"/>
                  <draw:equation draw:name="f8" draw:formula="1635919*logwidth/1635918"/>
                  <draw:equation draw:name="f9" draw:formula="1558671*logheight/1558670"/>
                  <draw:equation draw:name="f10" draw:formula="0*logwidth/1635918"/>
                  <draw:equation draw:name="f11" draw:formula="1558671*logheight/1558670"/>
                  <draw:equation draw:name="f12" draw:formula="0*logwidth/1635918"/>
                  <draw:equation draw:name="f13" draw:formula="599504*logheight/1558670"/>
                  <draw:equation draw:name="f14" draw:formula="logwidth"/>
                  <draw:equation draw:name="f15" draw:formula="logheight"/>
                </draw:enhanced-geometry>
              </draw:custom-shape>
              <draw:g draw:name="Graphic 605">
                <draw:custom-shape draw:name="Freeform: Shape 1160" draw:style-name="gr48" draw:text-style-name="P49" draw:layer="layout" svg:width="1.512cm" svg:height="1.663cm" svg:x="19.565cm" svg:y="10.991cm">
                  <text:p text:style-name="P17"/>
                  <draw:enhanced-geometry draw:mirror-horizontal="false" draw:mirror-vertical="false" drawooo:sub-view-size="1257395 1382839" draw:text-areas="0 0 ?f8 ?f9" svg:viewBox="0 0 0 0" draw:type="ooxml-non-primitive" draw:enhanced-path="M 0 0 L 1257395 0 1257395 1382840 0 1382840 Z N">
                    <draw:equation draw:name="f0" draw:formula="0*logwidth/1257395"/>
                    <draw:equation draw:name="f1" draw:formula="0*logheight/1382839"/>
                    <draw:equation draw:name="f2" draw:formula="1257395*logwidth/1257395"/>
                    <draw:equation draw:name="f3" draw:formula="0*logheight/1382839"/>
                    <draw:equation draw:name="f4" draw:formula="1257395*logwidth/1257395"/>
                    <draw:equation draw:name="f5" draw:formula="1382840*logheight/1382839"/>
                    <draw:equation draw:name="f6" draw:formula="0*logwidth/1257395"/>
                    <draw:equation draw:name="f7" draw:formula="1382840*logheight/1382839"/>
                    <draw:equation draw:name="f8" draw:formula="logwidth"/>
                    <draw:equation draw:name="f9" draw:formula="logheight"/>
                  </draw:enhanced-geometry>
                </draw:custom-shape>
                <draw:custom-shape draw:name="Freeform: Shape 1161" draw:style-name="gr40" draw:text-style-name="P24" draw:layer="layout" svg:width="1.33cm" svg:height="0.05cm" svg:x="19.656cm" svg:y="11.091cm">
                  <text:p text:style-name="P17"/>
                  <draw:enhanced-geometry draw:mirror-horizontal="false" draw:mirror-vertical="false" drawooo:sub-view-size="1106043 42195" draw:text-areas="0 0 ?f8 ?f9" svg:viewBox="0 0 0 0" draw:type="ooxml-non-primitive" draw:enhanced-path="M 0 0 L 1106043 0 1106043 42196 0 42196 Z N">
                    <draw:equation draw:name="f0" draw:formula="0*logwidth/1106043"/>
                    <draw:equation draw:name="f1" draw:formula="0*logheight/42195"/>
                    <draw:equation draw:name="f2" draw:formula="1106043*logwidth/1106043"/>
                    <draw:equation draw:name="f3" draw:formula="0*logheight/42195"/>
                    <draw:equation draw:name="f4" draw:formula="1106043*logwidth/1106043"/>
                    <draw:equation draw:name="f5" draw:formula="42196*logheight/42195"/>
                    <draw:equation draw:name="f6" draw:formula="0*logwidth/1106043"/>
                    <draw:equation draw:name="f7" draw:formula="42196*logheight/42195"/>
                    <draw:equation draw:name="f8" draw:formula="logwidth"/>
                    <draw:equation draw:name="f9" draw:formula="logheight"/>
                  </draw:enhanced-geometry>
                </draw:custom-shape>
                <draw:custom-shape draw:name="Freeform: Shape 1162" draw:style-name="gr40" draw:text-style-name="P24" draw:layer="layout" svg:width="1.13cm" svg:height="0.05cm" svg:x="19.656cm" svg:y="11.193cm">
                  <text:p text:style-name="P17"/>
                  <draw:enhanced-geometry draw:mirror-horizontal="false" draw:mirror-vertical="false" drawooo:sub-view-size="939927 42195" draw:text-areas="0 0 ?f8 ?f9" svg:viewBox="0 0 0 0" draw:type="ooxml-non-primitive" draw:enhanced-path="M 0 0 L 939927 0 939927 42196 0 42196 Z N">
                    <draw:equation draw:name="f0" draw:formula="0*logwidth/939927"/>
                    <draw:equation draw:name="f1" draw:formula="0*logheight/42195"/>
                    <draw:equation draw:name="f2" draw:formula="939927*logwidth/939927"/>
                    <draw:equation draw:name="f3" draw:formula="0*logheight/42195"/>
                    <draw:equation draw:name="f4" draw:formula="939927*logwidth/939927"/>
                    <draw:equation draw:name="f5" draw:formula="42196*logheight/42195"/>
                    <draw:equation draw:name="f6" draw:formula="0*logwidth/939927"/>
                    <draw:equation draw:name="f7" draw:formula="42196*logheight/42195"/>
                    <draw:equation draw:name="f8" draw:formula="logwidth"/>
                    <draw:equation draw:name="f9" draw:formula="logheight"/>
                  </draw:enhanced-geometry>
                </draw:custom-shape>
                <draw:custom-shape draw:name="Freeform: Shape 1163" draw:style-name="gr40" draw:text-style-name="P24" draw:layer="layout" svg:width="0.947cm" svg:height="0.05cm" svg:x="19.656cm" svg:y="11.295cm">
                  <text:p text:style-name="P17"/>
                  <draw:enhanced-geometry draw:mirror-horizontal="false" draw:mirror-vertical="false" drawooo:sub-view-size="787431 42195" draw:text-areas="0 0 ?f8 ?f9" svg:viewBox="0 0 0 0" draw:type="ooxml-non-primitive" draw:enhanced-path="M 0 0 L 787432 0 787432 42196 0 42196 Z N">
                    <draw:equation draw:name="f0" draw:formula="0*logwidth/787431"/>
                    <draw:equation draw:name="f1" draw:formula="0*logheight/42195"/>
                    <draw:equation draw:name="f2" draw:formula="787432*logwidth/787431"/>
                    <draw:equation draw:name="f3" draw:formula="0*logheight/42195"/>
                    <draw:equation draw:name="f4" draw:formula="787432*logwidth/787431"/>
                    <draw:equation draw:name="f5" draw:formula="42196*logheight/42195"/>
                    <draw:equation draw:name="f6" draw:formula="0*logwidth/787431"/>
                    <draw:equation draw:name="f7" draw:formula="42196*logheight/42195"/>
                    <draw:equation draw:name="f8" draw:formula="logwidth"/>
                    <draw:equation draw:name="f9" draw:formula="logheight"/>
                  </draw:enhanced-geometry>
                </draw:custom-shape>
                <draw:custom-shape draw:name="Freeform: Shape 1164" draw:style-name="gr40" draw:text-style-name="P24" draw:layer="layout" svg:width="0.947cm" svg:height="0.05cm" svg:x="19.656cm" svg:y="11.491cm">
                  <text:p text:style-name="P17"/>
                  <draw:enhanced-geometry draw:mirror-horizontal="false" draw:mirror-vertical="false" drawooo:sub-view-size="787431 42195" draw:text-areas="0 0 ?f8 ?f9" svg:viewBox="0 0 0 0" draw:type="ooxml-non-primitive" draw:enhanced-path="M 0 0 L 787432 0 787432 42196 0 42196 Z N">
                    <draw:equation draw:name="f0" draw:formula="0*logwidth/787431"/>
                    <draw:equation draw:name="f1" draw:formula="0*logheight/42195"/>
                    <draw:equation draw:name="f2" draw:formula="787432*logwidth/787431"/>
                    <draw:equation draw:name="f3" draw:formula="0*logheight/42195"/>
                    <draw:equation draw:name="f4" draw:formula="787432*logwidth/787431"/>
                    <draw:equation draw:name="f5" draw:formula="42196*logheight/42195"/>
                    <draw:equation draw:name="f6" draw:formula="0*logwidth/787431"/>
                    <draw:equation draw:name="f7" draw:formula="42196*logheight/42195"/>
                    <draw:equation draw:name="f8" draw:formula="logwidth"/>
                    <draw:equation draw:name="f9" draw:formula="logheight"/>
                  </draw:enhanced-geometry>
                </draw:custom-shape>
                <draw:custom-shape draw:name="Freeform: Shape 1165" draw:style-name="gr40" draw:text-style-name="P24" draw:layer="layout" svg:width="0.702cm" svg:height="0.05cm" svg:x="19.656cm" svg:y="11.589cm">
                  <text:p text:style-name="P17"/>
                  <draw:enhanced-geometry draw:mirror-horizontal="false" draw:mirror-vertical="false" drawooo:sub-view-size="584072 42195" draw:text-areas="0 0 ?f8 ?f9" svg:viewBox="0 0 0 0" draw:type="ooxml-non-primitive" draw:enhanced-path="M 0 0 L 584073 0 584073 42196 0 42196 Z N">
                    <draw:equation draw:name="f0" draw:formula="0*logwidth/584072"/>
                    <draw:equation draw:name="f1" draw:formula="0*logheight/42195"/>
                    <draw:equation draw:name="f2" draw:formula="584073*logwidth/584072"/>
                    <draw:equation draw:name="f3" draw:formula="0*logheight/42195"/>
                    <draw:equation draw:name="f4" draw:formula="584073*logwidth/584072"/>
                    <draw:equation draw:name="f5" draw:formula="42196*logheight/42195"/>
                    <draw:equation draw:name="f6" draw:formula="0*logwidth/584072"/>
                    <draw:equation draw:name="f7" draw:formula="42196*logheight/42195"/>
                    <draw:equation draw:name="f8" draw:formula="logwidth"/>
                    <draw:equation draw:name="f9" draw:formula="logheight"/>
                  </draw:enhanced-geometry>
                </draw:custom-shape>
                <draw:custom-shape draw:name="Freeform: Shape 1166" draw:style-name="gr40" draw:text-style-name="P24" draw:layer="layout" svg:width="0.702cm" svg:height="0.05cm" svg:x="20.321cm" svg:y="11.794cm">
                  <text:p text:style-name="P17"/>
                  <draw:enhanced-geometry draw:mirror-horizontal="false" draw:mirror-vertical="false" drawooo:sub-view-size="584072 42195" draw:text-areas="0 0 ?f8 ?f9" svg:viewBox="0 0 0 0" draw:type="ooxml-non-primitive" draw:enhanced-path="M 0 0 L 584073 0 584073 42196 0 42196 Z N">
                    <draw:equation draw:name="f0" draw:formula="0*logwidth/584072"/>
                    <draw:equation draw:name="f1" draw:formula="0*logheight/42195"/>
                    <draw:equation draw:name="f2" draw:formula="584073*logwidth/584072"/>
                    <draw:equation draw:name="f3" draw:formula="0*logheight/42195"/>
                    <draw:equation draw:name="f4" draw:formula="584073*logwidth/584072"/>
                    <draw:equation draw:name="f5" draw:formula="42196*logheight/42195"/>
                    <draw:equation draw:name="f6" draw:formula="0*logwidth/584072"/>
                    <draw:equation draw:name="f7" draw:formula="42196*logheight/42195"/>
                    <draw:equation draw:name="f8" draw:formula="logwidth"/>
                    <draw:equation draw:name="f9" draw:formula="logheight"/>
                  </draw:enhanced-geometry>
                </draw:custom-shape>
                <draw:custom-shape draw:name="Freeform: Shape 1167" draw:style-name="gr40" draw:text-style-name="P24" draw:layer="layout" svg:width="0.571cm" svg:height="0.05cm" svg:x="20.453cm" svg:y="11.894cm">
                  <text:p text:style-name="P17"/>
                  <draw:enhanced-geometry draw:mirror-horizontal="false" draw:mirror-vertical="false" drawooo:sub-view-size="475106 42195" draw:text-areas="0 0 ?f8 ?f9" svg:viewBox="0 0 0 0" draw:type="ooxml-non-primitive" draw:enhanced-path="M 0 0 L 475107 0 475107 42196 0 42196 Z N">
                    <draw:equation draw:name="f0" draw:formula="0*logwidth/475106"/>
                    <draw:equation draw:name="f1" draw:formula="0*logheight/42195"/>
                    <draw:equation draw:name="f2" draw:formula="475107*logwidth/475106"/>
                    <draw:equation draw:name="f3" draw:formula="0*logheight/42195"/>
                    <draw:equation draw:name="f4" draw:formula="475107*logwidth/475106"/>
                    <draw:equation draw:name="f5" draw:formula="42196*logheight/42195"/>
                    <draw:equation draw:name="f6" draw:formula="0*logwidth/475106"/>
                    <draw:equation draw:name="f7" draw:formula="42196*logheight/42195"/>
                    <draw:equation draw:name="f8" draw:formula="logwidth"/>
                    <draw:equation draw:name="f9" draw:formula="logheight"/>
                  </draw:enhanced-geometry>
                </draw:custom-shape>
              </draw:g>
              <draw:g draw:name="Graphic 605">
                <draw:custom-shape draw:name="Freeform: Shape 1157" draw:style-name="gr6" draw:text-style-name="P21" draw:layer="layout" svg:width="0.983cm" svg:height="1.153cm" svg:x="19.337cm" svg:y="11.603cm">
                  <text:p text:style-name="P17"/>
                  <draw:enhanced-geometry draw:mirror-horizontal="false" draw:mirror-vertical="false" drawooo:sub-view-size="817911 958595" draw:text-areas="0 0 ?f8 ?f9" svg:viewBox="0 0 0 0" draw:type="ooxml-non-primitive" draw:enhanced-path="M 817912 479298 L 0 0 0 958596 817912 479298 Z N">
                    <draw:equation draw:name="f0" draw:formula="817912*logwidth/817911"/>
                    <draw:equation draw:name="f1" draw:formula="479298*logheight/958595"/>
                    <draw:equation draw:name="f2" draw:formula="0*logwidth/817911"/>
                    <draw:equation draw:name="f3" draw:formula="0*logheight/958595"/>
                    <draw:equation draw:name="f4" draw:formula="0*logwidth/817911"/>
                    <draw:equation draw:name="f5" draw:formula="958596*logheight/958595"/>
                    <draw:equation draw:name="f6" draw:formula="817912*logwidth/817911"/>
                    <draw:equation draw:name="f7" draw:formula="479298*logheight/958595"/>
                    <draw:equation draw:name="f8" draw:formula="logwidth"/>
                    <draw:equation draw:name="f9" draw:formula="logheight"/>
                  </draw:enhanced-geometry>
                </draw:custom-shape>
                <draw:custom-shape draw:name="Freeform: Shape 1158" draw:style-name="gr6" draw:text-style-name="P21" draw:layer="layout" svg:width="0.983cm" svg:height="1.153cm" svg:x="20.321cm" svg:y="11.603cm">
                  <text:p text:style-name="P17"/>
                  <draw:enhanced-geometry draw:mirror-horizontal="false" draw:mirror-vertical="false" drawooo:sub-view-size="818006 958595" draw:text-areas="0 0 ?f8 ?f9" svg:viewBox="0 0 0 0" draw:type="ooxml-non-primitive" draw:enhanced-path="M 0 479298 L 818007 0 818007 958596 0 479298 Z N">
                    <draw:equation draw:name="f0" draw:formula="0*logwidth/818006"/>
                    <draw:equation draw:name="f1" draw:formula="479298*logheight/958595"/>
                    <draw:equation draw:name="f2" draw:formula="818007*logwidth/818006"/>
                    <draw:equation draw:name="f3" draw:formula="0*logheight/958595"/>
                    <draw:equation draw:name="f4" draw:formula="818007*logwidth/818006"/>
                    <draw:equation draw:name="f5" draw:formula="958596*logheight/958595"/>
                    <draw:equation draw:name="f6" draw:formula="0*logwidth/818006"/>
                    <draw:equation draw:name="f7" draw:formula="479298*logheight/958595"/>
                    <draw:equation draw:name="f8" draw:formula="logwidth"/>
                    <draw:equation draw:name="f9" draw:formula="logheight"/>
                  </draw:enhanced-geometry>
                </draw:custom-shape>
                <draw:custom-shape draw:name="Freeform: Shape 1159" draw:style-name="gr7" draw:text-style-name="P22" draw:layer="layout" svg:width="1.968cm" svg:height="0.72cm" svg:x="19.337cm" svg:y="12.035cm">
                  <text:p text:style-name="P17"/>
                  <draw:enhanced-geometry draw:mirror-horizontal="false" draw:mirror-vertical="false" drawooo:sub-view-size="1635918 599503" draw:text-areas="0 0 ?f10 ?f11" svg:viewBox="0 0 0 0" draw:type="ooxml-non-primitive" draw:enhanced-path="M 738664 27146 L 0 599504 1635919 599504 897255 27146 C 850583 -9049 785336 -9049 738664 27146 Z N">
                    <draw:equation draw:name="f0" draw:formula="738664*logwidth/1635918"/>
                    <draw:equation draw:name="f1" draw:formula="27146*logheight/599503"/>
                    <draw:equation draw:name="f2" draw:formula="0*logwidth/1635918"/>
                    <draw:equation draw:name="f3" draw:formula="599504*logheight/599503"/>
                    <draw:equation draw:name="f4" draw:formula="1635919*logwidth/1635918"/>
                    <draw:equation draw:name="f5" draw:formula="599504*logheight/599503"/>
                    <draw:equation draw:name="f6" draw:formula="897255*logwidth/1635918"/>
                    <draw:equation draw:name="f7" draw:formula="27146*logheight/599503"/>
                    <draw:equation draw:name="f8" draw:formula="738664*logwidth/1635918"/>
                    <draw:equation draw:name="f9" draw:formula="27146*logheight/599503"/>
                    <draw:equation draw:name="f10" draw:formula="logwidth"/>
                    <draw:equation draw:name="f11" draw:formula="logheight"/>
                  </draw:enhanced-geometry>
                </draw:custom-shape>
              </draw:g>
            </draw:g>
          </draw:g>
          <draw:g draw:name="Group 5">
            <draw:g draw:name="Graphic 1393">
              <draw:custom-shape draw:name="Freeform: Shape 1396" draw:style-name="gr49" draw:text-style-name="P11" draw:layer="layout" svg:width="5.49cm" svg:height="2.414cm" svg:x="22.438cm" svg:y="6.262cm">
                <text:p text:style-name="P17"/>
                <draw:enhanced-geometry draw:mirror-horizontal="true" draw:mirror-vertical="false" drawooo:sub-view-size="1976727 869548" draw:text-areas="0 0 ?f6 ?f7" svg:viewBox="0 0 0 0" draw:type="ooxml-non-primitive" draw:enhanced-path="M 0 0 L 1107178 0 1976727 869549 N">
                  <draw:equation draw:name="f0" draw:formula="0*logwidth/1976727"/>
                  <draw:equation draw:name="f1" draw:formula="0*logheight/869548"/>
                  <draw:equation draw:name="f2" draw:formula="1107178*logwidth/1976727"/>
                  <draw:equation draw:name="f3" draw:formula="0*logheight/869548"/>
                  <draw:equation draw:name="f4" draw:formula="1976727*logwidth/1976727"/>
                  <draw:equation draw:name="f5" draw:formula="869549*logheight/869548"/>
                  <draw:equation draw:name="f6" draw:formula="logwidth"/>
                  <draw:equation draw:name="f7" draw:formula="logheight"/>
                </draw:enhanced-geometry>
              </draw:custom-shape>
              <draw:custom-shape draw:name="Freeform: Shape 1397" draw:style-name="gr50" draw:text-style-name="P50" draw:layer="layout" svg:width="0.335cm" svg:height="0.336cm" svg:x="22.259cm" svg:y="8.518cm">
                <text:p text:style-name="P17"/>
                <draw:enhanced-geometry draw:mirror-horizontal="true" draw:mirror-vertical="false" drawooo:sub-view-size="121078 121140" draw:text-areas="0 0 ?f8 ?f9" svg:viewBox="0 0 0 0" draw:type="ooxml-non-primitive" draw:enhanced-path="M 0 88703 L 121078 121141 88640 0 0 88703 Z N">
                  <draw:equation draw:name="f0" draw:formula="0*logwidth/121078"/>
                  <draw:equation draw:name="f1" draw:formula="88703*logheight/121140"/>
                  <draw:equation draw:name="f2" draw:formula="121078*logwidth/121078"/>
                  <draw:equation draw:name="f3" draw:formula="121141*logheight/121140"/>
                  <draw:equation draw:name="f4" draw:formula="88640*logwidth/121078"/>
                  <draw:equation draw:name="f5" draw:formula="0*logheight/121140"/>
                  <draw:equation draw:name="f6" draw:formula="0*logwidth/121078"/>
                  <draw:equation draw:name="f7" draw:formula="88703*logheight/121140"/>
                  <draw:equation draw:name="f8" draw:formula="logwidth"/>
                  <draw:equation draw:name="f9" draw:formula="logheight"/>
                </draw:enhanced-geometry>
              </draw:custom-shape>
            </draw:g>
            <draw:g draw:name="Graphic 1393">
              <draw:custom-shape draw:name="Freeform: Shape 1399" draw:style-name="gr49" draw:text-style-name="P11" draw:layer="layout" svg:width="4.859cm" svg:height="1.081cm" svg:x="23.067cm" svg:y="8.491cm">
                <text:p text:style-name="P17"/>
                <draw:enhanced-geometry draw:mirror-horizontal="true" draw:mirror-vertical="false" drawooo:sub-view-size="1749595 389637" draw:text-areas="0 0 ?f6 ?f7" svg:viewBox="0 0 0 0" draw:type="ooxml-non-primitive" draw:enhanced-path="M 0 0 L 1107178 0 1749596 389637 N">
                  <draw:equation draw:name="f0" draw:formula="0*logwidth/1749595"/>
                  <draw:equation draw:name="f1" draw:formula="0*logheight/389637"/>
                  <draw:equation draw:name="f2" draw:formula="1107178*logwidth/1749595"/>
                  <draw:equation draw:name="f3" draw:formula="0*logheight/389637"/>
                  <draw:equation draw:name="f4" draw:formula="1749596*logwidth/1749595"/>
                  <draw:equation draw:name="f5" draw:formula="389637*logheight/389637"/>
                  <draw:equation draw:name="f6" draw:formula="logwidth"/>
                  <draw:equation draw:name="f7" draw:formula="logheight"/>
                </draw:enhanced-geometry>
              </draw:custom-shape>
              <draw:custom-shape draw:name="Freeform: Shape 1400" draw:style-name="gr50" draw:text-style-name="P50" draw:layer="layout" svg:width="0.347cm" svg:height="0.304cm" svg:x="22.853cm" svg:y="9.398cm">
                <text:p text:style-name="P17"/>
                <draw:enhanced-geometry draw:mirror-horizontal="true" draw:mirror-vertical="false" drawooo:sub-view-size="125352 109950" draw:text-areas="0 0 ?f8 ?f9" svg:viewBox="0 0 0 0" draw:type="ooxml-non-primitive" draw:enhanced-path="M 0 107248 L 125353 109951 65002 0 0 107248 Z N">
                  <draw:equation draw:name="f0" draw:formula="0*logwidth/125352"/>
                  <draw:equation draw:name="f1" draw:formula="107248*logheight/109950"/>
                  <draw:equation draw:name="f2" draw:formula="125353*logwidth/125352"/>
                  <draw:equation draw:name="f3" draw:formula="109951*logheight/109950"/>
                  <draw:equation draw:name="f4" draw:formula="65002*logwidth/125352"/>
                  <draw:equation draw:name="f5" draw:formula="0*logheight/109950"/>
                  <draw:equation draw:name="f6" draw:formula="0*logwidth/125352"/>
                  <draw:equation draw:name="f7" draw:formula="107248*logheight/109950"/>
                  <draw:equation draw:name="f8" draw:formula="logwidth"/>
                  <draw:equation draw:name="f9" draw:formula="logheight"/>
                </draw:enhanced-geometry>
              </draw:custom-shape>
            </draw:g>
            <draw:g draw:name="Graphic 1393">
              <draw:custom-shape draw:name="Freeform: Shape 1402" draw:style-name="gr49" draw:text-style-name="P11" draw:layer="layout" svg:width="5.49cm" svg:height="2.414cm" svg:x="22.438cm" svg:y="12.792cm">
                <text:p text:style-name="P17"/>
                <draw:enhanced-geometry draw:mirror-horizontal="true" draw:mirror-vertical="false" drawooo:sub-view-size="1976727 869485" draw:text-areas="0 0 ?f6 ?f7" svg:viewBox="0 0 0 0" draw:type="ooxml-non-primitive" draw:enhanced-path="M 0 869486 L 1107178 869486 1976727 0 N">
                  <draw:equation draw:name="f0" draw:formula="0*logwidth/1976727"/>
                  <draw:equation draw:name="f1" draw:formula="869486*logheight/869485"/>
                  <draw:equation draw:name="f2" draw:formula="1107178*logwidth/1976727"/>
                  <draw:equation draw:name="f3" draw:formula="869486*logheight/869485"/>
                  <draw:equation draw:name="f4" draw:formula="1976727*logwidth/1976727"/>
                  <draw:equation draw:name="f5" draw:formula="0*logheight/869485"/>
                  <draw:equation draw:name="f6" draw:formula="logwidth"/>
                  <draw:equation draw:name="f7" draw:formula="logheight"/>
                </draw:enhanced-geometry>
              </draw:custom-shape>
              <draw:custom-shape draw:name="Freeform: Shape 1403" draw:style-name="gr50" draw:text-style-name="P50" draw:layer="layout" svg:width="0.335cm" svg:height="0.335cm" svg:x="22.259cm" svg:y="12.615cm">
                <text:p text:style-name="P17"/>
                <draw:enhanced-geometry draw:mirror-horizontal="true" draw:mirror-vertical="false" drawooo:sub-view-size="121078 121078" draw:text-areas="0 0 ?f8 ?f9" svg:viewBox="0 0 0 0" draw:type="ooxml-non-primitive" draw:enhanced-path="M 88640 121078 L 121078 0 0 32438 88640 121078 Z N">
                  <draw:equation draw:name="f0" draw:formula="88640*logwidth/121078"/>
                  <draw:equation draw:name="f1" draw:formula="121078*logheight/121078"/>
                  <draw:equation draw:name="f2" draw:formula="121078*logwidth/121078"/>
                  <draw:equation draw:name="f3" draw:formula="0*logheight/121078"/>
                  <draw:equation draw:name="f4" draw:formula="0*logwidth/121078"/>
                  <draw:equation draw:name="f5" draw:formula="32438*logheight/121078"/>
                  <draw:equation draw:name="f6" draw:formula="88640*logwidth/121078"/>
                  <draw:equation draw:name="f7" draw:formula="121078*logheight/121078"/>
                  <draw:equation draw:name="f8" draw:formula="logwidth"/>
                  <draw:equation draw:name="f9" draw:formula="logheight"/>
                </draw:enhanced-geometry>
              </draw:custom-shape>
            </draw:g>
            <draw:g draw:name="Graphic 1393">
              <draw:custom-shape draw:name="Freeform: Shape 1405" draw:style-name="gr49" draw:text-style-name="P11" draw:layer="layout" svg:width="4.859cm" svg:height="1.082cm" svg:x="23.067cm" svg:y="11.895cm">
                <text:p text:style-name="P17"/>
                <draw:enhanced-geometry draw:mirror-horizontal="true" draw:mirror-vertical="false" drawooo:sub-view-size="1749595 389700" draw:text-areas="0 0 ?f6 ?f7" svg:viewBox="0 0 0 0" draw:type="ooxml-non-primitive" draw:enhanced-path="M 0 389700 L 1107178 389700 1749596 0 N">
                  <draw:equation draw:name="f0" draw:formula="0*logwidth/1749595"/>
                  <draw:equation draw:name="f1" draw:formula="389700*logheight/389700"/>
                  <draw:equation draw:name="f2" draw:formula="1107178*logwidth/1749595"/>
                  <draw:equation draw:name="f3" draw:formula="389700*logheight/389700"/>
                  <draw:equation draw:name="f4" draw:formula="1749596*logwidth/1749595"/>
                  <draw:equation draw:name="f5" draw:formula="0*logheight/389700"/>
                  <draw:equation draw:name="f6" draw:formula="logwidth"/>
                  <draw:equation draw:name="f7" draw:formula="logheight"/>
                </draw:enhanced-geometry>
              </draw:custom-shape>
              <draw:custom-shape draw:name="Freeform: Shape 1406" draw:style-name="gr50" draw:text-style-name="P50" draw:layer="layout" svg:width="0.347cm" svg:height="0.304cm" svg:x="22.853cm" svg:y="11.766cm">
                <text:p text:style-name="P17"/>
                <draw:enhanced-geometry draw:mirror-horizontal="true" draw:mirror-vertical="false" drawooo:sub-view-size="125352 109888" draw:text-areas="0 0 ?f8 ?f9" svg:viewBox="0 0 0 0" draw:type="ooxml-non-primitive" draw:enhanced-path="M 65002 109888 L 125353 0 0 2703 65002 109888 Z N">
                  <draw:equation draw:name="f0" draw:formula="65002*logwidth/125352"/>
                  <draw:equation draw:name="f1" draw:formula="109888*logheight/109888"/>
                  <draw:equation draw:name="f2" draw:formula="125353*logwidth/125352"/>
                  <draw:equation draw:name="f3" draw:formula="0*logheight/109888"/>
                  <draw:equation draw:name="f4" draw:formula="0*logwidth/125352"/>
                  <draw:equation draw:name="f5" draw:formula="2703*logheight/109888"/>
                  <draw:equation draw:name="f6" draw:formula="65002*logwidth/125352"/>
                  <draw:equation draw:name="f7" draw:formula="109888*logheight/109888"/>
                  <draw:equation draw:name="f8" draw:formula="logwidth"/>
                  <draw:equation draw:name="f9" draw:formula="logheight"/>
                </draw:enhanced-geometry>
              </draw:custom-shape>
            </draw:g>
            <draw:g draw:name="Graphic 1393">
              <draw:custom-shape draw:name="Freeform: Shape 1408" draw:style-name="gr49" draw:text-style-name="P11" draw:layer="layout" svg:width="4.597cm" svg:height="0.016cm" svg:x="23.329cm" svg:y="10.735cm">
                <text:p text:style-name="P17"/>
                <draw:enhanced-geometry draw:mirror-horizontal="true" draw:mirror-vertical="false" drawooo:sub-view-size="1655424 6286" draw:text-areas="0 0 ?f4 ?f5" svg:viewBox="0 0 0 0" draw:type="ooxml-non-primitive" draw:enhanced-path="M 1655424 0 L 0 0 N">
                  <draw:equation draw:name="f0" draw:formula="1655424*logwidth/1655424"/>
                  <draw:equation draw:name="f1" draw:formula="0*logheight/6286"/>
                  <draw:equation draw:name="f2" draw:formula="0*logwidth/1655424"/>
                  <draw:equation draw:name="f3" draw:formula="0*logheight/6286"/>
                  <draw:equation draw:name="f4" draw:formula="logwidth"/>
                  <draw:equation draw:name="f5" draw:formula="logheight"/>
                </draw:enhanced-geometry>
              </draw:custom-shape>
              <draw:custom-shape draw:name="Freeform: Shape 1409" draw:style-name="gr50" draw:text-style-name="P50" draw:layer="layout" svg:width="0.301cm" svg:height="0.347cm" svg:x="23.078cm" svg:y="10.56cm">
                <text:p text:style-name="P17"/>
                <draw:enhanced-geometry draw:mirror-horizontal="true" draw:mirror-vertical="false" drawooo:sub-view-size="108567 125415" draw:text-areas="0 0 ?f8 ?f9" svg:viewBox="0 0 0 0" draw:type="ooxml-non-primitive" draw:enhanced-path="M 0 0 L 108568 62739 0 125416 0 0 Z N">
                  <draw:equation draw:name="f0" draw:formula="0*logwidth/108567"/>
                  <draw:equation draw:name="f1" draw:formula="0*logheight/125415"/>
                  <draw:equation draw:name="f2" draw:formula="108568*logwidth/108567"/>
                  <draw:equation draw:name="f3" draw:formula="62739*logheight/125415"/>
                  <draw:equation draw:name="f4" draw:formula="0*logwidth/108567"/>
                  <draw:equation draw:name="f5" draw:formula="125416*logheight/125415"/>
                  <draw:equation draw:name="f6" draw:formula="0*logwidth/108567"/>
                  <draw:equation draw:name="f7" draw:formula="0*logheight/125415"/>
                  <draw:equation draw:name="f8" draw:formula="logwidth"/>
                  <draw:equation draw:name="f9" draw:formula="logheight"/>
                </draw:enhanced-geometry>
              </draw:custom-shape>
            </draw:g>
          </draw:g>
        </draw:g>
        <draw:g draw:name="Graphic 12">
          <draw:custom-shape draw:name="Freeform: Shape 21" draw:style-name="gr49" draw:text-style-name="P11" draw:layer="layout" svg:width="3.395cm" svg:height="3.457cm" svg:x="14.224cm" svg:y="7.259cm">
            <text:p text:style-name="P17"/>
            <draw:enhanced-geometry draw:mirror-horizontal="false" draw:mirror-vertical="false" drawooo:sub-view-size="1222423 1244826" draw:text-areas="0 0 ?f8 ?f9" svg:viewBox="0 0 0 0" draw:type="ooxml-non-primitive" draw:enhanced-path="M 0 0 L 688890 0 688890 1244826 1222424 1244826 N">
              <draw:equation draw:name="f0" draw:formula="0*logwidth/1222423"/>
              <draw:equation draw:name="f1" draw:formula="0*logheight/1244826"/>
              <draw:equation draw:name="f2" draw:formula="688890*logwidth/1222423"/>
              <draw:equation draw:name="f3" draw:formula="0*logheight/1244826"/>
              <draw:equation draw:name="f4" draw:formula="688890*logwidth/1222423"/>
              <draw:equation draw:name="f5" draw:formula="1244826*logheight/1244826"/>
              <draw:equation draw:name="f6" draw:formula="1222424*logwidth/1222423"/>
              <draw:equation draw:name="f7" draw:formula="1244826*logheight/1244826"/>
              <draw:equation draw:name="f8" draw:formula="logwidth"/>
              <draw:equation draw:name="f9" draw:formula="logheight"/>
            </draw:enhanced-geometry>
          </draw:custom-shape>
          <draw:custom-shape draw:name="Freeform: Shape 22" draw:style-name="gr51" draw:text-style-name="P50" draw:layer="layout" svg:width="0.303cm" svg:height="0.351cm" svg:x="13.971cm" svg:y="7.083cm">
            <text:p text:style-name="P17"/>
            <draw:enhanced-geometry draw:mirror-horizontal="false" draw:mirror-vertical="false" drawooo:sub-view-size="109600 126545" draw:text-areas="0 0 ?f8 ?f9" svg:viewBox="0 0 0 0" draw:type="ooxml-non-primitive" draw:enhanced-path="M 109601 126545 L 0 63273 109601 0 109601 126545 Z N">
              <draw:equation draw:name="f0" draw:formula="109601*logwidth/109600"/>
              <draw:equation draw:name="f1" draw:formula="126545*logheight/126545"/>
              <draw:equation draw:name="f2" draw:formula="0*logwidth/109600"/>
              <draw:equation draw:name="f3" draw:formula="63273*logheight/126545"/>
              <draw:equation draw:name="f4" draw:formula="109601*logwidth/109600"/>
              <draw:equation draw:name="f5" draw:formula="0*logheight/126545"/>
              <draw:equation draw:name="f6" draw:formula="109601*logwidth/109600"/>
              <draw:equation draw:name="f7" draw:formula="126545*logheight/126545"/>
              <draw:equation draw:name="f8" draw:formula="logwidth"/>
              <draw:equation draw:name="f9" draw:formula="logheight"/>
            </draw:enhanced-geometry>
          </draw:custom-shape>
        </draw:g>
        <draw:g draw:name="Group 27">
          <draw:line draw:name="Straight Connector 1172" draw:style-name="gr54" draw:text-style-name="P5" draw:layer="layout" svg:x1="15.419cm" svg:y1="6.053cm" svg:x2="15.42cm" svg:y2="7.209cm">
            <text:p/>
          </draw:line>
          <draw:line draw:name="Straight Connector 24" draw:style-name="gr54" draw:text-style-name="P5" draw:layer="layout" svg:x1="16.372cm" svg:y1="6.053cm" svg:x2="15.419cm" svg:y2="6.054cm">
            <text:p/>
          </draw:line>
        </draw:g>
        <draw:custom-shape draw:name="Rectangle 8" draw:style-name="gr31" draw:text-style-name="P21" draw:layer="layout" svg:width="14.217cm" svg:height="1.275cm" svg:x="8.839cm" svg:y="16.34cm">
          <text:p text:style-name="P15"><text:span text:style-name="T44">Publishers without data feeds (API)</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raphic 3" draw:style-name="gr1" draw:text-style-name="P5" draw:layer="layout" svg:width="5.133cm" svg:height="7.665cm" svg:x="4.561cm" svg:y="6.603cm">
          <draw:image xlink:href="Pictures/1000020100000498000006DC3E2BAA3C7444DE8D.png" xlink:type="simple" xlink:show="embed" xlink:actuate="onLoad" loext:mime-type="image/png">
            <text:p/>
          </draw:image>
        </draw:frame>
        <draw:custom-shape draw:name="TextBox 10" draw:style-name="gr3" draw:text-style-name="P11" draw:layer="layout" svg:width="2.804cm" svg:height="1.181cm" svg:x="4.511cm" svg:y="14.277cm">
          <text:p text:style-name="P15"><text:span text:style-name="T49">Data feed (API)</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13" draw:style-name="gr3" draw:text-style-name="P11" draw:layer="layout" svg:width="4.741cm" svg:height="0.716cm" svg:x="4.514cm" svg:y="6.066cm">
          <text:p text:style-name="P15"><text:span text:style-name="T49">Data feed (API)</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Box 23" draw:style-name="gr3" draw:text-style-name="P11" draw:layer="layout" svg:width="2.549cm" svg:height="1.181cm" svg:x="4.511cm" svg:y="10.341cm">
          <text:p text:style-name="P15"><text:span text:style-name="T49">Data feed (API)</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name="Group 25">
          <draw:custom-shape draw:name="Rectangle: Rounded Corners 3" draw:style-name="gr52" draw:text-style-name="P51" draw:layer="layout" svg:width="3.616cm" svg:height="3.464cm" svg:x="0.893cm" svg:y="12.59cm">
            <text:p text:style-name="P15"/>
            <draw:enhanced-geometry draw:mirror-horizontal="false" draw:mirror-vertical="false" draw:text-areas="?f5 ?f5 ?f6 ?f7" svg:viewBox="0 0 0 0" draw:type="ooxml-roundRect" draw:modifiers="334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Oval 28" draw:style-name="gr32" draw:text-style-name="P20" draw:layer="layout" svg:width="2.071cm" svg:height="2.071cm" svg:x="1.666cm" svg:y="12.971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TextBox 29" draw:style-name="gr37" draw:text-style-name="P11" draw:layer="layout" svg:width="2.654cm" svg:height="1.16cm" svg:x="1.358cm" svg:y="14.975cm">
            <text:p text:style-name="P39"><text:span text:style-name="T48">Publisher</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raphic 427" draw:style-name="gr1" draw:text-style-name="P5" draw:layer="layout" svg:width="1.418cm" svg:height="1.379cm" svg:x="1.978cm" svg:y="13.279cm">
            <draw:image xlink:href="Pictures/10000201000001B0000001A4DD9A74CA44AE8CA0.png" xlink:type="simple" xlink:show="embed" xlink:actuate="onLoad" loext:mime-type="image/png">
              <text:p/>
            </draw:image>
          </draw:frame>
        </draw:g>
        <draw:g draw:name="Group 31">
          <draw:custom-shape draw:name="Rectangle: Rounded Corners 3" draw:style-name="gr52" draw:text-style-name="P51" draw:layer="layout" svg:width="3.616cm" svg:height="3.464cm" svg:x="0.893cm" svg:y="8.607cm">
            <text:p text:style-name="P15"/>
            <draw:enhanced-geometry draw:mirror-horizontal="false" draw:mirror-vertical="false" draw:text-areas="?f5 ?f5 ?f6 ?f7" svg:viewBox="0 0 0 0" draw:type="ooxml-roundRect" draw:modifiers="334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Oval 33" draw:style-name="gr32" draw:text-style-name="P20" draw:layer="layout" svg:width="2.071cm" svg:height="2.071cm" svg:x="1.666cm" svg:y="8.988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TextBox 34" draw:style-name="gr37" draw:text-style-name="P11" draw:layer="layout" svg:width="2.654cm" svg:height="1.16cm" svg:x="1.358cm" svg:y="10.992cm">
            <text:p text:style-name="P39"><text:span text:style-name="T48">Publisher</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raphic 425" draw:style-name="gr1" draw:text-style-name="P5" draw:layer="layout" svg:width="1.418cm" svg:height="1.379cm" svg:x="1.978cm" svg:y="9.301cm">
            <draw:image xlink:href="Pictures/10000201000001B0000001A44A64F270FC658831.png" xlink:type="simple" xlink:show="embed" xlink:actuate="onLoad" loext:mime-type="image/png">
              <text:p/>
            </draw:image>
          </draw:frame>
        </draw:g>
        <draw:g draw:name="Group 36">
          <draw:custom-shape draw:name="Rectangle: Rounded Corners 1251" draw:style-name="gr52" draw:text-style-name="P51" draw:layer="layout" svg:width="3.616cm" svg:height="3.464cm" svg:x="0.893cm" svg:y="4.617cm">
            <text:p text:style-name="P15"/>
            <draw:enhanced-geometry draw:mirror-horizontal="false" draw:mirror-vertical="false" draw:text-areas="?f5 ?f5 ?f6 ?f7" svg:viewBox="0 0 0 0" draw:type="ooxml-roundRect" draw:modifiers="334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Oval 38" draw:style-name="gr32" draw:text-style-name="P20" draw:layer="layout" svg:width="2.071cm" svg:height="2.071cm" svg:x="1.666cm" svg:y="5.017cm">
            <text:p text:style-name="P15"/>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TextBox 39" draw:style-name="gr37" draw:text-style-name="P11" draw:layer="layout" svg:width="2.654cm" svg:height="1.16cm" svg:x="1.358cm" svg:y="7.013cm">
            <text:p text:style-name="P39"><text:span text:style-name="T48">Publisher</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raphic 423" draw:style-name="gr1" draw:text-style-name="P5" draw:layer="layout" svg:width="1.418cm" svg:height="1.379cm" svg:x="1.978cm" svg:y="5.32cm">
            <draw:image xlink:href="Pictures/10000201000001B0000001A47AD73E3CD12D304D.png" xlink:type="simple" xlink:show="embed" xlink:actuate="onLoad" loext:mime-type="image/png">
              <text:p/>
            </draw:image>
          </draw:frame>
        </draw:g>
        <presentation:notes draw:style-name="dp4">
          <draw:page-thumbnail draw:style-name="gr2" draw:layer="layout" svg:width="18.557cm" svg:height="10.438cm" svg:x="0.29cm" svg:y="2.115cm" draw:page-number="31" presentation:class="page"/>
          <draw:frame presentation:style-name="pr26" draw:text-style-name="P12" draw:layer="layout" svg:width="15.309cm" svg:height="12.526cm" svg:x="1.913cm" svg:y="13.223cm" presentation:class="notes" presentation:placeholder="true">
            <draw:text-box/>
          </draw:frame>
        </presentation:notes>
      </draw:page>
      <draw:page draw:name="page32" draw:style-name="dp1" draw:master-page-name="Blank">
        <draw:custom-shape draw:name="Rectangle 3" draw:style-name="gr4" draw:text-style-name="P16" draw:layer="layout" svg:width="33.866cm" svg:height="2.833cm" svg:x="0cm" svg:y="0cm">
          <text:p text:style-name="P15"><text:span text:style-name="T11">Thank you</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itle 1" draw:style-name="gr55" draw:text-style-name="P14" draw:layer="layout" svg:width="28.997cm" svg:height="11.982cm" svg:x="2.434cm" svg:y="6.589cm">
          <text:p text:style-name="P39"><text:span text:style-name="T54">Yvonne Campfens</text:span></text:p>
          <text:p text:style-name="P39"><text:span text:style-name="T55">yvonne.campfens@oaswitchboard.org</text:span></text:p>
          <text:p text:style-name="P39"><text:span text:style-name="T55"/></text:p>
          <text:p text:style-name="P39"><text:span text:style-name="T55">twitter.com/OASwitchboard</text:span></text:p>
          <text:p text:style-name="P39"><text:span text:style-name="T55">www.oaswitchboard.org</text:span></text:p>
          <text:p text:style-name="P39"><text:span text:style-name="T55"/></text:p>
          <text:p text:style-name="P39"><text:span text:style-name="T55"/></text:p>
          <text:p text:style-name="P39"><text:span text:style-name="T55"/></text:p>
          <text:p text:style-name="P39"><text:span text:style-name="T55"/></text:p>
          <text:p text:style-name="P39"><text:span text:style-name="T56"/></text:p>
          <text:p text:style-name="P52"><text:span text:style-name="T56"/></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8" draw:style-name="gr1" draw:text-style-name="P5" draw:layer="layout" svg:width="10.794cm" svg:height="1.904cm" svg:x="11.589cm" svg:y="12.019cm">
          <draw:image xlink:href="Pictures/10000000000001540000003C417F5CD728288FE7.png" xlink:type="simple" xlink:show="embed" xlink:actuate="onLoad" loext:mime-type="image/png">
            <text:p/>
          </draw:image>
        </draw:frame>
        <draw:frame draw:name="Picture 6" draw:style-name="gr1" draw:text-style-name="P5" draw:layer="layout" svg:width="4.973cm" svg:height="4.706cm" svg:x="-0.363cm" svg:y="15.651cm">
          <draw:image xlink:href="Pictures/10000201000000DF000000D3BC5AF8E4FCBB523A.png" xlink:type="simple" xlink:show="embed" xlink:actuate="onLoad" loext:mime-type="image/png">
            <text:p/>
          </draw:image>
        </draw:frame>
        <draw:frame draw:name="Picture 2" draw:style-name="gr1" draw:text-style-name="P5" draw:layer="layout" svg:width="4.973cm" svg:height="1.745cm" svg:x="28.703cm" svg:y="17.174cm">
          <draw:image xlink:href="Pictures/10000201000000BC000000427F385EDE72C716DB.png" xlink:type="simple" xlink:show="embed" xlink:actuate="onLoad" loext:mime-type="image/png">
            <text:p/>
          </draw:image>
        </draw:frame>
        <draw:custom-shape draw:name="Rectangle 1" draw:style-name="gr56" draw:text-style-name="P11" draw:layer="layout" svg:width="5.447cm" svg:height="0.763cm" svg:x="28.49cm" svg:y="16.542cm">
          <text:p text:style-name="P53"><text:span text:style-name="T57">strategic partnership with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Slide Image Placeholder 1" draw:style-name="gr2" draw:layer="layout" svg:width="16.703cm" svg:height="9.396cm" svg:x="1.217cm" svg:y="3.479cm" draw:page-number="32" presentation:class="page"/>
          <draw:frame draw:name="Notes Placeholder 2" presentation:style-name="pr27" draw:text-style-name="P18" draw:layer="layout" svg:width="15.31cm" svg:height="10.96cm" svg:x="1.914cm" svg:y="13.397cm" presentation:class="notes" presentation:placeholder="true" presentation:user-transformed="true">
            <draw:text-box/>
          </draw:frame>
          <draw:frame draw:name="Slide Number Placeholder 3" presentation:style-name="pr10" draw:text-style-name="P9" draw:layer="layout" svg:width="8.292cm" svg:height="1.396cm" svg:x="10.841cm" svg:y="26.442cm" presentation:class="page-number" presentation:user-transformed="true">
            <draw:text-box>
              <text:p text:style-name="P8"><text:span text:style-name="T58"><text:page-number>&lt;number&gt;</text:page-number></text:span></text:p>
            </draw:text-box>
          </draw:frame>
        </presentation:notes>
      </draw:page>
      <draw:page draw:name="&#10;APPENDIX" draw:style-name="dp3" draw:master-page-name="Title_20_Only" presentation:presentation-page-layout-name="AL2T19">
        <draw:frame draw:name="Title 1" presentation:style-name="pr6" draw:text-style-name="P14" draw:layer="layout" svg:width="29.209cm" svg:height="3.681cm" svg:x="2.328cm" svg:y="3.775cm" presentation:class="title" presentation:user-transformed="true">
          <draw:text-box>
            <text:p text:style-name="P13"><text:span text:style-name="T7"><text:line-break/></text:span><text:span text:style-name="T7">APPENDIX</text:span></text:p>
          </draw:text-box>
        </draw:frame>
        <presentation:notes draw:style-name="dp4">
          <draw:page-thumbnail draw:style-name="gr2" draw:layer="layout" svg:width="18.557cm" svg:height="10.438cm" svg:x="0.29cm" svg:y="2.115cm" draw:page-number="33" presentation:class="page"/>
          <draw:frame presentation:style-name="pr7" draw:text-style-name="P12" draw:layer="layout" svg:width="15.309cm" svg:height="12.526cm" svg:x="1.913cm" svg:y="13.223cm" presentation:class="notes" presentation:placeholder="true">
            <draw:text-box/>
          </draw:frame>
        </presentation:notes>
      </draw:page>
      <draw:page draw:name="page34" draw:style-name="dp1" draw:master-page-name="Default" presentation:presentation-page-layout-name="AL3T11">
        <draw:frame draw:name="Title 1" presentation:style-name="pr28" draw:text-style-name="P14" draw:layer="layout" svg:width="33.019cm" svg:height="3.681cm" svg:x="0.847cm" svg:y="0.057cm" presentation:class="title" presentation:user-transformed="true">
          <draw:text-box>
            <text:p text:style-name="P29"><text:span text:style-name="T59">Use Case 1: Reporting Made Easy</text:span><text:span text:style-name="T59"><text:line-break/></text:span><text:span text:style-name="T59">There is a wide variety on the ‘supply’ (publisher) side</text:span><text:span text:style-name="T59"><text:line-break/></text:span><text:span text:style-name="T59"/></text:p>
          </draw:text-box>
        </draw:frame>
        <draw:frame draw:name="Table 4" draw:style-name="standard" draw:layer="layout" svg:width="32.355cm" svg:height="12.774cm" svg:x="0.847cm" svg:y="3.525cm">
          <table:table>
            <table:table-column table:style-name="co1"/>
            <table:table-column table:style-name="co2"/>
            <table:table-column table:style-name="co3"/>
            <table:table-row table:style-name="ro1" table:default-cell-style-name="ce1">
              <table:table-cell/>
              <table:table-cell table:number-columns-spanned="2">
                <text:p text:style-name="P27"><text:span text:style-name="T60">Scenario to cover publication cost of a specific journal article</text:span></text:p>
              </table:table-cell>
              <table:covered-table-cell table:style-name="standard"/>
            </table:table-row>
            <table:table-row table:style-name="ro1" table:default-cell-style-name="ce1">
              <table:table-cell>
                <text:p text:style-name="P10"><text:span text:style-name="T61">Type of publisher - What’s available &amp; how</text:span></text:p>
              </table:table-cell>
              <table:table-cell>
                <text:p text:style-name="P10"><text:span text:style-name="T60">Prior Agreement</text:span></text:p>
              </table:table-cell>
              <table:table-cell>
                <text:p text:style-name="P10"><text:span text:style-name="T60">No Prior Agreement</text:span></text:p>
              </table:table-cell>
            </table:table-row>
            <table:table-row table:style-name="ro2" table:default-cell-style-name="ce1">
              <table:table-cell>
                <text:p text:style-name="P10"><text:span text:style-name="T62">1. Publishers </text:span><text:span text:style-name="T63">with</text:span><text:span text:style-name="T62"> their own dashboard/portal</text:span></text:p>
                <text:p text:style-name="P10"><text:span text:style-name="T64">Examples:</text:span></text:p>
                <text:list text:style-name="L29">
                  <text:list-item>
                    <text:p text:style-name="P10"><text:span text:style-name="T64">Big legacy publishers</text:span></text:p>
                  </text:list-item>
                  <text:list-item>
                    <text:p text:style-name="P10"><text:span text:style-name="T64">Largest born OA publishers</text:span></text:p>
                  </text:list-item>
                  <text:list-item>
                    <text:p text:style-name="P10"><text:span text:style-name="T64">30+ publishers working with CCC</text:span></text:p>
                  </text:list-item>
                </text:list>
              </table:table-cell>
              <table:table-cell>
                <text:p text:style-name="P10"><text:span text:style-name="T64">The institution/consortium is expected to download VoR reports manually. This means multiple actions across multiple publishers. The file and data formats all differ, so curation and standardisation is needed before analysis, data visualisation and further reporting.</text:span></text:p>
              </table:table-cell>
              <table:table-cell>
                <text:p text:style-name="P10"><text:span text:style-name="T64">Is this Use Case supported?</text:span></text:p>
              </table:table-cell>
            </table:table-row>
            <table:table-row table:style-name="ro3" table:default-cell-style-name="ce1">
              <table:table-cell>
                <text:p text:style-name="P17"><text:span text:style-name="T62">2. Publishers </text:span><text:span text:style-name="T63">with</text:span><text:span text:style-name="T62"> their own dashboard/portal</text:span><text:span text:style-name="T62"><text:line-break/></text:span><text:span text:style-name="T62">AND/OR</text:span></text:p>
                <text:p text:style-name="P17"><text:span text:style-name="T62">data feed option</text:span></text:p>
                <text:p text:style-name="P17"><text:span text:style-name="T64">Examples:</text:span></text:p>
                <text:list text:continue-numbering="true" text:style-name="L29">
                  <text:list-item>
                    <text:p text:style-name="P17"><text:span text:style-name="T64">Via email: many</text:span></text:p>
                  </text:list-item>
                  <text:list-item>
                    <text:p text:style-name="P17"><text:span text:style-name="T64">Via API: ??</text:span></text:p>
                  </text:list-item>
                </text:list>
              </table:table-cell>
              <table:table-cell>
                <text:p text:style-name="P10"><text:span text:style-name="T64">Via email: Same as under 1.</text:span></text:p>
                <text:p text:style-name="P10"><text:span text:style-name="T64"/></text:p>
                <text:p text:style-name="P10"><text:span text:style-name="T64">Via API: retrieval/delivery of VoR reports is automated, but multiple integrations across multiple publishers need to be set-up and maintained.</text:span><text:span text:style-name="T64"><text:line-break/></text:span><text:span text:style-name="T64">Same challenges regarding file and data formats as under 1.</text:span></text:p>
              </table:table-cell>
              <table:table-cell>
                <text:p text:style-name="P10"><text:span text:style-name="T64">Is this Use Case supported?</text:span></text:p>
              </table:table-cell>
            </table:table-row>
            <table:table-row table:style-name="ro4" table:default-cell-style-name="ce1">
              <table:table-cell>
                <text:p text:style-name="P10"><text:span text:style-name="T62">3. Publishers </text:span><text:span text:style-name="T63">with*) or without</text:span><text:span text:style-name="T62"> their own dashboard/portal</text:span></text:p>
                <text:p text:style-name="P10"><text:span text:style-name="T62">AND</text:span></text:p>
                <text:p text:style-name="P10"><text:span text:style-name="T62">participating in OA Switchboard</text:span></text:p>
                <text:p text:style-name="P10"><text:span text:style-name="T64">Examples: see oaswitchboard.org/participants</text:span></text:p>
                <text:p text:style-name="P10"><text:span text:style-name="T64"/></text:p>
                <text:p text:style-name="P10"><text:span text:style-name="T64"/></text:p>
                <text:p text:style-name="P10"><text:span text:style-name="T64"/></text:p>
                <text:p text:style-name="P10"><text:span text:style-name="T65">*) It is regarded a complementary service to their institutional/consortia clients and research funders to also report via OA Switchboard</text:span></text:p>
              </table:table-cell>
              <table:table-cell table:number-columns-spanned="2">
                <text:p text:style-name="P10"><text:span text:style-name="T64">The institution/consortium has the option to:</text:span><text:span text:style-name="T64"><text:line-break/></text:span><text:span text:style-name="T64"/></text:p>
                <text:list text:style-name="L30">
                  <text:list-item>
                    <text:p text:style-name="P10"><text:span text:style-name="T64">Download VoR reports manually via the OA Switchboard dashboard/portal (UI)</text:span><text:span text:style-name="T64"><text:line-break/></text:span><text:span text:style-name="T66"></text:span><text:span text:style-name="T64"> One action across multiple publishers.</text:span><text:span text:style-name="T64"><text:line-break/></text:span><text:span text:style-name="T66"></text:span><text:span text:style-name="T64"> One standardised and structured file and data format across multiple publishers</text:span><text:span text:style-name="T64"><text:line-break/></text:span><text:span text:style-name="T64">(JSON ‘messaging protocol’; output/exports in Excel or JSON).</text:span><text:span text:style-name="T64"><text:line-break/></text:span><text:span text:style-name="T64"/></text:p>
                  </text:list-item>
                  <text:list-item>
                    <text:p text:style-name="P10"><text:span text:style-name="T64">Delivery of VoR reports via API</text:span><text:span text:style-name="T64"><text:line-break/></text:span><text:span text:style-name="T66"></text:span><text:span text:style-name="T64"> One integration across multiple publishers.</text:span><text:span text:style-name="T64"><text:line-break/></text:span><text:span text:style-name="T66"></text:span><text:span text:style-name="T64"> One standardised and structured file and data format across multiple publishers</text:span><text:span text:style-name="T64"><text:line-break/></text:span><text:span text:style-name="T64">(JSON ‘messaging protocol’; output/exports in Excel or JSON).</text:span></text:p>
                  </text:list-item>
                </text:list>
              </table:table-cell>
              <table:covered-table-cell table:style-name="standard"/>
            </table:table-row>
          </table:table>
          <draw:image xlink:href="Pictures/TablePreview1.svm" xlink:type="simple" xlink:show="embed" xlink:actuate="onLoad"/>
        </draw:frame>
        <presentation:notes draw:style-name="dp4">
          <draw:page-thumbnail draw:style-name="gr2" draw:layer="layout" svg:width="18.557cm" svg:height="10.438cm" svg:x="0.29cm" svg:y="2.115cm" draw:page-number="34" presentation:class="page"/>
          <draw:frame presentation:style-name="pr29" draw:text-style-name="P12" draw:layer="layout" svg:width="15.309cm" svg:height="12.526cm" svg:x="1.913cm" svg:y="13.22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n-cs1" svg:font-family="+mn-cs"/>
    <style:font-face style:name="+mn-ea1" svg:font-family="+mn-ea"/>
    <style:font-face style:name="Arial1" svg:font-family="Arial"/>
    <style:font-face style:name="Calibri1" svg:font-family="Calibri"/>
    <style:font-face style:name="Calibri Light" svg:font-family="'Calibri Light'"/>
    <style:font-face style:name="Poppins" svg:font-family="Poppins"/>
    <style:font-face style:name="Roboto1" svg:font-family="Roboto"/>
    <style:font-face style:name="Wingdings" svg:font-family="Wingdings"/>
    <style:font-face style:name="+mn-cs" svg:font-family="+mn-cs" style:font-pitch="variable"/>
    <style:font-face style:name="+mn-ea" svg:font-family="+mn-ea" style:font-pitch="variable"/>
    <style:font-face style:name="Arial" svg:font-family="Arial" style:font-pitch="variable"/>
    <style:font-face style:name="Calibri" svg:font-family="Calibri" style:font-pitch="variable"/>
    <style:font-face style:name="Calibri Light1" svg:font-family="'Calibri Light'" style:font-pitch="variable"/>
    <style:font-face style:name="FreeSans1" svg:font-family="FreeSans" style:font-pitch="variable"/>
    <style:font-face style:name="Liberation Sans1" svg:font-family="'Liberation Sans'" style:font-pitch="variable"/>
    <style:font-face style:name="Liberation Serif1" svg:font-family="'Liberation Serif'" style:font-pitch="variable"/>
    <style:font-face style:name="Poppins1" svg:font-family="Poppins" style:font-pitch="variable"/>
    <style:font-face style:name="Roboto" svg:font-family="Roboto" style:font-pitch="variable"/>
    <style:font-face style:name="Tahoma1" svg:font-family="Tahoma" style:font-pitch="variable"/>
    <style:font-face style:name="Wingdings1" svg:font-family="Wingdings" style:font-pitch="variable"/>
    <style:font-face style:name="FreeSans2" svg:font-family="FreeSans" style:font-family-generic="modern" style:font-pitch="variable"/>
    <style:font-face style:name="Poppins Medium" svg:font-family="'Poppins Medium'" style:font-family-generic="modern" style:font-pitch="variable"/>
    <style:font-face style:name="Poppins SemiBold" svg:font-family="'Poppins SemiBold'" style:font-family-generic="modern" style:font-pitch="variable"/>
    <style:font-face style:name="FreeSans3" svg:font-family="FreeSans"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Times New Roman" svg:font-family="'Times New Roman'" style:font-family-generic="roman" style:font-pitch="variable"/>
    <style:font-face style:name="Arial2" svg:font-family="Arial" style:font-family-generic="swiss" style:font-pitch="variable"/>
    <style:font-face style:name="Calibri2" svg:font-family="Calibri" style:font-family-generic="swiss" style:font-pitch="variable"/>
    <style:font-face style:name="FreeSans4" svg:font-family="FreeSans" style:font-family-generic="swiss" style:font-pitch="variable"/>
    <style:font-face style:name="Liberation Sans2" svg:font-family="'Liberation Sans'" style:font-family-generic="swiss" style:font-pitch="variable"/>
    <style:font-face style:name="FreeSans" svg:font-family="FreeSans" style:font-family-generic="system" style:font-pitch="variable"/>
    <style:font-face style:name="Tahoma" svg:font-family="Tahoma" style:font-family-generic="system" style:font-pitch="variable"/>
  </office:font-face-decls>
  <office:styles>
    <draw:gradient draw:name="Filled_20_Blue" draw:display-name="Filled Blue" draw:style="linear" draw:start-color="#729fcf" draw:end-color="#355269" draw:start-intensity="100%" draw:end-intensity="100%" draw:angle="300" draw:border="0%"/>
    <draw:gradient draw:name="Filled_20_Green" draw:display-name="Filled Green" draw:style="linear" draw:start-color="#77bc65" draw:end-color="#127622" draw:start-intensity="100%" draw:end-intensity="100%" draw:angle="300" draw:border="0%"/>
    <draw:gradient draw:name="Filled_20_Red" draw:display-name="Filled Red" draw:style="linear" draw:start-color="#ff6d6d" draw:end-color="#c9211e" draw:start-intensity="100%" draw:end-intensity="100%" draw:angle="300" draw:border="0%"/>
    <draw:gradient draw:name="Filled_20_Yellow" draw:display-name="Filled Yellow" draw:style="linear" draw:start-color="#ffde59" draw:end-color="#b47804" draw:start-intensity="100%" draw:end-intensity="100%" draw:angle="300" draw:border="0%"/>
    <draw:marker draw:name="Arrow" svg:viewBox="0 0 20 30" svg:d="M10 0l-10 30h20z"/>
    <draw:marker draw:name="msArrowEnd_20_5" draw:display-name="msArrowEnd 5" svg:viewBox="0 0 300 300" svg:d="M150 0l150 300h-300z"/>
    <draw:marker draw:name="msArrowEnd_20_8" draw:display-name="msArrowEnd 8" svg:viewBox="0 0 500 300" svg:d="M250 0l250 300h-500z"/>
    <draw:stroke-dash draw:name="Dashed_20__28_var_29__20_4" draw:display-name="Dashed (var) 4" draw:style="rect" draw:dots2="1" draw:dots2-length="0.14cm" draw:distance="0.105cm"/>
    <draw:stroke-dash draw:name="Dashed_20__28_var_29__20_5" draw:display-name="Dashed (var) 5" draw:style="rect" draw:dots1="1" draw:dots1-length="0.053cm" draw:distance="0.053cm"/>
    <draw:stroke-dash draw:name="Dashed_20__28_var_29__20_6" draw:display-name="Dashed (var) 6" draw:style="rect" draw:dots2="1" draw:dots2-length="0.159cm" draw:distance="0.053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en" fo:country="US" style:font-name-asian="Tahoma"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Tahoma" style:font-family-asian="Tahoma" style:font-family-generic-asian="system" style:font-pitch-asian="variable" style:font-size-asian="18pt" style:font-style-asian="normal" style:font-weight-asian="normal" style:font-name-complex="FreeSans" style:font-family-complex="Free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style>
    <style:style style:name="title" style:family="graphic" style:parent-style-name="standard">
      <style:graphic-properties draw:stroke="none" draw:fill="none"/>
      <style:text-properties fo:font-size="44pt"/>
    </style:style>
    <style:style style:name="headline" style:family="graphic" style:parent-style-name="standard">
      <style:graphic-properties draw:stroke="none" draw:fill="none"/>
      <style:paragraph-properties fo:margin-top="0.42cm" fo:margin-bottom="0.21cm"/>
      <style:text-properties fo:font-size="24pt"/>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Filled" style:family="graphic">
      <style:graphic-properties svg:stroke-color="#000000" draw:fill="solid" draw:fill-color="#ffffff"/>
      <style:text-properties style:font-name="Noto Sans" fo:font-family="'Noto Sans'" style:font-family-generic="roman" style:font-pitch="variable" fo:font-size="14pt" fo:font-weight="bold"/>
    </style:style>
    <style:style style:name="Filled_20_Blue" style:display-name="Filled Blue" style:family="graphic" style:parent-style-name="Filled">
      <style:graphic-properties draw:stroke="none" draw:fill="gradient" draw:fill-gradient-name="Filled_20_Blue"/>
      <style:text-properties fo:color="#ffffff" style:font-name="Noto Sans" fo:font-family="'Noto Sans'" style:font-family-generic="roman" style:font-pitch="variable" fo:font-size="14pt" fo:font-weight="bold"/>
    </style:style>
    <style:style style:name="Filled_20_Green" style:display-name="Filled Green" style:family="graphic" style:parent-style-name="Filled">
      <style:graphic-properties draw:stroke="none" draw:fill="gradient" draw:fill-gradient-name="Filled_20_Green"/>
      <style:text-properties fo:color="#ffffff" style:font-name="Noto Sans" fo:font-family="'Noto Sans'" style:font-family-generic="roman" style:font-pitch="variable" fo:font-size="14pt" fo:font-weight="bold"/>
    </style:style>
    <style:style style:name="Filled_20_Red" style:display-name="Filled Red" style:family="graphic" style:parent-style-name="Filled">
      <style:graphic-properties draw:stroke="none" draw:fill="gradient" draw:fill-gradient-name="Filled_20_Red"/>
      <style:text-properties fo:color="#ffffff" style:font-name="Noto Sans" fo:font-family="'Noto Sans'" style:font-family-generic="roman" style:font-pitch="variable" fo:font-size="14pt" fo:font-weight="bold"/>
    </style:style>
    <style:style style:name="Filled_20_Yellow" style:display-name="Filled Yellow" style:family="graphic" style:parent-style-name="Filled">
      <style:graphic-properties draw:stroke="none" draw:fill="gradient" draw:fill-gradient-name="Filled_20_Yellow"/>
      <style:text-properties fo:color="#ffffff" style:font-name="Noto Sans" fo:font-family="'Noto Sans'" style:font-family-generic="roman" style:font-pitch="variable" fo:font-size="14pt" fo:font-weight="bold"/>
    </style:style>
    <style:style style:name="Outlined" style:family="graphic">
      <style:graphic-properties svg:stroke-width="0.081cm" svg:stroke-color="#000000" draw:fill="none"/>
      <style:text-properties style:font-name="Noto Sans" fo:font-family="'Noto Sans'" style:font-family-generic="roman" style:font-pitch="variable" fo:font-size="14pt" fo:font-weight="bold"/>
    </style:style>
    <style:style style:name="Outlined_20_Blue" style:display-name="Outlined Blue" style:family="graphic" style:parent-style-name="Outlined">
      <style:graphic-properties draw:stroke="solid" svg:stroke-width="0.081cm" svg:stroke-color="#355269"/>
      <style:text-properties fo:color="#355269" style:font-name="Noto Sans" fo:font-family="'Noto Sans'" style:font-family-generic="roman" style:font-pitch="variable" fo:font-size="14pt" fo:font-weight="bold"/>
    </style:style>
    <style:style style:name="Outlined_20_Green" style:display-name="Outlined Green" style:family="graphic" style:parent-style-name="Outlined">
      <style:graphic-properties draw:stroke="solid" svg:stroke-width="0.081cm" svg:stroke-color="#127622"/>
      <style:text-properties fo:color="#127622" style:font-name="Noto Sans" fo:font-family="'Noto Sans'" style:font-family-generic="roman" style:font-pitch="variable" fo:font-size="14pt" fo:font-weight="bold"/>
    </style:style>
    <style:style style:name="Outlined_20_Red" style:display-name="Outlined Red" style:family="graphic" style:parent-style-name="Outlined">
      <style:graphic-properties draw:stroke="solid" svg:stroke-width="0.081cm" svg:stroke-color="#c9211e"/>
      <style:text-properties fo:color="#c9211e" style:font-name="Noto Sans" fo:font-family="'Noto Sans'" style:font-family-generic="roman" style:font-pitch="variable" fo:font-size="14pt" fo:font-weight="bold"/>
    </style:style>
    <style:style style:name="Outlined_20_Yellow" style:display-name="Outlined Yellow" style:family="graphic" style:parent-style-name="Outlined">
      <style:graphic-properties draw:stroke="solid" svg:stroke-width="0.081cm" svg:stroke-color="#b47804"/>
      <style:text-properties fo:color="#b47804" style:font-name="Noto Sans" fo:font-family="'Noto Sans'" style:font-family-generic="roman" style:font-pitch="variable" fo:font-size="14pt" fo:font-weight="bold"/>
    </style:style>
    <style:style style:name="Title_20_Slide-background" style:display-name="Title Slide-background" style:family="presentation">
      <style:graphic-properties draw:stroke="none" draw:fill="solid" draw:fill-color="#ffffff"/>
      <style:text-properties style:letter-kerning="true"/>
    </style:style>
    <style:style style:name="Title_20_Slide-backgroundobjects" style:display-name="Title Slide-backgroundobjects" style:family="presentation">
      <style:graphic-properties draw:textarea-horizontal-align="justify" draw:shadow="hidden" draw:shadow-offset-x="0.2cm" draw:shadow-offset-y="0.2cm" draw:shadow-color="#808080"/>
      <style:text-properties style:letter-kerning="true"/>
    </style:style>
    <style:style style:name="Title_20_Slide-notes" style:display-name="Title Slid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Tahoma" style:font-family-asian="Tahoma" style:font-family-generic-asian="system" style:font-pitch-asian="variable" style:font-size-asian="20pt" style:font-style-asian="normal" style:font-weight-asian="normal" style:font-name-complex="FreeSans" style:font-family-complex="Free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_20_Slide-outline1" style:display-name="Title Slide-outline1" style:family="presentation">
      <style:graphic-properties draw:stroke="none" draw:fill="none" draw:auto-grow-height="false" draw:fit-to-size="shrink-to-fit" style:shrink-to-fit="true">
        <text:list-style style:name="Title_20_Slide-outline1" style:display-name="Title Slid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punctuation-wrap="hanging"/>
      <style:text-properties fo:font-variant="normal" fo:text-transform="none" fo:color="#000000" style:text-outline="false" style:text-line-through-style="none" style:text-line-through-type="none" style:text-position="0% 100%" style:font-name="Arial1" fo:font-family="Arial" fo:font-size="14pt" fo:letter-spacing="normal" fo:language="en" fo:country="US" fo:font-style="normal" fo:text-shadow="none" style:text-underline-style="none" fo:font-weight="normal" style:letter-kerning="true" fo:background-color="transparent" style:font-name-asian="Arial1" style:font-family-asian="Arial" style:font-size-asian="14pt" style:language-asian="en" style:country-asian="US" style:font-style-asian="normal" style:font-weight-asian="normal" style:font-name-complex="Arial1" style:font-family-complex="Arial" style:font-size-complex="14pt" style:language-complex="en" style:country-complex="US" style:font-style-complex="normal" style:font-weight-complex="normal" style:text-emphasize="none" style:font-relief="none" style:text-overline-style="none" style:text-overline-color="font-color" fo:hyphenate="false"/>
    </style:style>
    <style:style style:name="Title_20_Slide-outline2" style:display-name="Title Slide-outline2" style:family="presentation" style:parent-style-name="Title_20_Slide-outline1">
      <style:paragraph-properties fo:margin-left="0cm" fo:margin-right="0cm" fo:margin-top="0.4cm" fo:margin-bottom="0cm" fo:line-height="100%" fo:text-align="start" fo:text-indent="0cm" style:punctuation-wrap="hanging"/>
      <style:text-properties fo:font-variant="normal" fo:text-transform="none" fo:color="#000000" style:text-line-through-style="none" style:text-line-through-type="none" style:text-position="0% 100%" style:font-name="Arial1" fo:font-family="Arial" fo:font-size="14pt" fo:letter-spacing="normal" fo:font-style="normal" style:text-underline-style="none" fo:font-weight="normal" style:font-name-asian="Arial1" style:font-family-asian="Arial" style:font-size-asian="14pt" style:font-style-asian="normal" style:font-weight-asian="normal" style:font-name-complex="Arial1" style:font-family-complex="Arial" style:font-size-complex="14pt" style:font-style-complex="normal" style:font-weight-complex="normal" fo:hyphenate="false"/>
    </style:style>
    <style:style style:name="Title_20_Slide-outline3" style:display-name="Title Slide-outline3" style:family="presentation" style:parent-style-name="Title_20_Slide-outline2">
      <style:paragraph-properties fo:margin-left="0cm" fo:margin-right="0cm" fo:margin-top="0.3cm" fo:margin-bottom="0cm" fo:line-height="100%" fo:text-align="start" fo:text-indent="0cm" style:punctuation-wrap="hanging"/>
      <style:text-properties fo:font-variant="normal" fo:text-transform="none" fo:color="#000000" style:text-line-through-style="none" style:text-line-through-type="none" style:text-position="0% 100%" style:font-name="Arial1" fo:font-family="Arial" fo:font-size="14pt" fo:letter-spacing="normal" fo:font-style="normal" style:text-underline-style="none" fo:font-weight="normal" style:font-name-asian="Arial1" style:font-family-asian="Arial" style:font-size-asian="14pt" style:font-style-asian="normal" style:font-weight-asian="normal" style:font-name-complex="Arial1" style:font-family-complex="Arial" style:font-size-complex="14pt" style:font-style-complex="normal" style:font-weight-complex="normal" fo:hyphenate="false"/>
    </style:style>
    <style:style style:name="Title_20_Slide-outline4" style:display-name="Title Slide-outline4" style:family="presentation" style:parent-style-name="Title_20_Slide-outline3">
      <style:paragraph-properties fo:margin-left="0cm" fo:margin-right="0cm" fo:margin-top="0.2cm" fo:margin-bottom="0cm" fo:line-height="100%" fo:text-align="start" fo:text-indent="0cm" style:punctuation-wrap="hanging"/>
      <style:text-properties fo:font-variant="normal" fo:text-transform="none" fo:color="#000000" style:text-line-through-style="none" style:text-line-through-type="none" style:text-position="0% 100%" style:font-name="Arial1" fo:font-family="Arial" fo:font-size="14pt" fo:letter-spacing="normal" fo:font-style="normal" style:text-underline-style="none" fo:font-weight="normal" style:font-name-asian="Arial1" style:font-family-asian="Arial" style:font-size-asian="14pt" style:font-style-asian="normal" style:font-weight-asian="normal" style:font-name-complex="Arial1" style:font-family-complex="Arial" style:font-size-complex="14pt" style:font-style-complex="normal" style:font-weight-complex="normal" fo:hyphenate="false"/>
    </style:style>
    <style:style style:name="Title_20_Slide-outline5" style:display-name="Title Slide-outline5" style:family="presentation" style:parent-style-name="Title_20_Slide-outline4">
      <style:paragraph-properties fo:margin-top="0.1cm" fo:margin-bottom="0cm"/>
      <style:text-properties fo:font-size="20pt" style:font-size-asian="20pt" style:font-size-complex="20pt"/>
    </style:style>
    <style:style style:name="Title_20_Slide-outline6" style:display-name="Title Slide-outline6" style:family="presentation" style:parent-style-name="Title_20_Slide-outline5">
      <style:paragraph-properties fo:margin-top="0.1cm" fo:margin-bottom="0cm"/>
      <style:text-properties fo:font-size="20pt" style:font-size-asian="20pt" style:font-size-complex="20pt"/>
    </style:style>
    <style:style style:name="Title_20_Slide-outline7" style:display-name="Title Slide-outline7" style:family="presentation" style:parent-style-name="Title_20_Slide-outline6">
      <style:paragraph-properties fo:margin-top="0.1cm" fo:margin-bottom="0cm"/>
      <style:text-properties fo:font-size="20pt" style:font-size-asian="20pt" style:font-size-complex="20pt"/>
    </style:style>
    <style:style style:name="Title_20_Slide-outline8" style:display-name="Title Slide-outline8" style:family="presentation" style:parent-style-name="Title_20_Slide-outline7">
      <style:paragraph-properties fo:margin-top="0.1cm" fo:margin-bottom="0cm"/>
      <style:text-properties fo:font-size="20pt" style:font-size-asian="20pt" style:font-size-complex="20pt"/>
    </style:style>
    <style:style style:name="Title_20_Slide-outline9" style:display-name="Title Slide-outline9" style:family="presentation" style:parent-style-name="Title_20_Slide-outline8">
      <style:paragraph-properties fo:margin-top="0.1cm" fo:margin-bottom="0cm"/>
      <style:text-properties fo:font-size="20pt" style:font-size-asian="20pt" style:font-size-complex="20pt"/>
    </style:style>
    <style:style style:name="Title_20_Slide-subtitle" style:display-name="Title Slide-subtitle" style:family="presentation">
      <style:graphic-properties draw:stroke="none" draw:fill="none" draw:textarea-vertical-align="middle">
        <text:list-style style:name="Title_20_Slide-subtitle" style:display-name="Title Slid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Tahoma" style:font-family-asian="Tahoma" style:font-family-generic-asian="system" style:font-pitch-asian="variable" style:font-size-asian="32pt" style:font-style-asian="normal" style:font-weight-asian="normal" style:font-name-complex="FreeSans"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_20_Slide-title" style:display-name="Title Slide-title" style:family="presentation">
      <style:graphic-properties draw:stroke="none" draw:fill="none" draw:textarea-vertical-align="middle">
        <text:list-style style:name="Title_20_Slide-title" style:display-name="Title Slid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punctuation-wrap="hanging"/>
      <style:text-properties fo:font-variant="normal" fo:text-transform="none" fo:color="#000000" style:text-outline="false" style:text-line-through-style="none" style:text-line-through-type="none" style:text-position="0% 100%" style:font-name="Arial1" fo:font-family="Arial" fo:font-size="18pt" fo:letter-spacing="normal" fo:language="en" fo:country="US" fo:font-style="normal" fo:text-shadow="none" style:text-underline-style="none" fo:font-weight="normal" style:letter-kerning="true" fo:background-color="transparent" style:font-name-asian="Arial1" style:font-family-asian="Arial" style:font-size-asian="18pt" style:language-asian="en" style:country-asian="US" style:font-style-asian="normal" style:font-weight-asian="normal" style:font-name-complex="Arial1" style:font-family-complex="Arial" style:font-size-complex="18pt" style:language-complex="en" style:country-complex="US" style:font-style-complex="normal" style:font-weight-complex="normal" style:text-emphasize="none" style:font-relief="none" style:text-overline-style="none" style:text-overline-color="font-color" fo:hyphenate="false"/>
    </style:style>
    <style:style style:name="Title_20_Only-background" style:display-name="Title Only-background" style:family="presentation">
      <style:graphic-properties draw:stroke="none" draw:fill="solid" draw:fill-color="#ffffff"/>
      <style:text-properties style:letter-kerning="true"/>
    </style:style>
    <style:style style:name="Title_20_Only-backgroundobjects" style:display-name="Title Only-backgroundobjects" style:family="presentation">
      <style:graphic-properties draw:textarea-horizontal-align="justify" draw:shadow="hidden" draw:shadow-offset-x="0.2cm" draw:shadow-offset-y="0.2cm" draw:shadow-color="#808080"/>
      <style:text-properties style:letter-kerning="true"/>
    </style:style>
    <style:style style:name="Title_20_Only-notes" style:display-name="Title Only-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Tahoma" style:font-family-asian="Tahoma" style:font-family-generic-asian="system" style:font-pitch-asian="variable" style:font-size-asian="20pt" style:font-style-asian="normal" style:font-weight-asian="normal" style:font-name-complex="FreeSans" style:font-family-complex="Free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_20_Only-outline1" style:display-name="Title Only-outline1" style:family="presentation">
      <style:graphic-properties draw:stroke="none" draw:fill="none" draw:auto-grow-height="false" draw:fit-to-size="shrink-to-fit" style:shrink-to-fit="true">
        <text:list-style style:name="Title_20_Only-outline1" style:display-name="Title Only-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fo:line-height="90%" fo:text-align="start" style:punctuation-wrap="hanging"/>
      <style:text-properties fo:font-variant="normal" fo:text-transform="none" fo:color="#000000" style:text-outline="false" style:text-line-through-style="none" style:text-line-through-type="none" style:text-position="0% 100%" style:font-name="Calibri1" fo:font-family="Calibri" fo:font-size="28pt" fo:letter-spacing="normal" fo:language="en" fo:country="US" fo:font-style="normal" fo:text-shadow="none" style:text-underline-style="none" fo:font-weight="normal" style:letter-kerning="true" fo:background-color="transparent" style:font-name-asian="Tahoma" style:font-family-asian="Tahoma" style:font-family-generic-asian="system" style:font-pitch-asian="variable" style:font-size-asian="28pt" style:language-asian="en" style:country-asian="US" style:font-style-asian="normal" style:font-weight-asian="normal" style:font-name-complex="FreeSans" style:font-family-complex="FreeSans" style:font-family-generic-complex="system" style:font-pitch-complex="variable" style:font-size-complex="28pt" style:language-complex="en" style:country-complex="US" style:font-style-complex="normal" style:font-weight-complex="normal" style:text-emphasize="none" style:font-relief="none" style:text-overline-style="none" style:text-overline-color="font-color" fo:hyphenate="false"/>
    </style:style>
    <style:style style:name="Title_20_Only-outline2" style:display-name="Title Only-outline2" style:family="presentation" style:parent-style-name="Title_20_Only-outline1">
      <style:paragraph-properties fo:margin-top="0.4cm" fo:margin-bottom="0cm" fo:line-height="90%" fo:text-align="start" style:punctuation-wrap="hanging"/>
      <style:text-properties fo:font-variant="normal" fo:text-transform="none" fo:color="#000000" style:text-line-through-style="none" style:text-line-through-type="none" style:text-position="0% 100%" style:font-name="Calibri1" fo:font-family="Calibri"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Title_20_Only-outline3" style:display-name="Title Only-outline3" style:family="presentation" style:parent-style-name="Title_20_Only-outline2">
      <style:paragraph-properties fo:margin-top="0.3cm" fo:margin-bottom="0cm" fo:line-height="90%" fo:text-align="start" style:punctuation-wrap="hanging"/>
      <style:text-properties fo:font-variant="normal" fo:text-transform="none" fo:color="#000000" style:text-line-through-style="none" style:text-line-through-type="none" style:text-position="0% 100%" style:font-name="Calibri1"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Title_20_Only-outline4" style:display-name="Title Only-outline4" style:family="presentation" style:parent-style-name="Title_20_Only-outline3">
      <style:paragraph-properties fo:margin-top="0.2cm" fo:margin-bottom="0cm" fo:line-height="90%" fo:text-align="start" style:punctuation-wrap="hanging"/>
      <style:text-properties fo:font-variant="normal" fo:text-transform="none" fo:color="#000000" style:text-line-through-style="none" style:text-line-through-type="none" style:text-position="0% 100%" style:font-name="Calibri1"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Title_20_Only-outline5" style:display-name="Title Only-outline5" style:family="presentation" style:parent-style-name="Title_20_Only-outline4">
      <style:paragraph-properties fo:margin-top="0.1cm" fo:margin-bottom="0cm"/>
      <style:text-properties fo:font-size="20pt" style:font-size-asian="20pt" style:font-size-complex="20pt"/>
    </style:style>
    <style:style style:name="Title_20_Only-outline6" style:display-name="Title Only-outline6" style:family="presentation" style:parent-style-name="Title_20_Only-outline5">
      <style:paragraph-properties fo:margin-top="0.1cm" fo:margin-bottom="0cm"/>
      <style:text-properties fo:font-size="20pt" style:font-size-asian="20pt" style:font-size-complex="20pt"/>
    </style:style>
    <style:style style:name="Title_20_Only-outline7" style:display-name="Title Only-outline7" style:family="presentation" style:parent-style-name="Title_20_Only-outline6">
      <style:paragraph-properties fo:margin-top="0.1cm" fo:margin-bottom="0cm"/>
      <style:text-properties fo:font-size="20pt" style:font-size-asian="20pt" style:font-size-complex="20pt"/>
    </style:style>
    <style:style style:name="Title_20_Only-outline8" style:display-name="Title Only-outline8" style:family="presentation" style:parent-style-name="Title_20_Only-outline7">
      <style:paragraph-properties fo:margin-top="0.1cm" fo:margin-bottom="0cm"/>
      <style:text-properties fo:font-size="20pt" style:font-size-asian="20pt" style:font-size-complex="20pt"/>
    </style:style>
    <style:style style:name="Title_20_Only-outline9" style:display-name="Title Only-outline9" style:family="presentation" style:parent-style-name="Title_20_Only-outline8">
      <style:paragraph-properties fo:margin-top="0.1cm" fo:margin-bottom="0cm"/>
      <style:text-properties fo:font-size="20pt" style:font-size-asian="20pt" style:font-size-complex="20pt"/>
    </style:style>
    <style:style style:name="Title_20_Only-subtitle" style:display-name="Title Only-subtitle" style:family="presentation">
      <style:graphic-properties draw:stroke="none" draw:fill="none" draw:textarea-vertical-align="middle">
        <text:list-style style:name="Title_20_Only-subtitle" style:display-name="Title Only-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Tahoma" style:font-family-asian="Tahoma" style:font-family-generic-asian="system" style:font-pitch-asian="variable" style:font-size-asian="32pt" style:font-style-asian="normal" style:font-weight-asian="normal" style:font-name-complex="FreeSans"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_20_Only-title" style:display-name="Title Only-title" style:family="presentation">
      <style:graphic-properties draw:stroke="none" draw:fill="none" draw:textarea-vertical-align="middle">
        <text:list-style style:name="Title_20_Only-title" style:display-name="Title Only-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text-properties fo:font-variant="normal" fo:text-transform="none" fo:color="#000000" style:text-outline="false" style:text-line-through-style="none" style:text-line-through-type="none" style:text-position="0% 100%" style:font-name="Calibri1" fo:font-family="Calibri" fo:font-size="18pt" fo:letter-spacing="normal" fo:language="en" fo:country="US" fo:font-style="normal" fo:text-shadow="none" style:text-underline-style="none" fo:font-weight="normal" style:letter-kerning="true" fo:background-color="transparent" style:font-name-asian="Tahoma" style:font-family-asian="Tahoma" style:font-family-generic-asian="system" style:font-pitch-asian="variable" style:font-size-asian="18pt" style:language-asian="en" style:country-asian="US" style:font-style-asian="normal" style:font-weight-asian="normal" style:font-name-complex="FreeSans" style:font-family-complex="FreeSans" style:font-family-generic-complex="system" style:font-pitch-complex="variable" style:font-size-complex="18pt" style:language-complex="en" style:country-complex="US" style:font-style-complex="normal" style:font-weight-complex="normal" style:text-emphasize="none" style:font-relief="none" style:text-overline-style="none" style:text-overline-color="font-color" fo:hyphenate="false"/>
    </style:style>
    <style:style style:name="White_5f_background-background" style:display-name="White_background-background" style:family="presentation">
      <style:graphic-properties draw:stroke="none" draw:fill="solid" draw:fill-color="#ffffff"/>
      <style:text-properties style:letter-kerning="true"/>
    </style:style>
    <style:style style:name="White_5f_background-backgroundobjects" style:display-name="White_background-backgroundobjects" style:family="presentation">
      <style:graphic-properties draw:textarea-horizontal-align="justify" draw:shadow="hidden" draw:shadow-offset-x="0.2cm" draw:shadow-offset-y="0.2cm" draw:shadow-color="#808080"/>
      <style:text-properties style:letter-kerning="true"/>
    </style:style>
    <style:style style:name="White_5f_background-notes" style:display-name="White_background-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Tahoma" style:font-family-asian="Tahoma" style:font-family-generic-asian="system" style:font-pitch-asian="variable" style:font-size-asian="20pt" style:font-style-asian="normal" style:font-weight-asian="normal" style:font-name-complex="FreeSans" style:font-family-complex="Free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White_5f_background-outline1" style:display-name="White_background-outline1" style:family="presentation">
      <style:graphic-properties draw:stroke="none" draw:fill="none" draw:auto-grow-height="false" draw:fit-to-size="shrink-to-fit" style:shrink-to-fit="true">
        <text:list-style style:name="White_5f_background-outline1" style:display-name="White_backgroun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fo:line-height="90%" fo:text-align="start" style:punctuation-wrap="hanging"/>
      <style:text-properties fo:font-variant="normal" fo:text-transform="none" fo:color="#000000" style:text-outline="false" style:text-line-through-style="none" style:text-line-through-type="none" style:text-position="0% 100%" style:font-name="Arial1" fo:font-family="Arial" fo:font-size="18pt" fo:letter-spacing="normal" fo:language="en" fo:country="US" fo:font-style="normal" fo:text-shadow="none" style:text-underline-style="none" fo:font-weight="normal" style:letter-kerning="true" fo:background-color="transparent" style:font-name-asian="Tahoma" style:font-family-asian="Tahoma" style:font-family-generic-asian="system" style:font-pitch-asian="variable" style:font-size-asian="18pt" style:language-asian="en" style:country-asian="US" style:font-style-asian="normal" style:font-weight-asian="normal" style:font-name-complex="FreeSans" style:font-family-complex="FreeSans" style:font-family-generic-complex="system" style:font-pitch-complex="variable" style:font-size-complex="18pt" style:language-complex="en" style:country-complex="US" style:font-style-complex="normal" style:font-weight-complex="normal" style:text-emphasize="none" style:font-relief="none" style:text-overline-style="none" style:text-overline-color="font-color" fo:hyphenate="false"/>
    </style:style>
    <style:style style:name="White_5f_background-outline2" style:display-name="White_background-outline2" style:family="presentation" style:parent-style-name="White_5f_background-outline1">
      <style:paragraph-properties fo:margin-top="0.4cm" fo:margin-bottom="0cm" fo:line-height="90%" fo:text-align="start" style:punctuation-wrap="hanging"/>
      <style:text-properties fo:font-variant="normal" fo:text-transform="none" fo:color="#000000" style:text-line-through-style="none" style:text-line-through-type="none" style:text-position="0% 100%" style:font-name="Arial1" fo:font-family="Arial"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White_5f_background-outline3" style:display-name="White_background-outline3" style:family="presentation" style:parent-style-name="White_5f_background-outline2">
      <style:paragraph-properties fo:margin-top="0.3cm" fo:margin-bottom="0cm" fo:line-height="90%" fo:text-align="start" style:punctuation-wrap="hanging"/>
      <style:text-properties fo:font-variant="normal" fo:text-transform="none" fo:color="#000000" style:text-line-through-style="none" style:text-line-through-type="none" style:text-position="0% 100%" style:font-name="Arial1" fo:font-family="Arial"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White_5f_background-outline4" style:display-name="White_background-outline4" style:family="presentation" style:parent-style-name="White_5f_background-outline3">
      <style:paragraph-properties fo:margin-top="0.2cm" fo:margin-bottom="0cm" fo:line-height="90%" fo:text-align="start" style:punctuation-wrap="hanging"/>
      <style:text-properties fo:font-variant="normal" fo:text-transform="none" fo:color="#000000" style:text-line-through-style="none" style:text-line-through-type="none" style:text-position="0% 100%" style:font-name="Arial1" fo:font-family="Arial"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White_5f_background-outline5" style:display-name="White_background-outline5" style:family="presentation" style:parent-style-name="White_5f_background-outline4">
      <style:paragraph-properties fo:margin-top="0.1cm" fo:margin-bottom="0cm"/>
      <style:text-properties fo:font-size="20pt" style:font-size-asian="20pt" style:font-size-complex="20pt"/>
    </style:style>
    <style:style style:name="White_5f_background-outline6" style:display-name="White_background-outline6" style:family="presentation" style:parent-style-name="White_5f_background-outline5">
      <style:paragraph-properties fo:margin-top="0.1cm" fo:margin-bottom="0cm"/>
      <style:text-properties fo:font-size="20pt" style:font-size-asian="20pt" style:font-size-complex="20pt"/>
    </style:style>
    <style:style style:name="White_5f_background-outline7" style:display-name="White_background-outline7" style:family="presentation" style:parent-style-name="White_5f_background-outline6">
      <style:paragraph-properties fo:margin-top="0.1cm" fo:margin-bottom="0cm"/>
      <style:text-properties fo:font-size="20pt" style:font-size-asian="20pt" style:font-size-complex="20pt"/>
    </style:style>
    <style:style style:name="White_5f_background-outline8" style:display-name="White_background-outline8" style:family="presentation" style:parent-style-name="White_5f_background-outline7">
      <style:paragraph-properties fo:margin-top="0.1cm" fo:margin-bottom="0cm"/>
      <style:text-properties fo:font-size="20pt" style:font-size-asian="20pt" style:font-size-complex="20pt"/>
    </style:style>
    <style:style style:name="White_5f_background-outline9" style:display-name="White_background-outline9" style:family="presentation" style:parent-style-name="White_5f_background-outline8">
      <style:paragraph-properties fo:margin-top="0.1cm" fo:margin-bottom="0cm"/>
      <style:text-properties fo:font-size="20pt" style:font-size-asian="20pt" style:font-size-complex="20pt"/>
    </style:style>
    <style:style style:name="White_5f_background-subtitle" style:display-name="White_background-subtitle" style:family="presentation">
      <style:graphic-properties draw:stroke="none" draw:fill="none" draw:textarea-vertical-align="middle">
        <text:list-style style:name="White_5f_background-subtitle" style:display-name="White_backgroun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Tahoma" style:font-family-asian="Tahoma" style:font-family-generic-asian="system" style:font-pitch-asian="variable" style:font-size-asian="32pt" style:font-style-asian="normal" style:font-weight-asian="normal" style:font-name-complex="FreeSans"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White_5f_background-title" style:display-name="White_background-title" style:family="presentation">
      <style:graphic-properties draw:stroke="none" draw:fill="none" draw:textarea-vertical-align="middle">
        <text:list-style style:name="White_5f_background-title" style:display-name="White_backgroun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text-properties fo:font-variant="normal" fo:text-transform="none" fo:color="#000000" style:text-outline="false" style:text-line-through-style="none" style:text-line-through-type="none" style:text-position="0% 100%" style:font-name="Arial1" fo:font-family="Arial" fo:font-size="18pt" fo:letter-spacing="normal" fo:language="en" fo:country="US" fo:font-style="normal" fo:text-shadow="none" style:text-underline-style="none" fo:font-weight="normal" style:letter-kerning="true" fo:background-color="transparent" style:font-name-asian="Tahoma" style:font-family-asian="Tahoma" style:font-family-generic-asian="system" style:font-pitch-asian="variable" style:font-size-asian="18pt" style:language-asian="en" style:country-asian="US" style:font-style-asian="normal" style:font-weight-asian="normal" style:font-name-complex="FreeSans" style:font-family-complex="FreeSans" style:font-family-generic-complex="system" style:font-pitch-complex="variable" style:font-size-complex="18pt" style:language-complex="en" style:country-complex="US" style:font-style-complex="normal" style:font-weight-complex="normal" style:text-emphasize="none" style:font-relief="none" style:text-overline-style="none" style:text-overline-color="font-color" fo:hyphenate="false"/>
    </style:style>
    <style:style style:name="Blank-background" style:family="presentation">
      <style:graphic-properties draw:stroke="none" draw:fill="solid" draw:fill-color="#ffffff"/>
      <style:text-properties style:letter-kerning="true"/>
    </style:style>
    <style:style style:name="Blank-backgroundobjects" style:family="presentation">
      <style:graphic-properties draw:textarea-horizontal-align="justify" draw:shadow="hidden" draw:shadow-offset-x="0.2cm" draw:shadow-offset-y="0.2cm" draw:shadow-color="#808080"/>
      <style:text-properties style:letter-kerning="true"/>
    </style:style>
    <style:style style:name="Blank-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Tahoma" style:font-family-asian="Tahoma" style:font-family-generic-asian="system" style:font-pitch-asian="variable" style:font-size-asian="20pt" style:font-style-asian="normal" style:font-weight-asian="normal" style:font-name-complex="FreeSans" style:font-family-complex="Free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Blank-outline1" style:family="presentation">
      <style:graphic-properties draw:stroke="none" draw:fill="none" draw:auto-grow-height="false" draw:fit-to-size="shrink-to-fit" style:shrink-to-fit="true">
        <text:list-style style:name="Blank-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fo:line-height="90%" fo:text-align="start" style:punctuation-wrap="hanging"/>
      <style:text-properties fo:font-variant="normal" fo:text-transform="none" fo:color="#000000" style:text-outline="false" style:text-line-through-style="none" style:text-line-through-type="none" style:text-position="0% 100%" style:font-name="Calibri1" fo:font-family="Calibri" fo:font-size="28pt" fo:letter-spacing="normal" fo:language="en" fo:country="US" fo:font-style="normal" fo:text-shadow="none" style:text-underline-style="none" fo:font-weight="normal" style:letter-kerning="true" fo:background-color="transparent" style:font-name-asian="Tahoma" style:font-family-asian="Tahoma" style:font-family-generic-asian="system" style:font-pitch-asian="variable" style:font-size-asian="28pt" style:language-asian="en" style:country-asian="US" style:font-style-asian="normal" style:font-weight-asian="normal" style:font-name-complex="FreeSans" style:font-family-complex="FreeSans" style:font-family-generic-complex="system" style:font-pitch-complex="variable" style:font-size-complex="28pt" style:language-complex="en" style:country-complex="US" style:font-style-complex="normal" style:font-weight-complex="normal" style:text-emphasize="none" style:font-relief="none" style:text-overline-style="none" style:text-overline-color="font-color" fo:hyphenate="false"/>
    </style:style>
    <style:style style:name="Blank-outline2" style:family="presentation" style:parent-style-name="Blank-outline1">
      <style:paragraph-properties fo:margin-top="0.4cm" fo:margin-bottom="0cm" fo:line-height="90%" fo:text-align="start" style:punctuation-wrap="hanging"/>
      <style:text-properties fo:font-variant="normal" fo:text-transform="none" fo:color="#000000" style:text-line-through-style="none" style:text-line-through-type="none" style:text-position="0% 100%" style:font-name="Calibri1" fo:font-family="Calibri"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Blank-outline3" style:family="presentation" style:parent-style-name="Blank-outline2">
      <style:paragraph-properties fo:margin-top="0.3cm" fo:margin-bottom="0cm" fo:line-height="90%" fo:text-align="start" style:punctuation-wrap="hanging"/>
      <style:text-properties fo:font-variant="normal" fo:text-transform="none" fo:color="#000000" style:text-line-through-style="none" style:text-line-through-type="none" style:text-position="0% 100%" style:font-name="Calibri1"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Blank-outline4" style:family="presentation" style:parent-style-name="Blank-outline3">
      <style:paragraph-properties fo:margin-top="0.2cm" fo:margin-bottom="0cm" fo:line-height="90%" fo:text-align="start" style:punctuation-wrap="hanging"/>
      <style:text-properties fo:font-variant="normal" fo:text-transform="none" fo:color="#000000" style:text-line-through-style="none" style:text-line-through-type="none" style:text-position="0% 100%" style:font-name="Calibri1"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Blank-outline5" style:family="presentation" style:parent-style-name="Blank-outline4">
      <style:paragraph-properties fo:margin-top="0.1cm" fo:margin-bottom="0cm"/>
      <style:text-properties fo:font-size="20pt" style:font-size-asian="20pt" style:font-size-complex="20pt"/>
    </style:style>
    <style:style style:name="Blank-outline6" style:family="presentation" style:parent-style-name="Blank-outline5">
      <style:paragraph-properties fo:margin-top="0.1cm" fo:margin-bottom="0cm"/>
      <style:text-properties fo:font-size="20pt" style:font-size-asian="20pt" style:font-size-complex="20pt"/>
    </style:style>
    <style:style style:name="Blank-outline7" style:family="presentation" style:parent-style-name="Blank-outline6">
      <style:paragraph-properties fo:margin-top="0.1cm" fo:margin-bottom="0cm"/>
      <style:text-properties fo:font-size="20pt" style:font-size-asian="20pt" style:font-size-complex="20pt"/>
    </style:style>
    <style:style style:name="Blank-outline8" style:family="presentation" style:parent-style-name="Blank-outline7">
      <style:paragraph-properties fo:margin-top="0.1cm" fo:margin-bottom="0cm"/>
      <style:text-properties fo:font-size="20pt" style:font-size-asian="20pt" style:font-size-complex="20pt"/>
    </style:style>
    <style:style style:name="Blank-outline9" style:family="presentation" style:parent-style-name="Blank-outline8">
      <style:paragraph-properties fo:margin-top="0.1cm" fo:margin-bottom="0cm"/>
      <style:text-properties fo:font-size="20pt" style:font-size-asian="20pt" style:font-size-complex="20pt"/>
    </style:style>
    <style:style style:name="Blank-subtitle" style:family="presentation">
      <style:graphic-properties draw:stroke="none" draw:fill="none" draw:textarea-vertical-align="middle">
        <text:list-style style:name="Blank-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Tahoma" style:font-family-asian="Tahoma" style:font-family-generic-asian="system" style:font-pitch-asian="variable" style:font-size-asian="32pt" style:font-style-asian="normal" style:font-weight-asian="normal" style:font-name-complex="FreeSans"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Blank-title" style:family="presentation">
      <style:graphic-properties draw:stroke="none" draw:fill="none" draw:textarea-vertical-align="middle">
        <text:list-style style:name="Blank-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text-properties fo:font-variant="normal" fo:text-transform="none" fo:color="#000000" style:text-outline="false" style:text-line-through-style="none" style:text-line-through-type="none" style:text-position="0% 100%" style:font-name="Calibri1" fo:font-family="Calibri" fo:font-size="18pt" fo:letter-spacing="normal" fo:language="en" fo:country="US" fo:font-style="normal" fo:text-shadow="none" style:text-underline-style="none" fo:font-weight="normal" style:letter-kerning="true" fo:background-color="transparent" style:font-name-asian="Tahoma" style:font-family-asian="Tahoma" style:font-family-generic-asian="system" style:font-pitch-asian="variable" style:font-size-asian="18pt" style:language-asian="en" style:country-asian="US" style:font-style-asian="normal" style:font-weight-asian="normal" style:font-name-complex="FreeSans" style:font-family-complex="FreeSans" style:font-family-generic-complex="system" style:font-pitch-complex="variable" style:font-size-complex="18pt" style:language-complex="en" style:country-complex="US" style:font-style-complex="normal" style:font-weight-complex="normal" style:text-emphasize="none" style:font-relief="none" style:text-overline-style="none" style:text-overline-color="font-color" fo:hyphenate="false"/>
    </style:style>
    <style:style style:name="Grey_5f_background-background" style:display-name="Grey_background-background" style:family="presentation">
      <style:graphic-properties draw:stroke="none" draw:fill="solid" draw:fill-color="#e2e3e4"/>
      <style:text-properties style:letter-kerning="true"/>
    </style:style>
    <style:style style:name="Grey_5f_background-backgroundobjects" style:display-name="Grey_background-backgroundobjects" style:family="presentation">
      <style:graphic-properties draw:textarea-horizontal-align="justify" draw:shadow="hidden" draw:shadow-offset-x="0.2cm" draw:shadow-offset-y="0.2cm" draw:shadow-color="#808080"/>
      <style:text-properties style:letter-kerning="true"/>
    </style:style>
    <style:style style:name="Grey_5f_background-notes" style:display-name="Grey_background-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Tahoma" style:font-family-asian="Tahoma" style:font-family-generic-asian="system" style:font-pitch-asian="variable" style:font-size-asian="20pt" style:font-style-asian="normal" style:font-weight-asian="normal" style:font-name-complex="FreeSans" style:font-family-complex="Free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Grey_5f_background-outline1" style:display-name="Grey_background-outline1" style:family="presentation">
      <style:graphic-properties draw:stroke="none" draw:fill="none" draw:auto-grow-height="false" draw:fit-to-size="shrink-to-fit" style:shrink-to-fit="true">
        <text:list-style style:name="Grey_5f_background-outline1" style:display-name="Grey_backgroun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fo:line-height="90%" fo:text-align="start" style:punctuation-wrap="hanging"/>
      <style:text-properties fo:font-variant="normal" fo:text-transform="none" fo:color="#000000" style:text-outline="false" style:text-line-through-style="none" style:text-line-through-type="none" style:text-position="0% 100%" style:font-name="Arial1" fo:font-family="Arial" fo:font-size="18pt" fo:letter-spacing="normal" fo:language="en" fo:country="US" fo:font-style="normal" fo:text-shadow="none" style:text-underline-style="none" fo:font-weight="normal" style:letter-kerning="true" fo:background-color="transparent" style:font-name-asian="Tahoma" style:font-family-asian="Tahoma" style:font-family-generic-asian="system" style:font-pitch-asian="variable" style:font-size-asian="18pt" style:language-asian="en" style:country-asian="US" style:font-style-asian="normal" style:font-weight-asian="normal" style:font-name-complex="FreeSans" style:font-family-complex="FreeSans" style:font-family-generic-complex="system" style:font-pitch-complex="variable" style:font-size-complex="18pt" style:language-complex="en" style:country-complex="US" style:font-style-complex="normal" style:font-weight-complex="normal" style:text-emphasize="none" style:font-relief="none" style:text-overline-style="none" style:text-overline-color="font-color" fo:hyphenate="false"/>
    </style:style>
    <style:style style:name="Grey_5f_background-outline2" style:display-name="Grey_background-outline2" style:family="presentation" style:parent-style-name="Grey_5f_background-outline1">
      <style:paragraph-properties fo:margin-top="0.4cm" fo:margin-bottom="0cm" fo:line-height="90%" fo:text-align="start" style:punctuation-wrap="hanging"/>
      <style:text-properties fo:font-variant="normal" fo:text-transform="none" fo:color="#000000" style:text-line-through-style="none" style:text-line-through-type="none" style:text-position="0% 100%" style:font-name="Arial1" fo:font-family="Arial"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Grey_5f_background-outline3" style:display-name="Grey_background-outline3" style:family="presentation" style:parent-style-name="Grey_5f_background-outline2">
      <style:paragraph-properties fo:margin-top="0.3cm" fo:margin-bottom="0cm" fo:line-height="90%" fo:text-align="start" style:punctuation-wrap="hanging"/>
      <style:text-properties fo:font-variant="normal" fo:text-transform="none" fo:color="#000000" style:text-line-through-style="none" style:text-line-through-type="none" style:text-position="0% 100%" style:font-name="Arial1" fo:font-family="Arial"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Grey_5f_background-outline4" style:display-name="Grey_background-outline4" style:family="presentation" style:parent-style-name="Grey_5f_background-outline3">
      <style:paragraph-properties fo:margin-top="0.2cm" fo:margin-bottom="0cm" fo:line-height="90%" fo:text-align="start" style:punctuation-wrap="hanging"/>
      <style:text-properties fo:font-variant="normal" fo:text-transform="none" fo:color="#000000" style:text-line-through-style="none" style:text-line-through-type="none" style:text-position="0% 100%" style:font-name="Arial1" fo:font-family="Arial"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Grey_5f_background-outline5" style:display-name="Grey_background-outline5" style:family="presentation" style:parent-style-name="Grey_5f_background-outline4">
      <style:paragraph-properties fo:margin-top="0.1cm" fo:margin-bottom="0cm"/>
      <style:text-properties fo:font-size="20pt" style:font-size-asian="20pt" style:font-size-complex="20pt"/>
    </style:style>
    <style:style style:name="Grey_5f_background-outline6" style:display-name="Grey_background-outline6" style:family="presentation" style:parent-style-name="Grey_5f_background-outline5">
      <style:paragraph-properties fo:margin-top="0.1cm" fo:margin-bottom="0cm"/>
      <style:text-properties fo:font-size="20pt" style:font-size-asian="20pt" style:font-size-complex="20pt"/>
    </style:style>
    <style:style style:name="Grey_5f_background-outline7" style:display-name="Grey_background-outline7" style:family="presentation" style:parent-style-name="Grey_5f_background-outline6">
      <style:paragraph-properties fo:margin-top="0.1cm" fo:margin-bottom="0cm"/>
      <style:text-properties fo:font-size="20pt" style:font-size-asian="20pt" style:font-size-complex="20pt"/>
    </style:style>
    <style:style style:name="Grey_5f_background-outline8" style:display-name="Grey_background-outline8" style:family="presentation" style:parent-style-name="Grey_5f_background-outline7">
      <style:paragraph-properties fo:margin-top="0.1cm" fo:margin-bottom="0cm"/>
      <style:text-properties fo:font-size="20pt" style:font-size-asian="20pt" style:font-size-complex="20pt"/>
    </style:style>
    <style:style style:name="Grey_5f_background-outline9" style:display-name="Grey_background-outline9" style:family="presentation" style:parent-style-name="Grey_5f_background-outline8">
      <style:paragraph-properties fo:margin-top="0.1cm" fo:margin-bottom="0cm"/>
      <style:text-properties fo:font-size="20pt" style:font-size-asian="20pt" style:font-size-complex="20pt"/>
    </style:style>
    <style:style style:name="Grey_5f_background-subtitle" style:display-name="Grey_background-subtitle" style:family="presentation">
      <style:graphic-properties draw:stroke="none" draw:fill="none" draw:textarea-vertical-align="middle">
        <text:list-style style:name="Grey_5f_background-subtitle" style:display-name="Grey_backgroun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Tahoma" style:font-family-asian="Tahoma" style:font-family-generic-asian="system" style:font-pitch-asian="variable" style:font-size-asian="32pt" style:font-style-asian="normal" style:font-weight-asian="normal" style:font-name-complex="FreeSans"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Grey_5f_background-title" style:display-name="Grey_background-title" style:family="presentation">
      <style:graphic-properties draw:stroke="none" draw:fill="none" draw:textarea-vertical-align="middle">
        <text:list-style style:name="Grey_5f_background-title" style:display-name="Grey_backgroun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text-properties fo:font-variant="normal" fo:text-transform="none" fo:color="#000000" style:text-outline="false" style:text-line-through-style="none" style:text-line-through-type="none" style:text-position="0% 100%" style:font-name="Arial1" fo:font-family="Arial" fo:font-size="18pt" fo:letter-spacing="normal" fo:language="en" fo:country="US" fo:font-style="normal" fo:text-shadow="none" style:text-underline-style="none" fo:font-weight="normal" style:letter-kerning="true" fo:background-color="transparent" style:font-name-asian="Tahoma" style:font-family-asian="Tahoma" style:font-family-generic-asian="system" style:font-pitch-asian="variable" style:font-size-asian="18pt" style:language-asian="en" style:country-asian="US" style:font-style-asian="normal" style:font-weight-asian="normal" style:font-name-complex="FreeSans" style:font-family-complex="FreeSans" style:font-family-generic-complex="system" style:font-pitch-complex="variable" style:font-size-complex="18pt" style:language-complex="en" style:country-complex="US" style:font-style-complex="normal" style:font-weight-complex="normal" style:text-emphasize="none" style:font-relief="none" style:text-overline-style="none" style:text-overline-color="font-color" fo:hyphenate="false"/>
    </style:style>
    <style:style style:name="Title_20_and_20_Content-background" style:display-name="Title and Content-background" style:family="presentation">
      <style:graphic-properties draw:stroke="none" draw:fill="solid" draw:fill-color="#ffffff"/>
      <style:text-properties style:letter-kerning="true"/>
    </style:style>
    <style:style style:name="Title_20_and_20_Content-backgroundobjects" style:display-name="Title and Content-backgroundobjects" style:family="presentation">
      <style:graphic-properties draw:textarea-horizontal-align="justify" draw:shadow="hidden" draw:shadow-offset-x="0.2cm" draw:shadow-offset-y="0.2cm" draw:shadow-color="#808080"/>
      <style:text-properties style:letter-kerning="true"/>
    </style:style>
    <style:style style:name="Title_20_and_20_Content-notes" style:display-name="Title and 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Tahoma" style:font-family-asian="Tahoma" style:font-family-generic-asian="system" style:font-pitch-asian="variable" style:font-size-asian="20pt" style:font-style-asian="normal" style:font-weight-asian="normal" style:font-name-complex="FreeSans" style:font-family-complex="Free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_20_and_20_Content-outline1" style:display-name="Title and Content-outline1" style:family="presentation">
      <style:graphic-properties draw:stroke="none" draw:fill="none" draw:auto-grow-height="false" draw:fit-to-size="shrink-to-fit" style:shrink-to-fit="true">
        <text:list-style style:name="Title_20_and_20_Content-outline1" style:display-name="Title and 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fo:line-height="90%" fo:text-align="start" style:punctuation-wrap="hanging"/>
      <style:text-properties fo:font-variant="normal" fo:text-transform="none" fo:color="#000000" style:text-outline="false" style:text-line-through-style="none" style:text-line-through-type="none" style:text-position="0% 100%" style:font-name="Roboto1" fo:font-family="Roboto" fo:font-size="12pt" fo:letter-spacing="normal" fo:language="en" fo:country="US" fo:font-style="normal" fo:text-shadow="none" style:text-underline-style="none" fo:font-weight="normal" style:letter-kerning="true" fo:background-color="transparent" style:font-name-asian="Tahoma" style:font-family-asian="Tahoma" style:font-family-generic-asian="system" style:font-pitch-asian="variable" style:font-size-asian="12pt" style:language-asian="en" style:country-asian="US" style:font-style-asian="normal" style:font-weight-asian="normal" style:font-name-complex="FreeSans" style:font-family-complex="FreeSans" style:font-family-generic-complex="system" style:font-pitch-complex="variable" style:font-size-complex="12pt" style:language-complex="en" style:country-complex="US" style:font-style-complex="normal" style:font-weight-complex="normal" style:text-emphasize="none" style:font-relief="none" style:text-overline-style="none" style:text-overline-color="font-color" fo:hyphenate="false"/>
    </style:style>
    <style:style style:name="Title_20_and_20_Content-outline2" style:display-name="Title and Content-outline2" style:family="presentation" style:parent-style-name="Title_20_and_20_Content-outline1">
      <style:paragraph-properties fo:margin-top="0.4cm" fo:margin-bottom="0cm" fo:line-height="90%" fo:text-align="start" style:punctuation-wrap="hanging"/>
      <style:text-properties fo:font-variant="normal" fo:text-transform="none" fo:color="#000000" style:text-line-through-style="none" style:text-line-through-type="none" style:text-position="0% 100%" style:font-name="Roboto1" fo:font-family="Roboto" fo:font-size="12pt" fo:letter-spacing="normal" fo:font-style="normal" style:text-underline-style="none" fo:font-weight="normal" style:font-size-asian="12pt" style:font-style-asian="normal" style:font-weight-asian="normal" style:font-size-complex="12pt" style:font-style-complex="normal" style:font-weight-complex="normal" fo:hyphenate="false"/>
    </style:style>
    <style:style style:name="Title_20_and_20_Content-outline3" style:display-name="Title and Content-outline3" style:family="presentation" style:parent-style-name="Title_20_and_20_Content-outline2">
      <style:paragraph-properties fo:margin-top="0.3cm" fo:margin-bottom="0cm" fo:line-height="90%" fo:text-align="start" style:punctuation-wrap="hanging"/>
      <style:text-properties fo:font-variant="normal" fo:text-transform="none" fo:color="#000000" style:text-line-through-style="none" style:text-line-through-type="none" style:text-position="0% 100%" style:font-name="Roboto1" fo:font-family="Roboto" fo:font-size="12pt" fo:letter-spacing="normal" fo:font-style="normal" style:text-underline-style="none" fo:font-weight="normal" style:font-size-asian="12pt" style:font-style-asian="normal" style:font-weight-asian="normal" style:font-size-complex="12pt" style:font-style-complex="normal" style:font-weight-complex="normal" fo:hyphenate="false"/>
    </style:style>
    <style:style style:name="Title_20_and_20_Content-outline4" style:display-name="Title and Content-outline4" style:family="presentation" style:parent-style-name="Title_20_and_20_Content-outline3">
      <style:paragraph-properties fo:margin-top="0.2cm" fo:margin-bottom="0cm" fo:line-height="90%" fo:text-align="start" style:punctuation-wrap="hanging"/>
      <style:text-properties fo:font-variant="normal" fo:text-transform="none" fo:color="#000000" style:text-line-through-style="none" style:text-line-through-type="none" style:text-position="0% 100%" style:font-name="Roboto1" fo:font-family="Roboto" fo:font-size="12pt" fo:letter-spacing="normal" fo:font-style="normal" style:text-underline-style="none" fo:font-weight="normal" style:font-size-asian="12pt" style:font-style-asian="normal" style:font-weight-asian="normal" style:font-size-complex="12pt" style:font-style-complex="normal" style:font-weight-complex="normal" fo:hyphenate="false"/>
    </style:style>
    <style:style style:name="Title_20_and_20_Content-outline5" style:display-name="Title and Content-outline5" style:family="presentation" style:parent-style-name="Title_20_and_20_Content-outline4">
      <style:paragraph-properties fo:margin-top="0.1cm" fo:margin-bottom="0cm"/>
      <style:text-properties fo:font-size="20pt" style:font-size-asian="20pt" style:font-size-complex="20pt"/>
    </style:style>
    <style:style style:name="Title_20_and_20_Content-outline6" style:display-name="Title and Content-outline6" style:family="presentation" style:parent-style-name="Title_20_and_20_Content-outline5">
      <style:paragraph-properties fo:margin-top="0.1cm" fo:margin-bottom="0cm"/>
      <style:text-properties fo:font-size="20pt" style:font-size-asian="20pt" style:font-size-complex="20pt"/>
    </style:style>
    <style:style style:name="Title_20_and_20_Content-outline7" style:display-name="Title and Content-outline7" style:family="presentation" style:parent-style-name="Title_20_and_20_Content-outline6">
      <style:paragraph-properties fo:margin-top="0.1cm" fo:margin-bottom="0cm"/>
      <style:text-properties fo:font-size="20pt" style:font-size-asian="20pt" style:font-size-complex="20pt"/>
    </style:style>
    <style:style style:name="Title_20_and_20_Content-outline8" style:display-name="Title and Content-outline8" style:family="presentation" style:parent-style-name="Title_20_and_20_Content-outline7">
      <style:paragraph-properties fo:margin-top="0.1cm" fo:margin-bottom="0cm"/>
      <style:text-properties fo:font-size="20pt" style:font-size-asian="20pt" style:font-size-complex="20pt"/>
    </style:style>
    <style:style style:name="Title_20_and_20_Content-outline9" style:display-name="Title and Content-outline9" style:family="presentation" style:parent-style-name="Title_20_and_20_Content-outline8">
      <style:paragraph-properties fo:margin-top="0.1cm" fo:margin-bottom="0cm"/>
      <style:text-properties fo:font-size="20pt" style:font-size-asian="20pt" style:font-size-complex="20pt"/>
    </style:style>
    <style:style style:name="Title_20_and_20_Content-subtitle" style:display-name="Title and Content-subtitle" style:family="presentation">
      <style:graphic-properties draw:stroke="none" draw:fill="none" draw:textarea-vertical-align="middle">
        <text:list-style style:name="Title_20_and_20_Content-subtitle" style:display-name="Title and 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Tahoma" style:font-family-asian="Tahoma" style:font-family-generic-asian="system" style:font-pitch-asian="variable" style:font-size-asian="32pt" style:font-style-asian="normal" style:font-weight-asian="normal" style:font-name-complex="FreeSans"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_20_and_20_Content-title" style:display-name="Title and Content-title" style:family="presentation">
      <style:graphic-properties draw:stroke="none" draw:fill="none" draw:textarea-vertical-align="middle">
        <text:list-style style:name="Title_20_and_20_Content-title" style:display-name="Title and 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text-properties fo:font-variant="normal" fo:text-transform="none" fo:color="#000000" style:text-outline="false" style:text-line-through-style="none" style:text-line-through-type="none" style:text-position="0% 100%" style:font-name="Roboto1" fo:font-family="Roboto" fo:font-size="18pt" fo:letter-spacing="normal" fo:language="en" fo:country="US" fo:font-style="normal" fo:text-shadow="none" style:text-underline-style="none" fo:font-weight="normal" style:letter-kerning="true" fo:background-color="transparent" style:font-name-asian="Tahoma" style:font-family-asian="Tahoma" style:font-family-generic-asian="system" style:font-pitch-asian="variable" style:font-size-asian="18pt" style:language-asian="en" style:country-asian="US" style:font-style-asian="normal" style:font-weight-asian="normal" style:font-name-complex="FreeSans" style:font-family-complex="FreeSans" style:font-family-generic-complex="system" style:font-pitch-complex="variable" style:font-size-complex="18pt" style:language-complex="en" style:country-complex="US" style:font-style-complex="normal" style:font-weight-complex="normal" style:text-emphasize="none" style:font-relief="none" style:text-overline-style="none" style:text-overline-color="font-color" fo:hyphenate="false"/>
    </style:style>
    <style:style style:name="Default-background" style:family="presentation">
      <style:graphic-properties draw:stroke="none" draw:fill="solid" draw:fill-color="#ffffff"/>
      <style:text-properties style:letter-kerning="true"/>
    </style:style>
    <style:style style:name="Default-backgroundobjects" style:family="presentation">
      <style:graphic-properties draw:textarea-horizontal-align="justify" draw:shadow="hidden" draw:shadow-offset-x="0.2cm" draw:shadow-offset-y="0.2cm" draw:shadow-color="#808080"/>
      <style:text-properties style:letter-kerning="true"/>
    </style:style>
    <style:style style:name="Defaul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Tahoma" style:font-family-asian="Tahoma" style:font-family-generic-asian="system" style:font-pitch-asian="variable" style:font-size-asian="20pt" style:font-style-asian="normal" style:font-weight-asian="normal" style:font-name-complex="FreeSans" style:font-family-complex="Free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outline1" style:family="presentation">
      <style:graphic-properties draw:stroke="none" draw:fill="none" draw:auto-grow-height="false" draw:fit-to-size="shrink-to-fit" style:shrink-to-fit="true">
        <text:list-style style:name="Defaul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fo:line-height="90%" fo:text-align="start" style:punctuation-wrap="hanging"/>
      <style:text-properties fo:font-variant="normal" fo:text-transform="none" fo:color="#000000" style:text-outline="false" style:text-line-through-style="none" style:text-line-through-type="none" style:text-position="0% 100%" style:font-name="Calibri1" fo:font-family="Calibri" fo:font-size="28pt" fo:letter-spacing="normal" fo:language="en" fo:country="US" fo:font-style="normal" fo:text-shadow="none" style:text-underline-style="none" fo:font-weight="normal" style:letter-kerning="true" fo:background-color="transparent" style:font-name-asian="Tahoma" style:font-family-asian="Tahoma" style:font-family-generic-asian="system" style:font-pitch-asian="variable" style:font-size-asian="28pt" style:language-asian="en" style:country-asian="US" style:font-style-asian="normal" style:font-weight-asian="normal" style:font-name-complex="FreeSans" style:font-family-complex="FreeSans" style:font-family-generic-complex="system" style:font-pitch-complex="variable" style:font-size-complex="28pt" style:language-complex="en" style:country-complex="US" style:font-style-complex="normal" style:font-weight-complex="normal" style:text-emphasize="none" style:font-relief="none" style:text-overline-style="none" style:text-overline-color="font-color" fo:hyphenate="false"/>
    </style:style>
    <style:style style:name="Default-outline2" style:family="presentation" style:parent-style-name="Default-outline1">
      <style:paragraph-properties fo:margin-top="0.4cm" fo:margin-bottom="0cm" fo:line-height="90%" fo:text-align="start" style:punctuation-wrap="hanging"/>
      <style:text-properties fo:font-variant="normal" fo:text-transform="none" fo:color="#000000" style:text-line-through-style="none" style:text-line-through-type="none" style:text-position="0% 100%" style:font-name="Calibri1" fo:font-family="Calibri"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Default-outline3" style:family="presentation" style:parent-style-name="Default-outline2">
      <style:paragraph-properties fo:margin-top="0.3cm" fo:margin-bottom="0cm" fo:line-height="90%" fo:text-align="start" style:punctuation-wrap="hanging"/>
      <style:text-properties fo:font-variant="normal" fo:text-transform="none" fo:color="#000000" style:text-line-through-style="none" style:text-line-through-type="none" style:text-position="0% 100%" style:font-name="Calibri1"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Default-outline4" style:family="presentation" style:parent-style-name="Default-outline3">
      <style:paragraph-properties fo:margin-top="0.2cm" fo:margin-bottom="0cm" fo:line-height="90%" fo:text-align="start" style:punctuation-wrap="hanging"/>
      <style:text-properties fo:font-variant="normal" fo:text-transform="none" fo:color="#000000" style:text-line-through-style="none" style:text-line-through-type="none" style:text-position="0% 100%" style:font-name="Calibri1"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Default-outline5" style:family="presentation" style:parent-style-name="Default-outline4">
      <style:paragraph-properties fo:margin-top="0.1cm" fo:margin-bottom="0cm"/>
      <style:text-properties fo:font-size="20pt" style:font-size-asian="20pt" style:font-size-complex="20pt"/>
    </style:style>
    <style:style style:name="Default-outline6" style:family="presentation" style:parent-style-name="Default-outline5">
      <style:paragraph-properties fo:margin-top="0.1cm" fo:margin-bottom="0cm"/>
      <style:text-properties fo:font-size="20pt" style:font-size-asian="20pt" style:font-size-complex="20pt"/>
    </style:style>
    <style:style style:name="Default-outline7" style:family="presentation" style:parent-style-name="Default-outline6">
      <style:paragraph-properties fo:margin-top="0.1cm" fo:margin-bottom="0cm"/>
      <style:text-properties fo:font-size="20pt" style:font-size-asian="20pt" style:font-size-complex="20pt"/>
    </style:style>
    <style:style style:name="Default-outline8" style:family="presentation" style:parent-style-name="Default-outline7">
      <style:paragraph-properties fo:margin-top="0.1cm" fo:margin-bottom="0cm"/>
      <style:text-properties fo:font-size="20pt" style:font-size-asian="20pt" style:font-size-complex="20pt"/>
    </style:style>
    <style:style style:name="Default-outline9" style:family="presentation" style:parent-style-name="Default-outline8">
      <style:paragraph-properties fo:margin-top="0.1cm" fo:margin-bottom="0cm"/>
      <style:text-properties fo:font-size="20pt" style:font-size-asian="20pt" style:font-size-complex="20pt"/>
    </style:style>
    <style:style style:name="Default-subtitle" style:family="presentation">
      <style:graphic-properties draw:stroke="none" draw:fill="none" draw:textarea-vertical-align="middle">
        <text:list-style style:name="Defaul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Tahoma" style:font-family-asian="Tahoma" style:font-family-generic-asian="system" style:font-pitch-asian="variable" style:font-size-asian="32pt" style:font-style-asian="normal" style:font-weight-asian="normal" style:font-name-complex="FreeSans"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title" style:family="presentation">
      <style:graphic-properties draw:stroke="none" draw:fill="none" draw:textarea-vertical-align="middle">
        <text:list-style style:name="Defaul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text-properties fo:font-variant="normal" fo:text-transform="none" fo:color="#000000" style:text-outline="false" style:text-line-through-style="none" style:text-line-through-type="none" style:text-position="0% 100%" style:font-name="Calibri1" fo:font-family="Calibri" fo:font-size="18pt" fo:letter-spacing="normal" fo:language="en" fo:country="US" fo:font-style="normal" fo:text-shadow="none" style:text-underline-style="none" fo:font-weight="normal" style:letter-kerning="true" fo:background-color="transparent" style:font-name-asian="Tahoma" style:font-family-asian="Tahoma" style:font-family-generic-asian="system" style:font-pitch-asian="variable" style:font-size-asian="18pt" style:language-asian="en" style:country-asian="US" style:font-style-asian="normal" style:font-weight-asian="normal" style:font-name-complex="FreeSans" style:font-family-complex="FreeSans" style:font-family-generic-complex="system" style:font-pitch-complex="variable" style:font-size-complex="18pt" style:language-complex="en" style:country-complex="US" style:font-style-complex="normal" style:font-weight-complex="normal" style:text-emphasize="none" style:font-relief="none" style:text-overline-style="none" style:text-overline-color="font-color" fo:hyphenate="fals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9">
      <presentation:placeholder presentation:object="title" svg:x="2.058cm" svg:y="1.743cm" svg:width="23.912cm" svg:height="3.507cm"/>
    </style:presentation-page-layout>
    <style:presentation-page-layout style:name="AL3T11">
      <presentation:placeholder presentation:object="title" svg:x="2.058cm" svg:y="1.743cm" svg:width="23.912cm" svg:height="3.507cm"/>
      <presentation:placeholder presentation:object="object"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33.867cm" fo:page-height="19.05cm" style:print-orientation="landscape"/>
    </style:page-layout>
    <style:page-layout style:name="PM2">
      <style:page-layout-properties fo:margin-top="0cm" fo:margin-bottom="0cm" fo:margin-left="0cm" fo:margin-right="0cm" fo:page-width="19.138cm" fo:page-height="27.839cm" style:print-orientation="portrait"/>
    </style:page-layout>
    <style:style style:name="Mdp1" style:family="drawing-page">
      <style:drawing-page-properties draw:background-size="border" draw:fill="solid" draw:fill-color="#ffffff"/>
    </style:style>
    <style:style style:name="Mdp2" style:family="drawing-page">
      <style:drawing-page-properties draw:background-size="border" draw:fill="solid" draw:fill-color="#e2e3e4"/>
    </style:style>
    <style:style style:name="Mdp3" style:family="drawing-page">
      <style:drawing-page-properties presentation:display-header="true" presentation:display-footer="true" presentation:display-page-number="false" presentation:display-date-time="true"/>
    </style:style>
    <number:date-style style:name="D1" number:automatic-order="true">
      <number:day number:style="long"/>
      <number:text>.</number:text>
      <number:month number:style="long"/>
      <number:text>.</number:text>
      <number:year number:style="long"/>
    </number:dat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Object_20_with_20_no_20_fill_20_and_20_no_20_line">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Mgr4" style:family="graphic" style:parent-style-name="standard">
      <style:graphic-properties draw:stroke="solid" svg:stroke-width="0.053cm" svg:stroke-color="#203764" draw:stroke-linejoin="miter" draw:fill="none" draw:textarea-horizontal-align="center" draw:textarea-vertical-align="top" draw:auto-grow-height="false" fo:padding-top="0.125cm" fo:padding-bottom="0.125cm" fo:padding-left="0.25cm" fo:padding-right="0.25cm" fo:wrap-option="wrap"/>
    </style:style>
    <style:style style:name="Mpr1" style:family="presentation" style:parent-style-name="Title_20_Slide-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style:style>
    <style:style style:name="Mpr2" style:family="presentation" style:parent-style-name="Title_20_Slide-backgroundobjects">
      <style:graphic-properties draw:stroke="none" draw:fill="none" draw:fill-color="#ffffff" draw:auto-grow-height="false" fo:min-height="1.485cm"/>
    </style:style>
    <style:style style:name="Mpr3" style:family="presentation" style:parent-style-name="Title_20_Slide-backgroundobjects">
      <style:graphic-properties draw:stroke="none" draw:fill="none" draw:fill-color="#ffffff" draw:textarea-vertical-align="bottom" draw:auto-grow-height="false" fo:min-height="1.485cm"/>
    </style:style>
    <style:style style:name="Mpr4" style:family="presentation" style:parent-style-name="Title_20_Only-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style>
    <style:style style:name="Mpr5" style:family="presentation" style:parent-style-name="Title_20_Only-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style:style>
    <style:style style:name="Mpr6" style:family="presentation" style:parent-style-name="Title_20_Only-backgroundobjects">
      <style:graphic-properties draw:stroke="none" draw:fill="none" draw:fill-color="#ffffff" draw:auto-grow-height="false" fo:min-height="1.391cm"/>
    </style:style>
    <style:style style:name="Mpr7" style:family="presentation" style:parent-style-name="Title_20_Only-backgroundobjects">
      <style:graphic-properties draw:stroke="none" draw:fill="none" draw:fill-color="#ffffff" draw:textarea-vertical-align="bottom" draw:auto-grow-height="false" fo:min-height="1.391cm"/>
    </style:style>
    <style:style style:name="Mpr8" style:family="presentation" style:parent-style-name="White_5f_background-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style:style>
    <style:style style:name="Mpr9" style:family="presentation" style:parent-style-name="White_5f_background-backgroundobjects">
      <style:graphic-properties draw:stroke="none" draw:fill="none" draw:fill-color="#ffffff" draw:auto-grow-height="false" fo:min-height="1.391cm"/>
    </style:style>
    <style:style style:name="Mpr10" style:family="presentation" style:parent-style-name="White_5f_background-backgroundobjects">
      <style:graphic-properties draw:stroke="none" draw:fill="none" draw:fill-color="#ffffff" draw:textarea-vertical-align="bottom" draw:auto-grow-height="false" fo:min-height="1.391cm"/>
    </style:style>
    <style:style style:name="Mpr11" style:family="presentation" style:parent-style-name="Blank-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style:style>
    <style:style style:name="Mpr12" style:family="presentation" style:parent-style-name="Blank-backgroundobjects">
      <style:graphic-properties draw:stroke="none" draw:fill="none" draw:fill-color="#ffffff" draw:auto-grow-height="false" fo:min-height="1.391cm"/>
    </style:style>
    <style:style style:name="Mpr13" style:family="presentation" style:parent-style-name="Blank-backgroundobjects">
      <style:graphic-properties draw:stroke="none" draw:fill="none" draw:fill-color="#ffffff" draw:textarea-vertical-align="bottom" draw:auto-grow-height="false" fo:min-height="1.391cm"/>
    </style:style>
    <style:style style:name="Mpr14" style:family="presentation" style:parent-style-name="Grey_5f_background-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style:style>
    <style:style style:name="Mpr15" style:family="presentation" style:parent-style-name="Grey_5f_background-backgroundobjects">
      <style:graphic-properties draw:stroke="none" draw:fill="none" draw:fill-color="#ffffff" draw:auto-grow-height="false" fo:min-height="1.391cm"/>
    </style:style>
    <style:style style:name="Mpr16" style:family="presentation" style:parent-style-name="Grey_5f_background-backgroundobjects">
      <style:graphic-properties draw:stroke="none" draw:fill="none" draw:fill-color="#ffffff" draw:textarea-vertical-align="bottom" draw:auto-grow-height="false" fo:min-height="1.391cm"/>
    </style:style>
    <style:style style:name="Mpr17" style:family="presentation" style:parent-style-name="Title_20_and_20_Content-title">
      <style:graphic-properties draw:stroke="none" svg:stroke-width="0cm" draw:fill="none" draw:textarea-vertical-align="middle" draw:auto-grow-height="false" draw:fit-to-size="false" style:shrink-to-fit="false" fo:min-height="3.181cm" fo:padding-top="0cm" fo:padding-bottom="0cm" fo:padding-left="0cm" fo:padding-right="0cm" fo:wrap-option="wrap"/>
    </style:style>
    <style:style style:name="Mpr18" style:family="presentation" style:parent-style-name="Title_20_and_20_Content-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style:style>
    <style:style style:name="Mpr19" style:family="presentation" style:parent-style-name="Title_20_and_20_Content-backgroundobjects">
      <style:graphic-properties draw:stroke="none" draw:fill="none" draw:fill-color="#ffffff" draw:auto-grow-height="false" fo:min-height="1.391cm"/>
    </style:style>
    <style:style style:name="Mpr20" style:family="presentation" style:parent-style-name="Title_20_and_20_Content-backgroundobjects">
      <style:graphic-properties draw:stroke="none" draw:fill="none" draw:fill-color="#ffffff" draw:textarea-vertical-align="bottom" draw:auto-grow-height="false" fo:min-height="1.391cm"/>
    </style:style>
    <style:style style:name="Mpr21" style:family="presentation" style:parent-style-name="Default-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style>
    <style:style style:name="Mpr22" style:family="presentation" style:parent-style-name="Default-outline1">
      <style:graphic-properties draw:stroke="none" svg:stroke-width="0cm" draw:fill="none" draw:textarea-vertical-align="top" draw:auto-grow-height="false" draw:fit-to-size="false" style:shrink-to-fit="false" fo:min-height="11.049cm" fo:padding-top="0.127cm" fo:padding-bottom="0.127cm" fo:padding-left="0.254cm" fo:padding-right="0.254cm" fo:wrap-option="wrap"/>
    </style:style>
    <style:style style:name="Mpr23" style:family="presentation" style:parent-style-name="Default-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style:style>
    <style:style style:name="Mpr24" style:family="presentation" style:parent-style-name="Default-backgroundobjects">
      <style:graphic-properties draw:stroke="none" draw:fill="none" draw:fill-color="#ffffff" draw:auto-grow-height="false" fo:min-height="1.391cm"/>
    </style:style>
    <style:style style:name="Mpr25" style:family="presentation" style:parent-style-name="Default-backgroundobjects">
      <style:graphic-properties draw:stroke="none" draw:fill="none" draw:fill-color="#ffffff" draw:textarea-vertical-align="bottom" draw:auto-grow-height="false" fo:min-height="1.391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loext:graphic-properties draw:fill="none" draw:fill-color="#ffffff"/>
      <style:paragraph-properties fo:text-align="start" style:font-independent-line-spacing="true"/>
      <style:text-properties fo:font-size="12pt" style:font-size-asian="14pt" style:font-size-complex="14pt"/>
    </style:style>
    <style:style style:name="MP6" style:family="paragraph">
      <style:paragraph-properties fo:margin-left="0cm" fo:margin-right="0cm" fo:margin-top="0cm" fo:margin-bottom="0cm" fo:line-height="100%" fo:text-align="end" fo:text-indent="0cm" style:punctuation-wrap="hanging" style:writing-mode="lr-tb">
        <style:tab-stops>
          <style:tab-stop style:position="0cm"/>
        </style:tab-stops>
      </style:paragraph-properties>
      <style:text-properties fo:font-size="14pt" style:font-size-asian="14pt" style:font-size-complex="14pt" fo:hyphenate="false"/>
    </style:style>
    <style:style style:name="MP7" style:family="paragraph">
      <style:paragraph-properties fo:margin-top="0cm" fo:margin-bottom="0cm" fo:line-height="90%" fo:text-align="start" style:punctuation-wrap="hanging" style:writing-mode="lr-tb"/>
      <style:text-properties fo:font-size="44pt" fo:hyphenate="false"/>
    </style:style>
    <style:style style:name="MP8" style:family="paragraph">
      <loext:graphic-properties draw:fill="none"/>
      <style:paragraph-properties fo:text-align="start" style:font-independent-line-spacing="true"/>
      <style:text-properties fo:font-size="44pt"/>
    </style:style>
    <style:style style:name="MP9" style:family="paragraph">
      <style:paragraph-properties fo:margin-left="0cm" fo:margin-right="0cm" fo:margin-top="0cm" fo:margin-bottom="0cm" fo:line-height="100%" fo:text-align="start" fo:text-indent="0cm" style:punctuation-wrap="hanging" style:writing-mode="lr-tb"/>
      <style:text-properties fo:font-size="14pt" style:font-size-asian="14pt" style:font-size-complex="14pt" fo:hyphenate="false"/>
    </style:style>
    <style:style style:name="MP10" style:family="paragraph">
      <style:paragraph-properties fo:margin-left="0cm" fo:margin-right="0cm" fo:margin-top="0cm" fo:margin-bottom="0cm" fo:line-height="100%" fo:text-align="end" fo:text-indent="0cm" style:punctuation-wrap="hanging" style:writing-mode="lr-tb"/>
      <style:text-properties fo:font-size="14pt" style:font-size-asian="14pt" style:font-size-complex="14pt" fo:hyphenate="false"/>
    </style:style>
    <style:style style:name="MP11" style:family="paragraph">
      <loext:graphic-properties draw:fill="none" draw:fill-color="#ffffff"/>
      <style:paragraph-properties fo:text-align="start" style:font-independent-line-spacing="true"/>
      <style:text-properties fo:font-size="10pt" style:font-size-asian="14pt" style:font-size-complex="14pt"/>
    </style:style>
    <style:style style:name="MP12" style:family="paragraph">
      <loext:graphic-properties draw:fill="none"/>
      <style:paragraph-properties fo:text-align="start"/>
      <style:text-properties fo:font-size="18pt"/>
    </style:style>
    <style:style style:name="MP13" style:family="paragraph">
      <style:paragraph-properties fo:margin-top="0cm" fo:margin-bottom="0cm" fo:line-height="90%" fo:text-align="center" style:punctuation-wrap="hanging" style:writing-mode="lr-tb"/>
      <style:text-properties fo:font-size="22pt" fo:hyphenate="false"/>
    </style:style>
    <style:style style:name="MP14" style:family="paragraph">
      <loext:graphic-properties draw:fill="none"/>
      <style:paragraph-properties fo:text-align="start" style:font-independent-line-spacing="true"/>
      <style:text-properties fo:font-size="22pt"/>
    </style:style>
    <style:style style:name="MP15" style:family="paragraph">
      <loext:graphic-properties draw:fill="none" draw:fill-color="#ffffff"/>
      <style:paragraph-properties fo:text-align="start" style:font-independent-line-spacing="true"/>
      <style:text-properties fo:font-size="8pt" style:font-size-asian="14pt" style:font-size-complex="14pt"/>
    </style:style>
    <style:style style:name="MP16" style:family="paragraph">
      <style:paragraph-properties fo:margin-left="0cm" fo:margin-right="0cm" fo:margin-top="0.353cm" fo:margin-bottom="0cm" fo:line-height="90%" fo:text-align="start" fo:text-indent="0cm" style:punctuation-wrap="hanging" style:writing-mode="lr-tb"/>
      <style:text-properties fo:font-size="28pt" fo:hyphenate="false"/>
    </style:style>
    <style:style style:name="MP17" style:family="paragraph">
      <style:paragraph-properties fo:margin-left="0cm" fo:margin-right="0cm" fo:margin-top="0.176cm" fo:margin-bottom="0cm" fo:line-height="90%" fo:text-align="start" fo:text-indent="0cm" style:punctuation-wrap="hanging" style:writing-mode="lr-tb"/>
      <style:text-properties fo:font-size="28pt" fo:hyphenate="false"/>
    </style:style>
    <style:style style:name="MP18" style:family="paragraph">
      <loext:graphic-properties draw:fill="none"/>
      <style:paragraph-properties fo:text-align="start" style:font-independent-line-spacing="true"/>
      <style:text-properties fo:font-size="28pt"/>
    </style:style>
    <style:style style:name="MT1" style:family="text">
      <style:text-properties fo:font-variant="normal" fo:text-transform="none" fo:color="#888888" style:text-line-through-style="none" style:text-line-through-type="none" style:text-position="0% 100%" style:font-name="Calibri1" fo:font-size="12pt" fo:letter-spacing="normal"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style style:name="MT2" style:family="text">
      <style:text-properties fo:font-variant="normal" fo:text-transform="none" fo:color="#000000" style:text-line-through-style="none" style:text-line-through-type="none" style:text-position="0% 100%" style:font-name="Calibri Light" fo:font-size="44pt" fo:letter-spacing="normal" fo:font-style="normal" style:text-underline-style="none" fo:font-weight="normal" style:font-size-asian="44pt" style:font-style-asian="normal" style:font-weight-asian="normal" style:font-size-complex="44pt" style:font-style-complex="normal" style:font-weight-complex="normal"/>
    </style:style>
    <style:style style:name="MT3" style:family="text">
      <style:text-properties fo:font-variant="normal" fo:text-transform="none" fo:color="#8b8b8b" style:text-line-through-style="none" style:text-line-through-type="none" style:text-position="0% 100%" style:font-name="Calibri1"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MT4" style:family="text">
      <style:text-properties fo:font-variant="normal" fo:text-transform="none" fo:color="#8b8b8b" style:text-line-through-style="none" style:text-line-through-type="none" style:text-position="0% 100%" style:font-name="Arial1" fo:font-size="10pt" fo:letter-spacing="normal" fo:font-style="normal" style:text-underline-style="none" fo:font-weight="normal" style:font-size-asian="10pt" style:font-style-asian="normal" style:font-weight-asian="normal" style:font-size-complex="10pt" style:font-style-complex="normal" style:font-weight-complex="normal"/>
    </style:style>
    <style:style style:name="MT5" style:family="text">
      <style:text-properties fo:font-variant="normal" fo:text-transform="none" fo:color="#ff8932" style:text-line-through-style="none" style:text-line-through-type="none" style:text-position="0% 100%" style:font-name="Poppins1" fo:font-size="22pt" fo:letter-spacing="normal" fo:font-style="normal" style:text-underline-style="none" fo:font-weight="bold" style:font-size-asian="22pt" style:font-style-asian="normal" style:font-weight-asian="bold" style:font-name-complex="Poppins1" style:font-size-complex="22pt" style:font-style-complex="normal" style:font-weight-complex="bold"/>
    </style:style>
    <style:style style:name="MT6" style:family="text">
      <style:text-properties fo:font-variant="normal" fo:text-transform="none" fo:color="#8b8b8b" style:text-line-through-style="none" style:text-line-through-type="none" style:text-position="0% 100%" style:font-name="Roboto1" fo:font-size="8pt" fo:letter-spacing="normal" fo:font-style="normal" style:text-underline-style="none" fo:font-weight="normal" style:font-size-asian="8pt" style:font-style-asian="normal" style:font-weight-asian="normal" style:font-size-complex="8pt" style:font-style-complex="normal" style:font-weight-complex="normal"/>
    </style:style>
    <style:style style:name="MT7" style:family="text">
      <style:text-properties fo:font-variant="normal" fo:text-transform="none" fo:color="#000000" style:text-line-through-style="none" style:text-line-through-type="none" style:text-position="0% 100%" style:font-name="Calibri1" fo:font-size="28pt" fo:letter-spacing="normal" fo:font-style="normal" style:text-underline-style="none" fo:font-weight="normal" style:font-size-asian="28pt" style:font-style-asian="normal" style:font-weight-asian="normal" style:font-size-complex="28pt" style:font-style-complex="normal" style:font-weight-complex="normal"/>
    </style:style>
    <style:style style:name="MT8" style:family="text">
      <style:text-properties fo:font-variant="normal" fo:text-transform="none" fo:color="#000000" style:text-line-through-style="none" style:text-line-through-type="none" style:text-position="0% 100%" style:font-name="Calibri1"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MT9" style:family="text">
      <style:text-properties fo:font-variant="normal" fo:text-transform="none" fo:color="#000000" style:text-line-through-style="none" style:text-line-through-type="none" style:text-position="0% 100%" style:font-name="Calibri1"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MT10" style:family="text">
      <style:text-properties fo:font-variant="normal" fo:text-transform="none" fo:color="#000000" style:text-line-through-style="none" style:text-line-through-type="none" style:text-position="0% 100%" style:font-name="Calibri1" fo:font-size="18pt" fo:letter-spacing="normal" fo:font-style="normal" style:text-underline-style="none" fo:font-weight="normal" style:font-size-asian="18pt" style:font-style-asian="normal" style:font-weight-asian="normal" style:font-size-complex="18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number text:level="1" style:num-format="">
        <style:list-level-properties text:min-label-width="0.6cm"/>
        <style:text-properties fo:color="#888888"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4">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5">
      <text:list-level-style-bullet text:level="1" text:bullet-char="●">
        <style:list-level-properties text:min-label-width="0.6cm"/>
        <style:text-properties fo:font-family="StarSymbol" fo:color="#8b8b8b"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6">
      <text:list-level-style-number text:level="1" style:num-format="">
        <style:list-level-properties text:min-label-width="0.6cm"/>
        <style:text-properties fo:color="#ff8932"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7">
      <text:list-level-style-bullet text:level="1" text:bullet-char="•">
        <style:list-level-properties text:space-before="0.001cm" text:min-label-width="0.634cm"/>
        <style:text-properties style:font-name="Arial2" fo:color="#000000"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8">
      <text:list-level-style-bullet text:level="1" text:bullet-char="•">
        <style:list-level-properties text:space-before="0.001cm" text:min-label-width="0.634cm"/>
        <style:text-properties style:font-name="Arial2" fo:color="#000000" fo:font-size="100%"/>
      </text:list-level-style-bullet>
      <text:list-level-style-bullet text:level="2" text:bullet-char="•">
        <style:list-level-properties text:space-before="1.271cm" text:min-label-width="0.634cm"/>
        <style:text-properties style:font-name="Arial2" fo:color="#000000" fo:font-size="100%"/>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9">
      <text:list-level-style-bullet text:level="1" text:bullet-char="•">
        <style:list-level-properties text:space-before="0.001cm" text:min-label-width="0.634cm"/>
        <style:text-properties style:font-name="Arial2" fo:color="#000000" fo:font-size="100%"/>
      </text:list-level-style-bullet>
      <text:list-level-style-bullet text:level="2" text:bullet-char="•">
        <style:list-level-properties text:space-before="1.271cm" text:min-label-width="0.634cm"/>
        <style:text-properties style:font-name="Arial2" fo:color="#000000" fo:font-size="100%"/>
      </text:list-level-style-bullet>
      <text:list-level-style-bullet text:level="3" text:bullet-char="•">
        <style:list-level-properties text:space-before="2.541cm" text:min-label-width="0.634cm"/>
        <style:text-properties style:font-name="Arial2" fo:color="#000000"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10">
      <text:list-level-style-bullet text:level="1" text:bullet-char="•">
        <style:list-level-properties text:space-before="0.001cm" text:min-label-width="0.634cm"/>
        <style:text-properties style:font-name="Arial2" fo:color="#000000" fo:font-size="100%"/>
      </text:list-level-style-bullet>
      <text:list-level-style-bullet text:level="2" text:bullet-char="•">
        <style:list-level-properties text:space-before="1.271cm" text:min-label-width="0.634cm"/>
        <style:text-properties style:font-name="Arial2" fo:color="#000000" fo:font-size="100%"/>
      </text:list-level-style-bullet>
      <text:list-level-style-bullet text:level="3" text:bullet-char="•">
        <style:list-level-properties text:space-before="2.541cm" text:min-label-width="0.634cm"/>
        <style:text-properties style:font-name="Arial2" fo:color="#000000" fo:font-size="100%"/>
      </text:list-level-style-bullet>
      <text:list-level-style-bullet text:level="4" text:bullet-char="•">
        <style:list-level-properties text:space-before="3.811cm" text:min-label-width="0.634cm"/>
        <style:text-properties style:font-name="Arial2" fo:color="#000000" fo:font-size="100%"/>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11">
      <text:list-level-style-bullet text:level="1" text:bullet-char="•">
        <style:list-level-properties text:space-before="0.001cm" text:min-label-width="0.634cm"/>
        <style:text-properties style:font-name="Arial2" fo:color="#000000" fo:font-size="100%"/>
      </text:list-level-style-bullet>
      <text:list-level-style-bullet text:level="2" text:bullet-char="•">
        <style:list-level-properties text:space-before="1.271cm" text:min-label-width="0.634cm"/>
        <style:text-properties style:font-name="Arial2" fo:color="#000000" fo:font-size="100%"/>
      </text:list-level-style-bullet>
      <text:list-level-style-bullet text:level="3" text:bullet-char="•">
        <style:list-level-properties text:space-before="2.541cm" text:min-label-width="0.634cm"/>
        <style:text-properties style:font-name="Arial2" fo:color="#000000" fo:font-size="100%"/>
      </text:list-level-style-bullet>
      <text:list-level-style-bullet text:level="4" text:bullet-char="•">
        <style:list-level-properties text:space-before="3.811cm" text:min-label-width="0.634cm"/>
        <style:text-properties style:font-name="Arial2" fo:color="#000000" fo:font-size="100%"/>
      </text:list-level-style-bullet>
      <text:list-level-style-bullet text:level="5" text:bullet-char="•">
        <style:list-level-properties text:space-before="5.081cm" text:min-label-width="0.634cm"/>
        <style:text-properties style:font-name="Arial2" fo:color="#000000" fo:font-size="100%"/>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3">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presentation:header/></text:p>
        </draw:text-box>
      </draw:frame>
      <draw:frame draw:style-name="Mgr1" draw:text-style-name="MP4" draw:layer="backgroundobjects" svg:width="9.113cm" svg:height="1.484cm" svg:x="11.886cm" svg:y="0cm" presentation:class="date-time">
        <draw:text-box>
          <text:p text:style-name="MP3"><presentation:date-time/></text:p>
        </draw:text-box>
      </draw:frame>
      <draw:frame draw:style-name="Mgr2" draw:text-style-name="MP2" draw:layer="backgroundobjects" svg:width="9.113cm" svg:height="1.484cm" svg:x="0cm" svg:y="28.215cm" presentation:class="footer">
        <draw:text-box>
          <text:p text:style-name="MP1"><presentation:footer/></text:p>
        </draw:text-box>
      </draw:frame>
      <draw:frame draw:style-name="Mgr2" draw:text-style-name="MP4" draw:layer="backgroundobjects" svg:width="9.113cm" svg:height="1.484cm" svg:x="11.886cm" svg:y="28.215cm" presentation:class="page-number">
        <draw:text-box>
          <text:p text:style-name="MP3"><text:page-number>&lt;number&gt;</text:page-number></text:p>
        </draw:text-box>
      </draw:frame>
    </style:handout-master>
    <style:master-page style:name="Title_20_Slide" style:display-name="Title Slide" style:page-layout-name="PM1" draw:style-name="Mdp1">
      <draw:frame draw:name="Google Shape;16;p2" presentation:style-name="Title_20_Slide-title" draw:layer="backgroundobjects" svg:width="25.399cm" svg:height="6.631cm" svg:x="4.233cm" svg:y="3.118cm" presentation:class="title" presentation:placeholder="true" presentation:user-transformed="true">
        <draw:text-box/>
      </draw:frame>
      <draw:frame draw:name="Google Shape;18;p2" presentation:style-name="Mpr1" draw:text-style-name="MP5" draw:layer="backgroundobjects" svg:width="7.619cm" svg:height="1.013cm" svg:x="2.328cm" svg:y="17.657cm" presentation:class="date-time" presentation:user-transformed="true">
        <draw:text-box>
          <text:p/>
        </draw:text-box>
      </draw:frame>
      <draw:frame draw:name="Google Shape;19;p2" presentation:style-name="Mpr1" draw:text-style-name="MP5" draw:layer="backgroundobjects" svg:width="11.429cm" svg:height="1.013cm" svg:x="11.218cm" svg:y="17.657cm" presentation:class="footer" presentation:user-transformed="true">
        <draw:text-box>
          <text:p/>
        </draw:text-box>
      </draw:frame>
      <draw:frame draw:name="Google Shape;20;p2" presentation:style-name="Mpr1" draw:text-style-name="MP5" draw:layer="backgroundobjects" svg:width="7.619cm" svg:height="1.013cm" svg:x="23.918cm" svg:y="17.657cm" presentation:class="page-number" presentation:user-transformed="true">
        <draw:text-box>
          <text:p text:style-name="MP6"><text:span text:style-name="MT1"><text:page-number>&lt;number&gt;</text:page-number></text:span></text:p>
        </draw:text-box>
      </draw:frame>
      <draw:frame presentation:style-name="Title_20_Slide-outline1" draw:layer="backgroundobjects" svg:width="30.479cm" svg:height="11.048cm" svg:x="1.693cm" svg:y="4.457cm" presentation:class="outline" presentation:placeholder="true">
        <draw:text-box/>
      </draw:frame>
      <presentation:notes style:page-layout-name="PM2">
        <draw:page-thumbnail presentation:style-name="Title_20_Slide-title" draw:layer="backgroundobjects" svg:width="19.798cm" svg:height="11.136cm" svg:x="0.6cm" svg:y="2.257cm" presentation:class="page"/>
        <draw:frame presentation:style-name="Title_20_Slide-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presentation:header/></text:p>
          </draw:text-box>
        </draw:frame>
        <draw:frame presentation:style-name="Mpr2" draw:text-style-name="MP4" draw:layer="backgroundobjects" svg:width="9.113cm" svg:height="1.484cm" svg:x="11.886cm" svg:y="0cm" presentation:class="date-time">
          <draw:text-box>
            <text:p text:style-name="MP3"><presentation:date-time/></text:p>
          </draw:text-box>
        </draw:frame>
        <draw:frame presentation:style-name="Mpr3" draw:text-style-name="MP2" draw:layer="backgroundobjects" svg:width="9.113cm" svg:height="1.484cm" svg:x="0cm" svg:y="28.215cm" presentation:class="footer">
          <draw:text-box>
            <text:p text:style-name="MP1"><presentation:footer/></text:p>
          </draw:text-box>
        </draw:frame>
        <draw:frame presentation:style-name="Mpr3"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Title_20_Only" style:display-name="Title Only" style:page-layout-name="PM1" draw:style-name="Mdp1">
      <draw:frame draw:name="Title 1" presentation:style-name="Mpr4" draw:text-style-name="MP8" draw:layer="backgroundobjects" svg:width="29.209cm" svg:height="3.681cm" svg:x="2.328cm" svg:y="1.014cm" presentation:class="title" presentation:user-transformed="true">
        <draw:text-box>
          <text:p text:style-name="MP7"><text:span text:style-name="MT2">Click to edit Master title style</text:span></text:p>
        </draw:text-box>
      </draw:frame>
      <draw:frame draw:name="Date Placeholder 2" presentation:style-name="Mpr5" draw:text-style-name="MP5" draw:layer="backgroundobjects" svg:width="7.619cm" svg:height="1.013cm" svg:x="2.328cm" svg:y="17.657cm" presentation:class="date-time" presentation:user-transformed="true">
        <draw:text-box>
          <text:p text:style-name="MP9"><text:span text:style-name="MT3"><text:date style:data-style-name="D1" text:date-value="2023-06-22">6/22/23</text:date></text:span></text:p>
        </draw:text-box>
      </draw:frame>
      <draw:frame draw:name="Footer Placeholder 3" presentation:style-name="Mpr5" draw:text-style-name="MP5" draw:layer="backgroundobjects" svg:width="11.429cm" svg:height="1.013cm" svg:x="11.218cm" svg:y="17.657cm" presentation:class="footer" presentation:user-transformed="true">
        <draw:text-box>
          <text:p/>
        </draw:text-box>
      </draw:frame>
      <draw:frame draw:name="Slide Number Placeholder 4" presentation:style-name="Mpr5" draw:text-style-name="MP5" draw:layer="backgroundobjects" svg:width="7.619cm" svg:height="1.013cm" svg:x="23.918cm" svg:y="17.657cm" presentation:class="page-number" presentation:user-transformed="true">
        <draw:text-box>
          <text:p text:style-name="MP10"><text:span text:style-name="MT3"><text:page-number>&lt;number&gt;</text:page-number></text:span></text:p>
        </draw:text-box>
      </draw:frame>
      <draw:frame presentation:style-name="Title_20_Only-outline1" draw:layer="backgroundobjects" svg:width="30.479cm" svg:height="11.048cm" svg:x="1.693cm" svg:y="4.457cm" presentation:class="outline" presentation:placeholder="true">
        <draw:text-box/>
      </draw:frame>
      <presentation:notes style:page-layout-name="PM2">
        <draw:page-thumbnail presentation:style-name="Title_20_Only-title" draw:layer="backgroundobjects" svg:width="18.557cm" svg:height="10.438cm" svg:x="0.29cm" svg:y="2.115cm" presentation:class="page"/>
        <draw:frame presentation:style-name="Title_20_Only-notes" draw:layer="backgroundobjects" svg:width="15.309cm" svg:height="12.526cm" svg:x="1.913cm" svg:y="13.223cm" presentation:class="notes" presentation:placeholder="true">
          <draw:text-box/>
        </draw:frame>
        <draw:frame presentation:style-name="Mpr6" draw:text-style-name="MP2" draw:layer="backgroundobjects" svg:width="8.304cm" svg:height="1.39cm" svg:x="0cm" svg:y="0cm" presentation:class="header">
          <draw:text-box>
            <text:p text:style-name="MP1"><presentation:header/></text:p>
          </draw:text-box>
        </draw:frame>
        <draw:frame presentation:style-name="Mpr6" draw:text-style-name="MP4" draw:layer="backgroundobjects" svg:width="8.304cm" svg:height="1.39cm" svg:x="10.833cm" svg:y="0cm" presentation:class="date-time">
          <draw:text-box>
            <text:p text:style-name="MP3"><presentation:date-time/></text:p>
          </draw:text-box>
        </draw:frame>
        <draw:frame presentation:style-name="Mpr7" draw:text-style-name="MP2" draw:layer="backgroundobjects" svg:width="8.304cm" svg:height="1.39cm" svg:x="0cm" svg:y="26.448cm" presentation:class="footer">
          <draw:text-box>
            <text:p text:style-name="MP1"><presentation:footer/></text:p>
          </draw:text-box>
        </draw:frame>
        <draw:frame presentation:style-name="Mpr7" draw:text-style-name="MP4" draw:layer="backgroundobjects" svg:width="8.304cm" svg:height="1.39cm" svg:x="10.833cm" svg:y="26.448cm" presentation:class="page-number">
          <draw:text-box>
            <text:p text:style-name="MP3"><text:page-number>&lt;number&gt;</text:page-number></text:p>
          </draw:text-box>
        </draw:frame>
      </presentation:notes>
    </style:master-page>
    <style:master-page style:name="White_5f_background" style:display-name="White_background" style:page-layout-name="PM1" draw:style-name="Mdp1">
      <draw:frame draw:name="Slide Number Placeholder 5" presentation:style-name="Mpr8" draw:text-style-name="MP11" draw:layer="backgroundobjects" svg:width="7.619cm" svg:height="1.013cm" svg:x="25.658cm" svg:y="17.912cm" presentation:class="page-number" presentation:user-transformed="true">
        <draw:text-box>
          <text:p text:style-name="MP10"><text:span text:style-name="MT4"><text:page-number>&lt;number&gt;</text:page-number></text:span></text:p>
        </draw:text-box>
      </draw:frame>
      <draw:frame presentation:style-name="White_5f_background-title" draw:layer="backgroundobjects" svg:width="30.479cm" svg:height="3.18cm" svg:x="1.693cm" svg:y="0.76cm" presentation:class="title" presentation:placeholder="true">
        <draw:text-box/>
      </draw:frame>
      <draw:frame presentation:style-name="White_5f_background-outline1" draw:layer="backgroundobjects" svg:width="30.479cm" svg:height="11.048cm" svg:x="1.693cm" svg:y="4.457cm" presentation:class="outline" presentation:placeholder="true">
        <draw:text-box/>
      </draw:frame>
      <presentation:notes style:page-layout-name="PM2">
        <draw:page-thumbnail presentation:style-name="White_5f_background-title" draw:layer="backgroundobjects" svg:width="18.557cm" svg:height="10.438cm" svg:x="0.29cm" svg:y="2.115cm" presentation:class="page"/>
        <draw:frame presentation:style-name="White_5f_background-notes" draw:layer="backgroundobjects" svg:width="15.309cm" svg:height="12.526cm" svg:x="1.913cm" svg:y="13.223cm" presentation:class="notes" presentation:placeholder="true">
          <draw:text-box/>
        </draw:frame>
        <draw:frame presentation:style-name="Mpr9" draw:text-style-name="MP2" draw:layer="backgroundobjects" svg:width="8.304cm" svg:height="1.39cm" svg:x="0cm" svg:y="0cm" presentation:class="header">
          <draw:text-box>
            <text:p text:style-name="MP1"><presentation:header/></text:p>
          </draw:text-box>
        </draw:frame>
        <draw:frame presentation:style-name="Mpr9" draw:text-style-name="MP4" draw:layer="backgroundobjects" svg:width="8.304cm" svg:height="1.39cm" svg:x="10.833cm" svg:y="0cm" presentation:class="date-time">
          <draw:text-box>
            <text:p text:style-name="MP3"><presentation:date-time/></text:p>
          </draw:text-box>
        </draw:frame>
        <draw:frame presentation:style-name="Mpr10" draw:text-style-name="MP2" draw:layer="backgroundobjects" svg:width="8.304cm" svg:height="1.39cm" svg:x="0cm" svg:y="26.448cm" presentation:class="footer">
          <draw:text-box>
            <text:p text:style-name="MP1"><presentation:footer/></text:p>
          </draw:text-box>
        </draw:frame>
        <draw:frame presentation:style-name="Mpr10" draw:text-style-name="MP4" draw:layer="backgroundobjects" svg:width="8.304cm" svg:height="1.39cm" svg:x="10.833cm" svg:y="26.448cm" presentation:class="page-number">
          <draw:text-box>
            <text:p text:style-name="MP3"><text:page-number>&lt;number&gt;</text:page-number></text:p>
          </draw:text-box>
        </draw:frame>
      </presentation:notes>
    </style:master-page>
    <style:master-page style:name="Blank" style:page-layout-name="PM1" draw:style-name="Mdp1">
      <draw:frame draw:name="Date Placeholder 1" presentation:style-name="Mpr11" draw:text-style-name="MP5" draw:layer="backgroundobjects" svg:width="7.619cm" svg:height="1.013cm" svg:x="2.328cm" svg:y="17.657cm" presentation:class="date-time" presentation:user-transformed="true">
        <draw:text-box>
          <text:p text:style-name="MP9"><text:span text:style-name="MT3"><text:date style:data-style-name="D1" text:date-value="2023-06-22">6/22/23</text:date></text:span></text:p>
        </draw:text-box>
      </draw:frame>
      <draw:frame draw:name="Footer Placeholder 2" presentation:style-name="Mpr11" draw:text-style-name="MP5" draw:layer="backgroundobjects" svg:width="11.429cm" svg:height="1.013cm" svg:x="11.218cm" svg:y="17.657cm" presentation:class="footer" presentation:user-transformed="true">
        <draw:text-box>
          <text:p/>
        </draw:text-box>
      </draw:frame>
      <draw:frame draw:name="Slide Number Placeholder 3" presentation:style-name="Mpr11" draw:text-style-name="MP5" draw:layer="backgroundobjects" svg:width="7.619cm" svg:height="1.013cm" svg:x="23.918cm" svg:y="17.657cm" presentation:class="page-number" presentation:user-transformed="true">
        <draw:text-box>
          <text:p text:style-name="MP10"><text:span text:style-name="MT3"><text:page-number>&lt;number&gt;</text:page-number></text:span></text:p>
        </draw:text-box>
      </draw:frame>
      <draw:frame presentation:style-name="Blank-title" draw:layer="backgroundobjects" svg:width="30.479cm" svg:height="3.18cm" svg:x="1.693cm" svg:y="0.76cm" presentation:class="title" presentation:placeholder="true">
        <draw:text-box/>
      </draw:frame>
      <draw:frame presentation:style-name="Blank-outline1" draw:layer="backgroundobjects" svg:width="30.479cm" svg:height="11.048cm" svg:x="1.693cm" svg:y="4.457cm" presentation:class="outline" presentation:placeholder="true">
        <draw:text-box/>
      </draw:frame>
      <presentation:notes style:page-layout-name="PM2">
        <draw:page-thumbnail presentation:style-name="Blank-title" draw:layer="backgroundobjects" svg:width="18.557cm" svg:height="10.438cm" svg:x="0.29cm" svg:y="2.115cm" presentation:class="page"/>
        <draw:frame presentation:style-name="Blank-notes" draw:layer="backgroundobjects" svg:width="15.309cm" svg:height="12.526cm" svg:x="1.913cm" svg:y="13.223cm" presentation:class="notes" presentation:placeholder="true">
          <draw:text-box/>
        </draw:frame>
        <draw:frame presentation:style-name="Mpr12" draw:text-style-name="MP2" draw:layer="backgroundobjects" svg:width="8.304cm" svg:height="1.39cm" svg:x="0cm" svg:y="0cm" presentation:class="header">
          <draw:text-box>
            <text:p text:style-name="MP1"><presentation:header/></text:p>
          </draw:text-box>
        </draw:frame>
        <draw:frame presentation:style-name="Mpr12" draw:text-style-name="MP4" draw:layer="backgroundobjects" svg:width="8.304cm" svg:height="1.39cm" svg:x="10.833cm" svg:y="0cm" presentation:class="date-time">
          <draw:text-box>
            <text:p text:style-name="MP3"><presentation:date-time/></text:p>
          </draw:text-box>
        </draw:frame>
        <draw:frame presentation:style-name="Mpr13" draw:text-style-name="MP2" draw:layer="backgroundobjects" svg:width="8.304cm" svg:height="1.39cm" svg:x="0cm" svg:y="26.448cm" presentation:class="footer">
          <draw:text-box>
            <text:p text:style-name="MP1"><presentation:footer/></text:p>
          </draw:text-box>
        </draw:frame>
        <draw:frame presentation:style-name="Mpr13" draw:text-style-name="MP4" draw:layer="backgroundobjects" svg:width="8.304cm" svg:height="1.39cm" svg:x="10.833cm" svg:y="26.448cm" presentation:class="page-number">
          <draw:text-box>
            <text:p text:style-name="MP3"><text:page-number>&lt;number&gt;</text:page-number></text:p>
          </draw:text-box>
        </draw:frame>
      </presentation:notes>
    </style:master-page>
    <style:master-page style:name="Grey_5f_background" style:display-name="Grey_background" style:page-layout-name="PM1" draw:style-name="Mdp2">
      <draw:frame draw:name="Slide Number Placeholder 5" presentation:style-name="Mpr14" draw:text-style-name="MP11" draw:layer="backgroundobjects" svg:width="7.619cm" svg:height="1.013cm" svg:x="25.658cm" svg:y="17.912cm" presentation:class="page-number" presentation:user-transformed="true">
        <draw:text-box>
          <text:p text:style-name="MP10"><text:span text:style-name="MT4"><text:page-number>&lt;number&gt;</text:page-number></text:span></text:p>
        </draw:text-box>
      </draw:frame>
      <draw:frame draw:name="Picture 2" draw:style-name="Mgr3" draw:text-style-name="MP12" draw:layer="backgroundobjects" svg:width="33.857cm" svg:height="19.049cm" svg:x="0.004cm" svg:y="0cm">
        <draw:image xlink:href="Pictures/1000020100000B7500000672DE0FA6EFD8BA67CF.png" xlink:type="simple" xlink:show="embed" xlink:actuate="onLoad" loext:mime-type="image/png">
          <text:p/>
        </draw:image>
      </draw:frame>
      <draw:frame presentation:style-name="Grey_5f_background-title" draw:layer="backgroundobjects" svg:width="30.479cm" svg:height="3.18cm" svg:x="1.693cm" svg:y="0.76cm" presentation:class="title" presentation:placeholder="true">
        <draw:text-box/>
      </draw:frame>
      <draw:frame presentation:style-name="Grey_5f_background-outline1" draw:layer="backgroundobjects" svg:width="30.479cm" svg:height="11.048cm" svg:x="1.693cm" svg:y="4.457cm" presentation:class="outline" presentation:placeholder="true">
        <draw:text-box/>
      </draw:frame>
      <presentation:notes style:page-layout-name="PM2">
        <draw:page-thumbnail presentation:style-name="Grey_5f_background-title" draw:layer="backgroundobjects" svg:width="18.557cm" svg:height="10.438cm" svg:x="0.29cm" svg:y="2.115cm" presentation:class="page"/>
        <draw:frame presentation:style-name="Grey_5f_background-notes" draw:layer="backgroundobjects" svg:width="15.309cm" svg:height="12.526cm" svg:x="1.913cm" svg:y="13.223cm" presentation:class="notes" presentation:placeholder="true">
          <draw:text-box/>
        </draw:frame>
        <draw:frame presentation:style-name="Mpr15" draw:text-style-name="MP2" draw:layer="backgroundobjects" svg:width="8.304cm" svg:height="1.39cm" svg:x="0cm" svg:y="0cm" presentation:class="header">
          <draw:text-box>
            <text:p text:style-name="MP1"><presentation:header/></text:p>
          </draw:text-box>
        </draw:frame>
        <draw:frame presentation:style-name="Mpr15" draw:text-style-name="MP4" draw:layer="backgroundobjects" svg:width="8.304cm" svg:height="1.39cm" svg:x="10.833cm" svg:y="0cm" presentation:class="date-time">
          <draw:text-box>
            <text:p text:style-name="MP3"><presentation:date-time/></text:p>
          </draw:text-box>
        </draw:frame>
        <draw:frame presentation:style-name="Mpr16" draw:text-style-name="MP2" draw:layer="backgroundobjects" svg:width="8.304cm" svg:height="1.39cm" svg:x="0cm" svg:y="26.448cm" presentation:class="footer">
          <draw:text-box>
            <text:p text:style-name="MP1"><presentation:footer/></text:p>
          </draw:text-box>
        </draw:frame>
        <draw:frame presentation:style-name="Mpr16" draw:text-style-name="MP4" draw:layer="backgroundobjects" svg:width="8.304cm" svg:height="1.39cm" svg:x="10.833cm" svg:y="26.448cm" presentation:class="page-number">
          <draw:text-box>
            <text:p text:style-name="MP3"><text:page-number>&lt;number&gt;</text:page-number></text:p>
          </draw:text-box>
        </draw:frame>
      </presentation:notes>
    </style:master-page>
    <style:master-page style:name="Title_20_and_20_Content" style:display-name="Title and Content" style:page-layout-name="PM1" draw:style-name="Mdp1">
      <draw:frame draw:name="Title 1" presentation:style-name="Mpr17" draw:text-style-name="MP14" draw:layer="backgroundobjects" svg:width="32.172cm" svg:height="1.613cm" svg:x="0.847cm" svg:y="0.953cm" presentation:class="title" presentation:user-transformed="true">
        <draw:text-box>
          <text:p text:style-name="MP13"><text:span text:style-name="MT5">Click To Edit Master Title Style</text:span></text:p>
        </draw:text-box>
      </draw:frame>
      <draw:frame draw:name="Slide Number Placeholder 5" presentation:style-name="Mpr18" draw:text-style-name="MP15" draw:layer="backgroundobjects" svg:width="1.293cm" svg:height="0.572cm" svg:x="31.233cm" svg:y="18.098cm" presentation:class="page-number" presentation:user-transformed="true">
        <draw:text-box>
          <text:p text:style-name="MP10"><text:span text:style-name="MT6"><text:page-number>&lt;number&gt;</text:page-number></text:span></text:p>
        </draw:text-box>
      </draw:frame>
      <draw:line draw:name="Straight Connector 8" draw:style-name="Mgr4" draw:text-style-name="MP12" draw:layer="backgroundobjects" svg:x1="0cm" svg:y1="17.806cm" svg:x2="33.866cm" svg:y2="17.807cm">
        <text:p/>
      </draw:line>
      <draw:line draw:name="Straight Connector 10" draw:style-name="Mgr4" draw:text-style-name="MP12" draw:layer="backgroundobjects" svg:x1="0cm" svg:y1="2.945cm" svg:x2="33.866cm" svg:y2="2.946cm">
        <text:p/>
      </draw:line>
      <draw:frame presentation:style-name="Title_20_and_20_Content-outline1" draw:layer="backgroundobjects" svg:width="30.479cm" svg:height="11.048cm" svg:x="1.693cm" svg:y="4.457cm" presentation:class="outline" presentation:placeholder="true">
        <draw:text-box/>
      </draw:frame>
      <presentation:notes style:page-layout-name="PM2">
        <draw:page-thumbnail presentation:style-name="Title_20_and_20_Content-title" draw:layer="backgroundobjects" svg:width="18.557cm" svg:height="10.438cm" svg:x="0.29cm" svg:y="2.115cm" presentation:class="page"/>
        <draw:frame presentation:style-name="Title_20_and_20_Content-notes" draw:layer="backgroundobjects" svg:width="15.309cm" svg:height="12.526cm" svg:x="1.913cm" svg:y="13.223cm" presentation:class="notes" presentation:placeholder="true">
          <draw:text-box/>
        </draw:frame>
        <draw:frame presentation:style-name="Mpr19" draw:text-style-name="MP2" draw:layer="backgroundobjects" svg:width="8.304cm" svg:height="1.39cm" svg:x="0cm" svg:y="0cm" presentation:class="header">
          <draw:text-box>
            <text:p text:style-name="MP1"><presentation:header/></text:p>
          </draw:text-box>
        </draw:frame>
        <draw:frame presentation:style-name="Mpr19" draw:text-style-name="MP4" draw:layer="backgroundobjects" svg:width="8.304cm" svg:height="1.39cm" svg:x="10.833cm" svg:y="0cm" presentation:class="date-time">
          <draw:text-box>
            <text:p text:style-name="MP3"><presentation:date-time/></text:p>
          </draw:text-box>
        </draw:frame>
        <draw:frame presentation:style-name="Mpr20" draw:text-style-name="MP2" draw:layer="backgroundobjects" svg:width="8.304cm" svg:height="1.39cm" svg:x="0cm" svg:y="26.448cm" presentation:class="footer">
          <draw:text-box>
            <text:p text:style-name="MP1"><presentation:footer/></text:p>
          </draw:text-box>
        </draw:frame>
        <draw:frame presentation:style-name="Mpr20" draw:text-style-name="MP4" draw:layer="backgroundobjects" svg:width="8.304cm" svg:height="1.39cm" svg:x="10.833cm" svg:y="26.448cm" presentation:class="page-number">
          <draw:text-box>
            <text:p text:style-name="MP3"><text:page-number>&lt;number&gt;</text:page-number></text:p>
          </draw:text-box>
        </draw:frame>
      </presentation:notes>
    </style:master-page>
    <style:master-page style:name="Default" style:page-layout-name="PM1" draw:style-name="Mdp1">
      <draw:frame draw:name="Title 1" presentation:style-name="Mpr21" draw:text-style-name="MP8" draw:layer="backgroundobjects" svg:width="29.209cm" svg:height="3.681cm" svg:x="2.328cm" svg:y="1.014cm" presentation:class="title" presentation:user-transformed="true">
        <draw:text-box>
          <text:p text:style-name="MP7"><text:span text:style-name="MT2">Click to edit Master title style</text:span></text:p>
        </draw:text-box>
      </draw:frame>
      <draw:frame draw:name="Content Placeholder 2" presentation:style-name="Mpr22" draw:text-style-name="MP18" draw:layer="backgroundobjects" svg:width="29.209cm" svg:height="12.086cm" svg:x="2.328cm" svg:y="5.071cm" presentation:class="outline" presentation:user-transformed="true">
        <draw:text-box>
          <text:list text:style-name="ML7">
            <text:list-item>
              <text:p text:style-name="MP16"><text:span text:style-name="MT7">Click to edit Master text styles</text:span></text:p>
            </text:list-item>
          </text:list>
          <text:list text:style-name="ML8">
            <text:list-item>
              <text:list>
                <text:list-item>
                  <text:p text:style-name="MP17"><text:span text:style-name="MT8">Second level</text:span></text:p>
                </text:list-item>
              </text:list>
            </text:list-item>
          </text:list>
          <text:list text:style-name="ML9">
            <text:list-item>
              <text:list>
                <text:list-item>
                  <text:list>
                    <text:list-item>
                      <text:p text:style-name="MP17"><text:span text:style-name="MT9">Third level</text:span></text:p>
                    </text:list-item>
                  </text:list>
                </text:list-item>
              </text:list>
            </text:list-item>
          </text:list>
          <text:list text:style-name="ML10">
            <text:list-item>
              <text:list>
                <text:list-item>
                  <text:list>
                    <text:list-item>
                      <text:list>
                        <text:list-item>
                          <text:p text:style-name="MP17"><text:span text:style-name="MT10">Fourth level</text:span></text:p>
                        </text:list-item>
                      </text:list>
                    </text:list-item>
                  </text:list>
                </text:list-item>
              </text:list>
            </text:list-item>
          </text:list>
          <text:list text:style-name="ML11">
            <text:list-item>
              <text:list>
                <text:list-item>
                  <text:list>
                    <text:list-item>
                      <text:list>
                        <text:list-item>
                          <text:list>
                            <text:list-item>
                              <text:p text:style-name="MP17"><text:span text:style-name="MT10">Fifth level</text:span></text:p>
                            </text:list-item>
                          </text:list>
                        </text:list-item>
                      </text:list>
                    </text:list-item>
                  </text:list>
                </text:list-item>
              </text:list>
            </text:list-item>
          </text:list>
        </draw:text-box>
      </draw:frame>
      <draw:frame draw:name="Date Placeholder 3" presentation:style-name="Mpr23" draw:text-style-name="MP5" draw:layer="backgroundobjects" svg:width="7.619cm" svg:height="1.013cm" svg:x="2.328cm" svg:y="17.657cm" presentation:class="date-time" presentation:user-transformed="true">
        <draw:text-box>
          <text:p text:style-name="MP9"><text:span text:style-name="MT3"><text:date style:data-style-name="D1" text:date-value="2023-06-22">6/22/23</text:date></text:span></text:p>
        </draw:text-box>
      </draw:frame>
      <draw:frame draw:name="Footer Placeholder 4" presentation:style-name="Mpr23" draw:text-style-name="MP5" draw:layer="backgroundobjects" svg:width="11.429cm" svg:height="1.013cm" svg:x="11.218cm" svg:y="17.657cm" presentation:class="footer" presentation:user-transformed="true">
        <draw:text-box>
          <text:p/>
        </draw:text-box>
      </draw:frame>
      <draw:frame draw:name="Slide Number Placeholder 5" presentation:style-name="Mpr23" draw:text-style-name="MP5" draw:layer="backgroundobjects" svg:width="7.619cm" svg:height="1.013cm" svg:x="23.918cm" svg:y="17.657cm" presentation:class="page-number" presentation:user-transformed="true">
        <draw:text-box>
          <text:p text:style-name="MP10"><text:span text:style-name="MT3"><text:page-number>&lt;number&gt;</text:page-number></text:span></text:p>
        </draw:text-box>
      </draw:frame>
      <presentation:notes style:page-layout-name="PM2">
        <draw:page-thumbnail presentation:style-name="Default-title" draw:layer="backgroundobjects" svg:width="18.557cm" svg:height="10.438cm" svg:x="0.29cm" svg:y="2.115cm" presentation:class="page"/>
        <draw:frame presentation:style-name="Default-notes" draw:layer="backgroundobjects" svg:width="15.309cm" svg:height="12.526cm" svg:x="1.913cm" svg:y="13.223cm" presentation:class="notes" presentation:placeholder="true">
          <draw:text-box/>
        </draw:frame>
        <draw:frame presentation:style-name="Mpr24" draw:text-style-name="MP2" draw:layer="backgroundobjects" svg:width="8.304cm" svg:height="1.39cm" svg:x="0cm" svg:y="0cm" presentation:class="header">
          <draw:text-box>
            <text:p text:style-name="MP1"><presentation:header/></text:p>
          </draw:text-box>
        </draw:frame>
        <draw:frame presentation:style-name="Mpr24" draw:text-style-name="MP4" draw:layer="backgroundobjects" svg:width="8.304cm" svg:height="1.39cm" svg:x="10.833cm" svg:y="0cm" presentation:class="date-time">
          <draw:text-box>
            <text:p text:style-name="MP3"><presentation:date-time/></text:p>
          </draw:text-box>
        </draw:frame>
        <draw:frame presentation:style-name="Mpr25" draw:text-style-name="MP2" draw:layer="backgroundobjects" svg:width="8.304cm" svg:height="1.39cm" svg:x="0cm" svg:y="26.448cm" presentation:class="footer">
          <draw:text-box>
            <text:p text:style-name="MP1"><presentation:footer/></text:p>
          </draw:text-box>
        </draw:frame>
        <draw:frame presentation:style-name="Mpr25" draw:text-style-name="MP4" draw:layer="backgroundobjects" svg:width="8.304cm" svg:height="1.39cm" svg:x="10.833cm" svg:y="26.448cm" presentation:class="page-number">
          <draw:text-box>
            <text:p text:style-name="MP3"><text:page-number>&lt;number&gt;</text:page-number></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dc:title>openCost: the road to publication cost transparency</dc:title>
    <meta:initial-creator>Yvonne Campfens</meta:initial-creator>
    <dc:creator>Yvonne Campfens</dc:creator>
    <meta:editing-cycles>26</meta:editing-cycles>
    <meta:print-date>2022-10-03T13:14:17</meta:print-date>
    <meta:creation-date>2022-09-30T08:42:49</meta:creation-date>
    <dc:date>2022-10-06T15:52:50</dc:date>
    <meta:editing-duration>P3DT19H7M</meta:editing-duration>
    <meta:generator>LibreOffice/6.1.5.2$Linux_X86_64 LibreOffice_project/10$Build-2</meta:generator>
    <meta:document-statistic meta:object-count="923"/>
    <meta:user-defined meta:name="AppVersion">16.0000</meta:user-defined>
    <meta:user-defined meta:name="HiddenSlides" meta:value-type="float">0</meta:user-defined>
    <meta:user-defined meta:name="HyperlinksChanged" meta:value-type="boolean">false</meta:user-defined>
    <meta:user-defined meta:name="LinksUpToDate" meta:value-type="boolean">false</meta:user-defined>
    <meta:user-defined meta:name="MMClips" meta:value-type="float">0</meta:user-defined>
    <meta:user-defined meta:name="Notes" meta:value-type="float">13</meta:user-defined>
    <meta:user-defined meta:name="PresentationFormat" meta:value-type="string">Widescreen</meta:user-defined>
    <meta:user-defined meta:name="ScaleCrop" meta:value-type="boolean">false</meta:user-defined>
    <meta:user-defined meta:name="ShareDoc" meta:value-type="boolean">false</meta:user-defined>
    <meta:user-defined meta:name="Slides" meta:value-type="float">34</meta:user-defined>
  </office:meta>
</office:document-meta>
</file>